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0e0a0ed61bc5fc4f681588faa19a7bf.jpg"/>
  <manifest:file-entry manifest:media-type="image/gif" manifest:full-path="Pictures/df54833c5685320f959917d5f78b8aa3.gif"/>
  <manifest:file-entry manifest:media-type="image/jpeg" manifest:full-path="Pictures/f9091aa1588d180e309d54fbdd335831.jpg"/>
  <manifest:file-entry manifest:media-type="image/gif" manifest:full-path="Pictures/06fffbd9ef6e606b53651d1f62b2bd80.gif"/>
  <manifest:file-entry manifest:media-type="image/jpeg" manifest:full-path="Pictures/6e8641076866c0e2a15ac6c68d2628f2.jpg"/>
  <manifest:file-entry manifest:media-type="image/jpeg" manifest:full-path="Pictures/fd0f35470f2016039519a13a144b9fd7.jpg"/>
  <manifest:file-entry manifest:media-type="image/gif" manifest:full-path="Pictures/8316a76689252934b8ece2e85bc575e1.gif"/>
  <manifest:file-entry manifest:media-type="image/gif" manifest:full-path="Pictures/230da089a0200765ae58dac6858757e4.gif"/>
  <manifest:file-entry manifest:media-type="image/jpeg" manifest:full-path="Pictures/bfeab1e3b4275d31c119ac1b3a12a0ec.jpg"/>
  <manifest:file-entry manifest:media-type="image/png" manifest:full-path="Pictures/72fb5d25ddf84ed4ec3dd4c193cc5b11.png"/>
  <manifest:file-entry manifest:media-type="image/jpeg" manifest:full-path="Pictures/f3349a592d38662a4721712567283a0f.jpg"/>
  <manifest:file-entry manifest:media-type="image/jpeg" manifest:full-path="Pictures/78976ce8c0aa0dae127a603a4bc06e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ngebote"/>Informationen für Beratung und Zusatzinformationen für Seminarteilnehmer</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column/>
        <table:table-row>
          <table:table-cell office:value-type="string" table:style-name="tablecell">
            <text:p text:style-name="tablealignleft"><draw:frame draw:style-name="media" draw:name="3" text:anchor-type="as-char" draw:z-index="3" svg:width="3.175cm" style:rel-width="100%" svg:height="3.175cm" style:rel-height="scale"><draw:image xlink:href="Pictures/490306a357f6b67bd951d47ad7bf78f5.jpg" xlink:type="simple" xlink:show="embed" xlink:actuate="onLoad"/></draw:frame></text:p>
          </table:table-cell>
          <table:table-cell office:value-type="string" table:style-name="tablecell">
            <text:p text:style-name="tablealignleft"><text:span text:style-name=""><text:span text:style-name="Strong_20_Emphasis"><text:a xlink:type="simple" xlink:href="http://www.product-compliance.net/Learn/Learn.htm" text:style-name="Internet_20_link" text:visited-style-name="Visited_20_Internet_20_Link">Wissen vermitteln:</text:a><text:a xlink:type="simple" xlink:href="https://product-compliance.net/doku.php?id=learn" text:style-name="Internet_20_link" text:visited-style-name="Visited_20_Internet_20_Link">Wissen vermitteln:</text:a></text:span></text:span><text:span text:style-name=""><text:span text:style-name="Strong_20_Emphasis">Learn</text:span></text:span><text:span text:style-name=""><text:span text:style-name="Strong_20_Emphasis">Product Compliance</text:span></text:span> </text:p>
          </table:table-cell>
          <table:table-cell office:value-type="string" table:style-name="tablecell"/>
          <table:table-cell office:value-type="string" table:style-name="tablecell">
            <text:p text:style-name="tablealignleft"><draw:a xlink:type="simple" xlink:href="https://www.bialek-ing.de/"><draw:frame draw:style-name="media" draw:name="4" text:anchor-type="as-char" draw:z-index="4" svg:width="10.583333333333cm" svg:height="2.1102719033233cm"><draw:image xlink:href="Pictures/70e0a0ed61bc5fc4f681588faa19a7bf.jpg" xlink:type="simple" xlink:show="embed" xlink:actuate="onLoad"/></draw:frame></draw:a></text:p>
          </table:table-cell>
        </table:table-row>
        <table:table-row>
          <table:table-cell office:value-type="string" table:style-name="tablecell" table:number-rows-spanned="2">
            <text:p text:style-name="tablealignleft"><draw:frame draw:style-name="media" draw:name="5" text:anchor-type="as-char" draw:z-index="5" svg:width="3.175cm" style:rel-width="100%" svg:height="2.1191627358491cm" style:rel-height="scale"><draw:image xlink:href="Pictures/df54833c5685320f959917d5f78b8aa3.gif"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operate" text:style-name="Internet_20_link" text:visited-style-name="Visited_20_Internet_20_Link">Kenntnisse anwenden:</text:a></text:span></text:span><text:span text:style-name=""><text:span text:style-name="Strong_20_Emphasis">Use</text:span></text:span><text:span text:style-name=""><text:span text:style-name="Strong_20_Emphasis">Product Compliance</text:span></text:span> </text:p>
          </table:table-cell>
          <table:table-cell office:value-type="string" table:style-name="tablecell" table:number-rows-spanned="2"/>
          <table:table-cell office:value-type="string" table:style-name="tablecell" table:number-rows-spanned="2">
            <text:p text:style-name="tablealignleft"><draw:a xlink:type="simple" xlink:href="https://www.din.de/de/service-fuer-anwender/anp"><draw:frame draw:style-name="media" draw:name="6" text:anchor-type="as-char" draw:z-index="6" svg:width="10.583333333333cm" svg:height="1.8761363636364cm"><draw:image xlink:href="Pictures/f9091aa1588d180e309d54fbdd335831.jpg" xlink:type="simple" xlink:show="embed" xlink:actuate="onLoad"/></draw:frame></draw:a></text:p>
          </table:table-cell>
        </table:table-row>
        <table:table-row>
          <table:table-cell office:value-type="string" table:style-name="tablecell">
            <text:p text:style-name="tablealignleft"><text:span text:style-name=""><text:span text:style-name="Strong_20_Emphasis">Informationen aufbereiten</text:span></text:span><text:span text:style-name=""><text:span text:style-name="Strong_20_Emphasis">Know</text:span></text:span><text:span text:style-name=""><text:span text:style-name="Strong_20_Emphasis">Product Compliance:</text:span></text:span> </text:p>
          </table:table-cell>
          <table:table-cell office:value-type="string" table:style-name="tablecell"/>
        </table:table-row>
        <table:table-row>
          <table:table-cell office:value-type="string" table:style-name="tablecell">
            <text:p text:style-name="tablealignleft"><draw:frame draw:style-name="media" draw:name="7" text:anchor-type="as-char" draw:z-index="7" svg:width="3.175cm" style:rel-width="100%" svg:height="2.3012899262899cm" style:rel-height="scale"><draw:image xlink:href="Pictures/06fffbd9ef6e606b53651d1f62b2bd80.gif" xlink:type="simple" xlink:show="embed" xlink:actuate="onLoad"/></draw:frame></text:p>
          </table:table-cell>
          <table:table-cell office:value-type="string" table:style-name="tablecell">
            <text:p text:style-name="tablealignleft"><text:span text:style-name=""><text:span text:style-name="Strong_20_Emphasis"><text:a xlink:type="simple" xlink:href="https://www.wissen-hilfe.de/" text:style-name="Internet_20_link" text:visited-style-name="Visited_20_Internet_20_Link">Wissensdatenbank</text:a></text:span></text:span><text:line-break/><text:span text:style-name="">Finden Sie hier grundlegende ausgewählte Informationen, zugeschnitten auf insgesamt 32 ausgewählte Fachbereiche.</text:span> </text:p>
          </table:table-cell>
          <table:table-cell office:value-type="string" table:style-name="tablecell"/>
          <table:table-cell office:value-type="string" table:style-name="tablecell">
            <text:p text:style-name="tablealignleft"><draw:a xlink:type="simple" xlink:href="https://www.pbf-engineering.de/"><draw:frame draw:style-name="media" draw:name="8" text:anchor-type="as-char" draw:z-index="8" svg:width="9.2604166666667cm" style:rel-width="100%" svg:height="2.3551792055038cm" style:rel-height="scale"><draw:image xlink:href="Pictures/6e8641076866c0e2a15ac6c68d2628f2.jpg" xlink:type="simple" xlink:show="embed" xlink:actuate="onLoad"/></draw:frame></draw:a></text:p>
          </table:table-cell>
        </table:table-row>
        <table:table-row>
          <table:table-cell office:value-type="string" table:style-name="tablecell">
            <text:p text:style-name="tablealignleft"><draw:frame draw:style-name="media" draw:name="9" text:anchor-type="as-char" draw:z-index="9" svg:width="3.175cm" style:rel-width="100%" svg:height="2.1191627358491cm" style:rel-height="scale"><draw:image xlink:href="Pictures/fd0f35470f2016039519a13a144b9fd7.jpg"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papers:papers" text:style-name="Internet_20_link" text:visited-style-name="Visited_20_Internet_20_Link">Fachartikel, Fachliteratur</text:a></text:span></text:span><text:line-break/><text:span text:style-name="">Bleiben Sie up-to-date!<text:line-break/>Im Rahmen eines Beratungsmandats informieren wir Sie über aktuelle Entwicklungen, Veröffentlichungen und Forschungsergebnisse zu den wichtigsten Sicherheits- und Compliance-Themen.</text:span> </text:p>
          </table:table-cell>
          <table:table-cell office:value-type="string" table:style-name="tablecell"/>
          <table:table-cell office:value-type="string" table:style-name="tablecell">
            <text:p text:style-name="tablealignleft"><draw:a xlink:type="simple" xlink:href="https://www.horeb.org/"><draw:frame draw:style-name="media" draw:name="10" text:anchor-type="as-char" draw:z-index="10" svg:width="10.583333333333cm" svg:height="1.3083791208791cm"><draw:image xlink:href="Pictures/8316a76689252934b8ece2e85bc575e1.gif" xlink:type="simple" xlink:show="embed" xlink:actuate="onLoad"/></draw:frame></draw:a></text:p>
          </table:table-cell>
        </table:table-row>
        <table:table-row>
          <table:table-cell office:value-type="string" table:style-name="tablecell">
            <text:p text:style-name="tablealignleft"><draw:frame draw:style-name="media" draw:name="11" text:anchor-type="as-char" draw:z-index="11" svg:width="3.175cm" style:rel-width="100%" svg:height="2.2557177615572cm" style:rel-height="scale"><draw:image xlink:href="Pictures/230da089a0200765ae58dac6858757e4.gif"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zusatzinformationen:lex_hn:lex_hn" text:style-name="Internet_20_link" text:visited-style-name="Visited_20_Internet_20_Link">Europäische Rechtsvorschriften</text:a></text:span></text:span><text:line-break/><text:span text:style-name="">Unter diesem Link erhalten Sie detaillierte Information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2" text:anchor-type="as-char" draw:z-index="12" svg:width="3.175cm" style:rel-width="100%" svg:height="2.242536407767cm" style:rel-height="scale"><draw:image xlink:href="Pictures/bfeab1e3b4275d31c119ac1b3a12a0ec.jpg" xlink:type="simple" xlink:show="embed" xlink:actuate="onLoad"/></draw:frame></text:p>
          </table:table-cell>
          <table:table-cell office:value-type="string" table:style-name="tablecell">
            <text:p text:style-name="tablealignleft"><text:span text:style-name=""><text:span text:style-name="Strong_20_Emphasis"><text:a xlink:type="simple" xlink:href="http://www.law.wissen-hilfe.de/Main_Page.htm" text:style-name="Internet_20_link" text:visited-style-name="Visited_20_Internet_20_Link">Sammlung nationaler Rechtsvorschriften</text:a></text:span></text:span><text:line-break/><text:span text:style-name="">Es ist notwendig, dass Ihre Organisation über die notwendigen Informationen verfügt, um den rechtlichen Anforderungen in den einzelnen Ländern gerecht werden zu können. Unter diesem Link stehen Ihnen erste Informationen zur Verfügung.</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3" text:anchor-type="as-char" draw:z-index="13" svg:width="3.175cm" style:rel-width="100%" svg:height="2.351359832636cm" style:rel-height="scale"><draw:image xlink:href="Pictures/72fb5d25ddf84ed4ec3dd4c193cc5b11.png" xlink:type="simple" xlink:show="embed" xlink:actuate="onLoad"/></draw:frame></text:p>
          </table:table-cell>
          <table:table-cell office:value-type="string" table:style-name="tablecell">
            <text:p text:style-name="tablealignleft"><text:span text:style-name=""><text:span text:style-name="Strong_20_Emphasis"><text:a xlink:type="simple" xlink:href="http://www.tr.wissen-hilfe.de/Main_Page.htm" text:style-name="Internet_20_link" text:visited-style-name="Visited_20_Internet_20_Link">Staatliche Technische Regeln in Deutschland</text:a></text:span></text:span><text:line-break/><text:span text:style-name="">Dieser Link gibt Ihnen einen Überblick zu den staatlichen technischen Regeln, die als Hilfestellung zur Erfüllung der gesetzlichen Anforderungen aus dem Betriebssicherheits- und Arbeitsschutzrecht in Deutschland veröffentlicht wurd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4" text:anchor-type="as-char" draw:z-index="14" svg:width="3.175cm" style:rel-width="100%" svg:height="2.1191627358491cm" style:rel-height="scale"><draw:image xlink:href="Pictures/f3349a592d38662a4721712567283a0f.jpg" xlink:type="simple" xlink:show="embed" xlink:actuate="onLoad"/></draw:frame></text:p>
          </table:table-cell>
          <table:table-cell office:value-type="string" table:style-name="tablecell">
            <text:p text:style-name="tablealignleft"><text:span text:style-name=""><text:span text:style-name="Strong_20_Emphasis"><text:a xlink:type="simple" xlink:href="https://arbeitsschutz.wissen-hilfe.de/#t=Main_Page.htm" text:style-name="Internet_20_link" text:visited-style-name="Visited_20_Internet_20_Link">Autonomes Recht der Unfallversicherungsträger in Deutschland</text:a></text:span></text:span><text:line-break/><text:span text:style-name="Strong_20_Emphasis"><text:a xlink:type="simple" xlink:href="https://product-compliance.net/doku.php?id=arbeitsschutz:arbeitsschutz" text:style-name="Internet_20_link" text:visited-style-name="Visited_20_Internet_20_Link">Autonomes Recht der Unfallversicherungsträger in Deutschland</text:a></text:span><text:line-break/><text:span text:style-name="">Zur Verhütung von Arbeitsunfällen, Berufskrankheiten und arbeitsbedingten Gesundheitsgefahren haben die Unfallversicherungsträger in Deutschland ein umfassendes Regelwerk und eine große Zahl weiterer Informationen für alle Bereiche von Wirtschaft und Gesellschaft veröffentlicht. Hier bekommen Sie eine weitreichende Übersicht.</text:span> </text:p>
          </table:table-cell>
          <table:table-cell office:value-type="string" table:style-name="tablecell"/>
          <table:table-cell office:value-type="string" table:style-name="tablecell">
            <text:p text:style-name="tablealignleft">…</text:p>
          </table:table-cell>
        </table:table-row>
      </table:table>
      <text:p text:style-name="Text_20_body"><draw:frame draw:style-name="media" draw:name="15" text:anchor-type="as-char" draw:z-index="15" svg:width="2.6458333333333cm" style:rel-width="100%" svg:height="1.9729046242775cm" style:rel-height="scale"><draw:image xlink:href="Pictures/78976ce8c0aa0dae127a603a4bc06ec9.jpg" xlink:type="simple" xlink:show="embed" xlink:actuate="onLoad"/></draw:frame> <text:span text:sty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9::51:15</meta:creation-date>
    <dc:creator>Generated</dc:creator>
    <dc:date>2026-08-31T09::51:15</dc:date>
    <dc:language>en-US</dc:language>
    <meta:editing-cycles>1</meta:editing-cycles>
    <meta:editing-duration>PT0S</meta:editing-duration>
    <dc:title>angebote</dc:title>
  </office:meta>
</office:document-meta>
</file>