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angebote" text:style-name="Internet_20_link" text:visited-style-name="Visited_20_Internet_20_Link">Informationsseite</text:a><text:line-break/><text:line-break/><text:a xlink:type="simple" xlink:href="https://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g:dguv-g"/>Grundsätze der Deutschen Gesetzlichen Unfallversicherung (DGUV Grundsätz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Hinweis: In der seit dem 01.05.2014 geltenden und sukzessive umzusetzenden neuen Systematik des Vorschriften- und Regelwerks der gesetzlichen Unfallversicherung tragen die DGUV Grundsätze stets als erste Kennziffer die „3“, gefolgt von der zweistelligen Kennziffer der Fachbereiche der DGUV. Die Kennziffer „00“ ist dabei grundlegenden Fragen vorbehalten.<text:line-break/></text:p>
      <table:table table:style-name="Table">
        <table:table-column/>
        <table:table-column/>
        <table:table-column/>
        <table:table-column/>
        <table:table-row>
          <table:table-cell office:value-type="string" table:style-name="tablecell">
            <text:p text:style-name="tablealignleft"><text:span text:style-name="Strong_20_Emphasis"><text:a xlink:type="simple" xlink:href="https://product-compliance.net/doku.php?id=arbeitsschutz:dguv-g:dguv-g300" text:style-name="Internet_20_link" text:visited-style-name="Visited_20_Internet_20_Link">DGUV Grundsätze 300-xxx</text:a></text:span><text:line-break/>Grundlagen </text:p>
          </table:table-cell>
          <table:table-cell office:value-type="string" table:style-name="tablecell">
            <text:p text:style-name="tablealignleft"><text:span text:style-name="Strong_20_Emphasis"><text:a xlink:type="simple" xlink:href="https://product-compliance.net/doku.php?id=arbeitsschutz:dguv-g:dguv-g301" text:style-name="Internet_20_link" text:visited-style-name="Visited_20_Internet_20_Link">DGUV Grundsätze 301-xxx</text:a></text:span><text:line-break/>Bauwesen </text:p>
          </table:table-cell>
          <table:table-cell office:value-type="string" table:style-name="tablecell">
            <text:p text:style-name="tablealignleft"><text:span text:style-name="Strong_20_Emphasis">…</text:span><text:line-break/>Bildungseinrichtungen </text:p>
          </table:table-cell>
          <table:table-cell office:value-type="string" table:style-name="tablecell">
            <text:p text:style-name="tablealignleft"><text:span text:style-name="Strong_20_Emphasis"><text:a xlink:type="simple" xlink:href="https://product-compliance.net/doku.php?id=arbeitsschutz:dguv-g:dguv-g303" text:style-name="Internet_20_link" text:visited-style-name="Visited_20_Internet_20_Link">DGUV Grundsätze 303-xxx</text:a></text:span><text:line-break/>Energie, Textil, Elektro, Medienerzeugnisse </text:p>
          </table:table-cell>
        </table:table-row>
        <table:table-row>
          <table:table-cell office:value-type="string" table:style-name="tablecell">
            <text:p text:style-name="tablealignleft"><text:span text:style-name="Strong_20_Emphasis"><text:a xlink:type="simple" xlink:href="https://product-compliance.net/doku.php?id=arbeitsschutz:dguv-g:dguv-g304" text:style-name="Internet_20_link" text:visited-style-name="Visited_20_Internet_20_Link">DGUV Grundsätze 304-xxx</text:a></text:span><text:line-break/>Erste Hilfe </text:p>
          </table:table-cell>
          <table:table-cell office:value-type="string" table:style-name="tablecell">
            <text:p text:style-name="tablealignleft"><text:span text:style-name="Strong_20_Emphasis"><text:a xlink:type="simple" xlink:href="https://product-compliance.net/doku.php?id=arbeitsschutz:dguv-g:dguv-g305" text:style-name="Internet_20_link" text:visited-style-name="Visited_20_Internet_20_Link">DGUV Grundsätze 305-xxx</text:a></text:span><text:line-break/>Feuerwehren, Hilfeleistungen, Brandschutz </text:p>
          </table:table-cell>
          <table:table-cell office:value-type="string" table:style-name="tablecell">
            <text:p text:style-name="tablealignleft"><text:span text:style-name="Strong_20_Emphasis"><text:a xlink:type="simple" xlink:href="https://product-compliance.net/doku.php?id=arbeitsschutz:dguv-g:dguv-g306" text:style-name="Internet_20_link" text:visited-style-name="Visited_20_Internet_20_Link">DGUV Grundsätze 306-xxx</text:a></text:span><text:line-break/>Gesundheit im Betrieb </text:p>
          </table:table-cell>
          <table:table-cell office:value-type="string" table:style-name="tablecell">
            <text:p text:style-name="tablealignleft"><text:span text:style-name="Strong_20_Emphasis">…</text:span><text:line-break/>Gesundheitsdienst und Wohlfahrtspflege </text:p>
          </table:table-cell>
        </table:table-row>
        <table:table-row>
          <table:table-cell office:value-type="string" table:style-name="tablecell">
            <text:p text:style-name="tablealignleft"><text:span text:style-name="Strong_20_Emphasis"><text:a xlink:type="simple" xlink:href="https://product-compliance.net/doku.php?id=arbeitsschutz:dguv-g:dguv-g308" text:style-name="Internet_20_link" text:visited-style-name="Visited_20_Internet_20_Link">DGUV Grundsätze 308-xxx</text:a></text:span><text:line-break/>Handel und Logistik </text:p>
          </table:table-cell>
          <table:table-cell office:value-type="string" table:style-name="tablecell">
            <text:p text:style-name="tablealignleft"><text:span text:style-name="Strong_20_Emphasis"><text:a xlink:type="simple" xlink:href="https://product-compliance.net/doku.php?id=arbeitsschutz:dguv-g:dguv-g309" text:style-name="Internet_20_link" text:visited-style-name="Visited_20_Internet_20_Link">DGUV Grundsätze 309-xxx</text:a></text:span><text:line-break/>Holz und Metall </text:p>
          </table:table-cell>
          <table:table-cell office:value-type="string" table:style-name="tablecell">
            <text:p text:style-name="tablealignleft"><text:span text:style-name="Strong_20_Emphasis"><text:a xlink:type="simple" xlink:href="https://product-compliance.net/doku.php?id=arbeitsschutz:dguv-g:dguv-g310" text:style-name="Internet_20_link" text:visited-style-name="Visited_20_Internet_20_Link">DGUV Grundsätze 310-xxx</text:a></text:span><text:line-break/>Nahrungsmittel </text:p>
          </table:table-cell>
          <table:table-cell office:value-type="string" table:style-name="tablecell">
            <text:p text:style-name="tablealignleft"><text:span text:style-name="Strong_20_Emphasis"><text:a xlink:type="simple" xlink:href="https://product-compliance.net/doku.php?id=arbeitsschutz:dguv-g:dguv-g311" text:style-name="Internet_20_link" text:visited-style-name="Visited_20_Internet_20_Link">DGUV Grundsätze 311-xxx</text:a></text:span><text:line-break/>Organisation des Arbeitsschutzes </text:p>
          </table:table-cell>
        </table:table-row>
        <table:table-row>
          <table:table-cell office:value-type="string" table:style-name="tablecell">
            <text:p text:style-name="tablealignleft"><text:span text:style-name="Strong_20_Emphasis"><text:a xlink:type="simple" xlink:href="https://product-compliance.net/doku.php?id=arbeitsschutz:dguv-g:dguv-g312" text:style-name="Internet_20_link" text:visited-style-name="Visited_20_Internet_20_Link">DGUV Grundsätze 312-xxx</text:a></text:span><text:line-break/>Persönliche Schutzausrüstung </text:p>
          </table:table-cell>
          <table:table-cell office:value-type="string" table:style-name="tablecell">
            <text:p text:style-name="tablealignleft"><text:span text:style-name="Strong_20_Emphasis"><text:a xlink:type="simple" xlink:href="https://product-compliance.net/doku.php?id=arbeitsschutz:dguv-g:dguv-g313" text:style-name="Internet_20_link" text:visited-style-name="Visited_20_Internet_20_Link">DGUV Grundsätze 313-xxx</text:a></text:span><text:line-break/>Rohstoffe und chemische Industrie </text:p>
          </table:table-cell>
          <table:table-cell office:value-type="string" table:style-name="tablecell">
            <text:p text:style-name="tablealignleft"><text:span text:style-name="Strong_20_Emphasis"><text:a xlink:type="simple" xlink:href="https://product-compliance.net/doku.php?id=arbeitsschutz:dguv-g:dguv-g314" text:style-name="Internet_20_link" text:visited-style-name="Visited_20_Internet_20_Link">DGUV Grundsätze 314-xxx</text:a></text:span><text:line-break/>Verkehr und Landschaft </text:p>
          </table:table-cell>
          <table:table-cell office:value-type="string" table:style-name="tablecell">
            <text:p text:style-name="tablealignleft"><text:span text:style-name="Strong_20_Emphasis"><text:a xlink:type="simple" xlink:href="https://product-compliance.net/doku.php?id=arbeitsschutz:dguv-g:dguv-g315" text:style-name="Internet_20_link" text:visited-style-name="Visited_20_Internet_20_Link">DGUV Grundsätze 315-xxx</text:a></text:span><text:line-break/>Verwaltung </text:p>
          </table:table-cell>
        </table:table-row>
      </table:table>
      <text:p text:style-name="Text_20_body"><text:span text:style-name="">Die von der Deutschen Gesetzlichen Unfallversicherung (DGUV) herausgegebenen Maßstäbe für bestimmte Verfahrensfragen, z.B. hinsichtlich der Durchführung von Prüfungen, werden als so genannte Grundsätze veröffentlicht.</text:span><text:line-break/>
<text:a xlink:type="simple" xlink:href="http://www.dguv.de/de/praevention/vorschriften_regeln/vorschriften/index.jsp" text:style-name="Internet_20_link" text:visited-style-name="Visited_20_Internet_20_Link">http://www.dguv.de/de/praevention/vorschriften_regeln/vorschriften/index.j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23::13:58</meta:creation-date>
    <dc:creator>Generated</dc:creator>
    <dc:date>2026-09-01T23::13:58</dc:date>
    <dc:language>en-US</dc:language>
    <meta:editing-cycles>1</meta:editing-cycles>
    <meta:editing-duration>PT0S</meta:editing-duration>
    <dc:title>arbeitsschutz:dguv-g:dguv-g</dc:title>
  </office:meta>
</office:document-meta>
</file>