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0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grundsätzliche Aspekt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 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00-001_1"/><text:bookmark-start text:name="dguv_grundsatz_300-001"/>DGUV Grundsatz 300-001<text:bookmark-end text:name="__RefHeading___dguv_grundsatz_300-001_1"/><text:bookmark-end text:name="dguv_grundsatz_300-001"/></text:h>
      <text:p text:style-name="Text_20_body"><text:span text:style-name="Strong_20_Emphasis">aktuelles Dokument</text:span></text:p>
      <text:p text:style-name="Text_20_body"><text:span text:style-name="Emphasis"><text:span text:style-name="Strong_20_Emphasis">Archiv zurückgezogener Dokumente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25:25</meta:creation-date>
    <dc:creator>Generated</dc:creator>
    <dc:date>2026-08-31T07::25:25</dc:date>
    <dc:language>en-US</dc:language>
    <meta:editing-cycles>1</meta:editing-cycles>
    <meta:editing-duration>PT0S</meta:editing-duration>
    <dc:title>arbeitsschutz:dguv-g:dguv-g300</dc:title>
  </office:meta>
</office:document-meta>
</file>