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3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Energie, Textil, Elektro, Medienerzeugniss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3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grundsatz_303-001_altbgg_944_1"/><text:bookmark-start text:name="dguv_grundsatz_303-001_altbgg_944"/>DGUV Grundsatz   303-001 (alt: BGG 944)<text:bookmark-end text:name="__RefHeading___dguv_grundsatz_303-001_altbgg_944_1"/><text:bookmark-end text:name="dguv_grundsatz_303-001_altbgg_94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3-001.pdf" text:style-name="Internet_20_link" text:visited-style-name="Visited_20_Internet_20_Link">Ausbildungskriterien für festgelegte Tätigkeiten im Sinne der Durchführungsanweisungen zur Unfallverhütungsvorschrift "Elektrische Anlage und Betriebsmittel" (BGV A2, VBG 4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3-002_altbgg_951_2"/><text:bookmark-start text:name="dguv_grundsatz_303-002_altbgg_951"/>DGUV Grundsatz   303-002 (alt: BGG 951)<text:bookmark-end text:name="__RefHeading___dguv_grundsatz_303-002_altbgg_951_2"/><text:bookmark-end text:name="dguv_grundsatz_303-002_altbgg_95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3-002.pdf" text:style-name="Internet_20_link" text:visited-style-name="Visited_20_Internet_20_Link">Prüfbuch für Waschschleudermaschin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3-003_altbgg_960_3"/><text:bookmark-start text:name="dguv_grundsatz_303-003_altbgg_960"/>DGUV Grundsatz   303-003 (alt: BGG 960)<text:bookmark-end text:name="__RefHeading___dguv_grundsatz_303-003_altbgg_960_3"/><text:bookmark-end text:name="dguv_grundsatz_303-003_altbgg_96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3-003.pdf" text:style-name="Internet_20_link" text:visited-style-name="Visited_20_Internet_20_Link">Bestätigung nach § 5 Abs. 4 der Unfallverhütungsvorschrift "Elektrische Anlagen und Betriebsmittel" (BGV A3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3-005_4"/><text:bookmark-start text:name="dguv_grundsatz_303-005"/>DGUV Grundsatz 303-005<text:bookmark-end text:name="__RefHeading___dguv_grundsatz_303-005_4"/><text:bookmark-end text:name="dguv_grundsatz_303-00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3-005_2018.pdf" text:style-name="Internet_20_link" text:visited-style-name="Visited_20_Internet_20_Link">Ausbildung und Fortbildung von Laserschutzbeauftragten sowie Fortbildung von fachkundigen Personen zur Durchführung der Gefährdungsbeurteilung nach OStrV bei Laseranwendunge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39:53</meta:creation-date>
    <dc:creator>Generated</dc:creator>
    <dc:date>2026-08-31T07::39:53</dc:date>
    <dc:language>en-US</dc:language>
    <meta:editing-cycles>1</meta:editing-cycles>
    <meta:editing-duration>PT0S</meta:editing-duration>
    <dc:title>arbeitsschutz:dguv-g:dguv-g303</dc:title>
  </office:meta>
</office:document-meta>
</file>