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angebote" text:style-name="Internet_20_link" text:visited-style-name="Visited_20_Internet_20_Link">Informationsseite</text:a><text:line-break/><text:line-break/><text:a xlink:type="simple" xlink:href="https://product-compliance.net/doku.php?id=arbeitsschutz:regelwerk" text:style-name="Internet_20_link" text:visited-style-name="Visited_20_Internet_20_Link">DGUV-Regelwerk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arbeitsschutz:dguv-g:dguv-g306"/>Grundsätze der Deutschen Gesetzlichen Unfallversicherung (DGUV Grundsätze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<text:span text:style-name="">Maßstäbe für bestimmte Verfahrensfragen, z.B. hinsichtlich der Durchführung von Prüfungen, werden als so genannte Grundsätze veröffentlicht - hier für den Bereich Gesundheit im Betrieb.</text:span><text:line-break/>
<text:a xlink:type="simple" xlink:href="http://www.dguv.de/de/praevention/vorschriften_regeln/vorschriften/index.jsp" text:style-name="Internet_20_link" text:visited-style-name="Visited_20_Internet_20_Link">http://www.dguv.de/de/praevention/vorschriften_regeln/vorschriften/index.jsp</text:a></text:p>
      <table:table table:style-name="Table">
        <table:table-column/>
        <table:table-row>
          <table:table-cell office:value-type="string" table:style-name="tablecell">
            <text:p text:style-name="tablealignleft"><text:span text:style-name="">DGUV Grundsätze ab 306-xxx</text:span> </text:p>
          </table:table-cell>
        </table:table-row>
        <table:table-row>
          <table:table-cell office:value-type="string" table:style-name="tablecell">
            <text:p text:style-name="tablealignleft"><text:span text:style-name=""><text:span text:style-name="Strong_20_Emphasis"><text:a xlink:type="simple" xlink:href="https://product-compliance.net/doku.php?id=arbeitsschutz:dguv-g:dguv-g" text:style-name="Internet_20_link" text:visited-style-name="Visited_20_Internet_20_Link">zurück zur Hauptliste der DGUV-Grundsätze</text:a></text:span></text:span> </text:p>
          </table:table-cell>
        </table:table-row>
      </table:table>
      <text:p text:style-name="Text_20_body"><text:span text:style-name="Emphasis">Hinweis: DGUV Grundsätze tragen stets als erste Kennziffer die „3“, gefolgt von der zweistelligen Kennziffer der Fachbereiche der DGUV.</text:span></text:p>
      <text:h text:style-name="Heading_20_3" text:outline-level="3"><text:bookmark-start text:name="__RefHeading___dguv_grundsatz_306-001_1"/><text:bookmark-start text:name="dguv_grundsatz_306-001"/>DGUV Grundsatz 306-001<text:bookmark-end text:name="__RefHeading___dguv_grundsatz_306-001_1"/><text:bookmark-end text:name="dguv_grundsatz_306-001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g/dguv-g-306-001_2018.pdf" text:style-name="Internet_20_link" text:visited-style-name="Visited_20_Internet_20_Link">Traumatische Ereignisse - Prävention und Rehabilitation</text:a><text:line-break/><text:span text:style-name=""><text:span text:style-name="Emphasis"><text:span text:style-name="Strong_20_Emphasis">Archiv zurückgezogener Dokumente</text:span></text:span></text:span><text:line-break/>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1::12:30</meta:creation-date>
    <dc:creator>Generated</dc:creator>
    <dc:date>2026-09-01T11::12:30</dc:date>
    <dc:language>en-US</dc:language>
    <meta:editing-cycles>1</meta:editing-cycles>
    <meta:editing-duration>PT0S</meta:editing-duration>
    <dc:title>arbeitsschutz:dguv-g:dguv-g306</dc:title>
  </office:meta>
</office:document-meta>
</file>