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g:dguv-g311"/>Grundsätze der Deutschen Gesetzlichen Unfallversicherung (DGUV Grundsätze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Maßstäbe für bestimmte Verfahrensfragen, z.B. hinsichtlich der Durchführung von Prüfungen, werden als so genannte Grundsätze veröffentlicht - hier für den Bereich Organisation des Arbeitsschutzes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Grundsätze ab 311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product-compliance.net/doku.php?id=arbeitsschutz:dguv-g:dguv-g" text:style-name="Internet_20_link" text:visited-style-name="Visited_20_Internet_20_Link">zurück zur Hauptliste der DGUV-Grundsätze</text:a></text:span></text:span> </text:p>
          </table:table-cell>
        </table:table-row>
      </table:table>
      <text:p text:style-name="Text_20_body"><text:span text:style-name="Emphasis">Hinweis: DGUV Grundsätze tragen stets als erste Kennziffer die „3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  <text:h text:style-name="Heading_20_3" text:outline-level="3"><text:bookmark-start text:name="__RefHeading___dguv_grundsatz_311-001_1"/><text:bookmark-start text:name="dguv_grundsatz_311-001"/>DGUV Grundsatz 311-001<text:bookmark-end text:name="__RefHeading___dguv_grundsatz_311-001_1"/><text:bookmark-end text:name="dguv_grundsatz_311-001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11-001_2022-02.pdf" text:style-name="Internet_20_link" text:visited-style-name="Visited_20_Internet_20_Link">Leitpapier zur Evaluation Grundverständnis in der gesetzlichen Unfallversicherung </text:a><text:line-break/><text:span text:style-name=""><text:span text:style-name="Emphasis"><text:span text:style-name="Strong_20_Emphasis">Archiv zurückgezogener Dokumente</text:span></text:span></text:span><text:line-break/><text:a xlink:type="simple" xlink:href="https://www.wissen-hilfe.de/_Wissen/locked/dguv-g/dguv-g-311-001.pdf" text:style-name="Internet_20_link" text:visited-style-name="Visited_20_Internet_20_Link">Leitpapier zur Evaluation Grundverständnis in der gesetzlichen Unfallversicherung</text:a></text:p>
      <text:h text:style-name="Heading_20_3" text:outline-level="3"><text:bookmark-start text:name="__RefHeading___dguv_grundsatz_311-002_2"/><text:bookmark-start text:name="dguv_grundsatz_311-002"/>DGUV Grundsatz 311-002<text:bookmark-end text:name="__RefHeading___dguv_grundsatz_311-002_2"/><text:bookmark-end text:name="dguv_grundsatz_311-002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11-002_2022-04.pdf" text:style-name="Internet_20_link" text:visited-style-name="Visited_20_Internet_20_Link">Managementsysteme für Sicherheit und Gesundheit bei der Arbeit - Arbeitsschutzmanagementsysteme Verfahrensgrundsatz für die Beratung und Begutachtung</text:a><text:line-break/><text:span text:style-name=""><text:span text:style-name="Emphasis"><text:span text:style-name="Strong_20_Emphasis">Archiv zurückgezogener Dokumente</text:span></text:span></text:span><text:line-break/><text:a xlink:type="simple" xlink:href="https://www.wissen-hilfe.de/_Wissen/locked/dguv-g/dguv-g-311-002.pdf" text:style-name="Internet_20_link" text:visited-style-name="Visited_20_Internet_20_Link">Arbeitsschutzmanagementsysteme - Managementsysteme für Sicherheit und Gesundheit bei der Arbeit; Verfahrensgrundsatz für die Beratung und Begutachtung</text:a></text:p>
      <text:h text:style-name="Heading_20_3" text:outline-level="3"><text:bookmark-start text:name="__RefHeading___dguv_grundsatz_311-003_3"/><text:bookmark-start text:name="dguv_grundsatz_311-003"/>DGUV Grundsatz 311-003<text:bookmark-end text:name="__RefHeading___dguv_grundsatz_311-003_3"/><text:bookmark-end text:name="dguv_grundsatz_311-003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11-003_2020-03.pdf" text:style-name="Internet_20_link" text:visited-style-name="Visited_20_Internet_20_Link">Erstellung von Handlungshilfen zur Gefährdungsbeurteilung</text:a><text:line-break/><text:span text:style-name=""><text:span text:style-name="Emphasis"><text:span text:style-name="Strong_20_Emphasis">Archiv zurückgezogener Dokumente</text:span></text:span></text:span><text:line-break/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5::45:31</meta:creation-date>
    <dc:creator>Generated</dc:creator>
    <dc:date>2026-08-31T05::45:31</dc:date>
    <dc:language>en-US</dc:language>
    <meta:editing-cycles>1</meta:editing-cycles>
    <meta:editing-duration>PT0S</meta:editing-duration>
    <dc:title>arbeitsschutz:dguv-g:dguv-g311</dc:title>
  </office:meta>
</office:document-meta>
</file>