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g:dguv-g312"/>Grundsätze der Deutschen Gesetzlichen Unfallversicherung (DGUV Grundsätze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Maßstäbe für bestimmte Verfahrensfragen, z.B. hinsichtlich der Durchführung von Prüfungen, werden als so genannte Grundsätze veröffentlicht - hier für den Bereich Persönliche Schutzausrüstung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Grundsätze ab 312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product-compliance.net/doku.php?id=arbeitsschutz:dguv-g:dguv-g" text:style-name="Internet_20_link" text:visited-style-name="Visited_20_Internet_20_Link">zurück zur Hauptliste der DGUV-Grundsätze</text:a></text:span></text:span> </text:p>
          </table:table-cell>
        </table:table-row>
      </table:table>
      <text:p text:style-name="Text_20_body"><text:span text:style-name="Emphasis">Hinweis: DGUV Grundsätze tragen stets als erste Kennziffer die „3“, gefolgt von der zweistelligen Kennziffer der Fachbereiche der DGUV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5::03:40</meta:creation-date>
    <dc:creator>Generated</dc:creator>
    <dc:date>2026-09-01T15::03:40</dc:date>
    <dc:language>en-US</dc:language>
    <meta:editing-cycles>1</meta:editing-cycles>
    <meta:editing-duration>PT0S</meta:editing-duration>
    <dc:title>arbeitsschutz:dguv-g:dguv-g312</dc:title>
  </office:meta>
</office:document-meta>
</file>