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i:dguv-i"/>Informationen der Deutschen Gesetzlichen Unfallversicherung (DGUV Inform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Emphasis">Hinweis: In der seit dem 01.05.2014 geltenden und sukzessive umzusetzenden neuen Systematik des Vorschriften- und Regelwerks der gesetzlichen Unfallversicherung tragen die DGUV Informationen stets als erste Kennziffer die „2“, gefolgt von der zweistelligen Kennziffer der Fachbereiche der DGUV. Die Kennziffer „00“ ist dabei grundlegenden Fragen vorbehalten.</text:span></text:p>
      <table:table table:style-name="Table">
        <table:table-column/>
        <table:table-column/>
        <table:table-column/>
        <table:table-column/>
        <table:table-row>
          <table:table-cell office:value-type="string" table:style-name="tablecell">
            <text:p text:style-name="tablealignleft"><text:span text:style-name="Strong_20_Emphasis"><text:a xlink:type="simple" xlink:href="https://product-compliance.net/doku.php?id=arbeitsschutz:dguv-i:dguv-i200" text:style-name="Internet_20_link" text:visited-style-name="Visited_20_Internet_20_Link">DGUV Informationen 200-xxx</text:a></text:span><text:line-break/>Grundlagen </text:p>
          </table:table-cell>
          <table:table-cell office:value-type="string" table:style-name="tablecell">
            <text:p text:style-name="tablealignleft"><text:span text:style-name="Strong_20_Emphasis"><text:a xlink:type="simple" xlink:href="https://product-compliance.net/doku.php?id=arbeitsschutz:dguv-i:dguv-i201" text:style-name="Internet_20_link" text:visited-style-name="Visited_20_Internet_20_Link">DGUV Informationen 201-xxx</text:a></text:span><text:line-break/>Bauwesen </text:p>
          </table:table-cell>
          <table:table-cell office:value-type="string" table:style-name="tablecell">
            <text:p text:style-name="tablealignleft"><text:span text:style-name="Strong_20_Emphasis"><text:a xlink:type="simple" xlink:href="https://product-compliance.net/doku.php?id=arbeitsschutz:dguv-i:dguv-i202" text:style-name="Internet_20_link" text:visited-style-name="Visited_20_Internet_20_Link">DGUV Informationen 202-xxx</text:a></text:span><text:line-break/>Bildungseinrichtungen </text:p>
          </table:table-cell>
          <table:table-cell office:value-type="string" table:style-name="tablecell">
            <text:p text:style-name="tablealignleft"><text:span text:style-name="Strong_20_Emphasis"><text:a xlink:type="simple" xlink:href="https://product-compliance.net/doku.php?id=arbeitsschutz:dguv-i:dguv-i203" text:style-name="Internet_20_link" text:visited-style-name="Visited_20_Internet_20_Link">DGUV Informationen 203-xxx</text:a></text:span><text:line-break/>Energie, Textil, Elektro, Medienerzeugnisse </text:p>
          </table:table-cell>
        </table:table-row>
        <table:table-row>
          <table:table-cell office:value-type="string" table:style-name="tablecell">
            <text:p text:style-name="tablealignleft"><text:span text:style-name="Strong_20_Emphasis"><text:a xlink:type="simple" xlink:href="https://product-compliance.net/doku.php?id=arbeitsschutz:dguv-i:dguv-i204" text:style-name="Internet_20_link" text:visited-style-name="Visited_20_Internet_20_Link">DGUV Informationen 204-xxx</text:a></text:span><text:line-break/>Erste Hilfe </text:p>
          </table:table-cell>
          <table:table-cell office:value-type="string" table:style-name="tablecell">
            <text:p text:style-name="tablealignleft"><text:span text:style-name="Strong_20_Emphasis"><text:a xlink:type="simple" xlink:href="https://product-compliance.net/doku.php?id=arbeitsschutz:dguv-i:dguv-i205" text:style-name="Internet_20_link" text:visited-style-name="Visited_20_Internet_20_Link">DGUV Informationen 205-xxx</text:a></text:span><text:line-break/>Feuerwehren, Hilfeleistungen, Brandschutz </text:p>
          </table:table-cell>
          <table:table-cell office:value-type="string" table:style-name="tablecell">
            <text:p text:style-name="tablealignleft"><text:span text:style-name="Strong_20_Emphasis"><text:a xlink:type="simple" xlink:href="https://product-compliance.net/doku.php?id=arbeitsschutz:dguv-i:dguv-i206" text:style-name="Internet_20_link" text:visited-style-name="Visited_20_Internet_20_Link">DGUV Informationen 206-xxx</text:a></text:span><text:line-break/>Gesundheit im Betrieb </text:p>
          </table:table-cell>
          <table:table-cell office:value-type="string" table:style-name="tablecell">
            <text:p text:style-name="tablealignleft"><text:span text:style-name="Strong_20_Emphasis"><text:a xlink:type="simple" xlink:href="https://product-compliance.net/doku.php?id=arbeitsschutz:dguv-i:dguv-i207" text:style-name="Internet_20_link" text:visited-style-name="Visited_20_Internet_20_Link">DGUV Informationen 207-xxx</text:a></text:span><text:line-break/>Gesundheitsdienst und Wohlfahrtspflege </text:p>
          </table:table-cell>
        </table:table-row>
        <table:table-row>
          <table:table-cell office:value-type="string" table:style-name="tablecell">
            <text:p text:style-name="tablealignleft"><text:span text:style-name="Strong_20_Emphasis"><text:a xlink:type="simple" xlink:href="https://product-compliance.net/doku.php?id=arbeitsschutz:dguv-i:dguv-i208" text:style-name="Internet_20_link" text:visited-style-name="Visited_20_Internet_20_Link">DGUV Informationen 208-xxx</text:a></text:span><text:line-break/>Handel und Logistik </text:p>
          </table:table-cell>
          <table:table-cell office:value-type="string" table:style-name="tablecell">
            <text:p text:style-name="tablealignleft"><text:span text:style-name="Strong_20_Emphasis"><text:a xlink:type="simple" xlink:href="https://product-compliance.net/doku.php?id=arbeitsschutz:dguv-i:dguv-i209" text:style-name="Internet_20_link" text:visited-style-name="Visited_20_Internet_20_Link">DGUV Informationen 209-xxx</text:a></text:span><text:line-break/>Holz und Metall </text:p>
          </table:table-cell>
          <table:table-cell office:value-type="string" table:style-name="tablecell">
            <text:p text:style-name="tablealignleft"><text:span text:style-name="Strong_20_Emphasis"><text:a xlink:type="simple" xlink:href="https://product-compliance.net/doku.php?id=arbeitsschutz:dguv-i:dguv-i210" text:style-name="Internet_20_link" text:visited-style-name="Visited_20_Internet_20_Link">DGUV Informationen 210-xxx</text:a></text:span><text:line-break/>Nahrungsmittel </text:p>
          </table:table-cell>
          <table:table-cell office:value-type="string" table:style-name="tablecell">
            <text:p text:style-name="tablealignleft"><text:span text:style-name="Strong_20_Emphasis"><text:a xlink:type="simple" xlink:href="https://product-compliance.net/doku.php?id=arbeitsschutz:dguv-i:duv-i211" text:style-name="Internet_20_link" text:visited-style-name="Visited_20_Internet_20_Link">DGUV Informationen 211-xxx</text:a></text:span><text:line-break/>Organisation des Arbeitsschutzes </text:p>
          </table:table-cell>
        </table:table-row>
        <table:table-row>
          <table:table-cell office:value-type="string" table:style-name="tablecell">
            <text:p text:style-name="tablealignleft"><text:span text:style-name="Strong_20_Emphasis"><text:a xlink:type="simple" xlink:href="https://product-compliance.net/doku.php?id=arbeitsschutz:dguv-i:dguv-i212" text:style-name="Internet_20_link" text:visited-style-name="Visited_20_Internet_20_Link">DGUV Informationen 212-xxx</text:a></text:span><text:line-break/>Persönliche Schutzausrüstung </text:p>
          </table:table-cell>
          <table:table-cell office:value-type="string" table:style-name="tablecell">
            <text:p text:style-name="tablealignleft"><text:span text:style-name="Strong_20_Emphasis"><text:a xlink:type="simple" xlink:href="https://product-compliance.net/doku.php?id=arbeitsschutz:dguv-i:dguv-i213" text:style-name="Internet_20_link" text:visited-style-name="Visited_20_Internet_20_Link">DGUV Informationen 213-xxx</text:a></text:span><text:line-break/>Rohstoffe und chemische Industrie </text:p>
          </table:table-cell>
          <table:table-cell office:value-type="string" table:style-name="tablecell">
            <text:p text:style-name="tablealignleft"><text:span text:style-name="Strong_20_Emphasis"><text:a xlink:type="simple" xlink:href="https://product-compliance.net/doku.php?id=arbeitsschutz:dguv-i:dguv-i214" text:style-name="Internet_20_link" text:visited-style-name="Visited_20_Internet_20_Link">DGUV Informationen 214-xxx</text:a></text:span><text:line-break/>Verkehr und Landschaft </text:p>
          </table:table-cell>
          <table:table-cell office:value-type="string" table:style-name="tablecell">
            <text:p text:style-name="tablealignleft"><text:span text:style-name="Strong_20_Emphasis"><text:a xlink:type="simple" xlink:href="https://product-compliance.net/doku.php?id=arbeitsschutz:dguv-i:dguv-i215" text:style-name="Internet_20_link" text:visited-style-name="Visited_20_Internet_20_Link">DGUV Informationen 215-xxx</text:a></text:span><text:line-break/>Verwaltung </text:p>
          </table:table-cell>
        </table:table-row>
        <table:table-row>
          <table:table-cell office:value-type="string" table:style-name="tablecell">
            <text:p text:style-name="tablealignleft"><text:span text:style-name="Strong_20_Emphasis"><text:a xlink:type="simple" xlink:href="https://product-compliance.net/doku.php?id=arbeitsschutz:dguv-i:dguv-i240" text:style-name="Internet_20_link" text:visited-style-name="Visited_20_Internet_20_Link">DGUV Informationen 240-xxx</text:a></text:span><text:line-break/>Grundlagen der arbeitsmedizinischen Vorsorg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arbeitsschutz:dguv-i:dguv-i250" text:style-name="Internet_20_link" text:visited-style-name="Visited_20_Internet_20_Link">DGUV Informationen 250-xxx</text:a></text:span><text:line-break/>Aspekte der arbeitsmedizinischen Vorsorge </text:p>
          </table:table-cell>
          <table:table-cell office:value-type="string" table:style-name="tablecell">
            <text:p text:style-name="tablealignleft"><text:span text:style-name="Strong_20_Emphasis"><text:a xlink:type="simple" xlink:href="https://product-compliance.net/doku.php?id=arbeitsschutz:dguv-i:dguv-i251" text:style-name="Internet_20_link" text:visited-style-name="Visited_20_Internet_20_Link">DGUV Informationen 251-xxx</text:a></text:span><text:line-break/>Ausbildung von Fachkräften für Arbeitssicherheit </text:p>
          </table:table-cell>
        </table:table-row>
      </table:table>
      <text:p text:style-name="Text_20_body"><text:span text:style-name="">In erster Linie als Hilfestellung bei der Umsetzung der bestehenden Pflichten aus den staatlichen Arbeitsschutzvorschriften gibt die Deutsche Gesetzliche Unfallversicherung (DGUV) weitere Schriften für Sicherheit und Gesundheit bei der Arbeit heraus.<text:line-break/>
Dazu zählen die DGUV Informationen, die Hinweise und Empfehlungen enthalten, die die praktische Anwendung von Regelungen zu einem bestimmten Sachverhalt erleichtern sollen. Für bestimmte Branchen, Tätigkeiten, Zielgruppen etc. werden konkrete praxisgeeignete Arbeitsschutzmaßnahmen vorgestellt.</text:span><text:line-break/>
<text:a xlink:type="simple" xlink:href="http://www.dguv.de/de/praevention/vorschriften_regeln/vorschriften/index.jsp" text:style-name="Internet_20_link" text:visited-style-name="Visited_20_Internet_20_Link">http://www.dguv.de/de/praevention/vorschriften_regeln/vorschriften/index.j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2::47:47</meta:creation-date>
    <dc:creator>Generated</dc:creator>
    <dc:date>2026-08-31T02::47:47</dc:date>
    <dc:language>en-US</dc:language>
    <meta:editing-cycles>1</meta:editing-cycles>
    <meta:editing-duration>PT0S</meta:editing-duration>
    <dc:title>arbeitsschutz:dguv-i:dguv-i</dc:title>
  </office:meta>
</office:document-meta>
</file>