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r:dguv-r"/>Regeln der Deutschen Gesetzlichen Unfallversicherung (DGUV Regel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In der seit dem 01.05.2014 geltenden und sukzessive umzusetzenden neuen Systematik des Vorschriften- und Regelwerks der gesetzlichen Unfallversicherung tragen die DGUV Regeln stets als erste Kennziffer die „1“, gefolgt von der zweistelligen Kennziffer der Fachbereiche der DGUV. Die Kennziffer „00“ ist dabei grundlegenden Fragen vorbehalten.</text:span></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product-compliance.net/doku.php?id=arbeitsschutz:dguv-r:dguv-r100" text:style-name="Internet_20_link" text:visited-style-name="Visited_20_Internet_20_Link">DGUV Regeln 100-xxx</text:a></text:span><text:line-break/>Grundlagen </text:p>
          </table:table-cell>
          <table:table-cell office:value-type="string" table:style-name="tablecell">
            <text:p text:style-name="tablealignleft"><text:span text:style-name="Strong_20_Emphasis"><text:a xlink:type="simple" xlink:href="https://product-compliance.net/doku.php?id=arbeitsschutz:dguv-r:dguv-r101" text:style-name="Internet_20_link" text:visited-style-name="Visited_20_Internet_20_Link">DGUV Regeln 101-xxx</text:a></text:span><text:line-break/>Bauwesen </text:p>
          </table:table-cell>
          <table:table-cell office:value-type="string" table:style-name="tablecell">
            <text:p text:style-name="tablealignleft"><text:span text:style-name="Strong_20_Emphasis"><text:a xlink:type="simple" xlink:href="https://product-compliance.net/doku.php?id=arbeitsschutz:dguv-r:dguv-r102" text:style-name="Internet_20_link" text:visited-style-name="Visited_20_Internet_20_Link">DGUV Regeln 102-xxx</text:a></text:span><text:line-break/>Bildungseinrichtungen </text:p>
          </table:table-cell>
          <table:table-cell office:value-type="string" table:style-name="tablecell">
            <text:p text:style-name="tablealignleft"><text:span text:style-name="Strong_20_Emphasis"><text:a xlink:type="simple" xlink:href="https://product-compliance.net/doku.php?id=arbeitsschutz:dguv-r:dguv-r103" text:style-name="Internet_20_link" text:visited-style-name="Visited_20_Internet_20_Link">DGUV Regeln 103-xxx</text:a></text:span><text:line-break/>Energie, Textil, Elektro, Medienerzeugnisse </text:p>
          </table:table-cell>
        </table:table-row>
        <table:table-row>
          <table:table-cell office:value-type="string" table:style-name="tablecell">
            <text:p text:style-name="tablealignleft"><text:span text:style-name="Strong_20_Emphasis">…</text:span><text:line-break/>Erste Hilfe </text:p>
          </table:table-cell>
          <table:table-cell office:value-type="string" table:style-name="tablecell">
            <text:p text:style-name="tablealignleft"><text:span text:style-name="Strong_20_Emphasis"><text:a xlink:type="simple" xlink:href="https://product-compliance.net/doku.php?id=arbeitsschutz:dguv-r:dguv-r105" text:style-name="Internet_20_link" text:visited-style-name="Visited_20_Internet_20_Link">DGUV Regeln 105-xxx</text:a></text:span><text:line-break/>Feuerwehren, Hilfeleistungen, Brandschutz </text:p>
          </table:table-cell>
          <table:table-cell office:value-type="string" table:style-name="tablecell">
            <text:p text:style-name="tablealignleft"><text:span text:style-name="Strong_20_Emphasis">…</text:span><text:line-break/>Gesundheit im Betrieb </text:p>
          </table:table-cell>
          <table:table-cell office:value-type="string" table:style-name="tablecell">
            <text:p text:style-name="tablealignleft"><text:span text:style-name="Strong_20_Emphasis"><text:a xlink:type="simple" xlink:href="https://product-compliance.net/doku.php?id=arbeitsschutz:dguv-r:dguv-r107" text:style-name="Internet_20_link" text:visited-style-name="Visited_20_Internet_20_Link">DGUV Regeln 107-xxx</text:a></text:span><text:line-break/>Gesundheitsdienst und Wohlfahrtspflege </text:p>
          </table:table-cell>
        </table:table-row>
        <table:table-row>
          <table:table-cell office:value-type="string" table:style-name="tablecell">
            <text:p text:style-name="tablealignleft"><text:span text:style-name="Strong_20_Emphasis"><text:a xlink:type="simple" xlink:href="https://product-compliance.net/doku.php?id=arbeitsschutz:dguv-r:dguv-r108" text:style-name="Internet_20_link" text:visited-style-name="Visited_20_Internet_20_Link">DGUV Regeln 108-xxx</text:a></text:span><text:line-break/>Handel und Logistik </text:p>
          </table:table-cell>
          <table:table-cell office:value-type="string" table:style-name="tablecell">
            <text:p text:style-name="tablealignleft"><text:span text:style-name="Strong_20_Emphasis"><text:a xlink:type="simple" xlink:href="https://product-compliance.net/doku.php?id=arbeitsschutz:dguv-r:dguv-r109" text:style-name="Internet_20_link" text:visited-style-name="Visited_20_Internet_20_Link">DGUV Regeln 109-xxx</text:a></text:span><text:line-break/>Holz und Metall </text:p>
          </table:table-cell>
          <table:table-cell office:value-type="string" table:style-name="tablecell">
            <text:p text:style-name="tablealignleft"><text:span text:style-name="Strong_20_Emphasis"><text:a xlink:type="simple" xlink:href="https://product-compliance.net/doku.php?id=arbeitsschutz:dguv-r:dguv-r110" text:style-name="Internet_20_link" text:visited-style-name="Visited_20_Internet_20_Link">DGUV Regeln 110-xxx</text:a></text:span><text:line-break/>Nahrungsmittel </text:p>
          </table:table-cell>
          <table:table-cell office:value-type="string" table:style-name="tablecell">
            <text:p text:style-name="tablealignleft"><text:span text:style-name="Strong_20_Emphasis">…</text:span><text:line-break/>Organisation des Arbeitsschutzes </text:p>
          </table:table-cell>
        </table:table-row>
        <table:table-row>
          <table:table-cell office:value-type="string" table:style-name="tablecell">
            <text:p text:style-name="tablealignleft"><text:span text:style-name="Strong_20_Emphasis"><text:a xlink:type="simple" xlink:href="https://product-compliance.net/doku.php?id=arbeitsschutz:dguv-r:dguv-r112" text:style-name="Internet_20_link" text:visited-style-name="Visited_20_Internet_20_Link">DGUV Regeln 112-xxx</text:a></text:span><text:line-break/>Persönliche Schutzausrüstung </text:p>
          </table:table-cell>
          <table:table-cell office:value-type="string" table:style-name="tablecell">
            <text:p text:style-name="tablealignleft"><text:span text:style-name="Strong_20_Emphasis"><text:a xlink:type="simple" xlink:href="https://product-compliance.net/doku.php?id=arbeitsschutz:dguv-r:dguv-r113" text:style-name="Internet_20_link" text:visited-style-name="Visited_20_Internet_20_Link">DGUV Regeln 113-xxx</text:a></text:span><text:line-break/>Rohstoffe und chemische Industrie </text:p>
          </table:table-cell>
          <table:table-cell office:value-type="string" table:style-name="tablecell">
            <text:p text:style-name="tablealignleft"><text:span text:style-name="Strong_20_Emphasis"><text:a xlink:type="simple" xlink:href="https://product-compliance.net/doku.php?id=arbeitsschutz:dguv-r:dguv-r114" text:style-name="Internet_20_link" text:visited-style-name="Visited_20_Internet_20_Link">DGUV Regeln 114-xxx</text:a></text:span><text:line-break/>Verkehr und Landschaft </text:p>
          </table:table-cell>
          <table:table-cell office:value-type="string" table:style-name="tablecell">
            <text:p text:style-name="tablealignleft"><text:span text:style-name="Strong_20_Emphasis"><text:a xlink:type="simple" xlink:href="https://product-compliance.net/doku.php?id=arbeitsschutz:dguv-r:dguv-r115" text:style-name="Internet_20_link" text:visited-style-name="Visited_20_Internet_20_Link">DGUV Regeln 115-xxx</text:a></text:span><text:line-break/>Verwaltung </text:p>
          </table:table-cell>
        </table:table-row>
      </table:table>
      <text:p text:style-name="Text_20_body"><text:span text:style-name="">In erster Linie als Hilfestellung bei der Umsetzung der bestehenden Pflichten aus den staatlichen Arbeitsschutzvorschriften gibt die Deutsche Gesetzliche Unfallversicherung (DGUV) weitere Regeln für Sicherheit und Gesundheit bei der Arbeit heraus.<text:line-break/>
Solche Regeln sind dabei Zusammenstellungen bzw. Konkretisierungen von Inhalten aus:</text:span><text:line-break/>
<text:span text:style-name="">* staatlichen Arbeitsschutzvorschriften (Gesetze, Verordnungen und/oder</text:span><text:line-break/>
<text:span text:style-name="">* Unfallverhütungsvorschriften und/oder</text:span><text:line-break/>
<text:span text:style-name="">* technischen Spezifikationen und/oder</text:span><text:line-break/>
<text:span text:style-name="">* den Erfahrungen der Präventionsarbeit der Unfallversicherungsträger</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48:22</meta:creation-date>
    <dc:creator>Generated</dc:creator>
    <dc:date>2026-08-31T02::48:22</dc:date>
    <dc:language>en-US</dc:language>
    <meta:editing-cycles>1</meta:editing-cycles>
    <meta:editing-duration>PT0S</meta:editing-duration>
    <dc:title>arbeitsschutz:dguv-r:dguv-r</dc:title>
  </office:meta>
</office:document-meta>
</file>