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8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08-001_altbgr_141_-_zurueckgezogen_1"/><text:bookmark-start text:name="dguv_regel_108-001_altbgr_141_-_zurueckgezogen"/>DGUV Regel   108-001 (alt: BGR 141) - ZURÜCKGEZOGEN<text:bookmark-end text:name="__RefHeading___dguv_regel_108-001_altbgr_141_-_zurueckgezogen_1"/><text:bookmark-end text:name="dguv_regel_108-001_altbgr_141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1.pdf" text:style-name="Internet_20_link" text:visited-style-name="Visited_20_Internet_20_Link">Umgang mit Zahlungsmitteln in Verkaufs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2_altbgr_147_-_zurueckgezogen_2"/><text:bookmark-start text:name="dguv_regel_108-002_altbgr_147_-_zurueckgezogen"/>DGUV Regel   108-002 (alt: BGR 147) - ZURÜCKGEZOGEN<text:bookmark-end text:name="__RefHeading___dguv_regel_108-002_altbgr_147_-_zurueckgezogen_2"/><text:bookmark-end text:name="dguv_regel_108-002_altbgr_147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2.pdf" text:style-name="Internet_20_link" text:visited-style-name="Visited_20_Internet_20_Link">Regeln für Sicherheit und Gesundheitsschutz bei der Arbeit an Tank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3_altbgr_181_3"/><text:bookmark-start text:name="dguv_regel_108-003_altbgr_181"/>DGUV Regel   108-003 (alt: BGR 181)<text:bookmark-end text:name="__RefHeading___dguv_regel_108-003_altbgr_181_3"/><text:bookmark-end text:name="dguv_regel_108-003_altbgr_18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3.pdf" text:style-name="Internet_20_link" text:visited-style-name="Visited_20_Internet_20_Link">Fußböden in Arbeitsräumen und Arbeitsbereichen mit Rutschgefahr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5_altbgr_202_-_zurueckgezogen_4"/><text:bookmark-start text:name="dguv_regel_108-005_altbgr_202_-_zurueckgezogen"/>DGUV Regel   108-005 (alt: BGR 202) - ZURÜCKGEZOGEN<text:bookmark-end text:name="__RefHeading___dguv_regel_108-005_altbgr_202_-_zurueckgezogen_4"/><text:bookmark-end text:name="dguv_regel_108-005_altbgr_202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5.pdf" text:style-name="Internet_20_link" text:visited-style-name="Visited_20_Internet_20_Link">Arbeiten in Verkaufs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6_altbgr_233_5"/><text:bookmark-start text:name="dguv_regel_108-006_altbgr_233"/>DGUV Regel   108-006 (alt: BGR 233)<text:bookmark-end text:name="__RefHeading___dguv_regel_108-006_altbgr_233_5"/><text:bookmark-end text:name="dguv_regel_108-006_altbgr_23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6.pdf" text:style-name="Internet_20_link" text:visited-style-name="Visited_20_Internet_20_Link">Ladebrücken und fahrbare Ramp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7_altbgr_234_6"/><text:bookmark-start text:name="dguv_regel_108-007_altbgr_234"/>DGUV Regel   108-007 (alt: BGR 234)<text:bookmark-end text:name="__RefHeading___dguv_regel_108-007_altbgr_234_6"/><text:bookmark-end text:name="dguv_regel_108-007_altbgr_23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7.pdf" text:style-name="Internet_20_link" text:visited-style-name="Visited_20_Internet_20_Link">Lagereinrichtungen und -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8_7"/><text:bookmark-start text:name="dguv_regel_108-008"/>DGUV Regel   108-008<text:bookmark-end text:name="__RefHeading___dguv_regel_108-008_7"/><text:bookmark-end text:name="dguv_regel_108-00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8.pdf" text:style-name="Internet_20_link" text:visited-style-name="Visited_20_Internet_20_Link">Sicherheitsregeln für Verschiebewagen in Stetigförderanlagen ( keine pdf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10_8"/><text:bookmark-start text:name="dguv_regel_108-010"/>DGUV Regel 108-010<text:bookmark-end text:name="__RefHeading___dguv_regel_108-010_8"/><text:bookmark-end text:name="dguv_regel_108-01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10_2021-04.pdf" text:style-name="Internet_20_link" text:visited-style-name="Visited_20_Internet_20_Link">Überfallprävention in Verkaufsstell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601_9"/><text:bookmark-start text:name="dguv_regel_108-601"/>DGUV Regel 108-601<text:bookmark-end text:name="__RefHeading___dguv_regel_108-601_9"/><text:bookmark-end text:name="dguv_regel_108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601_2019-08.pdf" text:style-name="Internet_20_link" text:visited-style-name="Visited_20_Internet_20_Link">Branche Einzelhandel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08-601_2019.pdf" text:style-name="Internet_20_link" text:visited-style-name="Visited_20_Internet_20_Link">Branche Einzelhandel</text:a></text:p>
      <text:h text:style-name="Heading_20_3" text:outline-level="3"><text:bookmark-start text:name="__RefHeading___dguv_regel_108-602_10"/><text:bookmark-start text:name="dguv_regel_108-602"/>DGUV Regel 108-602<text:bookmark-end text:name="__RefHeading___dguv_regel_108-602_10"/><text:bookmark-end text:name="dguv_regel_108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602.pdf" text:style-name="Internet_20_link" text:visited-style-name="Visited_20_Internet_20_Link">Branche Schrotthandel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3:31</meta:creation-date>
    <dc:creator>Generated</dc:creator>
    <dc:date>2026-08-31T07::33:31</dc:date>
    <dc:language>en-US</dc:language>
    <meta:editing-cycles>1</meta:editing-cycles>
    <meta:editing-duration>PT0S</meta:editing-duration>
    <dc:title>arbeitsschutz:dguv-r:dguv-r108</dc:title>
  </office:meta>
</office:document-meta>
</file>