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9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Holz und Metal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9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h text:style-name="Heading_20_3" text:outline-level="3"><text:bookmark-start text:name="__RefHeading___dguv_regel_109-001_1"/><text:bookmark-start text:name="dguv_regel_109-001"/>DGUV Regel 109-001<text:bookmark-end text:name="__RefHeading___dguv_regel_109-001_1"/><text:bookmark-end text:name="dguv_regel_109-00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01_2020-12.pdf" text:style-name="Internet_20_link" text:visited-style-name="Visited_20_Internet_20_Link">Schleifen, Bürsten und Polieren von Aluminium Vermeiden von Staubbränden und Staubexplosionen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09-001.pdf" text:style-name="Internet_20_link" text:visited-style-name="Visited_20_Internet_20_Link">Schleifen, Bürsten und Polieren von Aluminium Vermeiden von Staubbränden und Staubexplosionen</text:a></text:p>
      <text:h text:style-name="Heading_20_3" text:outline-level="3"><text:bookmark-start text:name="__RefHeading___dguv_regel_109-002_altbgr_121_2"/><text:bookmark-start text:name="dguv_regel_109-002_altbgr_121"/>DGUV Regel   109-002 (alt: BGR 121)<text:bookmark-end text:name="__RefHeading___dguv_regel_109-002_altbgr_121_2"/><text:bookmark-end text:name="dguv_regel_109-002_altbgr_12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02.pdf" text:style-name="Internet_20_link" text:visited-style-name="Visited_20_Internet_20_Link">Arbeitsplatzlüftung - Lufttechnische Maßnahm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003_altbgr_143_3"/><text:bookmark-start text:name="dguv_regel_109-003_altbgr_143"/>DGUV Regel   109-003 (alt: BGR 143)<text:bookmark-end text:name="__RefHeading___dguv_regel_109-003_altbgr_143_3"/><text:bookmark-end text:name="dguv_regel_109-003_altbgr_14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03.pdf" text:style-name="Internet_20_link" text:visited-style-name="Visited_20_Internet_20_Link">Tätigkeiten mit Kühlschmierstoff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004_altbgr_150_4"/><text:bookmark-start text:name="dguv_regel_109-004_altbgr_150"/>DGUV Regel   109-004 (alt: BGR 150)<text:bookmark-end text:name="__RefHeading___dguv_regel_109-004_altbgr_150_4"/><text:bookmark-end text:name="dguv_regel_109-004_altbgr_150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04.pdf" text:style-name="Internet_20_link" text:visited-style-name="Visited_20_Internet_20_Link">Rundstahlketten als Anschlagmittel in Feuerverzinkerei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005_altbgr_151_5"/><text:bookmark-start text:name="dguv_regel_109-005_altbgr_151"/>DGUV Regel   109-005 (alt: BGR 151)<text:bookmark-end text:name="__RefHeading___dguv_regel_109-005_altbgr_151_5"/><text:bookmark-end text:name="dguv_regel_109-005_altbgr_15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05.pdf" text:style-name="Internet_20_link" text:visited-style-name="Visited_20_Internet_20_Link">Gebrauch von Anschlag-Drahtseilen</text:a><text:line-break/><text:span text:style-name=""><text:span text:style-name="Emphasis"><text:span text:style-name="Strong_20_Emphasis">Archiv zurückgezogener Dokumente</text:span></text:span></text:span><text:line-break/>…
==== DGUV Regel   109-006 ====<text:span text:style-name=""><text:span text:style-name="Strong_20_Emphasis">aktuelles Dokument</text:span></text:span><text:line-break/><text:a xlink:type="simple" xlink:href="http://www.wissen-hilfe.de/_Wissen/locked/dguv-r/dguv-r109-006pdf" text:style-name="Internet_20_link" text:visited-style-name="Visited_20_Internet_20_Link">Gebrauch von Anschlag-Fasersei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007_altbgr_153_-_zurueckgezogen_6"/><text:bookmark-start text:name="dguv_regel_109-007_altbgr_153_-_zurueckgezogen"/>DGUV Regel   109-007 (alt: BGR 153) - ZURÜCKGEZOGEN<text:bookmark-end text:name="__RefHeading___dguv_regel_109-007_altbgr_153_-_zurueckgezogen_6"/><text:bookmark-end text:name="dguv_regel_109-007_altbgr_153_-_zurueckgezogen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07.pdf" text:style-name="Internet_20_link" text:visited-style-name="Visited_20_Internet_20_Link">Wärmebehandlung von Metallen in Salzbäd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008_altbgr_157_7"/><text:bookmark-start text:name="dguv_regel_109-008_altbgr_157"/>DGUV Regel   109-008 (alt: BGR 157)<text:bookmark-end text:name="__RefHeading___dguv_regel_109-008_altbgr_157_7"/><text:bookmark-end text:name="dguv_regel_109-008_altbgr_157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08.pdf" text:style-name="Internet_20_link" text:visited-style-name="Visited_20_Internet_20_Link">Fahrzeug-Instandhalt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010_altbgr_180_8"/><text:bookmark-start text:name="dguv_regel_109-010_altbgr_180"/>DGUV Regel   109-010 (alt: BGR 180)<text:bookmark-end text:name="__RefHeading___dguv_regel_109-010_altbgr_180_8"/><text:bookmark-end text:name="dguv_regel_109-010_altbgr_180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10.pdf" text:style-name="Internet_20_link" text:visited-style-name="Visited_20_Internet_20_Link">Richtlinien für Einrichtungen zum Reinigen von Werkstücken mit Lösemittel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011_altbgr_204_9"/><text:bookmark-start text:name="dguv_regel_109-011_altbgr_204"/>DGUV Regel   109-011 (alt: BGR 204)<text:bookmark-end text:name="__RefHeading___dguv_regel_109-011_altbgr_204_9"/><text:bookmark-end text:name="dguv_regel_109-011_altbgr_20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11.pdf" text:style-name="Internet_20_link" text:visited-style-name="Visited_20_Internet_20_Link">Umgang mit Magnesium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012_altbgr_219_10"/><text:bookmark-start text:name="dguv_regel_109-012_altbgr_219"/>DGUV Regel   109-012 (alt: BGR 219)<text:bookmark-end text:name="__RefHeading___dguv_regel_109-012_altbgr_219_10"/><text:bookmark-end text:name="dguv_regel_109-012_altbgr_219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12.pdf" text:style-name="Internet_20_link" text:visited-style-name="Visited_20_Internet_20_Link">Odorierung von Sauerstoff zum Schweißen und Schneid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013_altbgr_2319_11"/><text:bookmark-start text:name="dguv_regel_109-013_altbgr_2319"/>DGUV Regel   109-013 (alt: BGR 2319)<text:bookmark-end text:name="__RefHeading___dguv_regel_109-013_altbgr_2319_11"/><text:bookmark-end text:name="dguv_regel_109-013_altbgr_2319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13.pdf" text:style-name="Internet_20_link" text:visited-style-name="Visited_20_Internet_20_Link">Schutzmaßnahmenkonzept für Spritzlackierarbeiten - Lackaerosol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017_12"/><text:bookmark-start text:name="dguv_regel_109-017"/>DGUV Regel 109-017<text:bookmark-end text:name="__RefHeading___dguv_regel_109-017_12"/><text:bookmark-end text:name="dguv_regel_109-017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017_2020-12.pdf" text:style-name="Internet_20_link" text:visited-style-name="Visited_20_Internet_20_Link">Betreiben von Lastaufnahmemitteln und Anschlagmitteln im Hebezeugbetrieb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601_13"/><text:bookmark-start text:name="dguv_regel_109-601"/>DGUV Regel 109-601<text:bookmark-end text:name="__RefHeading___dguv_regel_109-601_13"/><text:bookmark-end text:name="dguv_regel_109-60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601_2017.pdf" text:style-name="Internet_20_link" text:visited-style-name="Visited_20_Internet_20_Link">Branche Erzeugung von Roheisen und Stahl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602_14"/><text:bookmark-start text:name="dguv_regel_109-602"/>DGUV Regel 109-602<text:bookmark-end text:name="__RefHeading___dguv_regel_109-602_14"/><text:bookmark-end text:name="dguv_regel_109-60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602_2017.pdf" text:style-name="Internet_20_link" text:visited-style-name="Visited_20_Internet_20_Link">Branche Galvanik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603_15"/><text:bookmark-start text:name="dguv_regel_109-603"/>DGUV Regel 109-603<text:bookmark-end text:name="__RefHeading___dguv_regel_109-603_15"/><text:bookmark-end text:name="dguv_regel_109-60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603_2018" text:style-name="Internet_20_link" text:visited-style-name="Visited_20_Internet_20_Link">Branche Schiff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604_16"/><text:bookmark-start text:name="dguv_regel_109-604"/>DGUV Regel 109-604<text:bookmark-end text:name="__RefHeading___dguv_regel_109-604_16"/><text:bookmark-end text:name="dguv_regel_109-604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604_2019.pdf" text:style-name="Internet_20_link" text:visited-style-name="Visited_20_Internet_20_Link">Branche Metallhüt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605_17"/><text:bookmark-start text:name="dguv_regel_109-605"/>DGUV Regel 109-605<text:bookmark-end text:name="__RefHeading___dguv_regel_109-605_17"/><text:bookmark-end text:name="dguv_regel_109-605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605_2019.pdf" text:style-name="Internet_20_link" text:visited-style-name="Visited_20_Internet_20_Link">Branche Wärmebehandlung von Metal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606_18"/><text:bookmark-start text:name="dguv_regel_109-606"/>DGUV Regel 109-606<text:bookmark-end text:name="__RefHeading___dguv_regel_109-606_18"/><text:bookmark-end text:name="dguv_regel_109-606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606_2019.pdf" text:style-name="Internet_20_link" text:visited-style-name="Visited_20_Internet_20_Link">Branche Tischler- und Schreinerhandwerk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607_19"/><text:bookmark-start text:name="dguv_regel_109-607"/>DGUV Regel 109-607<text:bookmark-end text:name="__RefHeading___dguv_regel_109-607_19"/><text:bookmark-end text:name="dguv_regel_109-607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r/dguv-r-109-607_2020-10" text:style-name="Internet_20_link" text:visited-style-name="Visited_20_Internet_20_Link">Branche Metallbau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9-608_20"/><text:bookmark-start text:name="dguv_regel_109-608"/>DGUV Regel 109-608<text:bookmark-end text:name="__RefHeading___dguv_regel_109-608_20"/><text:bookmark-end text:name="dguv_regel_109-60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i/dguv-r-109-608_2020-08.pdf" text:style-name="Internet_20_link" text:visited-style-name="Visited_20_Internet_20_Link">Branche Gießereien 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8:15</meta:creation-date>
    <dc:creator>Generated</dc:creator>
    <dc:date>2026-09-02T01::28:15</dc:date>
    <dc:language>en-US</dc:language>
    <meta:editing-cycles>1</meta:editing-cycles>
    <meta:editing-duration>PT0S</meta:editing-duration>
    <dc:title>arbeitsschutz:dguv-r:dguv-r109</dc:title>
  </office:meta>
</office:document-meta>
</file>