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0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Nahrungsmitte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10-004_1"/><text:bookmark-start text:name="dguv_regel_110-004"/>DGUV Regel 110-004<text:bookmark-end text:name="__RefHeading___dguv_regel_110-004_1"/><text:bookmark-end text:name="dguv_regel_110-00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04_2020-12.pdf" text:style-name="Internet_20_link" text:visited-style-name="Visited_20_Internet_20_Link">Branche Backbetriebe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0-004.pdf" text:style-name="Internet_20_link" text:visited-style-name="Visited_20_Internet_20_Link">Arbeiten in Backbetrieben</text:a></text:p>
      <text:h text:style-name="Heading_20_3" text:outline-level="3"><text:bookmark-start text:name="__RefHeading___dguv_regel_110-005_altbgr_138_-_zurueckgezogen_2"/><text:bookmark-start text:name="dguv_regel_110-005_altbgr_138_-_zurueckgezogen"/>DGUV Regel   110-005 (alt: BGR 138) - ZURÜCKGEZOGEN<text:bookmark-end text:name="__RefHeading___dguv_regel_110-005_altbgr_138_-_zurueckgezogen_2"/><text:bookmark-end text:name="dguv_regel_110-005_altbgr_138_-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05.pdf" text:style-name="Internet_20_link" text:visited-style-name="Visited_20_Internet_20_Link">Sicherheitsregeln für Räucheranlagen zur Nahrungsmittelbehandl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0-006_altbgr_146_3"/><text:bookmark-start text:name="dguv_regel_110-006_altbgr_146"/>DGUV Regel   110-006 (alt: BGR 146)<text:bookmark-end text:name="__RefHeading___dguv_regel_110-006_altbgr_146_3"/><text:bookmark-end text:name="dguv_regel_110-006_altbgr_14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06.pdf" text:style-name="Internet_20_link" text:visited-style-name="Visited_20_Internet_20_Link">Flüssiggasanlagen zu Haushaltszwecken auf Wasserfahrzeugen in der Binnenschifffahrt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0-007_4"/><text:bookmark-start text:name="dguv_regel_110-007"/>DGUV Regel 110-007<text:bookmark-end text:name="__RefHeading___dguv_regel_110-007_4"/><text:bookmark-end text:name="dguv_regel_110-007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07_2020-12.pdf" text:style-name="Internet_20_link" text:visited-style-name="Visited_20_Internet_20_Link">Verwendung von Getränkeschankanlagen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0-007.pdf" text:style-name="Internet_20_link" text:visited-style-name="Visited_20_Internet_20_Link">Errichtung und Betrieb von Getränkeschankanlagen</text:a></text:p>
      <text:h text:style-name="Heading_20_3" text:outline-level="3"><text:bookmark-start text:name="__RefHeading___dguv_regel_110-008_altbgr_229_5"/><text:bookmark-start text:name="dguv_regel_110-008_altbgr_229"/>DGUV Regel   110-008 (alt: BGR 229)<text:bookmark-end text:name="__RefHeading___dguv_regel_110-008_altbgr_229_5"/><text:bookmark-end text:name="dguv_regel_110-008_altbgr_22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08.pdf" text:style-name="Internet_20_link" text:visited-style-name="Visited_20_Internet_20_Link">Arbeiten in der Fleischwirtschaft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0-009_6"/><text:bookmark-start text:name="dguv_regel_110-009"/>DGUV Regel   110-009<text:bookmark-end text:name="__RefHeading___dguv_regel_110-009_6"/><text:bookmark-end text:name="dguv_regel_110-009"/></text:h>
      <text:p text:style-name="Text_20_body"><text:span text:style-name=""><text:span text:style-name="Strong_20_Emphasis">aktuelles Dokument</text:span></text:span><text:line-break/><text:a xlink:type="simple" xlink:href="https://www.arbeitssicherheit.de/de/html/library/law/5545449%2c1%2c19780301" text:style-name="Internet_20_link" text:visited-style-name="Visited_20_Internet_20_Link">Richtlinien für die Verwendung von Flüssiggas (keine pdf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0-010_7"/><text:bookmark-start text:name="dguv_regel_110-010"/>DGUV Regel 110-010<text:bookmark-end text:name="__RefHeading___dguv_regel_110-010_7"/><text:bookmark-end text:name="dguv_regel_110-01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10_2022-12.pdf" text:style-name="Internet_20_link" text:visited-style-name="Visited_20_Internet_20_Link">Verwendung von Flüssiggas (Stand Dezember 2022)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9::12:25</meta:creation-date>
    <dc:creator>Generated</dc:creator>
    <dc:date>2026-08-29T19::12:25</dc:date>
    <dc:language>en-US</dc:language>
    <meta:editing-cycles>1</meta:editing-cycles>
    <meta:editing-duration>PT0S</meta:editing-duration>
    <dc:title>arbeitsschutz:dguv-r:dguv-r110</dc:title>
  </office:meta>
</office:document-meta>
</file>