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a12e81be40ab0943c782b0ba6fff1b7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" draw:name="0" text:anchor-type="as-char" draw:z-index="0" svg:width="3.175cm" style:rel-width="100%" svg:height="1.7578326180258cm" style:rel-height="scale"><draw:image xlink:href="Pictures/3a12e81be40ab0943c782b0ba6fff1b7.jpg" xlink:type="simple" xlink:show="embed" xlink:actuate="onLoad"/></draw:frame><text:line-break/><text:a xlink:type="simple" xlink:href="https://product-compliance.net/doku.php?id=start" text:style-name="Internet_20_link" text:visited-style-name="Visited_20_Internet_20_Link">Startseite</text:a><text:line-break/><text:line-break/><text:a xlink:type="simple" xlink:href="https://product-compliance.net/doku.php?id=angebote" text:style-name="Internet_20_link" text:visited-style-name="Visited_20_Internet_20_Link">Informationsseite</text:a><text:line-break/><text:line-break/><text:a xlink:type="simple" xlink:href="https://product-compliance.net/doku.php?id=arbeitsschutz:regelwerk" text:style-name="Internet_20_link" text:visited-style-name="Visited_20_Internet_20_Link">DGUV-Regelwerk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arbeitsschutz:dguv-r:dguv-r112"/>Regeln der Deutschen Gesetzlichen Unfallversicherung (DGUV Regeln)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Strong_20_Emphasis"><text:a xlink:type="simple" xlink:href="https://www.wissen-hilfe.de/Knowledge_Database/Weblinks.htm" text:style-name="Internet_20_link" text:visited-style-name="Visited_20_Internet_20_Link">Weblinks</text:a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ext:p text:style-name="Text_20_body"><text:span text:style-name="">Regeln der Deutschen Gesetzlichen Unfallversicherung enthalten Zusammenstellungen bzw. Konkretisierungen von bestimmten Inhalten, die den Nutzer bei der Erfüllung seiner gesetzlichen Pflichten zum Arbeitsschutz unterstützen sollen - hier für den Bereich Persönliche Schutzausrüstung.</text:span><text:line-break/>
<text:a xlink:type="simple" xlink:href="http://www.dguv.de/de/praevention/vorschriften_regeln/vorschriften/index.jsp" text:style-name="Internet_20_link" text:visited-style-name="Visited_20_Internet_20_Link">http://www.dguv.de/de/praevention/vorschriften_regeln/vorschriften/index.jsp</text:a></text:p>
      <table:table table:style-name="Table">
        <table:table-column/>
        <table:table-row>
          <table:table-cell office:value-type="string" table:style-name="tablecell">
            <text:p text:style-name="tablealignleft"><text:span text:style-name="">DGUV Regeln ab 112-xxx</text:span> </text:p>
          </table:table-cell>
        </table:table-row>
        <table:table-row>
          <table:table-cell office:value-type="string" table:style-name="tablecell">
            <text:p text:style-name="tablealignleft"><text:span text:style-name=""><text:span text:style-name="Strong_20_Emphasis"><text:a xlink:type="simple" xlink:href="https://product-compliance.net/doku.php?id=arbeitsschutz:dguv-r:dguv-r" text:style-name="Internet_20_link" text:visited-style-name="Visited_20_Internet_20_Link">zurück zur Hauptliste der DGUV Regeln</text:a></text:span></text:span> </text:p>
          </table:table-cell>
        </table:table-row>
      </table:table>
      <text:p text:style-name="Text_20_body"><text:span text:style-name="Emphasis">Hinweis: DGUV Regeln tragen stets als erste Kennziffer die „1“, gefolgt von der zweistelligen Kennziffer der Fachbereiche der DGUV.</text:span></text:p>
      <text:p text:style-name="Text_20_body"><text:span text:style-name=""><text:span text:style-name="Strong_20_Emphasis">BEACHTEN SIE: Zurückgezogene Dokumente dürfen nur noch zur Information, z. B. zum Abgleich bei früheren Projekten herangezogen werden!</text:span></text:span></text:p>
      <text:h text:style-name="Heading_20_3" text:outline-level="3"><text:bookmark-start text:name="__RefHeading___dguv_regel_112-139_altbgr_139_1"/><text:bookmark-start text:name="dguv_regel_112-139_altbgr_139"/>DGUV Regel   112-139 (alt: BGR 139)<text:bookmark-end text:name="__RefHeading___dguv_regel_112-139_altbgr_139_1"/><text:bookmark-end text:name="dguv_regel_112-139_altbgr_139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r/dguv-r-112-139.pdf" text:style-name="Internet_20_link" text:visited-style-name="Visited_20_Internet_20_Link">Einsatz von Personen-Notsignal-Anlagen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regel_112-189_altbgr_189_2"/><text:bookmark-start text:name="dguv_regel_112-189_altbgr_189"/>DGUV Regel   112-189 (alt: BGR 189)<text:bookmark-end text:name="__RefHeading___dguv_regel_112-189_altbgr_189_2"/><text:bookmark-end text:name="dguv_regel_112-189_altbgr_189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r/dguv-r-112-189.pdf" text:style-name="Internet_20_link" text:visited-style-name="Visited_20_Internet_20_Link">Benutzung von Schutzkleidung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regel_112-190_3"/><text:bookmark-start text:name="dguv_regel_112-190"/>DGUV Regel 112-190<text:bookmark-end text:name="__RefHeading___dguv_regel_112-190_3"/><text:bookmark-end text:name="dguv_regel_112-190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r/dguv-r-112-190_2021-11.pdf" text:style-name="Internet_20_link" text:visited-style-name="Visited_20_Internet_20_Link">Benutzung von Atemschutzgeräten</text:a><text:line-break/><text:span text:style-name=""><text:span text:style-name="Emphasis"><text:span text:style-name="Strong_20_Emphasis">Archiv zurückgezogener Dokumente</text:span></text:span></text:span><text:line-break/><text:a xlink:type="simple" xlink:href="https://www.wissen-hilfe.de/_Wissen/locked/dguv-r/dguv-r-112-190.pdf" text:style-name="Internet_20_link" text:visited-style-name="Visited_20_Internet_20_Link">Benutzung von Atemschutzgeräten</text:a></text:p>
      <text:h text:style-name="Heading_20_3" text:outline-level="3"><text:bookmark-start text:name="__RefHeading___dguv_regel_112-191_altbgr_191_4"/><text:bookmark-start text:name="dguv_regel_112-191_altbgr_191"/>DGUV Regel   112-191 (alt: BGR 191)<text:bookmark-end text:name="__RefHeading___dguv_regel_112-191_altbgr_191_4"/><text:bookmark-end text:name="dguv_regel_112-191_altbgr_191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r/dguv-r-112-191.pdf" text:style-name="Internet_20_link" text:visited-style-name="Visited_20_Internet_20_Link">Benutzung von Fuß- und Knieschutz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regel_112-192_altbgr_192_5"/><text:bookmark-start text:name="dguv_regel_112-192_altbgr_192"/>DGUV Regel   112-192 (alt: BGR 192)<text:bookmark-end text:name="__RefHeading___dguv_regel_112-192_altbgr_192_5"/><text:bookmark-end text:name="dguv_regel_112-192_altbgr_192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r/dguv-r-112-192.pdf" text:style-name="Internet_20_link" text:visited-style-name="Visited_20_Internet_20_Link">Benutzung von Augen- und Gesichtsschutz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regel_112-193_altbgr_193_6"/><text:bookmark-start text:name="dguv_regel_112-193_altbgr_193"/>DGUV Regel   112-193 (alt: BGR 193)<text:bookmark-end text:name="__RefHeading___dguv_regel_112-193_altbgr_193_6"/><text:bookmark-end text:name="dguv_regel_112-193_altbgr_193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r/dguv-r-112-193.pdf" text:style-name="Internet_20_link" text:visited-style-name="Visited_20_Internet_20_Link">Benutzung von Kopfschutz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regel_112-194_altbgr_194_7"/><text:bookmark-start text:name="dguv_regel_112-194_altbgr_194"/>DGUV Regel   112-194 (alt: BGR 194)<text:bookmark-end text:name="__RefHeading___dguv_regel_112-194_altbgr_194_7"/><text:bookmark-end text:name="dguv_regel_112-194_altbgr_194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r/dguv-r-112-194.pdf" text:style-name="Internet_20_link" text:visited-style-name="Visited_20_Internet_20_Link">Benutzung von Gehörschutz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regel_112-195_altbgr_195_8"/><text:bookmark-start text:name="dguv_regel_112-195_altbgr_195"/>DGUV Regel   112-195 (alt: BGR 195)<text:bookmark-end text:name="__RefHeading___dguv_regel_112-195_altbgr_195_8"/><text:bookmark-end text:name="dguv_regel_112-195_altbgr_195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r/dguv-r-112-195.pdf" text:style-name="Internet_20_link" text:visited-style-name="Visited_20_Internet_20_Link">Benutzung von Schutzhandschuhen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regel_112-196_altbgr_196_9"/><text:bookmark-start text:name="dguv_regel_112-196_altbgr_196"/>DGUV Regel   112-196 (alt: BGR 196)<text:bookmark-end text:name="__RefHeading___dguv_regel_112-196_altbgr_196_9"/><text:bookmark-end text:name="dguv_regel_112-196_altbgr_196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r/dguv-r-112-196.pdf" text:style-name="Internet_20_link" text:visited-style-name="Visited_20_Internet_20_Link">Benutzung von Stechschutzbekleidung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regel_112-198_10"/><text:bookmark-start text:name="dguv_regel_112-198"/>DGUV Regel   112-198<text:bookmark-end text:name="__RefHeading___dguv_regel_112-198_10"/><text:bookmark-end text:name="dguv_regel_112-198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r/dguv-r-112-198_2019" text:style-name="Internet_20_link" text:visited-style-name="Visited_20_Internet_20_Link">Benutzung von persönlichen Schutzausrüstungen gegen Absturz</text:a><text:line-break/><text:span text:style-name=""><text:span text:style-name="Emphasis"><text:span text:style-name="Strong_20_Emphasis">Archiv zurückgezogener Dokumente</text:span></text:span></text:span><text:line-break/><text:a xlink:type="simple" xlink:href="https://www.wissen-hilfe.de/_Wissen/locked/dguv-r/dguv-r-112-198.pdf" text:style-name="Internet_20_link" text:visited-style-name="Visited_20_Internet_20_Link">Benutzung von persönlichen Schutzausrüstungen gegen Absturz</text:a></text:p>
      <text:h text:style-name="Heading_20_3" text:outline-level="3"><text:bookmark-start text:name="__RefHeading___dguv_regel_112-199_11"/><text:bookmark-start text:name="dguv_regel_112-199"/>DGUV Regel 112-199<text:bookmark-end text:name="__RefHeading___dguv_regel_112-199_11"/><text:bookmark-end text:name="dguv_regel_112-199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r/dguv-r-112-199_2022-07.pdf" text:style-name="Internet_20_link" text:visited-style-name="Visited_20_Internet_20_Link">Benutzung von persönlichen Absturzschutzausrüstungen zum Retten (Stand Juli 2022)</text:a><text:line-break/><text:span text:style-name=""><text:span text:style-name="Emphasis"><text:span text:style-name="Strong_20_Emphasis">Archiv zurückgezogener Dokumente</text:span></text:span></text:span><text:line-break/><text:a xlink:type="simple" xlink:href="http://www.wissen-hilfe.de/_Wissen/locked/dguv-r/dguv-r-112-199.pdf" text:style-name="Internet_20_link" text:visited-style-name="Visited_20_Internet_20_Link">Retten aus Höhen und Tiefen mit persönlichen Absturzschutzausrüstungen</text:a></text:p>
      <text:h text:style-name="Heading_20_3" text:outline-level="3"><text:bookmark-start text:name="__RefHeading___dguv_regel_112-200_altbgr_200_12"/><text:bookmark-start text:name="dguv_regel_112-200_altbgr_200"/>DGUV Regel   112-200 (alt: BGR 200)<text:bookmark-end text:name="__RefHeading___dguv_regel_112-200_altbgr_200_12"/><text:bookmark-end text:name="dguv_regel_112-200_altbgr_200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r/dguv-r-112-200.pdf" text:style-name="Internet_20_link" text:visited-style-name="Visited_20_Internet_20_Link">Benutzung von Stechschutzhandschuhen und Armschützern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regel_112-201_13"/><text:bookmark-start text:name="dguv_regel_112-201"/>DGUV Regel 112-201<text:bookmark-end text:name="__RefHeading___dguv_regel_112-201_13"/><text:bookmark-end text:name="dguv_regel_112-201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r/dguv-r-112-201_2020-10.pdf" text:style-name="Internet_20_link" text:visited-style-name="Visited_20_Internet_20_Link">Benutzung von persönlichen Schutzausrüstungen gegen Ertrinken</text:a><text:line-break/><text:span text:style-name=""><text:span text:style-name="Emphasis"><text:span text:style-name="Strong_20_Emphasis">Archiv zurückgezogener Dokumente</text:span></text:span></text:span><text:line-break/><text:a xlink:type="simple" xlink:href="http://www.wissen-hilfe.de/_Wissen/locked/dguv-r/dguv-r-112-201.pdf" text:style-name="Internet_20_link" text:visited-style-name="Visited_20_Internet_20_Link">Benutzung von persönlichen Schutzausrüstungen gegen Ertrinken</text:a></text:p>
      <text:h text:style-name="Heading_20_3" text:outline-level="3"><text:bookmark-start text:name="__RefHeading___dguv_regel_112-202_14"/><text:bookmark-start text:name="dguv_regel_112-202"/>DGUV Regel 112-202<text:bookmark-end text:name="__RefHeading___dguv_regel_112-202_14"/><text:bookmark-end text:name="dguv_regel_112-202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r/dguv-r-112-202_2019.pdf" text:style-name="Internet_20_link" text:visited-style-name="Visited_20_Internet_20_Link">Benutzung von Stechschutzkleidung, Stechschutzhandschuhen und Armschützern</text:a><text:line-break/><text:span text:style-name=""><text:span text:style-name="Emphasis"><text:span text:style-name="Strong_20_Emphasis">Archiv zurückgezogener Dokumente</text:span></text:span></text:span><text:line-break/>…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07::26:05</meta:creation-date>
    <dc:creator>Generated</dc:creator>
    <dc:date>2026-08-31T07::26:05</dc:date>
    <dc:language>en-US</dc:language>
    <meta:editing-cycles>1</meta:editing-cycles>
    <meta:editing-duration>PT0S</meta:editing-duration>
    <dc:title>arbeitsschutz:dguv-r:dguv-r112</dc:title>
  </office:meta>
</office:document-meta>
</file>