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r:dguv-r113"/>Regeln der Deutschen Gesetzlichen Unfallversicherung (DGUV Regel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Regeln der Deutschen Gesetzlichen Unfallversicherung enthalten Zusammenstellungen bzw. Konkretisierungen von bestimmten Inhalten, die den Nutzer bei der Erfüllung seiner gesetzlichen Pflichten zum Arbeitsschutz unterstützen sollen - hier für den Bereich Rohstoffe und chemische Industrie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Regeln ab 113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product-compliance.net/doku.php?id=arbeitsschutz:dguv-r:dguv-r" text:style-name="Internet_20_link" text:visited-style-name="Visited_20_Internet_20_Link">zurück zur Hauptliste der DGUV Regeln</text:a></text:span></text:span> </text:p>
          </table:table-cell>
        </table:table-row>
      </table:table>
      <text:p text:style-name="Text_20_body"><text:span text:style-name="Emphasis">Hinweis: DGUV Regeln tragen stets als erste Kennziffer die „1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  <text:h text:style-name="Heading_20_3" text:outline-level="3"><text:bookmark-start text:name="__RefHeading___dguv_regel_113-001_info_1"/><text:bookmark-start text:name="dguv_regel_113-001_info"/>DGUV Regel 113-001 Info<text:bookmark-end text:name="__RefHeading___dguv_regel_113-001_info_1"/><text:bookmark-end text:name="dguv_regel_113-001_info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3-001_2022-12.pdf" text:style-name="Internet_20_link" text:visited-style-name="Visited_20_Internet_20_Link">Explosionsschutz-Regeln (EX-RL) Sammlung technischer Regeln für das Vermeiden der Gefahren durch explosionsfähige Atmosphäre mit Beispielsammlung zur Einteilung explosionsgefährdeter Bereiche in Zonen (Ausgabe Dez. 2022)</text:a><text:line-break/><text:span text:style-name=""><text:span text:style-name="Emphasis"><text:span text:style-name="Strong_20_Emphasis">Archiv zurückgezogener Dokumente</text:span></text:span></text:span><text:line-break/><text:a xlink:type="simple" xlink:href="https://www.wissen-hilfe.de/_Wissen/locked/dguv-r/dguv-r-113-001_2022-03.pdf" text:style-name="Internet_20_link" text:visited-style-name="Visited_20_Internet_20_Link">Explosionsschutz-Regeln (EX-RL) Sammlung technischer Regeln für das Vermeiden der Gefahren durch explosionsfähige Atmosphäre mit Beispielsammlung zur Einteilung explosionsgefährdeter Bereiche in Zonen</text:a></text:p>
      <text:h text:style-name="Heading_20_3" text:outline-level="3"><text:bookmark-start text:name="__RefHeading___dguv_regel_113-001_altbgr_104_2"/><text:bookmark-start text:name="dguv_regel_113-001_altbgr_104"/>DGUV Regel   113-001 (alt: BGR 104)<text:bookmark-end text:name="__RefHeading___dguv_regel_113-001_altbgr_104_2"/><text:bookmark-end text:name="dguv_regel_113-001_altbgr_104"/></text:h>
      <text:p text:style-name="Text_20_body"><text:span text:style-name=""><text:span text:style-name="Strong_20_Emphasis">aktuelles Dokument</text:span></text:span><text:line-break/><text:a xlink:type="simple" xlink:href="https://www.bgrci.de/exinfode/dokumente/explosionsschutz-regeln-ex-rl-dguv-regel-113-001/" text:style-name="Internet_20_link" text:visited-style-name="Visited_20_Internet_20_Link">Explosionsschutz-Regeln (EX-RL) Sammlung technischer Regeln für das Vermeiden der Gefahren durch explosionsfähige Atmosphäre mit Beispielsammlung zur Einteilung explosionsgefährdeter Bereiche in Zon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002_altbgr_107_3"/><text:bookmark-start text:name="dguv_regel_113-002_altbgr_107"/>DGUV Regel   113-002 (alt: BGR 107)<text:bookmark-end text:name="__RefHeading___dguv_regel_113-002_altbgr_107_3"/><text:bookmark-end text:name="dguv_regel_113-002_altbgr_107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3-002.pdf" text:style-name="Internet_20_link" text:visited-style-name="Visited_20_Internet_20_Link">Sicherheitsregeln für Durchlauftrockner von Druck- und Papierverarbeitungsmaschin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003_altbgr_114_4"/><text:bookmark-start text:name="dguv_regel_113-003_altbgr_114"/>DGUV Regel   113-003 (alt: BGR 114)<text:bookmark-end text:name="__RefHeading___dguv_regel_113-003_altbgr_114_4"/><text:bookmark-end text:name="dguv_regel_113-003_altbgr_114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3-003.pdf" text:style-name="Internet_20_link" text:visited-style-name="Visited_20_Internet_20_Link">Regeln für Sicherheit und Gesundheitsschutz beim Zerlegen von Gegenständen mit Explosivstoff oder beim Vernichten von Explosivstoff oder Gegenständen mit Explosivstoff (Explosivstoff-Zerlege- oder Vernichteregel)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004_5"/><text:bookmark-start text:name="dguv_regel_113-004"/>DGUV Regel 113-004<text:bookmark-end text:name="__RefHeading___dguv_regel_113-004_5"/><text:bookmark-end text:name="dguv_regel_113-004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3-004_2019.pdf" text:style-name="Internet_20_link" text:visited-style-name="Visited_20_Internet_20_Link">Behälter, Silos und enge Räume Teil 1: Arbeiten in Behältern, Silos und engen Räumen</text:a><text:line-break/><text:span text:style-name=""><text:span text:style-name="Emphasis"><text:span text:style-name="Strong_20_Emphasis">Archiv zurückgezogener Dokumente</text:span></text:span></text:span><text:line-break/><text:a xlink:type="simple" xlink:href="http://www.wissen-hilfe.de/_Wissen/locked/dguv-r/dguv-r-113-004.pdf" text:style-name="Internet_20_link" text:visited-style-name="Visited_20_Internet_20_Link">Behälter, Silos und enge Räume Teil 1: Arbeiten in Behältern, Silos und engen Räumen</text:a></text:p>
      <text:h text:style-name="Heading_20_3" text:outline-level="3"><text:bookmark-start text:name="__RefHeading___dguv_regel_113-004e_6"/><text:bookmark-start text:name="dguv_regel_113-004e"/>DGUV Regel 113-004e<text:bookmark-end text:name="__RefHeading___dguv_regel_113-004e_6"/><text:bookmark-end text:name="dguv_regel_113-004e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3-004e_2020.pdf" text:style-name="Internet_20_link" text:visited-style-name="Visited_20_Internet_20_Link">Vessels, silos and confined spaces Part 1: Work in vessels, silos and confined spaces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005_altbgr_117-2_7"/><text:bookmark-start text:name="dguv_regel_113-005_altbgr_117-2"/>DGUV Regel 113-005 (alt: BGR 117-2)<text:bookmark-end text:name="__RefHeading___dguv_regel_113-005_altbgr_117-2_7"/><text:bookmark-end text:name="dguv_regel_113-005_altbgr_117-2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3-005_2017.pdf" text:style-name="Internet_20_link" text:visited-style-name="Visited_20_Internet_20_Link">Behälter, Silos und enge Räume Teil 2: Umgang mit transportablen Silos</text:a><text:line-break/><text:span text:style-name=""><text:span text:style-name="Emphasis"><text:span text:style-name="Strong_20_Emphasis">Archiv zurückgezogener Dokumente</text:span></text:span></text:span><text:line-break/><text:a xlink:type="simple" xlink:href="https://www.wissen-hilfe.de/_Wissen/locked/dguv-r/dguv-r-113-005.pdf" text:style-name="Internet_20_link" text:visited-style-name="Visited_20_Internet_20_Link">Behälter, Silos und enge Räume Teil 2: Umgang mit transportablen Silos</text:a></text:p>
      <text:h text:style-name="Heading_20_3" text:outline-level="3"><text:bookmark-start text:name="__RefHeading___dguv_regel_113-006_8"/><text:bookmark-start text:name="dguv_regel_113-006"/>DGUV Regel 113-006<text:bookmark-end text:name="__RefHeading___dguv_regel_113-006_8"/><text:bookmark-end text:name="dguv_regel_113-006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i/dguv-r-113-006_2020-09.pdf" text:style-name="Internet_20_link" text:visited-style-name="Visited_20_Internet_20_Link">Einsatz von Fahrzeugen in Explosivstoffbetrieben</text:a><text:line-break/><text:span text:style-name=""><text:span text:style-name="Emphasis"><text:span text:style-name="Strong_20_Emphasis">Archiv zurückgezogener Dokumente</text:span></text:span></text:span><text:line-break/><text:a xlink:type="simple" xlink:href="https://www.wissen-hilfe.de/_Wissen/locked/dguv-r/dguv-r-113-006.pdf" text:style-name="Internet_20_link" text:visited-style-name="Visited_20_Internet_20_Link">Einsatz von Fahrzeugen in Explosivstoffbetrieben</text:a></text:p>
      <text:h text:style-name="Heading_20_3" text:outline-level="3"><text:bookmark-start text:name="__RefHeading___dguv_regel_113-007_altbgr_137_-_zurueckgezogen_9"/><text:bookmark-start text:name="dguv_regel_113-007_altbgr_137_-_zurueckgezogen"/>DGUV Regel   113-007 (alt: BGR 137) - ZURÜCKGEZOGEN<text:bookmark-end text:name="__RefHeading___dguv_regel_113-007_altbgr_137_-_zurueckgezogen_9"/><text:bookmark-end text:name="dguv_regel_113-007_altbgr_137_-_zurueckgezogen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3-007.pdf" text:style-name="Internet_20_link" text:visited-style-name="Visited_20_Internet_20_Link">Regeln für Sicherheit und Gesundheitsschutz beim Umgang mit Hydraulikflüssigkeit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008_altbgr_211_10"/><text:bookmark-start text:name="dguv_regel_113-008_altbgr_211"/>DGUV Regel   113-008 (alt: BGR 211)<text:bookmark-end text:name="__RefHeading___dguv_regel_113-008_altbgr_211_10"/><text:bookmark-end text:name="dguv_regel_113-008_altbgr_211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3-008.pdf" text:style-name="Internet_20_link" text:visited-style-name="Visited_20_Internet_20_Link">Pyrotechnik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009_altbgr_215_11"/><text:bookmark-start text:name="dguv_regel_113-009_altbgr_215"/>DGUV Regel   113-009 (alt: BGR 215)<text:bookmark-end text:name="__RefHeading___dguv_regel_113-009_altbgr_215_11"/><text:bookmark-end text:name="dguv_regel_113-009_altbgr_215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3-009.pdf" text:style-name="Internet_20_link" text:visited-style-name="Visited_20_Internet_20_Link">Herstellen von Reinigungs- und Pflegemittel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010_altbgr_221_12"/><text:bookmark-start text:name="dguv_regel_113-010_altbgr_221"/>DGUV Regel   113-010 (alt: BGR 221)<text:bookmark-end text:name="__RefHeading___dguv_regel_113-010_altbgr_221_12"/><text:bookmark-end text:name="dguv_regel_113-010_altbgr_221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3-010.pdf" text:style-name="Internet_20_link" text:visited-style-name="Visited_20_Internet_20_Link">Sicheres Arbeiten in der Gummiindustrie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011_altbgr_223_13"/><text:bookmark-start text:name="dguv_regel_113-011_altbgr_223"/>DGUV Regel   113-011 (alt: BGR 223)<text:bookmark-end text:name="__RefHeading___dguv_regel_113-011_altbgr_223_13"/><text:bookmark-end text:name="dguv_regel_113-011_altbgr_223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3-011.pdf" text:style-name="Internet_20_link" text:visited-style-name="Visited_20_Internet_20_Link">Sicheres Arbeiten in der Kunststoffindustrie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012_altbgr_227_14"/><text:bookmark-start text:name="dguv_regel_113-012_altbgr_227"/>DGUV Regel   113-012 (alt: BGR 227)<text:bookmark-end text:name="__RefHeading___dguv_regel_113-012_altbgr_227_14"/><text:bookmark-end text:name="dguv_regel_113-012_altbgr_227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3-012.pdf" text:style-name="Internet_20_link" text:visited-style-name="Visited_20_Internet_20_Link">Tätigkeiten mit Epoxidharz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014_altbgr_230_15"/><text:bookmark-start text:name="dguv_regel_113-014_altbgr_230"/>DGUV Regel   113-014 (alt: BGR 230)<text:bookmark-end text:name="__RefHeading___dguv_regel_113-014_altbgr_230_15"/><text:bookmark-end text:name="dguv_regel_113-014_altbgr_230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3-014.pdf" text:style-name="Internet_20_link" text:visited-style-name="Visited_20_Internet_20_Link">Maschinelle Hohlglasherstellung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015_altbgr_237_-_zurueckgezogen_16"/><text:bookmark-start text:name="dguv_regel_113-015_altbgr_237_-_zurueckgezogen"/>DGUV Regel   113-015 (alt: BGR 237) - ZURÜCKGEZOGEN<text:bookmark-end text:name="__RefHeading___dguv_regel_113-015_altbgr_237_-_zurueckgezogen_16"/><text:bookmark-end text:name="dguv_regel_113-015_altbgr_237_-_zurueckgezogen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3-015.pdf" text:style-name="Internet_20_link" text:visited-style-name="Visited_20_Internet_20_Link">Hydraulik-Schlauchleitungen - Regeln für den sicheren Einsatz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016_altbgr_241_-_zurueckgezogen_17"/><text:bookmark-start text:name="dguv_regel_113-016_altbgr_241_-_zurueckgezogen"/>DGUV Regel   113-016 (alt: BGR 241) - ZURÜCKGEZOGEN<text:bookmark-end text:name="__RefHeading___dguv_regel_113-016_altbgr_241_-_zurueckgezogen_17"/><text:bookmark-end text:name="dguv_regel_113-016_altbgr_241_-_zurueckgezogen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3-016.pdf" text:style-name="Internet_20_link" text:visited-style-name="Visited_20_Internet_20_Link">Sprengarbeit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017_altbgr_242_18"/><text:bookmark-start text:name="dguv_regel_113-017_altbgr_242"/>DGUV Regel   113-017 (alt: BGR 242)<text:bookmark-end text:name="__RefHeading___dguv_regel_113-017_altbgr_242_18"/><text:bookmark-end text:name="dguv_regel_113-017_altbgr_242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3-017_2017.pdf" text:style-name="Internet_20_link" text:visited-style-name="Visited_20_Internet_20_Link">Tätigkeiten mit Explosivstoffen</text:a><text:line-break/><text:span text:style-name=""><text:span text:style-name="Emphasis"><text:span text:style-name="Strong_20_Emphasis">Archiv zurückgezogener Dokumente</text:span></text:span></text:span><text:line-break/><text:a xlink:type="simple" xlink:href="https://www.wissen-hilfe.de/_Wissen/locked/dguv-r/dguv-r-113-017.pdf" text:style-name="Internet_20_link" text:visited-style-name="Visited_20_Internet_20_Link">Tätigkeiten mit Explosivstoffen</text:a></text:p>
      <text:h text:style-name="Heading_20_3" text:outline-level="3"><text:bookmark-start text:name="__RefHeading___dguv_regel_113-018_19"/><text:bookmark-start text:name="dguv_regel_113-018"/>DGUV Regel 113-018<text:bookmark-end text:name="__RefHeading___dguv_regel_113-018_19"/><text:bookmark-end text:name="dguv_regel_113-018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3-018.pdf" text:style-name="Internet_20_link" text:visited-style-name="Visited_20_Internet_20_Link">Unterricht in Schulen mit gefährlichen Stoff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020_20"/><text:bookmark-start text:name="dguv_regel_113-020"/>DGUV Regel 113-020<text:bookmark-end text:name="__RefHeading___dguv_regel_113-020_20"/><text:bookmark-end text:name="dguv_regel_113-020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3-020_2017.pdf" text:style-name="Internet_20_link" text:visited-style-name="Visited_20_Internet_20_Link">Hydraulik-Schlauchleitungen und Hydraulik-Flüssigkeiten - Regeln für den sicheren Einsatz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601_21"/><text:bookmark-start text:name="dguv_regel_113-601"/>DGUV Regel   113-601<text:bookmark-end text:name="__RefHeading___dguv_regel_113-601_21"/><text:bookmark-end text:name="dguv_regel_113-601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3-601.pdf" text:style-name="Internet_20_link" text:visited-style-name="Visited_20_Internet_20_Link">Branche Gewinnung und Aufbereitung von mineralischen Rohstoff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602_22"/><text:bookmark-start text:name="dguv_regel_113-602"/>DGUV Regel 113-602<text:bookmark-end text:name="__RefHeading___dguv_regel_113-602_22"/><text:bookmark-end text:name="dguv_regel_113-602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-113-602_2018.pdf" text:style-name="Internet_20_link" text:visited-style-name="Visited_20_Internet_20_Link">Branche Betonindustrie Teil 1: Herstellung von Betonfertigteil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603_23"/><text:bookmark-start text:name="dguv_regel_113-603"/>DGUV Regel 113-603<text:bookmark-end text:name="__RefHeading___dguv_regel_113-603_23"/><text:bookmark-end text:name="dguv_regel_113-603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-113-603_2020.pdf" text:style-name="Internet_20_link" text:visited-style-name="Visited_20_Internet_20_Link">Branche Betonindustrie Teil 2: Herstellung von Frischbeton 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604_24"/><text:bookmark-start text:name="dguv_regel_113-604"/>DGUV Regel 113-604<text:bookmark-end text:name="__RefHeading___dguv_regel_113-604_24"/><text:bookmark-end text:name="dguv_regel_113-604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3-604_2021-03.pdf" text:style-name="Internet_20_link" text:visited-style-name="Visited_20_Internet_20_Link">Branche Betonindustrie Teil 3: Betrieb von Betonpumpen und Fahrmischern 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605_25"/><text:bookmark-start text:name="dguv_regel_113-605"/>DGUV Regel 113-605<text:bookmark-end text:name="__RefHeading___dguv_regel_113-605_25"/><text:bookmark-end text:name="dguv_regel_113-605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3-605_2020-12.pdf" text:style-name="Internet_20_link" text:visited-style-name="Visited_20_Internet_20_Link">Herstellung von Beschichtungsstoff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606_26"/><text:bookmark-start text:name="dguv_regel_113-606"/>DGUV Regel 113-606<text:bookmark-end text:name="__RefHeading___dguv_regel_113-606_26"/><text:bookmark-end text:name="dguv_regel_113-606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3-606_2022-03.pdf" text:style-name="Internet_20_link" text:visited-style-name="Visited_20_Internet_20_Link">Branche Kunststoffindustrie - Teil 1: Spritzgießen</text:a><text:line-break/><text:span text:style-name=""><text:span text:style-name="Emphasis"><text:span text:style-name="Strong_20_Emphasis">Archiv zurückgezogener Dokumente</text:span></text:span></text:span><text:line-break/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3::02:50</meta:creation-date>
    <dc:creator>Generated</dc:creator>
    <dc:date>2026-08-31T03::02:50</dc:date>
    <dc:language>en-US</dc:language>
    <meta:editing-cycles>1</meta:editing-cycles>
    <meta:editing-duration>PT0S</meta:editing-duration>
    <dc:title>arbeitsschutz:dguv-r:dguv-r113</dc:title>
  </office:meta>
</office:document-meta>
</file>