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2"/>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Einwirkungen</text:span> </text:p>
          </table:table-cell>
        </table:table-row>
        <table:table-row>
          <table:table-cell office:value-type="string" table:style-name="tablecell">
            <text:p text:style-name="tablealignleft"><text:span text:style-name=""><text:span text:style-name="Strong_20_Emphasis"><text:a xlink:type="simple" xlink:href="https://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11_altbgv_b2_1"/><text:bookmark-start text:name="dguv_vorschrift_11_altbgv_b2"/>DGUV Vorschrift  11 (alt: BGV B2)<text:bookmark-end text:name="__RefHeading___dguv_vorschrift_11_altbgv_b2_1"/><text:bookmark-end text:name="dguv_vorschrift_11_altbgv_b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1.pdf" text:style-name="Internet_20_link" text:visited-style-name="Visited_20_Internet_20_Link">Laserstrahlung</text:a></text:p>
          </table:table-cell>
          <table:table-cell office:value-type="string" table:style-name="tablecell"/>
        </table:table-row>
      </table:table>
      <text:h text:style-name="Heading_20_3" text:outline-level="3"><text:bookmark-start text:name="__RefHeading___dguv_vorschrift_11_da_altbgv_b2_da_2"/><text:bookmark-start text:name="dguv_vorschrift_11_da_altbgv_b2_da"/>DGUV Vorschrift  11 DA (alt: BGV B2 DA)<text:bookmark-end text:name="__RefHeading___dguv_vorschrift_11_da_altbgv_b2_da_2"/><text:bookmark-end text:name="dguv_vorschrift_11_da_altbgv_b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1 DA.pdf" text:style-name="Internet_20_link" text:visited-style-name="Visited_20_Internet_20_Link">Durchführungsanweisungen zur BG-Vorschrift Laserstrahlung</text:a></text:p>
          </table:table-cell>
          <table:table-cell office:value-type="string" table:style-name="tablecell"/>
        </table:table-row>
      </table:table>
      <text:h text:style-name="Heading_20_3" text:outline-level="3"><text:bookmark-start text:name="__RefHeading___dguv_vorschrift_13_altbgv_b4_3"/><text:bookmark-start text:name="dguv_vorschrift_13_altbgv_b4"/>DGUV Vorschrift  13 (alt: BGV B4)<text:bookmark-end text:name="__RefHeading___dguv_vorschrift_13_altbgv_b4_3"/><text:bookmark-end text:name="dguv_vorschrift_13_altbgv_b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3.pdf" text:style-name="Internet_20_link" text:visited-style-name="Visited_20_Internet_20_Link">Organische Peroxide</text:a></text:p>
          </table:table-cell>
          <table:table-cell office:value-type="string" table:style-name="tablecell"/>
        </table:table-row>
      </table:table>
      <text:h text:style-name="Heading_20_3" text:outline-level="3"><text:bookmark-start text:name="__RefHeading___dguv_vorschrift_13_da_altbgv_b4_da_4"/><text:bookmark-start text:name="dguv_vorschrift_13_da_altbgv_b4_da"/>DGUV Vorschrift  13 DA ( alt: BGV B4 DA)<text:bookmark-end text:name="__RefHeading___dguv_vorschrift_13_da_altbgv_b4_da_4"/><text:bookmark-end text:name="dguv_vorschrift_13_da_altbgv_b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3 DA.pdf" text:style-name="Internet_20_link" text:visited-style-name="Visited_20_Internet_20_Link">Durchführungsanweisungen zur Unfallverhütungsvorschrift Organische Peroxide</text:a></text:p>
          </table:table-cell>
          <table:table-cell office:value-type="string" table:style-name="tablecell"/>
        </table:table-row>
      </table:table>
      <text:h text:style-name="Heading_20_3" text:outline-level="3"><text:bookmark-start text:name="__RefHeading___dguv_vorschrift_15_altbgv_b11_5"/><text:bookmark-start text:name="dguv_vorschrift_15_altbgv_b11"/>DGUV Vorschrift  15 (alt: BGV B11)<text:bookmark-end text:name="__RefHeading___dguv_vorschrift_15_altbgv_b11_5"/><text:bookmark-end text:name="dguv_vorschrift_15_altbgv_b1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5.pdf" text:style-name="Internet_20_link" text:visited-style-name="Visited_20_Internet_20_Link">Elektromagnetische Felder</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0::42:17</meta:creation-date>
    <dc:creator>Generated</dc:creator>
    <dc:date>2026-08-31T10::42:17</dc:date>
    <dc:language>en-US</dc:language>
    <meta:editing-cycles>1</meta:editing-cycles>
    <meta:editing-duration>PT0S</meta:editing-duration>
    <dc:title>arbeitsschutz:dguv-v:dguv-v02</dc:title>
  </office:meta>
</office:document-meta>
</file>