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institute" text:style-name="Internet_20_link" text:visited-style-name="Visited_20_Internet_20_Link">DGUV-Institu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iag:iag"/>Veröffentlichungen des Instituts für Arbeit und Gesundheit (IAG / BGAG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h text:style-name="Heading_20_3" text:outline-level="3"><text:bookmark-start text:name="__RefHeading___bgag-_iag-reports_bis_2011_1"/><text:bookmark-start text:name="bgag-_iag-reports_bis_2011"/>BGAG-/ IAG-Reports bis 2011<text:bookmark-end text:name="__RefHeading___bgag-_iag-reports_bis_2011_1"/><text:bookmark-end text:name="bgag-_iag-reports_bis_2011"/></text:h>
      <text:p text:style-name="Text_20_body"><text:span text:style-name="Strong_20_Emphasis">BGAG-Report 2/2009</text:span><text:line-break/><text:a xlink:type="simple" xlink:href="https://www.wissen-hilfe.de/_Wissen/locked/dguv-iag/10356_iag-bgag-report_2-2009.pdf" text:style-name="Internet_20_link" text:visited-style-name="Visited_20_Internet_20_Link">Optimale Beleuchtung bei Schichtarbeit </text:a><text:line-break/>- Literaturstudie -</text:p>
      <text:p text:style-name="Text_20_body"><text:span text:style-name="Strong_20_Emphasis">IAG-Report 1/2010</text:span><text:line-break/><text:a xlink:type="simple" xlink:href="https://www.wissen-hilfe.de/_Wissen/locked/dguv-iag/10354_iag-report_1-2010.pdf" text:style-name="Internet_20_link" text:visited-style-name="Visited_20_Internet_20_Link">1. Fachgespräch Evaluation - "Standards setzen?!" </text:a><text:line-break/>Die Beiträge des Fachgesprächs, gehalten am 25. und 26. März 2010 in Dresden</text:p>
      <text:p text:style-name="Text_20_body"><text:span text:style-name="Strong_20_Emphasis">IAG Report 1/2011</text:span><text:line-break/><text:a xlink:type="simple" xlink:href="https://www.wissen-hilfe.de/_Wissen/locked/dguv-iag/10736_iag-report_1-2011.pdf" text:style-name="Internet_20_link" text:visited-style-name="Visited_20_Internet_20_Link">Evaluation von Präventionskampagnen</text:a><text:line-break/>Die Teile analysieren, das Ganze bessersehen: Effekte von Kampagnen der Unfallversicherung messen.</text:p>
      <text:p text:style-name="Text_20_body"><text:span text:style-name="Strong_20_Emphasis">IAG Report 1/2011</text:span><text:line-break/><text:a xlink:type="simple" xlink:href="https://www.wissen-hilfe.de/_Wissen/locked/dguv-iag/10780_iag-report_1-2011e.pdf" text:style-name="Internet_20_link" text:visited-style-name="Visited_20_Internet_20_Link">Evaluation of prevention campaigns </text:a><text:line-break/>Analyse the parts and see the whole better: Measuring the effects of campaigns of accident insurers</text:p>
      <text:h text:style-name="Heading_20_3" text:outline-level="3"><text:bookmark-start text:name="__RefHeading___iag-reports_2013_2"/><text:bookmark-start text:name="iag-reports_2013"/>IAG-Reports 2013<text:bookmark-end text:name="__RefHeading___iag-reports_2013_2"/><text:bookmark-end text:name="iag-reports_2013"/></text:h>
      <text:p text:style-name="Text_20_body"><text:span text:style-name="Strong_20_Emphasis">IAG-Report 2/2013</text:span><text:line-break/><text:a xlink:type="simple" xlink:href="https://www.wissen-hilfe.de/_Wissen/locked/dguv-iag/12213_iag-report_2-2013.pdf" text:style-name="Internet_20_link" text:visited-style-name="Visited_20_Internet_20_Link">Mobile Learning für Berufskraftfahrerinnen und Berufskraftfahrer im Fernverkehr. </text:a><text:line-break/>Ein neuer Vertriebsweg für die gesetzlichen Unfallversicherungsträger?</text:p>
      <text:h text:style-name="Heading_20_3" text:outline-level="3"><text:bookmark-start text:name="__RefHeading___iag-reports_2014_3"/><text:bookmark-start text:name="iag-reports_2014"/>IAG-Reports 2014<text:bookmark-end text:name="__RefHeading___iag-reports_2014_3"/><text:bookmark-end text:name="iag-reports_2014"/></text:h>
      <text:p text:style-name="Text_20_body"><text:span text:style-name="Strong_20_Emphasis">IAG Report 1/2014</text:span><text:line-break/><text:a xlink:type="simple" xlink:href="https://www.wissen-hilfe.de/_Wissen/locked/dguv-iag/12294_iag-report_1-2014.pdf" text:style-name="Internet_20_link" text:visited-style-name="Visited_20_Internet_20_Link">"Denk an mich. Dein Rücken" </text:a><text:line-break/>Eine Befragung zu Rückengesundheit und Präventionskultur in Unternehmen. </text:p>
      <text:p text:style-name="Text_20_body"><text:span text:style-name="Strong_20_Emphasis">IAG Report 1/2014</text:span><text:line-break/><text:a xlink:type="simple" xlink:href="https://www.wissen-hilfe.de/_Wissen/locked/dguv-iag/12295_iag-report_1-2014_en.pdf" text:style-name="Internet_20_link" text:visited-style-name="Visited_20_Internet_20_Link">"Think of me. Love, your back"</text:a><text:line-break/>A survey of back health and prevention culture in companies. </text:p>
      <text:h text:style-name="Heading_20_3" text:outline-level="3"><text:bookmark-start text:name="__RefHeading___iag-reports_2015_4"/><text:bookmark-start text:name="iag-reports_2015"/>IAG-Reports 2015<text:bookmark-end text:name="__RefHeading___iag-reports_2015_4"/><text:bookmark-end text:name="iag-reports_2015"/></text:h>
      <text:p text:style-name="Text_20_body"><text:span text:style-name="Strong_20_Emphasis">IAG Report 1/2015</text:span><text:line-break/><text:a xlink:type="simple" xlink:href="https://www.wissen-hilfe.de/_Wissen/locked/dguv-iag/12360_iag-report_1-2015.pdf" text:style-name="Internet_20_link" text:visited-style-name="Visited_20_Internet_20_Link">Fairness im Arbeitsleben</text:a><text:line-break/>Ein Beitrag zur Präventionskultur</text:p>
      <text:p text:style-name="Text_20_body"><text:span text:style-name="Strong_20_Emphasis">IAG Report 1/2015e</text:span><text:line-break/><text:a xlink:type="simple" xlink:href="https://www.wissen-hilfe.de/_Wissen/locked/dguv-iag/12359_iag-report_1-2015e.pdf" text:style-name="Internet_20_link" text:visited-style-name="Visited_20_Internet_20_Link">Fairness at Work</text:a><text:line-break/>A Contribution to a Culture of Prevention</text:p>
      <text:p text:style-name="Text_20_body">**IAG Report 2/2015 **<text:line-break/><text:a xlink:type="simple" xlink:href="https://www.wissen-hilfe.de/_Wissen/locked/dguv-iag/12356_iag-report_2-2015.pdf" text:style-name="Internet_20_link" text:visited-style-name="Visited_20_Internet_20_Link">Wegweiser Berufsumstieg </text:a><text:line-break/>Gesund bis zur Rente durch einen frühzeitigen Berufswechsel</text:p>
      <text:h text:style-name="Heading_20_3" text:outline-level="3"><text:bookmark-start text:name="__RefHeading___iag-reports_2016_5"/><text:bookmark-start text:name="iag-reports_2016"/>IAG-Reports 2016<text:bookmark-end text:name="__RefHeading___iag-reports_2016_5"/><text:bookmark-end text:name="iag-reports_2016"/></text:h>
      <text:p text:style-name="Text_20_body">**IAG Report 1/2016 **<text:line-break/><text:a xlink:type="simple" xlink:href="https://www.wissen-hilfe.de/_Wissen/locked/dguv-iag/12431_iag-report_1-2016.pdf" text:style-name="Internet_20_link" text:visited-style-name="Visited_20_Internet_20_Link">Prävention gegen sexuellen Missbrauch bei Kindern </text:a><text:line-break/>Evaluationsergebnisse des Präventionsprogramms «Gemeinsam · Mädchen und Jungen stärken» des Kinderschutzbundes Münster</text:p>
      <text:p text:style-name="Text_20_body">**IAG Report 2/2016 **<text:line-break/><text:a xlink:type="simple" xlink:href="https://www.wissen-hilfe.de/_Wissen/locked/dguv-iag/12458_iag-report_2-2016.pdf" text:style-name="Internet_20_link" text:visited-style-name="Visited_20_Internet_20_Link">Kultur der Prävention in Unternehmen und Bildungseinrichtungen</text:a><text:line-break/>Eine Befragung zum Ist-Zustand</text:p>
      <text:h text:style-name="Heading_20_3" text:outline-level="3"><text:bookmark-start text:name="__RefHeading___iag-reports_2017_6"/><text:bookmark-start text:name="iag-reports_2017"/>IAG-Reports 2017<text:bookmark-end text:name="__RefHeading___iag-reports_2017_6"/><text:bookmark-end text:name="iag-reports_2017"/></text:h>
      <text:p text:style-name="Text_20_body">**IAG Report 1/2017 **<text:line-break/><text:a xlink:type="simple" xlink:href="https://www.wissen-hilfe.de/_Wissen/locked/dguv-iag/12520_iag-report_1-2017.pdf" text:style-name="Internet_20_link" text:visited-style-name="Visited_20_Internet_20_Link">Erfolgsfaktoren für Arbeitsschutzunterweisungen - Identifikation und Messung </text:a><text:line-break/></text:p>
      <text:p text:style-name="Text_20_body">**IAG Report 2/2017 **<text:line-break/><text:a xlink:type="simple" xlink:href="https://www.wissen-hilfe.de/_Wissen/locked/dguv-iag/12536_iag-report_2-2017.pdf" text:style-name="Internet_20_link" text:visited-style-name="Visited_20_Internet_20_Link">Die Zukunft der Arbeit </text:a><text:line-break/>– Sicherheit und Gesundheit im 4.0 Zeitalter – Arbeit, Verkehr, Bildung </text:p>
      <text:p text:style-name="Text_20_body">**IAG Report 3/2017 **<text:line-break/><text:a xlink:type="simple" xlink:href="https://www.wissen-hilfe.de/_Wissen/locked/dguv-iag/12627_iag-report_3-2017.pdf" text:style-name="Internet_20_link" text:visited-style-name="Visited_20_Internet_20_Link">Evaluation in der gesetzlichen Unfallversicherung - Beispiele aus der Projektarbeit </text:a><text:line-break/>Die Beiträge der Veranstaltungen „Fachgespräch Evaluation“ in Dresden, gehalten in den Jahren 2012, 2014 und 2016</text:p>
      <text:p text:style-name="Text_20_body">**IAG Report 4/2017 **<text:line-break/><text:a xlink:type="simple" xlink:href="https://www.wissen-hilfe.de/_Wissen/locked/dguv-iag/12663_iag-report_4-2017.pdf" text:style-name="Internet_20_link" text:visited-style-name="Visited_20_Internet_20_Link">Regionale Verteilung von Fahrradunfällen auf dem Schulweg am Beispiel Bayerns Unterschiede, Ursachen und Präventionsmöglichkeiten</text:a><text:line-break/>Unterschiede, Ursachen und Präventionsmöglichkeiten</text:p>
      <text:p text:style-name="Text_20_body">**IAG Report 5/2017 **<text:line-break/><text:a xlink:type="simple" xlink:href="https://www.wissen-hilfe.de/_Wissen/locked/dguv-iag/12663_iag-report_4-2017.pdf" text:style-name="Internet_20_link" text:visited-style-name="Visited_20_Internet_20_Link">Die Evaluation der Präventionskampagne „Denk an mich. Dein Rücken“ Planung, Durchführung und zentrale Ergebnisse</text:a><text:line-break/>Planung, Durchführung und zentrale Ergebnisse</text:p>
      <text:h text:style-name="Heading_20_3" text:outline-level="3"><text:bookmark-start text:name="__RefHeading___iag-reports_2018_7"/><text:bookmark-start text:name="iag-reports_2018"/>IAG-Reports 2018<text:bookmark-end text:name="__RefHeading___iag-reports_2018_7"/><text:bookmark-end text:name="iag-reports_2018"/></text:h>
      <text:p text:style-name="Text_20_body">** IAG Report 2/2018 **<text:line-break/><text:a xlink:type="simple" xlink:href="https://www.wissen-hilfe.de/_Wissen/locked/dguv-iag/12730_iag-report_2-2018_2020.04.pdf" text:style-name="Internet_20_link" text:visited-style-name="Visited_20_Internet_20_Link">Der KulturCheck</text:a><text:line-break/>Ein Analysetool für Unternehmen zur Erfassung der eigenen Kultur der Prävention</text:p>
      <text:p text:style-name="Text_20_body">**IAG Report 1/2018e **<text:line-break/><text:a xlink:type="simple" xlink:href="https://www.wissen-hilfe.de/_Wissen/locked/dguv-iag/12702_iag-report_2-2018e.pdf" text:style-name="Internet_20_link" text:visited-style-name="Visited_20_Internet_20_Link">The integration of safety and health into education</text:a><text:line-break/>An empirical study of good-practice examples on <text:a xlink:type="simple" xlink:href="http://www.enetosh.net" text:style-name="Internet_20_link" text:visited-style-name="Visited_20_Internet_20_Link">www.enetosh.net</text:a></text:p>
      <text:h text:style-name="Heading_20_3" text:outline-level="3"><text:bookmark-start text:name="__RefHeading___iag-reports_2019_8"/><text:bookmark-start text:name="iag-reports_2019"/>IAG-Reports 2019<text:bookmark-end text:name="__RefHeading___iag-reports_2019_8"/><text:bookmark-end text:name="iag-reports_2019"/></text:h>
      <text:p text:style-name="Text_20_body">**IAG Report 1/2019 **<text:line-break/><text:a xlink:type="simple" xlink:href="https://www.wissen-hilfe.de/_Wissen/locked/dguv-iag/12834_iag-report_1-2019.pdf" text:style-name="Internet_20_link" text:visited-style-name="Visited_20_Internet_20_Link">Evaluation der RAG-Kampagne "SICHERHEIT! Denk daran, bevor du loslegst" </text:a><text:line-break/>Ein Pilotprojekt der BG RCI für die Präventionsstrategie VISION ZERO</text:p>
      <text:p text:style-name="Text_20_body"><text:span text:style-name="Strong_20_Emphasis">IAG Report 2/2019</text:span><text:line-break/><text:a xlink:type="simple" xlink:href="https://www.wissen-hilfe.de/_Wissen/locked/dguv-iag/17669_iag-report_2-2019.pdf" text:style-name="Internet_20_link" text:visited-style-name="Visited_20_Internet_20_Link">Arbeitszeit sicher und gesund gestalten</text:a><text:line-break/>Aktuelle Befunde und Empfehlungen</text:p>
      <text:h text:style-name="Heading_20_3" text:outline-level="3"><text:bookmark-start text:name="__RefHeading___iag-reports_2021_9"/><text:bookmark-start text:name="iag-reports_2021"/>IAG-Reports 2021<text:bookmark-end text:name="__RefHeading___iag-reports_2021_9"/><text:bookmark-end text:name="iag-reports_2021"/></text:h>
      <text:p text:style-name="Text_20_body"><text:span text:style-name="Strong_20_Emphasis">IAG Report 1/2021e</text:span><text:line-break/><text:a xlink:type="simple" xlink:href="https://www.wissen-hilfe.de/_Wissen/locked/dguv-iag/ IAG Report 1_2021e _ 21823.pdf" text:style-name="Internet_20_link" text:visited-style-name="Visited_20_Internet_20_Link">Evaluation of the ISSA Academy - using logic models </text:a><text:line-break/></text:p>
      <text:p text:style-name="Text_20_body">**IAG Report 2/2021 **<text:line-break/><text:a xlink:type="simple" xlink:href="https://www.wissen-hilfe.de/_Wissen/locked/dguv-iag/IAG Report 2_2021 _ 21865.pdf" text:style-name="Internet_20_link" text:visited-style-name="Visited_20_Internet_20_Link">Arbeitsfähigkeit nach Langstreckenflügen – Jetlag unter ergonomischen Aspekten</text:a><text:line-break/></text:p>
      <text:p text:style-name="Text_20_body"><text:span text:style-name="Strong_20_Emphasis">IAG Report 3/2021</text:span><text:line-break/><text:a xlink:type="simple" xlink:href="https://www.wissen-hilfe.de/_Wissen/locked/dguv-iag/IAG Report 3_2021 _ 21968.pdf" text:style-name="Internet_20_link" text:visited-style-name="Visited_20_Internet_20_Link">„Gesundheit im Betrieb“ – Befragungen zum Status quo im Vergleich der Jahre 2010, 2015 und 2020 </text:a><text:line-break/></text:p>
      <text:p text:style-name="Text_20_body"><text:span text:style-name="Strong_20_Emphasis">IAG Report 4/2021</text:span><text:line-break/><text:a xlink:type="simple" xlink:href="https://www.wissen-hilfe.de/_Wissen/locked/dguv-iag/IAG Report 4_2021-12_22077.pdf" text:style-name="Internet_20_link" text:visited-style-name="Visited_20_Internet_20_Link">Evaluation der Präventionskampagne kommmitmensch (Ausgabe 2021.12)</text:a><text:line-break/></text:p>
      <text:h text:style-name="Heading_20_3" text:outline-level="3"><text:bookmark-start text:name="__RefHeading___iag-reports_2022_10"/><text:bookmark-start text:name="iag-reports_2022"/>IAG-Reports 2022<text:bookmark-end text:name="__RefHeading___iag-reports_2022_10"/><text:bookmark-end text:name="iag-reports_2022"/></text:h>
      <text:p text:style-name="Text_20_body"><text:span text:style-name="Strong_20_Emphasis">IAG Report 1/2022</text:span><text:line-break/><text:a xlink:type="simple" xlink:href="https://www.wissen-hilfe.de/_Wissen/locked/dguv-iag/IAG Report 1_2022-11_22294.pdf" text:style-name="Internet_20_link" text:visited-style-name="Visited_20_Internet_20_Link">Psychische Belastung von Beschäftigten in Unternehmen der beruflichen Bildung (Ausgabe 2022.11)</text:a><text:line-break/></text:p>
      <text:p text:style-name="Text_20_body"><text:span text:style-name="Strong_20_Emphasis">IAG Report 2/2022</text:span><text:line-break/><text:a xlink:type="simple" xlink:href="https://www.wissen-hilfe.de/_Wissen/locked/dguv-iag/IAG_VertrauensPRAXIS_22328_2022-12.pd" text:style-name="Internet_20_link" text:visited-style-name="Visited_20_Internet_20_Link">VertrauensPRAXIS – Werkzeuge zur Analyse von Vertrauen in einer Organisation (Ausgabe 2022.12)</text:a><text:line-break/></text:p>
      <text:h text:style-name="Heading_20_3" text:outline-level="3"><text:bookmark-start text:name="__RefHeading___iag-reports_2023_11"/><text:bookmark-start text:name="iag-reports_2023"/>IAG-Reports 2023<text:bookmark-end text:name="__RefHeading___iag-reports_2023_11"/><text:bookmark-end text:name="iag-reports_2023"/></text:h>
      <text:h text:style-name="Heading_20_3" text:outline-level="3"><text:bookmark-start text:name="__RefHeading___iag-reports_2024_12"/><text:bookmark-start text:name="iag-reports_2024"/>IAG-Reports 2024<text:bookmark-end text:name="__RefHeading___iag-reports_2024_12"/><text:bookmark-end text:name="iag-reports_2024"/></text:h>
      <text:h text:style-name="Heading_20_3" text:outline-level="3"><text:bookmark-start text:name="__RefHeading___iag-reports_2025_13"/><text:bookmark-start text:name="iag-reports_2025"/>IAG-Reports 2025<text:bookmark-end text:name="__RefHeading___iag-reports_2025_13"/><text:bookmark-end text:name="iag-reports_2025"/></text:h>
      <text:h text:style-name="Heading_20_3" text:outline-level="3"><text:bookmark-start text:name="__RefHeading___iag-reports_2026_14"/><text:bookmark-start text:name="iag-reports_2026"/>IAG-Reports 2026<text:bookmark-end text:name="__RefHeading___iag-reports_2026_14"/><text:bookmark-end text:name="iag-reports_2026"/></text:h>
      <text:h text:style-name="Heading_20_3" text:outline-level="3"><text:bookmark-start text:name="__RefHeading___aus_der_arbeit_des_iag_nr._3001_bis_3050_15"/><text:bookmark-start text:name="aus_der_arbeit_des_iag_nr._3001_bis_3050"/>Aus der Arbeit des IAG Nr. 3001 bis 3050<text:bookmark-end text:name="__RefHeading___aus_der_arbeit_des_iag_nr._3001_bis_3050_15"/><text:bookmark-end text:name="aus_der_arbeit_des_iag_nr._3001_bis_3050"/></text:h>
      <text:p text:style-name="Text_20_body"><text:span text:style-name="Strong_20_Emphasis">Aus der Arbeit des IAG Nr. 3001</text:span><text:line-break/><text:a xlink:type="simple" xlink:href="https://www.wissen-hilfe.de/_Wissen/locked/dguv-iag/10687 _ Gestaltung _ iag3001.pdf" text:style-name="Internet_20_link" text:visited-style-name="Visited_20_Internet_20_Link">Gestaltung von Sicherheitsplakaten. </text:a></text:p>
      <text:p text:style-name="Text_20_body">**Aus der Arbeit des IAG Nr. 3002 **<text:line-break/><text:a xlink:type="simple" xlink:href="https://www.wissen-hilfe.de/_Wissen/locked/dguv-iag/10688 _ iag3002.pdf" text:style-name="Internet_20_link" text:visited-style-name="Visited_20_Internet_20_Link">Das teilstandardisierte Interview.</text:a></text:p>
      <text:p text:style-name="Text_20_body">**Aus der Arbeit des IAG Nr. 3005 **<text:line-break/><text:a xlink:type="simple" xlink:href="https://www.wissen-hilfe.de/_Wissen/locked/dguv-iag/10690 _ Mobbing _ iag3005.pdf" text:style-name="Internet_20_link" text:visited-style-name="Visited_20_Internet_20_Link">Mobbing am Arbeitsplatz. </text:a></text:p>
      <text:p text:style-name="Text_20_body">**Aus der Arbeit des IAG Nr. 3010 **<text:line-break/><text:a xlink:type="simple" xlink:href="https://www.wissen-hilfe.de/_Wissen/locked/dguv-iag/10793 _ iag3010.pdf" text:style-name="Internet_20_link" text:visited-style-name="Visited_20_Internet_20_Link">Wirkung optischer Täuschungen auf das Verhalten.</text:a></text:p>
      <text:p text:style-name="Text_20_body">**Aus der Arbeit des IAG Nr. 3011 **<text:line-break/><text:a xlink:type="simple" xlink:href="https://www.wissen-hilfe.de/_Wissen/locked/dguv-iag/10693 _ iag3011.pdf" text:style-name="Internet_20_link" text:visited-style-name="Visited_20_Internet_20_Link">Notfallpsychologie.</text:a></text:p>
      <text:p text:style-name="Text_20_body">**Aus der Arbeit des IAG Nr. 3012 **<text:line-break/><text:a xlink:type="simple" xlink:href="https://www.wissen-hilfe.de/_Wissen/locked/dguv-iag/10694 _ Prävention von Gewalt _ iag3012.pdf" text:style-name="Internet_20_link" text:visited-style-name="Visited_20_Internet_20_Link">Prävention von Gewalt am Arbeitsplatz. </text:a></text:p>
      <text:p text:style-name="Text_20_body">**Aus der Arbeit des IAG Nr. 3014 **<text:line-break/><text:a xlink:type="simple" xlink:href="https://www.wissen-hilfe.de/_Wissen/locked/dguv-iag/10696 _ iag3014.pdf" text:style-name="Internet_20_link" text:visited-style-name="Visited_20_Internet_20_Link">Fahrsimulation als Instrument der Verkehrssicherheitsarbeit.</text:a></text:p>
      <text:p text:style-name="Text_20_body">**Aus der Arbeit des IAG Nr. 3015 **<text:line-break/><text:a xlink:type="simple" xlink:href="https://www.wissen-hilfe.de/_Wissen/locked/dguv-iag/10792 _ iag3015.pdf" text:style-name="Internet_20_link" text:visited-style-name="Visited_20_Internet_20_Link">Orientierung im Internet: Ältere und jüngere Arbeitnehmer im Vergleich.</text:a></text:p>
      <text:p text:style-name="Text_20_body"><text:span text:style-name="Strong_20_Emphasis">Aus der Arbeit des IAG Nr. 3016</text:span><text:line-break/><text:a xlink:type="simple" xlink:href="https://www.wissen-hilfe.de/_Wissen/locked/dguv-iag/16439 _ iag3016.pdf" text:style-name="Internet_20_link" text:visited-style-name="Visited_20_Internet_20_Link">Arbeitsplatzgestaltung für ältere Beschäftigte</text:a></text:p>
      <text:p text:style-name="Text_20_body"><text:span text:style-name="Strong_20_Emphasis">Focus on IAG´s work 3016</text:span><text:line-break/><text:a xlink:type="simple" xlink:href="https://www.wissen-hilfe.de/_Wissen/locked/dguv-iag/21835 _ iag s3016" text:style-name="Internet_20_link" text:visited-style-name="Visited_20_Internet_20_Link">Model workplaces for older employees</text:a></text:p>
      <text:p text:style-name="Text_20_body">**Aus der Arbeit des IAG Nr. 3017 **<text:line-break/><text:a xlink:type="simple" xlink:href="https://www.wissen-hilfe.de/_Wissen/locked/dguv-iag/10771 _ iag3017.pdf" text:style-name="Internet_20_link" text:visited-style-name="Visited_20_Internet_20_Link">Kategorien sicherer Steuerungen praktisch darstellen.</text:a></text:p>
      <text:p text:style-name="Text_20_body">**Aus der Arbeit des IAG Nr. 3019 **<text:line-break/><text:a xlink:type="simple" xlink:href="https://www.wissen-hilfe.de/_Wissen/locked/dguv-iag/10701 _ Branchenspezifische Gewaltprävention _ iag3019.pdf" text:style-name="Internet_20_link" text:visited-style-name="Visited_20_Internet_20_Link">Branchenspezifische Gewaltprävention.</text:a></text:p>
      <text:p text:style-name="Text_20_body">**Aus der Arbeit des IAG Nr. 3023 **<text:line-break/><text:a xlink:type="simple" xlink:href="https://www.wissen-hilfe.de/_Wissen/locked/dguv-iag/10704 _ Beatung _ iag3023" text:style-name="Internet_20_link" text:visited-style-name="Visited_20_Internet_20_Link">Beratung in Zeiten von Arbeitsplatzunsicherheit. </text:a></text:p>
      <text:p text:style-name="Text_20_body"><text:span text:style-name="Strong_20_Emphasis">Aus der Arbeit des IAG Nr 3026</text:span><text:line-break/><text:a xlink:type="simple" xlink:href="https://www.wissen-hilfe.de/_Wissen/locked/dguv-iag/IAG Nr 2026 _2021-05_16428.pdf" text:style-name="Internet_20_link" text:visited-style-name="Visited_20_Internet_20_Link">Gestaltung von Bildschirmarbeitsplätzen für ältere Beschäftigte</text:a></text:p>
      <text:p text:style-name="Text_20_body">**Aus der Arbeit des IAG Nr. 3029 **<text:line-break/><text:a xlink:type="simple" xlink:href="https://www.wissen-hilfe.de/_Wissen/locked/dguv-iag/10710 _ Evaluation von Kampagnen _ iag3029.pdf" text:style-name="Internet_20_link" text:visited-style-name="Visited_20_Internet_20_Link">Evaluation von Kampagnen am Beispiel der Präventionskampagne Haut.</text:a></text:p>
      <text:p text:style-name="Text_20_body"><text:span text:style-name="Strong_20_Emphasis">Aus der Arbeit des IAG Nr. 3032</text:span><text:line-break/><text:a xlink:type="simple" xlink:href="https://www.wissen-hilfe.de/_Wissen/locked/dguv-iag/10713 _ Betreuung von Kleinbetrieben _ iag3032.pdf" text:style-name="Internet_20_link" text:visited-style-name="Visited_20_Internet_20_Link">Betreuung von Kleinbetrieben - Evaluation der BGV </text:a></text:p>
      <text:p text:style-name="Text_20_body"><text:span text:style-name="Strong_20_Emphasis">Aus der Arbeit des IAG Nr. 3034</text:span><text:line-break/><text:a xlink:type="simple" xlink:href="https://www.wissen-hilfe.de/_Wissen/locked/dguv-iag/10715 _ Evalutionsbogen _ iag3034.pdf" text:style-name="Internet_20_link" text:visited-style-name="Visited_20_Internet_20_Link">Evaluationsbogen fhttp://www.wissen-hilfe.de/_Wissen/locked/dguv-iag/10715 _ Evalutionsbogen _ iag3034.pdfür Seminare im Arbeitsschutz.</text:a></text:p>
      <text:p text:style-name="Text_20_body"><text:span text:style-name="Strong_20_Emphasis">Aus der Arbeit des IAG Nr. 3035</text:span><text:line-break/><text:a xlink:type="simple" xlink:href="https://www.wissen-hilfe.de/_Wissen/locked/dguv-iag/10716 _ Transfervaluation _ iag3035.pdf" text:style-name="Internet_20_link" text:visited-style-name="Visited_20_Internet_20_Link">Transferevaluation von Seminaren im Arbeitsschutz. </text:a></text:p>
      <text:p text:style-name="Text_20_body"><text:span text:style-name="Strong_20_Emphasis">Aus der Arbeit des IAG Nr. 3036</text:span><text:line-break/><text:a xlink:type="simple" xlink:href="https://www.wissen-hilfe.de/_Wissen/locked/dguv-iag/10717 _ Erkennen von Sicherheitszeichen _ iag3036.pdf" text:style-name="Internet_20_link" text:visited-style-name="Visited_20_Internet_20_Link">Erkennen von Sicherheitszeichen. </text:a></text:p>
      <text:p text:style-name="Text_20_body"><text:span text:style-name="Strong_20_Emphasis">Aus der Arbeit des IAG Nr. 3037</text:span><text:line-break/><text:a xlink:type="simple" xlink:href="https://www.wissen-hilfe.de/_Wissen/locked/dguv-iag/10718 _ Manchmal neben der Spur _ iag3037.pdf" text:style-name="Internet_20_link" text:visited-style-name="Visited_20_Internet_20_Link">Manchmal neben der Spur?! Was geschieht beim Multitasking? </text:a></text:p>
      <text:p text:style-name="Text_20_body"><text:span text:style-name="Strong_20_Emphasis">Aus der Arbeit des IAG Nr. 3038</text:span><text:line-break/><text:a xlink:type="simple" xlink:href="https://www.wissen-hilfe.de/_Wissen/locked/dguv-iag/10719 _ Die Kraft der Gedanken _ iag3038.pdf" text:style-name="Internet_20_link" text:visited-style-name="Visited_20_Internet_20_Link">Die Kraft der Gedanken - Biofeedback. </text:a></text:p>
      <text:p text:style-name="Text_20_body">**Aus der Arbeit des IAG Nr. 3040 **<text:line-break/><text:a xlink:type="simple" xlink:href="https://www.wissen-hilfe.de/_Wissen/locked/dguv-iag/10721 _ Das Ebenenmodell _ iag3040.pdf" text:style-name="Internet_20_link" text:visited-style-name="Visited_20_Internet_20_Link">Das Ebenenmodell zur Kampagnenevaluation am Beispiel von Risiko raus!. </text:a></text:p>
      <text:p text:style-name="Text_20_body">**Aus der Arbeit des IAG Nr. 3041 **<text:line-break/><text:a xlink:type="simple" xlink:href="https://www.wissen-hilfe.de/_Wissen/locked/dguv-iag/10722 _ Kundenbefragung _ iag3041.pdf" text:style-name="Internet_20_link" text:visited-style-name="Visited_20_Internet_20_Link">Kundenbefragungen zur Qualität von Dienstleistungen. </text:a></text:p>
      <text:p text:style-name="Text_20_body">**Aus der Arbeit des IAG Nr. 3043 **<text:line-break/><text:a xlink:type="simple" xlink:href="https://www.wissen-hilfe.de/_Wissen/locked/dguv-iag/10748 _ iag3043.pdf" text:style-name="Internet_20_link" text:visited-style-name="Visited_20_Internet_20_Link">Wenn Evaluation zur Intervention wird oder: Was ist transferförderliche Evaluation?</text:a></text:p>
      <text:p text:style-name="Text_20_body">**Aus der Arbeit des IAG Nr. 3045 **<text:line-break/><text:a xlink:type="simple" xlink:href="https://www.wissen-hilfe.de/_Wissen/locked/dguv-iag/10746 _ iag3045.pdf" text:style-name="Internet_20_link" text:visited-style-name="Visited_20_Internet_20_Link">Masterstudiengang: Management Sicherheit und Gesundheit bei der Arbeit M.Sc.</text:a></text:p>
      <text:p text:style-name="Text_20_body">**Aus der Arbeit des IAG Nr. 3046 **<text:line-break/><text:a xlink:type="simple" xlink:href="https://www.wissen-hilfe.de/_Wissen/locked/dguv-iag/10828 _ iag3046.pdf" text:style-name="Internet_20_link" text:visited-style-name="Visited_20_Internet_20_Link">Simulatorgestütztes Verkehrssicherheitstraining von Einsatzkräften.</text:a></text:p>
      <text:p text:style-name="Text_20_body">**Aus der Arbeit des IAG Nr. 3047 **<text:line-break/><text:a xlink:type="simple" xlink:href="https://www.wissen-hilfe.de/_Wissen/locked/dguv-iag/10829 _ iag3047.pdf" text:style-name="Internet_20_link" text:visited-style-name="Visited_20_Internet_20_Link">Simulation von Verkehrsumwelten zur Untersuchung des Fahrerverhaltens.</text:a></text:p>
      <text:p text:style-name="Text_20_body">**Aus der Arbeit des IAG Nr. 3048 **<text:line-break/><text:a xlink:type="simple" xlink:href="https://www.wissen-hilfe.de/_Wissen/locked/dguv-iag/10830 _ iag3048.pdf" text:style-name="Internet_20_link" text:visited-style-name="Visited_20_Internet_20_Link">Wirksamkeit eines Fahrsicherheitstrainings.</text:a></text:p>
      <text:p text:style-name="Text_20_body"><text:span text:style-name="Strong_20_Emphasis">Aus der Arbeit des IAG Nr. 3050</text:span><text:line-break/><text:a xlink:type="simple" xlink:href="https://www.wissen-hilfe.de/_Wissen/locked/dguv-iag/12033 _ iag3050.pdf" text:style-name="Internet_20_link" text:visited-style-name="Visited_20_Internet_20_Link">Checkliste zur Erfassung des Status Quo eines BGM in Unternehmen</text:a></text:p>
      <text:h text:style-name="Heading_20_3" text:outline-level="3"><text:bookmark-start text:name="__RefHeading___aus_der_arbeit_des_iag_nr._3051_bis_3100_16"/><text:bookmark-start text:name="aus_der_arbeit_des_iag_nr._3051_bis_3100"/>Aus der Arbeit des IAG Nr. 3051 bis 3100<text:bookmark-end text:name="__RefHeading___aus_der_arbeit_des_iag_nr._3051_bis_3100_16"/><text:bookmark-end text:name="aus_der_arbeit_des_iag_nr._3051_bis_3100"/></text:h>
      <text:h text:style-name="Heading_20_3" text:outline-level="3"><text:bookmark-start text:name="__RefHeading___aus_der_arbeit_des_iag_ab_nr._3101_17"/><text:bookmark-start text:name="aus_der_arbeit_des_iag_ab_nr._3101"/>Aus der Arbeit des IAG ab Nr. 3101<text:bookmark-end text:name="__RefHeading___aus_der_arbeit_des_iag_ab_nr._3101_17"/><text:bookmark-end text:name="aus_der_arbeit_des_iag_ab_nr._3101"/></text:h>
      <text:h text:style-name="Heading_20_3" text:outline-level="3"><text:bookmark-start text:name="__RefHeading___weitere_informationen_des_iag_18"/><text:bookmark-start text:name="weitere_informationen_des_iag"/>Weitere Informationen des IAG<text:bookmark-end text:name="__RefHeading___weitere_informationen_des_iag_18"/><text:bookmark-end text:name="weitere_informationen_des_iag"/></text:h>
      <text:p text:style-name="Text_20_body"><text:a xlink:type="simple" xlink:href="https://www.wissen-hilfe.de/_Wissen/locked/dguv-iag/21549_ Checkliste.pdf" text:style-name="Internet_20_link" text:visited-style-name="Visited_20_Internet_20_Link">Checkliste zur Entwicklung und Durchführung von Online-Veranstaltungen und -Seminaren (Kurzversion) </text:a></text:p>
      <text:p text:style-name="Text_20_body"><text:a xlink:type="simple" xlink:href="https://www.wissen-hilfe.de/_Wissen/locked/dguv-iag/21548 _ Checkliste.pdf" text:style-name="Internet_20_link" text:visited-style-name="Visited_20_Internet_20_Link">Checkliste zur Entwicklung und Durchführung von Online-Veranstaltungen und -Seminaren (Langversion) </text:a></text:p>
      <text:p text:style-name="Text_20_body"><text:a xlink:type="simple" xlink:href="https://www.wissen-hilfe.de/_Wissen/locked/dguv-iag/21657 _ Methodeneinsatz _ iag.pdf" text:style-name="Internet_20_link" text:visited-style-name="Visited_20_Internet_20_Link">Methodeneinsatz in Präsenzseminaren in Zeiten von Corona </text:a></text:p>
      <text:p text:style-name="Text_20_body"><text:a xlink:type="simple" xlink:href="https://www.wissen-hilfe.de/_Wissen/locked/dguv-iag/21656 _ Vom Präsenzseminar _ iag.pdf" text:style-name="Internet_20_link" text:visited-style-name="Visited_20_Internet_20_Link">Vom Präsenzseminar zum Onlineseminar </text:a></text:p>
      <text:p text:style-name="Text_20_body"><text:a xlink:type="simple" xlink:href="https://www.wissen-hilfe.de/_Wissen/locked/dguv-iag/21709 _ Work from home _ iag.pdf" text:style-name="Internet_20_link" text:visited-style-name="Visited_20_Internet_20_Link">Work from home CHECKLIST- long version </text:a></text:p>
      <text:p text:style-name="Text_20_body"><text:a xlink:type="simple" xlink:href="https://www.wissen-hilfe.de/_Wissen/locked/dguv-iag/21710 _ Work from home _iag.pdf" text:style-name="Internet_20_link" text:visited-style-name="Visited_20_Internet_20_Link">Work from home CHECKLIST - short version</text:a></text:p>
      <text:p text:style-name="Text_20_body"><text:a xlink:type="simple" xlink:href="https://www.wissen-hilfe.de/_Wissen/locked/dguv-iag/21663 _ CHECK-UP _ iag.pdf" text:style-name="Internet_20_link" text:visited-style-name="Visited_20_Internet_20_Link">CHECK-UP Homeoffice - Kurzversion</text:a></text:p>
      <text:p text:style-name="Text_20_body"><text:a xlink:type="simple" xlink:href="https://www.wissen-hilfe.de/_Wissen/locked/dguv-iag/21662 _ CHECK-UP _ iag.pdf" text:style-name="Internet_20_link" text:visited-style-name="Visited_20_Internet_20_Link">CHECK-UP Homeoffice - Langversion </text:a></text:p>
      <text:p text:style-name="Text_20_body"><text:a xlink:type="simple" xlink:href="https://www.wissen-hilfe.de/_Wissen/locked/dguv-iag/21785 _ Entscheidungshilfe _ iag.pdf" text:style-name="Internet_20_link" text:visited-style-name="Visited_20_Internet_20_Link">Entscheidungshilfe für die Auswahl eines Headsets </text:a></text:p>
      <text:p text:style-name="Text_20_body"><text:a xlink:type="simple" xlink:href="https://www.wissen-hilfe.de/_Wissen/locked/dguv-iag/21787 _ CHECK-UP Online-Veranstaltungen _iag.pdf" text:style-name="Internet_20_link" text:visited-style-name="Visited_20_Internet_20_Link">CHECK-UP Online-Veranstaltungen: Planung, Durchführung, Nachbereitung - Langversion </text:a></text:p>
      <text:p text:style-name="Text_20_body"><text:a xlink:type="simple" xlink:href="https://www.wissen-hilfe.de/_Wissen/locked/dguv-iag/21786 _ CHECK-UP Online-Veranstaltungen _ iag.pdf" text:style-name="Internet_20_link" text:visited-style-name="Visited_20_Internet_20_Link">CHECK-UP Online-Veranstaltungen: Planung, Durchführung, Nachbereitung - Kurzversion</text:a></text:p>
      <text:p text:style-name="Text_20_body"><text:a xlink:type="simple" xlink:href="https://www.wissen-hilfe.de/_Wissen/locked/dguv-iag/21788 _ Methodeneinsatz _ iag.pdf" text:style-name="Internet_20_link" text:visited-style-name="Visited_20_Internet_20_Link">Methodeneinsatz in Online-Veranstaltungen </text:a></text:p>
      <text:p text:style-name="Text_20_body"><text:a xlink:type="simple" xlink:href="https://www.wissen-hilfe.de/_Wissen/locked/dguv-iag/21617 _ Der Methodenkoffer _ iag.pdf" text:style-name="Internet_20_link" text:visited-style-name="Visited_20_Internet_20_Link">Der Methodenkoffer – Eine Sammlung von Methoden zur Anwendung in Evaluationen</text:a></text:p>
      <text:p text:style-name="Text_20_body"><text:a xlink:type="simple" xlink:href="https://www.wissen-hilfe.de/_Wissen/locked/dguv-iag/IAG_ CHECK-UP_22073_2021-12.pdf" text:style-name="Internet_20_link" text:visited-style-name="Visited_20_Internet_20_Link">CHECK-UP „Zoom-Fatigue“ (22073 - Ausgabe 2021.12)</text:a></text:p>
      <text:p text:style-name="Text_20_body"><text:a xlink:type="simple" xlink:href="https://www.wissen-hilfe.de/_Wissen/locked/dguv-iag/IAG_praxishilfe_zoom-fatique_22072_2021-12.pdf" text:style-name="Internet_20_link" text:visited-style-name="Visited_20_Internet_20_Link">Praxishilfe „Zoom-Fatigue“  (22072 - Ausgabe 2021.12)</text:a></text:p>
      <text:p text:style-name="Text_20_body"><text:a xlink:type="simple" xlink:href="https://www.wissen-hilfe.de/_Wissen/locked/dguv-iag/IAG_Präventionskampagnen_22127_2022-03.pdf" text:style-name="Internet_20_link" text:visited-style-name="Visited_20_Internet_20_Link">CHECK-UP Präventionskampagnen  (22127 - Ausgabe 2022.03)</text:a></text:p>
      <text:p text:style-name="Text_20_body"><text:a xlink:type="simple" xlink:href="https://www.wissen-hilfe.de/_Wissen/locked/dguv-iag/IAG_ Hybride Seminare_22236_2022-03.pdf" text:style-name="Internet_20_link" text:visited-style-name="Visited_20_Internet_20_Link">Hybride Seminare – didaktische Ansätze und Methoden (22236 - Ausgabe 2022.06)</text:a></text:p>
      <text:p text:style-name="Text_20_body"><text:a xlink:type="simple" xlink:href="https://www.wissen-hilfe.de/_Wissen/locked/dguv-iag/IAG_Work from home CHECKLIST_21709_2022-06.pdf" text:style-name="Internet_20_link" text:visited-style-name="Visited_20_Internet_20_Link">Work from home CHECKLIST- long version (21709 - Ausgabe 2022.06)</text:a></text:p>
      <text:p text:style-name="Text_20_body"><text:a xlink:type="simple" xlink:href="https://www.wissen-hilfe.de/_Wissen/locked/dguv-iag/IAG_Work from home CHECKLIST - short version _21710_2022-06.pdf" text:style-name="Internet_20_link" text:visited-style-name="Visited_20_Internet_20_Link">Work from home CHECKLIST - short version  (21710 - Ausgabe 2022.06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17:44</meta:creation-date>
    <dc:creator>Generated</dc:creator>
    <dc:date>2026-08-31T10::17:44</dc:date>
    <dc:language>en-US</dc:language>
    <meta:editing-cycles>1</meta:editing-cycles>
    <meta:editing-duration>PT0S</meta:editing-duration>
    <dc:title>arbeitsschutz:iag:iag</dc:title>
  </office:meta>
</office:document-meta>
</file>