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institute" text:style-name="Internet_20_link" text:visited-style-name="Visited_20_Internet_20_Link">DGUV-Institu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ifa:ifa"/>Veröffentlichungen des Instituts für Arbeitsschutz (IFA / BGIA / BIA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h text:style-name="Heading_20_3" text:outline-level="3"><text:bookmark-start text:name="__RefHeading___bk-reporte_1"/><text:bookmark-start text:name="bk-reporte"/>BK-Reporte<text:bookmark-end text:name="__RefHeading___bk-reporte_1"/><text:bookmark-end text:name="bk-reporte"/></text:h>
      <text:h text:style-name="Heading_20_3" text:outline-level="3"><text:bookmark-start text:name="__RefHeading___dguv-reporte_2"/><text:bookmark-start text:name="dguv-reporte"/>DGUV-Reporte<text:bookmark-end text:name="__RefHeading___dguv-reporte_2"/><text:bookmark-end text:name="dguv-reporte"/></text:h>
      <text:h text:style-name="Heading_20_3" text:outline-level="3"><text:bookmark-start text:name="__RefHeading___laermschutz-arbeitsblaetter_3"/><text:bookmark-start text:name="laermschutz-arbeitsblaetter"/>Lärmschutz-Arbeitsblätter<text:bookmark-end text:name="__RefHeading___laermschutz-arbeitsblaetter_3"/><text:bookmark-end text:name="laermschutz-arbeitsblaetter"/></text:h>
      <text:h text:style-name="Heading_20_3" text:outline-level="3"><text:bookmark-start text:name="__RefHeading___bia-reporte_bis_2004_4"/><text:bookmark-start text:name="bia-reporte_bis_2004"/>BIA-Reporte (bis 2004)<text:bookmark-end text:name="__RefHeading___bia-reporte_bis_2004_4"/><text:bookmark-end text:name="bia-reporte_bis_2004"/></text:h>
      <text:h text:style-name="Heading_20_3" text:outline-level="3"><text:bookmark-start text:name="__RefHeading___bgia-reporte_bis_2009_5"/><text:bookmark-start text:name="bgia-reporte_bis_2009"/>BGIA-Reporte (bis 2009)<text:bookmark-end text:name="__RefHeading___bgia-reporte_bis_2009_5"/><text:bookmark-end text:name="bgia-reporte_bis_2009"/></text:h>
      <text:h text:style-name="Heading_20_3" text:outline-level="3"><text:bookmark-start text:name="__RefHeading___ifa-reporte_2010_und_2011_6"/><text:bookmark-start text:name="ifa-reporte_2010_und_2011"/>IFA-Reporte 2010 und 2011<text:bookmark-end text:name="__RefHeading___ifa-reporte_2010_und_2011_6"/><text:bookmark-end text:name="ifa-reporte_2010_und_2011"/></text:h>
      <text:h text:style-name="Heading_20_3" text:outline-level="3"><text:bookmark-start text:name="__RefHeading___ifa-reporte_2012_7"/><text:bookmark-start text:name="ifa-reporte_2012"/>IFA-Reporte 2012<text:bookmark-end text:name="__RefHeading___ifa-reporte_2012_7"/><text:bookmark-end text:name="ifa-reporte_2012"/></text:h>
      <text:h text:style-name="Heading_20_3" text:outline-level="3"><text:bookmark-start text:name="__RefHeading___ifa-reporte_2013_8"/><text:bookmark-start text:name="ifa-reporte_2013"/>IFA-Reporte 2013<text:bookmark-end text:name="__RefHeading___ifa-reporte_2013_8"/><text:bookmark-end text:name="ifa-reporte_2013"/></text:h>
      <text:h text:style-name="Heading_20_3" text:outline-level="3"><text:bookmark-start text:name="__RefHeading___ifa-reporte_2014_9"/><text:bookmark-start text:name="ifa-reporte_2014"/>IFA-Reporte 2014<text:bookmark-end text:name="__RefHeading___ifa-reporte_2014_9"/><text:bookmark-end text:name="ifa-reporte_2014"/></text:h>
      <text:h text:style-name="Heading_20_3" text:outline-level="3"><text:bookmark-start text:name="__RefHeading___ifa-reporte_2015_10"/><text:bookmark-start text:name="ifa-reporte_2015"/>IFA-Reporte 2015<text:bookmark-end text:name="__RefHeading___ifa-reporte_2015_10"/><text:bookmark-end text:name="ifa-reporte_2015"/></text:h>
      <text:h text:style-name="Heading_20_3" text:outline-level="3"><text:bookmark-start text:name="__RefHeading___ifa-reporte_2016_11"/><text:bookmark-start text:name="ifa-reporte_2016"/>IFA-Reporte 2016<text:bookmark-end text:name="__RefHeading___ifa-reporte_2016_11"/><text:bookmark-end text:name="ifa-reporte_2016"/></text:h>
      <text:h text:style-name="Heading_20_3" text:outline-level="3"><text:bookmark-start text:name="__RefHeading___ifa-reporte_2017_12"/><text:bookmark-start text:name="ifa-reporte_2017"/>IFA-Reporte 2017<text:bookmark-end text:name="__RefHeading___ifa-reporte_2017_12"/><text:bookmark-end text:name="ifa-reporte_2017"/></text:h>
      <text:h text:style-name="Heading_20_3" text:outline-level="3"><text:bookmark-start text:name="__RefHeading___ifa-reporte_2018_13"/><text:bookmark-start text:name="ifa-reporte_2018"/>IFA-Reporte 2018<text:bookmark-end text:name="__RefHeading___ifa-reporte_2018_13"/><text:bookmark-end text:name="ifa-reporte_2018"/></text:h>
      <text:h text:style-name="Heading_20_3" text:outline-level="3"><text:bookmark-start text:name="__RefHeading___ifa-reporte_2019_14"/><text:bookmark-start text:name="ifa-reporte_2019"/>IFA-Reporte 2019<text:bookmark-end text:name="__RefHeading___ifa-reporte_2019_14"/><text:bookmark-end text:name="ifa-reporte_2019"/></text:h>
      <text:h text:style-name="Heading_20_3" text:outline-level="3"><text:bookmark-start text:name="__RefHeading___ifa-reporte_2020_15"/><text:bookmark-start text:name="ifa-reporte_2020"/>IFA-Reporte 2020<text:bookmark-end text:name="__RefHeading___ifa-reporte_2020_15"/><text:bookmark-end text:name="ifa-reporte_2020"/></text:h>
      <text:h text:style-name="Heading_20_3" text:outline-level="3"><text:bookmark-start text:name="__RefHeading___ifa-reporte_2021_16"/><text:bookmark-start text:name="ifa-reporte_2021"/>IFA-Reporte 2021<text:bookmark-end text:name="__RefHeading___ifa-reporte_2021_16"/><text:bookmark-end text:name="ifa-reporte_2021"/></text:h>
      <text:h text:style-name="Heading_20_3" text:outline-level="3"><text:bookmark-start text:name="__RefHeading___ifa-reporte_2022_17"/><text:bookmark-start text:name="ifa-reporte_2022"/>IFA-Reporte 2022<text:bookmark-end text:name="__RefHeading___ifa-reporte_2022_17"/><text:bookmark-end text:name="ifa-reporte_2022"/></text:h>
      <text:h text:style-name="Heading_20_3" text:outline-level="3"><text:bookmark-start text:name="__RefHeading___ifa-reporte_2023_18"/><text:bookmark-start text:name="ifa-reporte_2023"/>IFA-Reporte 2023<text:bookmark-end text:name="__RefHeading___ifa-reporte_2023_18"/><text:bookmark-end text:name="ifa-reporte_2023"/></text:h>
      <text:h text:style-name="Heading_20_3" text:outline-level="3"><text:bookmark-start text:name="__RefHeading___ifa-reporte_2024_19"/><text:bookmark-start text:name="ifa-reporte_2024"/>IFA-Reporte 2024<text:bookmark-end text:name="__RefHeading___ifa-reporte_2024_19"/><text:bookmark-end text:name="ifa-reporte_2024"/></text:h>
      <text:h text:style-name="Heading_20_3" text:outline-level="3"><text:bookmark-start text:name="__RefHeading___ifa-reporte_2025_20"/><text:bookmark-start text:name="ifa-reporte_2025"/>IFA-Reporte 2025<text:bookmark-end text:name="__RefHeading___ifa-reporte_2025_20"/><text:bookmark-end text:name="ifa-reporte_2025"/></text:h>
      <text:h text:style-name="Heading_20_3" text:outline-level="3"><text:bookmark-start text:name="__RefHeading___ifa-reporte_2026_21"/><text:bookmark-start text:name="ifa-reporte_2026"/>IFA-Reporte 2026<text:bookmark-end text:name="__RefHeading___ifa-reporte_2026_21"/><text:bookmark-end text:name="ifa-reporte_202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4:13</meta:creation-date>
    <dc:creator>Generated</dc:creator>
    <dc:date>2026-09-02T00::24:13</dc:date>
    <dc:language>en-US</dc:language>
    <meta:editing-cycles>1</meta:editing-cycles>
    <meta:editing-duration>PT0S</meta:editing-duration>
    <dc:title>arbeitsschutz:ifa:ifa</dc:title>
  </office:meta>
</office:document-meta>
</file>