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angebote" text:style-name="Internet_20_link" text:visited-style-name="Visited_20_Internet_20_Link">Informationsseite</text:a><text:line-break/><text:line-break/><text:a xlink:type="simple" xlink:href="https://product-compliance.net/doku.php?id=arbeitsschutz:institute" text:style-name="Internet_20_link" text:visited-style-name="Visited_20_Internet_20_Link">DGUV-Institute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arbeitsschutz:ipa:ipa"/>Veröffentlichungen des Instituts für Prävention und Arbeitsmedizin (IPA)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ext:h text:style-name="Heading_20_3" text:outline-level="3"><text:bookmark-start text:name="__RefHeading___ipa_aktuell_1"/><text:bookmark-start text:name="ipa_aktuell"/>IPA Aktuell<text:bookmark-end text:name="__RefHeading___ipa_aktuell_1"/><text:bookmark-end text:name="ipa_aktuell"/></text:h>
      <text:h text:style-name="Heading_20_3" text:outline-level="3"><text:bookmark-start text:name="__RefHeading___reporte_und_journale_bis_2010_2"/><text:bookmark-start text:name="reporte_und_journale_bis_2010"/>Reporte und Journale bis 2010<text:bookmark-end text:name="__RefHeading___reporte_und_journale_bis_2010_2"/><text:bookmark-end text:name="reporte_und_journale_bis_2010"/></text:h>
      <text:p text:style-name="Text_20_body"><text:a xlink:type="simple" xlink:href="http://www.wissen-hilfe.de/_Wissen/locked/dguv-ipa/10363_ipa-journal-bgfa-info_3-2009.pdf" text:style-name="Internet_20_link" text:visited-style-name="Visited_20_Internet_20_Link">BGFA-Info 03/2009</text:a><text:line-break/></text:p>
      <text:p text:style-name="Text_20_body"><text:span text:style-name="Strong_20_Emphasis">IPA-Journal 01/2010</text:span><text:line-break/><text:a xlink:type="simple" xlink:href="http://www.wissen-hilfe.de/_Wissen/locked/dguv-ipa/10362_ipa-journal_1-2010.pdf" text:style-name="Internet_20_link" text:visited-style-name="Visited_20_Internet_20_Link">Transport und Verkehr</text:a><text:line-break/>Schwerpunktthema der 50. Jahrestagung der DGAUM in Dortmund</text:p>
      <text:p text:style-name="Text_20_body"><text:span text:style-name="Strong_20_Emphasis">IPA-Journal 02/2010</text:span><text:line-break/><text:a xlink:type="simple" xlink:href="http://www.wissen-hilfe.de/_Wissen/locked/dguv-ipa/10361_ipa-journal_2-2010.pdf" text:style-name="Internet_20_link" text:visited-style-name="Visited_20_Internet_20_Link">Neue Allergene frühzeitig erkennen</text:a><text:line-break/>Netzwerk überwacht allergologische Testsysteme</text:p>
      <text:p text:style-name="Text_20_body">**IPA-Journal 03/2010 **<text:line-break/><text:a xlink:type="simple" xlink:href="http://www.wissen-hilfe.de/_Wissen/locked/dguv-ipa/10359_ipa-journal_3-2010.pdf" text:style-name="Internet_20_link" text:visited-style-name="Visited_20_Internet_20_Link">Forschung für die Jüngsten und ihre Erzieher</text:a><text:line-break/>IPA und Unfallkasse NRW untersuchen Milbenbelastung in Kitas</text:p>
      <text:p text:style-name="Text_20_body">**IPA-Report 04 **<text:line-break/><text:a xlink:type="simple" xlink:href="http://www.wissen-hilfe.de/_Wissen/locked/dguv-ipa/10360_ipa-report_04_2010.12.pdf" text:style-name="Internet_20_link" text:visited-style-name="Visited_20_Internet_20_Link">Abschätzung des allergisierenden Potenzials von Naturlatexprodukten</text:a><text:line-break/></text:p>
      <text:h text:style-name="Heading_20_3" text:outline-level="3"><text:bookmark-start text:name="__RefHeading___journale_2011_3"/><text:bookmark-start text:name="journale_2011"/>Journale 2011<text:bookmark-end text:name="__RefHeading___journale_2011_3"/><text:bookmark-end text:name="journale_2011"/></text:h>
      <text:p text:style-name="Text_20_body"><text:span text:style-name="Strong_20_Emphasis">IPA-Journal 02/2011</text:span><text:line-break/><text:a xlink:type="simple" xlink:href="http://www.wissen-hilfe.de/_Wissen/locked/dguv-ipa/10798_ipa-journal_2-2011.pdf" text:style-name="Internet_20_link" text:visited-style-name="Visited_20_Internet_20_Link">WELDOX</text:a><text:line-break/>Metallbelastungen beim Schweißen und deren gesundheitliche Auswirkungen</text:p>
      <text:p text:style-name="Text_20_body"><text:span text:style-name="Strong_20_Emphasis">IPA-Journal 03/2011</text:span><text:line-break/><text:a xlink:type="simple" xlink:href="http://www.wissen-hilfe.de/_Wissen/locked/dguv-ipa/10834_ipa-journal_3-2011.pdf" text:style-name="Internet_20_link" text:visited-style-name="Visited_20_Internet_20_Link">CO2- Studie im Kalibergbau</text:a><text:line-break/>IPA untersucht die Wirkung von Kohlendioxid auf die Gesundheit</text:p>
      <text:h text:style-name="Heading_20_3" text:outline-level="3"><text:bookmark-start text:name="__RefHeading___journale_2012_4"/><text:bookmark-start text:name="journale_2012"/>Journale 2012<text:bookmark-end text:name="__RefHeading___journale_2012_4"/><text:bookmark-end text:name="journale_2012"/></text:h>
      <text:p text:style-name="Text_20_body"><text:span text:style-name="Strong_20_Emphasis">IPA-Journal 01/2012</text:span><text:line-break/><text:a xlink:type="simple" xlink:href="http://www.wissen-hilfe.de/_Wissen/locked/dguv-ipa/12070_ipa_journal_1-2012.pdf" text:style-name="Internet_20_link" text:visited-style-name="Visited_20_Internet_20_Link">Isocyanate</text:a><text:line-break/>Diagnostik – Forschung – Prävention</text:p>
      <text:p text:style-name="Text_20_body">**IPA-Journal 02/2012 **<text:line-break/><text:a xlink:type="simple" xlink:href="http://www.wissen-hilfe.de/_Wissen/locked/dguv-ipa/12061_ipa-journal_2-2012.pdf" text:style-name="Internet_20_link" text:visited-style-name="Visited_20_Internet_20_Link">Arsenhaltige Holzimprägnierungsmittel</text:a><text:line-break/>Ursache für Harnblasenkrebs?</text:p>
      <text:p text:style-name="Text_20_body"><text:span text:style-name="Strong_20_Emphasis">IPA-Journal 03/2012</text:span><text:line-break/><text:a xlink:type="simple" xlink:href="http://www.wissen-hilfe.de/_Wissen/locked/dguv-ipa/12140_ipa-journal_3-2012.pdf" text:style-name="Internet_20_link" text:visited-style-name="Visited_20_Internet_20_Link">Expositionslabor</text:a><text:line-break/>Chancen und Möglichkeiten für die arbeitsmedizinische Forschung</text:p>
      <text:h text:style-name="Heading_20_3" text:outline-level="3"><text:bookmark-start text:name="__RefHeading___journale_2013_5"/><text:bookmark-start text:name="journale_2013"/>Journale 2013<text:bookmark-end text:name="__RefHeading___journale_2013_5"/><text:bookmark-end text:name="journale_2013"/></text:h>
      <text:p text:style-name="Text_20_body"><text:span text:style-name="Strong_20_Emphasis">IPA-Journal 01/2013</text:span><text:line-break/><text:a xlink:type="simple" xlink:href="http://www.wissen-hilfe.de/_Wissen/locked/dguv-ipa/12141_ipa-journal_1-2013.pdf" text:style-name="Internet_20_link" text:visited-style-name="Visited_20_Internet_20_Link">Aromatische Amine und Harnblasenkrebs</text:a><text:line-break/></text:p>
      <text:p text:style-name="Text_20_body"><text:span text:style-name="Strong_20_Emphasis">IPA-Journal 02/2013</text:span><text:line-break/><text:a xlink:type="simple" xlink:href="http://www.wissen-hilfe.de/_Wissen/locked/dguv-ipa/12236_ipa-journal_2-2013.pdf" text:style-name="Internet_20_link" text:visited-style-name="Visited_20_Internet_20_Link">Wissenschaftliche Netzwerke für die Krebsforschung</text:a><text:line-break/></text:p>
      <text:p text:style-name="Text_20_body">**IPA-Journal 03/2013 **<text:line-break/><text:a xlink:type="simple" xlink:href="http://www.wissen-hilfe.de/_Wissen/locked/dguv-ipa/12237_ipa-journal_3-2013.pdf" text:style-name="Internet_20_link" text:visited-style-name="Visited_20_Internet_20_Link">Novellierung der Verordnung zur Arbeitsmedizinischen Vorsorge</text:a><text:line-break/>Interview mit Michael Koll, Bundesministerium für Arbeit und Soziales</text:p>
      <text:h text:style-name="Heading_20_3" text:outline-level="3"><text:bookmark-start text:name="__RefHeading___journale_2014_6"/><text:bookmark-start text:name="journale_2014"/>Journale 2014<text:bookmark-end text:name="__RefHeading___journale_2014_6"/><text:bookmark-end text:name="journale_2014"/></text:h>
      <text:p text:style-name="Text_20_body">**IPA-Journal 01/2014 **<text:line-break/><text:a xlink:type="simple" xlink:href="http://www.wissen-hilfe.de/_Wissen/locked/dguv-ipa/12251_ipa-journal_1-2014.pdf" text:style-name="Internet_20_link" text:visited-style-name="Visited_20_Internet_20_Link">Heller Hautkrebs und berufliche solare ultraviolette Strahlung</text:a><text:line-break/>Aktuelle Entwicklungen für die medizinische Begutachtung und Sekundärprävention</text:p>
      <text:p text:style-name="Text_20_body"><text:span text:style-name="Strong_20_Emphasis">IPA-Journal 02/2014</text:span><text:line-break/><text:a xlink:type="simple" xlink:href="http://www.wissen-hilfe.de/_Wissen/locked/dguv-ipa/12298_ipa-journal_2-2014.pdf" text:style-name="Internet_20_link" text:visited-style-name="Visited_20_Internet_20_Link">Gerüche am Arbeitsplatz</text:a><text:line-break/></text:p>
      <text:p text:style-name="Text_20_body"><text:span text:style-name="Strong_20_Emphasis">IPA-Journal 03/2014</text:span><text:line-break/><text:a xlink:type="simple" xlink:href="http://www.wissen-hilfe.de/_Wissen/locked/dguv-ipa/12330_ipa-journal_3-2014.pdf" text:style-name="Internet_20_link" text:visited-style-name="Visited_20_Internet_20_Link">Grenzwerte für Stoffe mit sensorisch irritativer Wirkung</text:a><text:line-break/></text:p>
      <text:h text:style-name="Heading_20_3" text:outline-level="3"><text:bookmark-start text:name="__RefHeading___journale_2015_7"/><text:bookmark-start text:name="journale_2015"/>Journale 2015<text:bookmark-end text:name="__RefHeading___journale_2015_7"/><text:bookmark-end text:name="journale_2015"/></text:h>
      <text:p text:style-name="Text_20_body"><text:span text:style-name="Strong_20_Emphasis">IPA-Journal 01/2015</text:span><text:line-break/><text:a xlink:type="simple" xlink:href="http://www.wissen-hilfe.de/_Wissen/locked/dguv-ipa/12329_ipa-journal_1-2015.pdf" text:style-name="Internet_20_link" text:visited-style-name="Visited_20_Internet_20_Link">Allergene im Beruf</text:a><text:line-break/></text:p>
      <text:p text:style-name="Text_20_body"><text:span text:style-name="Strong_20_Emphasis">IPA-Journal 02/2015</text:span><text:line-break/><text:a xlink:type="simple" xlink:href="http://www.wissen-hilfe.de/_Wissen/locked/dguv-ipa/12373_ipa-journal_2-2015" text:style-name="Internet_20_link" text:visited-style-name="Visited_20_Internet_20_Link">Prävention in der Abfallwirtschaft</text:a><text:line-break/></text:p>
      <text:p text:style-name="Text_20_body"><text:span text:style-name="Strong_20_Emphasis">IPA-Journal 03/2015</text:span><text:line-break/><text:a xlink:type="simple" xlink:href="http://www.wissen-hilfe.de/_Wissen/locked/dguv-ipa/12413_ipa-journal_3-2015.pdf" text:style-name="Internet_20_link" text:visited-style-name="Visited_20_Internet_20_Link">Krebsrisiko bei Feuerwehreinsatzkräften</text:a><text:line-break/></text:p>
      <text:h text:style-name="Heading_20_3" text:outline-level="3"><text:bookmark-start text:name="__RefHeading___journale_2016_8"/><text:bookmark-start text:name="journale_2016"/>Journale 2016<text:bookmark-end text:name="__RefHeading___journale_2016_8"/><text:bookmark-end text:name="journale_2016"/></text:h>
      <text:p text:style-name="Text_20_body">**IPA-Journal 01/2016 **<text:line-break/><text:a xlink:type="simple" xlink:href="http://www.wissen-hilfe.de/_Wissen/locked/dguv-ipa/12461_ipa-journal_1-2016.pdf" text:style-name="Internet_20_link" text:visited-style-name="Visited_20_Internet_20_Link">Spätfolge des Wirtschaftswunders –</text:a><text:line-break/>Die „Mesotheliom-Epidemie“</text:p>
      <text:p text:style-name="Text_20_body"><text:span text:style-name="Strong_20_Emphasis">IPA-Journal 02/2016</text:span><text:line-break/><text:a xlink:type="simple" xlink:href="http://www.wissen-hilfe.de/_Wissen/locked/dguv-ipa/12460_ipa-journal_2-2016.pdf" text:style-name="Internet_20_link" text:visited-style-name="Visited_20_Internet_20_Link">DGUV-Forum Forschung Extra </text:a><text:line-break/>Reizstoffe und Gerüche</text:p>
      <text:p text:style-name="Text_20_body"><text:span text:style-name="Strong_20_Emphasis">IPA-Journal 03/2016</text:span><text:line-break/><text:a xlink:type="simple" xlink:href="http://www.wissen-hilfe.de/_Wissen/locked/dguv-ipa/17660_ipa-journal_3-2016.pdf" text:style-name="Internet_20_link" text:visited-style-name="Visited_20_Internet_20_Link">Erweitertes Vorsorgeangebot für asbestverursachte Erkrankungen</text:a><text:line-break/></text:p>
      <text:h text:style-name="Heading_20_3" text:outline-level="3"><text:bookmark-start text:name="__RefHeading___journale_2017_9"/><text:bookmark-start text:name="journale_2017"/>Journale 2017<text:bookmark-end text:name="__RefHeading___journale_2017_9"/><text:bookmark-end text:name="journale_2017"/></text:h>
      <text:p text:style-name="Text_20_body"><text:span text:style-name="Strong_20_Emphasis">IPA-Journal 01/2017</text:span><text:line-break/><text:a xlink:type="simple" xlink:href="http://www.wissen-hilfe.de/_Wissen/locked/dguv-ipa/12630_ipa-journal_1-2017.pdf" text:style-name="Internet_20_link" text:visited-style-name="Visited_20_Internet_20_Link">Herausforderungen an den Arbeitsschutz in der Arbeitswelt von morgen</text:a><text:line-break/></text:p>
      <text:p text:style-name="Text_20_body"><text:span text:style-name="Strong_20_Emphasis">IPA-Journal 02/2017</text:span><text:line-break/><text:a xlink:type="simple" xlink:href="http://www.wissen-hilfe.de/_Wissen/locked/dguv-ipa/17661_ipa-journal_2-2017.pdf" text:style-name="Internet_20_link" text:visited-style-name="Visited_20_Internet_20_Link">Kali- und Steinsalzbergbau</text:a><text:line-break/>Studie zu gesundheitlichen Effekten bei unter Tage Beschäftigten</text:p>
      <text:p text:style-name="Text_20_body"><text:span text:style-name="Strong_20_Emphasis">IPA-Journal 03/2017</text:span><text:line-break/><text:a xlink:type="simple" xlink:href="http://www.wissen-hilfe.de/_Wissen/locked/dguv-ipa/12667_ipa-journal_3-2017.pdf" text:style-name="Internet_20_link" text:visited-style-name="Visited_20_Internet_20_Link">Warum Schichtarbeit nicht gleich Schichtarbeit ist</text:a><text:line-break/></text:p>
      <text:h text:style-name="Heading_20_3" text:outline-level="3"><text:bookmark-start text:name="__RefHeading___journale_2018_10"/><text:bookmark-start text:name="journale_2018"/>Journale 2018<text:bookmark-end text:name="__RefHeading___journale_2018_10"/><text:bookmark-end text:name="journale_2018"/></text:h>
      <text:p text:style-name="Text_20_body"><text:span text:style-name="Strong_20_Emphasis">IPA-Journal 01/2018</text:span><text:line-break/><text:a xlink:type="simple" xlink:href="http://www.wissen-hilfe.de/_Wissen/locked/dguv-ipa/12663_ipa-journal_1-2018.pdf" text:style-name="Internet_20_link" text:visited-style-name="Visited_20_Internet_20_Link">Gesundheitliche Effekte durch Zinkoxid</text:a><text:line-break/></text:p>
      <text:p text:style-name="Text_20_body"><text:span text:style-name="Strong_20_Emphasis">IPA-Journal 02/2018</text:span><text:line-break/><text:a xlink:type="simple" xlink:href="http://www.wissen-hilfe.de/_Wissen/locked/dguv-ipa/12662_ipa-journal_2-2018.pdf" text:style-name="Internet_20_link" text:visited-style-name="Visited_20_Internet_20_Link">Humanstudien – unverzichtbar für die arbeitsmedizinische Forschung?</text:a><text:line-break/></text:p>
      <text:p text:style-name="Text_20_body"><text:span text:style-name="Strong_20_Emphasis">IPA-Journal 03/2018</text:span><text:line-break/><text:a xlink:type="simple" xlink:href="http://www.wissen-hilfe.de/_Wissen/locked/dguv-ipa/12783_ipa-journal_3-2018.pdf" text:style-name="Internet_20_link" text:visited-style-name="Visited_20_Internet_20_Link">SYNERGY – Kombinationswirkung von Kanzerogenen</text:a><text:line-break/></text:p>
      <text:h text:style-name="Heading_20_3" text:outline-level="3"><text:bookmark-start text:name="__RefHeading___journale_2019_11"/><text:bookmark-start text:name="journale_2019"/>Journale 2019<text:bookmark-end text:name="__RefHeading___journale_2019_11"/><text:bookmark-end text:name="journale_2019"/></text:h>
      <text:p text:style-name="Text_20_body"><text:span text:style-name="Strong_20_Emphasis">IPA-Journal 01/2019</text:span><text:line-break/><text:a xlink:type="simple" xlink:href="http://www.wissen-hilfe.de/_Wissen/locked/dguv-ipa/17664_ipa-journal_1-2019.pdf" text:style-name="Internet_20_link" text:visited-style-name="Visited_20_Internet_20_Link">Stärkung der Individualprävention</text:a><text:line-break/></text:p>
      <text:p text:style-name="Text_20_body"><text:span text:style-name="Strong_20_Emphasis">IPA-Journal 02/2019</text:span><text:line-break/><text:a xlink:type="simple" xlink:href="http://www.wissen-hilfe.de/_Wissen/locked/dguv-ipa/17665_ipa-journal_2-2019.pdf" text:style-name="Internet_20_link" text:visited-style-name="Visited_20_Internet_20_Link">Gerüche am Arbeitsplatz</text:a><text:line-break/></text:p>
      <text:p text:style-name="Text_20_body"><text:span text:style-name="Strong_20_Emphasis">IPA-Journal 03/2019</text:span><text:line-break/><text:a xlink:type="simple" xlink:href="http://www.wissen-hilfe.de/_Wissen/locked/dguv-ipa/12837_ipa-journal_3-2019.pdf" text:style-name="Internet_20_link" text:visited-style-name="Visited_20_Internet_20_Link">Herausforderung für die Prävention: Beruflich bedingte Hauterkrankungen</text:a><text:line-break/></text:p>
      <text:h text:style-name="Heading_20_3" text:outline-level="3"><text:bookmark-start text:name="__RefHeading___journale_2020_12"/><text:bookmark-start text:name="journale_2020"/>Journale 2020<text:bookmark-end text:name="__RefHeading___journale_2020_12"/><text:bookmark-end text:name="journale_2020"/></text:h>
      <text:h text:style-name="Heading_20_3" text:outline-level="3"><text:bookmark-start text:name="__RefHeading___journale_2021_13"/><text:bookmark-start text:name="journale_2021"/>Journale 2021<text:bookmark-end text:name="__RefHeading___journale_2021_13"/><text:bookmark-end text:name="journale_2021"/></text:h>
      <text:h text:style-name="Heading_20_3" text:outline-level="3"><text:bookmark-start text:name="__RefHeading___journale_2022_14"/><text:bookmark-start text:name="journale_2022"/>Journale 2022<text:bookmark-end text:name="__RefHeading___journale_2022_14"/><text:bookmark-end text:name="journale_2022"/></text:h>
      <text:h text:style-name="Heading_20_3" text:outline-level="3"><text:bookmark-start text:name="__RefHeading___journale_2023_15"/><text:bookmark-start text:name="journale_2023"/>Journale 2023<text:bookmark-end text:name="__RefHeading___journale_2023_15"/><text:bookmark-end text:name="journale_2023"/></text:h>
      <text:h text:style-name="Heading_20_3" text:outline-level="3"><text:bookmark-start text:name="__RefHeading___journale_2024_16"/><text:bookmark-start text:name="journale_2024"/>Journale 2024<text:bookmark-end text:name="__RefHeading___journale_2024_16"/><text:bookmark-end text:name="journale_2024"/></text:h>
      <text:h text:style-name="Heading_20_3" text:outline-level="3"><text:bookmark-start text:name="__RefHeading___journale_2025_17"/><text:bookmark-start text:name="journale_2025"/>Journale 2025<text:bookmark-end text:name="__RefHeading___journale_2025_17"/><text:bookmark-end text:name="journale_2025"/></text:h>
      <text:h text:style-name="Heading_20_3" text:outline-level="3"><text:bookmark-start text:name="__RefHeading___journale_2026_18"/><text:bookmark-start text:name="journale_2026"/>Journale 2026<text:bookmark-end text:name="__RefHeading___journale_2026_18"/><text:bookmark-end text:name="journale_2026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03::33:40</meta:creation-date>
    <dc:creator>Generated</dc:creator>
    <dc:date>2026-08-31T03::33:40</dc:date>
    <dc:language>en-US</dc:language>
    <meta:editing-cycles>1</meta:editing-cycles>
    <meta:editing-duration>PT0S</meta:editing-duration>
    <dc:title>arbeitsschutz:ipa:ipa</dc:title>
  </office:meta>
</office:document-meta>
</file>