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50d3b26e665fade480cf29c547feb1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3.175cm" style:rel-width="100%" svg:height="2.2212450592885cm" style:rel-height="scale"><draw:image xlink:href="Pictures/e50d3b26e665fade480cf29c547feb1d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learn:learn" text:style-name="Internet_20_link" text:visited-style-name="Visited_20_Internet_20_Link">Hauptseit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08::59:14</meta:creation-date>
    <dc:creator>Generated</dc:creator>
    <dc:date>2026-08-29T08::59:14</dc:date>
    <dc:language>en-US</dc:language>
    <meta:editing-cycles>1</meta:editing-cycles>
    <meta:editing-duration>PT0S</meta:editing-duration>
    <dc:title>learn:aend-masch</dc:title>
  </office:meta>
</office:document-meta>
</file>