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24b237aee0d859e9679131160e5ff4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771028037383cm" style:rel-height="scale"><draw:image xlink:href="Pictures/724b237aee0d859e9679131160e5ff47.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body_of_experts"/>Artikel: Sachverständigenwesen, Akkreditierung, Notifizier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SV-2025-01-02-001.pdf" text:style-name="Internet_20_link" text:visited-style-name="Visited_20_Internet_20_Link">LINK</text:a><text:line-break/>Volze, Harald: Haftungsprobleme bei der gerichtlichen Sachverständigentätigkeit.<text:line-break/>In: Die Sachverständigen, Jg. 52-2025-01-02, S. 18-20.<text:line-break/><text:line-break/>
<text:a xlink:type="simple" xlink:href="http://www.wissen-hilfe.de/_Wissen/locked/papers/dSV-2025-03-001.pdf" text:style-name="Internet_20_link" text:visited-style-name="Visited_20_Internet_20_Link">LINK</text:a><text:line-break/>Schaub, Renate: Nutzung von künstlicher Intelligenz bei der Erstellung von Sachverständigengutachten.<text:line-break/>In: Die Sachverständigen, Jg. 52-2025-03, S. 38-45.<text:line-break/><text:line-break/>
<text:a xlink:type="simple" xlink:href="http://www.wissen-hilfe.de/_Wissen/locked/papers/dSV-2025-03-002.pdf" text:style-name="Internet_20_link" text:visited-style-name="Visited_20_Internet_20_Link">LINK</text:a><text:line-break/>Scheikholeslami-Sabzewari, Sascha: Ausgewählte Entscheidungen aus dem Sachverständigenrecht aus den Jahren 2022/2023 - Teil I.<text:line-break/>In: Die Sachverständigen, Jg. 52-2025-03, S. 52-61.<text:line-break/><text:line-break/>
<text:a xlink:type="simple" xlink:href="http://www.wissen-hilfe.de/_Wissen/locked/papers/dSV-2025-04-001.pdf" text:style-name="Internet_20_link" text:visited-style-name="Visited_20_Internet_20_Link">LINK</text:a><text:line-break/>König, Kristian: Rechtzeitigkeit des Hinweises auf Vorschußüberschreitung.<text:line-break/>In: Die Sachverständigen, Jg. 52-2025-04, S. 76-86.<text:line-break/><text:line-break/>
<text:a xlink:type="simple" xlink:href="http://www.wissen-hilfe.de/_Wissen/locked/papers/dSV-2025-04-002.pdf" text:style-name="Internet_20_link" text:visited-style-name="Visited_20_Internet_20_Link">LINK</text:a><text:line-break/>Scheikholeslami-Sabzewari, Sascha: Ausgewählte Entscheidungen aus dem Sachverständigenrecht aus den Jahren 2022/2023 - Teil II.<text:line-break/>In: Die Sachverständigen, Jg. 52-2025-04, S. 87-98.<text:line-break/><text:line-break/>
<text:a xlink:type="simple" xlink:href="http://www.wissen-hilfe.de/_Wissen/locked/papers/dSV-2025-05-001.pdf" text:style-name="Internet_20_link" text:visited-style-name="Visited_20_Internet_20_Link">LINK</text:a><text:line-break/>Kontusch, Oliver; Kontusch, Philipp: Mündliche Sachverständigengutachten im Zivilprozess.<text:line-break/>In: Die Sachverständigen, Jg. 52-2025-05, S. 113-123.<text:line-break/><text:line-break/>
<text:a xlink:type="simple" xlink:href="http://www.wissen-hilfe.de/_Wissen/locked/papers/dSV-2025-06-001.pdf" text:style-name="Internet_20_link" text:visited-style-name="Visited_20_Internet_20_Link">LINK</text:a><text:line-break/>Sturmberg, Georg: Wann Sachverständige verzweifeln müssen !
Teil 3 : Der Kampf um eine Besondere Vergütung und andere Probleme mit der Vergütung des Sachverständigen.<text:line-break/>In: Die Sachverständigen, Jg. 52-2025-06, S. 152-160.<text:line-break/><text:line-break/>
<text:a xlink:type="simple" xlink:href="http://www.wissen-hilfe.de/_Wissen/locked/papers/dSV-2025-07-08-001.pdf" text:style-name="Internet_20_link" text:visited-style-name="Visited_20_Internet_20_Link">LINK</text:a><text:line-break/>Scheikholeslami-Sabzewari, Sascha: Ausgewählte Entscheidungen aus dem Sachverständigenrecht 2023  / 2024 - Teil 1.<text:line-break/>In: Die Sachverständigen, Jg. 52-2025-07/08, S. 187-196.<text:line-break/><text:line-break/>
<text:a xlink:type="simple" xlink:href="http://www.wissen-hilfe.de/_Wissen/locked/papers/dSV-2025-09-001.pdf" text:style-name="Internet_20_link" text:visited-style-name="Visited_20_Internet_20_Link">LINK</text:a><text:line-break/>Palmen, Hannes: Anwendbarkeit von § 43 ZPO im Verfahren über die Ablehnung eines Sachverständigen.<text:line-break/>In: Die Sachverständigen, Jg. 52-2025-09, S. 208-213.<text:line-break/><text:line-break/>
<text:a xlink:type="simple" xlink:href="http://www.wissen-hilfe.de/_Wissen/locked/papers/dSV-2025-09-002.pdf" text:style-name="Internet_20_link" text:visited-style-name="Visited_20_Internet_20_Link">LINK</text:a><text:line-break/>Dinges, Marvin: Die Tätigkeit der Wettbewerbszentrale im Sachverständigenwesen 2024.<text:line-break/>In: Die Sachverständigen, Jg. 52-2025-09, S. 214-217.<text:line-break/><text:line-break/>
<text:a xlink:type="simple" xlink:href="http://www.wissen-hilfe.de/_Wissen/locked/papers/dSV-2025-09-003.pdf" text:style-name="Internet_20_link" text:visited-style-name="Visited_20_Internet_20_Link">LINK</text:a><text:line-break/>Scheikholeslami-Sabzewari, Sascha: Ausgewählte Entscheidungen aus dem Sachverständigenrecht 2023  / 2024 - Teil 2.<text:line-break/>In: Die Sachverständigen, Jg. 52-2025-09, S. 218-228.<text:line-break/><text:line-break/>
<text:a xlink:type="simple" xlink:href="http://www.wissen-hilfe.de/_Wissen/locked/papers/dSV-2025-10-001.pdf" text:style-name="Internet_20_link" text:visited-style-name="Visited_20_Internet_20_Link">LINK</text:a><text:line-break/>Wirwohl, Verena: Beruf und Praxis
Die E -Rechnung für ö. b. u. v. Sachverständige.<text:line-break/>In: Die Sachverständigen, Jg. 52-2025-10, S. 235-237.<text:line-break/><text:line-break/>
<text:a xlink:type="simple" xlink:href="http://www.wissen-hilfe.de/_Wissen/locked/papers/dSV-2025-11-001.pdf" text:style-name="Internet_20_link" text:visited-style-name="Visited_20_Internet_20_Link">LINK</text:a><text:line-break/>Wirwohl, Verena: Plötzlich Partei: OLG München stärkt Unabhängigkeit der Sachverständigen.<text:line-break/>In: Die Sachverständigen, Jg. 52-2025-11, S. 270-272.<text:line-break/><text:line-break/>
<text:a xlink:type="simple" xlink:href="http://www.wissen-hilfe.de/_Wissen/locked/papers/dSV-2025-12-001.pdf" text:style-name="Internet_20_link" text:visited-style-name="Visited_20_Internet_20_Link">LINK</text:a><text:line-break/>Scheikholeslami-Sabzewari, Sascha: Gerichtlicher Sachversändiger versus Parteigutachter.<text:line-break/>In: Die Sachverständigen, Jg. 52-2025-12, S. 302-315.<text:line-break/><text:line-break/>
<text:a xlink:type="simple" xlink:href="http://www.wissen-hilfe.de/_Wissen/locked/papers/dSV-2025-12-002.pdf" text:style-name="Internet_20_link" text:visited-style-name="Visited_20_Internet_20_Link">LINK</text:a><text:line-break/>Volze, Harald: Schiedsgericht mit Sachverständigen und die Anwendungen.<text:line-break/>In: Die Sachverständigen, Jg. 52-2025-12, S. 316-318.<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3-001.pdf" text:style-name="Internet_20_link" text:visited-style-name="Visited_20_Internet_20_Link">LINK</text:a><text:line-break/>Kalte, Peter;Petschula; Alexander, Herholz Ronny: Schuster, bleib bei deinem Leisten!
Planende: Finger weg von der Rechtsberatung!.<text:line-break/>In: Deutsches Ingenieurblatt, Ausgabe-2024-03, S. 48-52.<text:line-break/><text:line-break/>
<text:a xlink:type="simple" xlink:href="http://www.wissen-hilfe.de/_Wissen/locked/papers/dSV-2024-01-02-001.pdf" text:style-name="Internet_20_link" text:visited-style-name="Visited_20_Internet_20_Link">LINK</text:a><text:line-break/>Grossam, Wolfgang: Ordnungsmaßnahmen gegen Sachverständige.<text:line-break/>In: Die Sachverständigen, 51. Jg. 2024-01-02, S. 5-9.<text:line-break/><text:line-break/>
<text:a xlink:type="simple" xlink:href="http://www.wissen-hilfe.de/_Wissen/locked/papers/dSV-2024-01-02-002.pdf" text:style-name="Internet_20_link" text:visited-style-name="Visited_20_Internet_20_Link">LINK</text:a><text:line-break/>Ulrich, Jürgen: Das Versicherungsrechtliche -Sachverständigenverfahren - Teil 1
Grundzüge.<text:line-break/>In: Die Sachverständigen, 51. Jg. 2024-01-02, S. 10-24.<text:line-break/><text:line-break/>
<text:a xlink:type="simple" xlink:href="http://www.wissen-hilfe.de/_Wissen/locked/papers/dSV-2024-03-001.pdf" text:style-name="Internet_20_link" text:visited-style-name="Visited_20_Internet_20_Link">LINK</text:a><text:line-break/>Ulrich, Jürgen: Das Versicherungsrechtliche -Sachverständigenverfahren - Teil 2
Besondere Fragestellungen und Glossar.<text:line-break/>In: Die Sachverständigen, 51. Jg. 2024-03, S. 48-64.<text:line-break/><text:line-break/>
<text:a xlink:type="simple" xlink:href="http://www.wissen-hilfe.de/_Wissen/locked/papers/dSV-2024-04-001.pdf" text:style-name="Internet_20_link" text:visited-style-name="Visited_20_Internet_20_Link">LINK</text:a><text:line-break/>Schauer, Martin: Illusion und Wirklichkeit:
-Die Krux mit Elektrotechnischen Regelwerken
Fragwürdige juristische Auslegungen zur Vermutungswirkung.<text:line-break/>In: Die Sachverständigen, 51. Jg. 2024-04, S. 77-86.<text:line-break/><text:line-break/>
<text:a xlink:type="simple" xlink:href="http://www.wissen-hilfe.de/_Wissen/locked/papers/dSV-2024-04-002.pdf" text:style-name="Internet_20_link" text:visited-style-name="Visited_20_Internet_20_Link">LINK</text:a><text:line-break/>Scheikholeslami-Sabzewari, Sascha: Ausgewählte Entscheidungen aus dem Sachverständigenrecht aus den Jahren 2021 / 2022 - Teil 1.<text:line-break/>In: Die Sachverständigen, 51. Jg. 2024-04, S. 87-95.<text:line-break/><text:line-break/>
<text:a xlink:type="simple" xlink:href="http://www.wissen-hilfe.de/_Wissen/locked/papers/dSV-2024-05-001.pdf" text:style-name="Internet_20_link" text:visited-style-name="Visited_20_Internet_20_Link">LINK</text:a><text:line-break/>Irmscher, Ilja: Sachverständige Bewertung von Parkbauten und Parkierungsanlagen
Zu den Empfehlungen für Anlagen des ruhenden Verkehrs EAR 23.<text:line-break/>In: Die Sachverständigen, 51. Jg. 2024-05, S. 115128.<text:line-break/><text:line-break/>
<text:a xlink:type="simple" xlink:href="http://www.wissen-hilfe.de/_Wissen/locked/papers/dSV-2024-05-002.pdf" text:style-name="Internet_20_link" text:visited-style-name="Visited_20_Internet_20_Link">LINK</text:a><text:line-break/>Scheikholeslami-Sabzewari, Sascha: Ausgewählte Entscheidungen aus dem Sachverständigenrecht aus den Jahren 2021 / 2022 - Teil 2.<text:line-break/>In: Die Sachverständigen, 51. Jg. 2024-05, S. 129-140.<text:line-break/><text:line-break/>
<text:a xlink:type="simple" xlink:href="http://www.wissen-hilfe.de/_Wissen/locked/papers/dSV-2024-06-001.pdf" text:style-name="Internet_20_link" text:visited-style-name="Visited_20_Internet_20_Link">LINK</text:a><text:line-break/>Kern, Ingo; Kontusch, Oliver: Online bei Gericht
Innovativsein- Müssen oder Innovativsein - Wollen ?.<text:line-break/>In: Die Sachverständigen, 51. Jg. 2024-06, S. 155164.<text:line-break/><text:line-break/>
<text:a xlink:type="simple" xlink:href="http://www.wissen-hilfe.de/_Wissen/locked/papers/dSV-2024-06-002.pdf.pdf" text:style-name="Internet_20_link" text:visited-style-name="Visited_20_Internet_20_Link">LINK</text:a><text:line-break/>Ottofülling, Andreas: Die Tätigkeit der Wettbewerbszentrale im Sachverständigenwesen 2023.<text:line-break/>In: Die Sachverständigen, 51. Jg. 2024-06, S. 165-170.<text:line-break/><text:line-break/>
<text:a xlink:type="simple" xlink:href="http://www.wissen-hilfe.de/_Wissen/locked/papers/dSV-2024-07-08-001.pdf.pdf" text:style-name="Internet_20_link" text:visited-style-name="Visited_20_Internet_20_Link">LINK</text:a><text:line-break/>Metzler, Moritz: Sachverständige im Eisenbahnwesen
Ein systematischer Überblick.<text:line-break/>In: Die Sachverständigen, 51. Jg. 2024-07-08, S. 188-196.<text:line-break/><text:line-break/>
<text:a xlink:type="simple" xlink:href="http://www.wissen-hilfe.de/_Wissen/locked/papers/ifs-2023-04-001.pdf.pdf" text:style-name="Internet_20_link" text:visited-style-name="Visited_20_Internet_20_Link">LINK</text:a><text:line-break/>Ifs: Vergütungsfragen.<text:line-break/>In: Ifs Informationen, 2023-04, S. 12-14
Seite16-28
Seite32-35.<text:line-break/><text:line-break/>
<text:a xlink:type="simple" xlink:href="http://www.wissen-hilfe.de/_Wissen/locked/papers/ifs-2024-01-001.pdf.pdf" text:style-name="Internet_20_link" text:visited-style-name="Visited_20_Internet_20_Link">LINK</text:a><text:line-break/>Ifs: Verhältnismäßigkeitsrichtlinie in § 36 GewO eingefügt.<text:line-break/>In: Ifs Informationen 2024-01, 2024-01, S. 11-15.<text:line-break/><text:line-break/>
<text:a xlink:type="simple" xlink:href="http://www.wissen-hilfe.de/_Wissen/locked/papers/ifs-2024-01-002.pdf.pdf" text:style-name="Internet_20_link" text:visited-style-name="Visited_20_Internet_20_Link">LINK</text:a><text:line-break/>Ifs: Wie würden Sie entscheiden?:
Sind„ fetter Anwalt“ und „Rumpelstilzchen“ noch zulässig?.<text:line-break/>In: Ifs Informationen 2024-01, , S. 20-24.<text:line-break/><text:line-break/>
<text:a xlink:type="simple" xlink:href="http://www.wissen-hilfe.de/_Wissen/locked/papers/ifs-2024-01-003.pdf.pdf" text:style-name="Internet_20_link" text:visited-style-name="Visited_20_Internet_20_Link">LINK</text:a><text:line-break/>Ifs: Werbung gestern und heute-
was dürfen Sachverständige wie anpreisen?.<text:line-break/>In: Ifs Informationen 2024-01, , S. 25-27.<text:line-break/><text:line-break/>
<text:a xlink:type="simple" xlink:href="http://www.wissen-hilfe.de/_Wissen/locked/papers/ifs-2024-02-004.pdf.pdf" text:style-name="Internet_20_link" text:visited-style-name="Visited_20_Internet_20_Link">LINK</text:a><text:line-break/>Ifs: Erstattung von Fotokosten.<text:line-break/>In: Ifs Informationen 2024-01, , S. 28-29.<text:line-break/><text:line-break/>
<text:a xlink:type="simple" xlink:href="http://www.wissen-hilfe.de/_Wissen/locked/papers/ifs-2024-02-005.pdf.pdf" text:style-name="Internet_20_link" text:visited-style-name="Visited_20_Internet_20_Link">LINK</text:a><text:line-break/>Ifs: Höhere Fahrtkosten bei Vorliegen besonderer Umstände.<text:line-break/>In: Ifs Informationen 2024-01, , S. 29-31.<text:line-break/><text:line-break/>
<text:a xlink:type="simple" xlink:href="http://www.wissen-hilfe.de/_Wissen/locked/papers/ifs-2024-02-001.pdf.pdf" text:style-name="Internet_20_link" text:visited-style-name="Visited_20_Internet_20_Link">LINK</text:a><text:line-break/>Ifs: Befangenheit:
Scharfe Angriffe von Rechtsanwälten
dürfen deutlich beantwortet werden.<text:line-break/>In: Ifs Informationen 2024-01, 2024-02, S. 18-21.<text:line-break/><text:line-break/>
<text:a xlink:type="simple" xlink:href="http://www.wissen-hilfe.de/_Wissen/locked/papers/ifs-2024-02-002.pdf.pdf" text:style-name="Internet_20_link" text:visited-style-name="Visited_20_Internet_20_Link">LINK</text:a><text:line-break/>Ifs: Mangelhaftes Gutachten ist kein Befangenheitsgrund.<text:line-break/>In: Ifs Informationen 2024-01, 2024-02, S. 22-23.<text:line-break/><text:line-break/>
<text:a xlink:type="simple" xlink:href="http://www.wissen-hilfe.de/_Wissen/locked/papers/ifs-2024-02-003.pdf.pdf" text:style-name="Internet_20_link" text:visited-style-name="Visited_20_Internet_20_Link">LINK</text:a><text:line-break/>Ifs: Nach der Ablehnung-
kann das Gutachten noch verwertet werden?.<text:line-break/>In: Ifs Informationen 2024-01, 2024-02, S. 24-27.<text:line-break/><text:line-break/>
<text:a xlink:type="simple" xlink:href="http://www.wissen-hilfe.de/_Wissen/locked/papers/ifs-2024-02-004.pdf.pdf" text:style-name="Internet_20_link" text:visited-style-name="Visited_20_Internet_20_Link">LINK</text:a><text:line-break/>Ifs: Sachverständiger darf Aussage nicht selbst protokollieren.<text:line-break/>In: Ifs Informationen 2024-01, 2024-02, S. 28-31.<text:line-break/><text:line-break/>
<text:a xlink:type="simple" xlink:href="http://www.wissen-hilfe.de/_Wissen/locked/papers/ifs-2024-02-005.pdf.pdf" text:style-name="Internet_20_link" text:visited-style-name="Visited_20_Internet_20_Link">LINK</text:a><text:line-break/>Ifs: Zuordnung Sachgebiet - -Stundensatz: Genau hinschauen!.<text:line-break/>In: Ifs Informationen 2024-01, 2024-02, S. 32-35.<text:line-break/><text:line-break/>
<text:a xlink:type="simple" xlink:href="http://www.wissen-hilfe.de/_Wissen/locked/papers/ifs-2024-02-006.pdf.pdf" text:style-name="Internet_20_link" text:visited-style-name="Visited_20_Internet_20_Link">LINK</text:a><text:line-break/>Ifs: Erforderliche Zeit für die Gutachtenerstattung:
Unbegründete Stundenzahlkürzung ist unzulässig.<text:line-break/>In: Ifs Informationen 2024-01, 2024-02, S. 36-37.<text:line-break/><text:line-break/>
<text:a xlink:type="simple" xlink:href="http://www.wissen-hilfe.de/_Wissen/locked/papers/zfpc-2024-02-003.pdf.pdf" text:style-name="Internet_20_link" text:visited-style-name="Visited_20_Internet_20_Link">LINK</text:a><text:line-break/>Preiß, Lukas: Die Zentrale Stelle Verpackungsregister - ein hybrides Gebilde zwischen Staatlichkeit und Privatwirtschaftlichkeit.<text:line-break/>In: Zfpc Zeitschrift für Product Compliance, 3 Jg. 2024-02, S. 54-57.<text:line-break/><text:line-break/>
<text:a xlink:type="simple" xlink:href="http://www.wissen-hilfe.de/_Wissen/locked/papers/dSV-2024-09-001.pdf" text:style-name="Internet_20_link" text:visited-style-name="Visited_20_Internet_20_Link">LINK</text:a><text:line-break/>Bodendiek, Frank: Die Kürzung der Sachverständigenvergütung wegen mangelhafter Leistung.<text:line-break/>In: Die Sachverständigen, 51. Jg.2024-09, S. 236-243.<text:line-break/><text:line-break/>
<text:a xlink:type="simple" xlink:href="http://www.wissen-hilfe.de/_Wissen/locked/papers/ifS-2024-03-001.pdf" text:style-name="Internet_20_link" text:visited-style-name="Visited_20_Internet_20_Link">LINK</text:a><text:line-break/>ifS: Bewetung eines Parteivortrags als „ Unsinn“-Kein Ablehnungsgrund?.<text:line-break/>In: IfS Informationen, Ausgabe-03-2024, S. 22-23.<text:line-break/><text:line-break/>
<text:a xlink:type="simple" xlink:href="http://www.wissen-hilfe.de/_Wissen/locked/papers/ifS-2024-03-002.pdf" text:style-name="Internet_20_link" text:visited-style-name="Visited_20_Internet_20_Link">LINK</text:a><text:line-break/>ifS: Mittagspause - Keine Zeitvergütung.<text:line-break/>In: IfS Informationen, Ausgabe-03-2024, S. Seite 24.<text:line-break/><text:line-break/>
<text:a xlink:type="simple" xlink:href="http://www.wissen-hilfe.de/_Wissen/locked/papers/ifS-2024-03-003.pdf" text:style-name="Internet_20_link" text:visited-style-name="Visited_20_Internet_20_Link">LINK</text:a><text:line-break/>ifS: Abrechnung gerichtlicher Aufträge nach JVEG:
Unbedingt 3-Monatsfrist beachten!.<text:line-break/>In: IfS Informationen, Ausgabe-03-2024, S. 25-27.<text:line-break/><text:line-break/>
<text:a xlink:type="simple" xlink:href="http://www.wissen-hilfe.de/_Wissen/locked/papers/ifS-2024-03-004.pdf" text:style-name="Internet_20_link" text:visited-style-name="Visited_20_Internet_20_Link">LINK</text:a><text:line-break/>ifS: Zustimmung zu höherem Stundensatz nach § 13 JVEG-
Zwei positive Entscheidungen.<text:line-break/>In: IfS Informationen, Ausgabe-03-2024, S. 28-29.<text:line-break/><text:line-break/>
<text:a xlink:type="simple" xlink:href="http://www.wissen-hilfe.de/_Wissen/locked/papers/ifS-2024-03-005.pdf" text:style-name="Internet_20_link" text:visited-style-name="Visited_20_Internet_20_Link">LINK</text:a><text:line-break/>ifS: Trotz konkreter Kostenschätzung: Gericht fordert zu wenig Vorschuss an.<text:line-break/>In: IfS Informationen, Ausgabe-03-2024, S. 30-31.<text:line-break/><text:line-break/>
<text:a xlink:type="simple" xlink:href="http://www.wissen-hilfe.de/_Wissen/locked/papers/dSV-2024-10-001.pdf" text:style-name="Internet_20_link" text:visited-style-name="Visited_20_Internet_20_Link">LINK</text:a><text:line-break/>Kontusch, Oliver; Kuntusch, Philipp: ZWANG ZUR INNOVATION
Sachverständige und der elektronische Rechtsverkehr.<text:line-break/>In: Die Sachverständigen, 51 Jg,2024-10, S. 263-267.<text:line-break/><text:line-break/>
<text:a xlink:type="simple" xlink:href="http://www.wissen-hilfe.de/_Wissen/locked/papers/dSV-2024-10-002.pdf" text:style-name="Internet_20_link" text:visited-style-name="Visited_20_Internet_20_Link">LINK</text:a><text:line-break/>Ulrich, Jürgen: ,,ANERKANNTE REGELN DER TECHNIK„ IM ZIVILEN BAURECHT - TEIL 1
(Juristischer) Befund versus (praktische) Bedeutung.<text:line-break/>In: Die Sachverständigen, 51 Jg,2024-10, S. Seite 268-274.<text:line-break/><text:line-break/>
<text:a xlink:type="simple" xlink:href="http://www.wissen-hilfe.de/_Wissen/locked/papers/dSV-2024-10-003.pdf" text:style-name="Internet_20_link" text:visited-style-name="Visited_20_Internet_20_Link">LINK</text:a><text:line-break/>Walter, Frank: Pflicht zur Eröffnung eines elektronischen Postfachs
ZPO § 173 II Nr. 1.<text:line-break/>In: Die Sachverständigen, 51 Jg,2024-10, S. 278-279.<text:line-break/><text:line-break/>
<text:a xlink:type="simple" xlink:href="http://www.wissen-hilfe.de/_Wissen/locked/papers/dSV-2024-11-001.pdf" text:style-name="Internet_20_link" text:visited-style-name="Visited_20_Internet_20_Link">LINK</text:a><text:line-break/>Ulrich, Jürgen: ,,ANERKANNTE REGELN DER TECHNIK“ IM ZIVILEN BAURECHT - TEIL II.<text:line-break/>In: Die Sachverständigen, 52 Jg,2024-11, S. 294-309.<text:line-break/><text:line-break/>
<text:a xlink:type="simple" xlink:href="http://www.wissen-hilfe.de/_Wissen/locked/papers/dSV-2024-12-001.pdf" text:style-name="Internet_20_link" text:visited-style-name="Visited_20_Internet_20_Link">LINK</text:a><text:line-break/>Scheikholeslami-Sabzewari, Sascha: DIE PFLICHTEN DES SACHVERSTANDIGEN BEI DER GUTACHTEN ERSTATTUNG.<text:line-break/>In: Die Sachverständigen, 53 Jg,2024-12, S. 319-323.<text:line-break/><text:line-break/>
<text:a xlink:type="simple" xlink:href="http://www.wissen-hilfe.de/_Wissen/locked/papers/dSV-2024-12-002.pdf" text:style-name="Internet_20_link" text:visited-style-name="Visited_20_Internet_20_Link">LINK</text:a><text:line-break/>Ulrich, Jürgen: ,,ANERKANNTE REGELN DER TECHNIK„ IM ZIVILEN BAURECHT - TEIL III.<text:line-break/>In: Die Sachverständigen, 54 Jg,2024-12, S. 324-334.<text:line-break/><text:line-break/>
<text:a xlink:type="simple" xlink:href="http://www.wissen-hilfe.de/_Wissen/locked/papers/iifs-2024-04-001.pdf" text:style-name="Internet_20_link" text:visited-style-name="Visited_20_Internet_20_Link">LINK</text:a><text:line-break/>ifs: Aktuelles zur elektronischen Kommunikation.<text:line-break/>In: IfS Informationen, Ausgabe-04-2024, S. Seite12-15.<text:line-break/><text:line-break/>
<text:a xlink:type="simple" xlink:href="http://www.wissen-hilfe.de/_Wissen/locked/papers/Ifs-2024-04-002.pdf" text:style-name="Internet_20_link" text:visited-style-name="Visited_20_Internet_20_Link">LINK</text:a><text:line-break/>ifs: Ungeschwärzte Weitergabe von Gutachten durch Rechtsanwalt an externen Sachverständigen ist nicht strafbar.<text:line-break/>In: IfS Informationen, Ausgabe-04-2024, S. sseite20-21.<text:line-break/><text:line-break/>
<text:a xlink:type="simple" xlink:href="http://www.wissen-hilfe.de/_Wissen/locked/papers/ifs-2024-04-003.pdf" text:style-name="Internet_20_link" text:visited-style-name="Visited_20_Internet_20_Link">LINK</text:a><text:line-break/>ifs: Schweigepflicht gilt auch für öffentlich bestellte und vereidigte Sachverständige.<text:line-break/>In: IfS Informationen, Ausgabe-04-2024, S. 22-24.<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SV 2023-01-02-001.pdf" text:style-name="Internet_20_link" text:visited-style-name="Visited_20_Internet_20_Link">LINK</text:a><text:line-break/>Bleutge, Peter: Schweigepflicht der Sachverständigen - auch bei Gefahr für Leib und Leben.<text:line-break/>In: Die Sachverständigen, 50. Jg. 2023-01-02, S. 11-15.<text:line-break/><text:line-break/>
<text:a xlink:type="simple" xlink:href="http://www.wissen-hilfe.de/_Wissen/locked/papers/dSV-2023-01-02-002.pdf" text:style-name="Internet_20_link" text:visited-style-name="Visited_20_Internet_20_Link">LINK</text:a><text:line-break/>Zöller, Matthias: Allgemein anerkannte Regeln der Technik und Regelwerke.<text:line-break/>In: Die Sachverständigen, 50. Jg. 2023-01-02, S. 16-26.<text:line-break/><text:line-break/>
<text:a xlink:type="simple" xlink:href="http://www.wissen-hilfe.de/_Wissen/locked/papers/dSV-2023-03-001.pdf" text:style-name="Internet_20_link" text:visited-style-name="Visited_20_Internet_20_Link">LINK</text:a><text:line-break/>Sturmberg, Georg: Wann Sachverständige verzweifeln müssen!
Teil I: Probleme im Beweisverfahren .<text:line-break/>In: Die Sachverständigen, 50. Jg. 2023-03, S. 44-50.<text:line-break/><text:line-break/>
<text:a xlink:type="simple" xlink:href="http://www.wissen-hilfe.de/_Wissen/locked/papers/dSV-2023-06-001.pdf" text:style-name="Internet_20_link" text:visited-style-name="Visited_20_Internet_20_Link">LINK</text:a><text:line-break/>Volze, Harald: Stolperfallen bei Gerichtsgutachten.<text:line-break/>In: Die Sachverständigen, 50. Jg. 2023-06, S. 135-138.<text:line-break/><text:line-break/>
<text:a xlink:type="simple" xlink:href="http://www.wissen-hilfe.de/_Wissen/locked/papers/dSV-2023-07-08-001.pdf" text:style-name="Internet_20_link" text:visited-style-name="Visited_20_Internet_20_Link">LINK</text:a><text:line-break/>Ulrich, Jürgen: Auffälliges Verhalten von Sachverständigen: Informationen an Bestellungskörperschaften?.<text:line-break/>In: Die Sachverständigen, 50. Jg. 2023-07-08, S. 179-183.<text:line-break/><text:line-break/>
<text:a xlink:type="simple" xlink:href="http://www.wissen-hilfe.de/_Wissen/locked/papers/dSV-2023-07-08-002.pdf" text:style-name="Internet_20_link" text:visited-style-name="Visited_20_Internet_20_Link">LINK</text:a><text:line-break/>Ottofülling, Andreas: Die Tätigkeit der Wettbewerbszentrale im Sachverständigenwesen 2022.<text:line-break/>In: Die Sachverständigen, 50. Jg. 2023-07-08, S. 184-189.<text:line-break/><text:line-break/>
<text:a xlink:type="simple" xlink:href="http://www.wissen-hilfe.de/_Wissen/locked/papers/dSV-2023-10-001.pdf" text:style-name="Internet_20_link" text:visited-style-name="Visited_20_Internet_20_Link">LINK</text:a><text:line-break/>Kontusch, Oliver: Haftung für fehlerhafte Gutachten
Grundlagen und Vermeidungsstrategien.<text:line-break/>In: Die Sachverständigen, 50. Jg.2023-10, S. 238-248.<text:line-break/><text:line-break/>
<text:a xlink:type="simple" xlink:href="http://www.wissen-hilfe.de/_Wissen/locked/papers/dSV-2023-10-002.pdf" text:style-name="Internet_20_link" text:visited-style-name="Visited_20_Internet_20_Link">LINK</text:a><text:line-break/>Linz, Julian: Die Hinzuziehung von Hilfskräften durch den gerichtlichen Sachverständigen
Beauftragung, Leistungserbringung, Vergütung und Haftung.<text:line-break/>In: Die Sachverständigen, 50. Jg.2023-10, S. 249-255.<text:line-break/><text:line-break/>
<text:a xlink:type="simple" xlink:href="http://www.wissen-hilfe.de/_Wissen/locked/papers/dSV-2023-11-001.pdf" text:style-name="Internet_20_link" text:visited-style-name="Visited_20_Internet_20_Link">LINK</text:a><text:line-break/>Sturmberg, Georg: Wann Sachverständige verzweifeln müssen!
Teil II: Wahrung der Neutralität.<text:line-break/>In: Die Sachverständigen, 50. Jg.2023-11, S. 272-278.<text:line-break/><text:line-break/>
<text:a xlink:type="simple" xlink:href="http://www.wissen-hilfe.de/_Wissen/locked/papers/dSV-2023-11-002.pdf" text:style-name="Internet_20_link" text:visited-style-name="Visited_20_Internet_20_Link">LINK</text:a><text:line-break/>Volze, Harald: Probleme bei der höchstpersönlichen Gutachtenerstellung mit „Untersachverständigen“.<text:line-break/>In: Die Sachverständigen, 50. Jg.2023-11, S. 279-280.<text:line-break/><text:line-break/>
<text:a xlink:type="simple" xlink:href="http://www.wissen-hilfe.de/_Wissen/locked/papers/dSV-2023-11-003.pdf" text:style-name="Internet_20_link" text:visited-style-name="Visited_20_Internet_20_Link">LINK</text:a><text:line-break/>Scheikholeslami- Sabzewari, Sascha: Ausgewählte Entscheidungen aus dem Sachverständigenrecht aus den Jahren 2020/2021 - Teil I.<text:line-break/>In: Die Sachverständigen, 50. Jg.2023-11, S. 281-290.<text:line-break/><text:line-break/>
<text:a xlink:type="simple" xlink:href="http://www.wissen-hilfe.de/_Wissen/locked/papers/dSV-2023-12-002.pdf" text:style-name="Internet_20_link" text:visited-style-name="Visited_20_Internet_20_Link">LINK</text:a><text:line-break/>Scheikholeslami- Sabzewari, Sascha: Ausgewählte Entscheidungen aus dem Sachverständigenrecht aus den Jahren 2020/2021 - Teil II.<text:line-break/>In: Die Sachverständigen, 50. Jg.2023-12, S. 314-323.<text:line-break/><text:line-break/>
<text:a xlink:type="simple" xlink:href="http://www.wissen-hilfe.de/_Wissen/locked/papers/ifs-2023-08-001.pdf" text:style-name="Internet_20_link" text:visited-style-name="Visited_20_Internet_20_Link">LINK</text:a><text:line-break/>IfS: Sind Sachverständige Freiberufler?.<text:line-break/>In: IfS-Information, IfS-Information 3/2023, S. 10-12.<text:line-break/><text:line-break/>
<text:a xlink:type="simple" xlink:href="http://www.wissen-hilfe.de/_Wissen/locked/papers/ifs-2023-08-002.pdf" text:style-name="Internet_20_link" text:visited-style-name="Visited_20_Internet_20_Link">LINK</text:a><text:line-break/>IfS: Werbung mit Rechtsdienstleistungen - nur in Sonderfällen.<text:line-break/>In: IfS-Information, IfS-Information 3/2023, S. 18–19.<text:line-break/><text:line-break/>
<text:a xlink:type="simple" xlink:href="http://www.wissen-hilfe.de/_Wissen/locked/papers/ifs-2023-08-004.pdf" text:style-name="Internet_20_link" text:visited-style-name="Visited_20_Internet_20_Link">LINK</text:a><text:line-break/>IfS: Studium der Gerichtsakten - vergütungspflichtig?.<text:line-break/>In: IfS-Information, IfS-Information 3/2023, S. 23.<text:line-break/><text:line-break/>
<text:a xlink:type="simple" xlink:href="http://www.wissen-hilfe.de/_Wissen/locked/papers/ifs-2023-08-005.pdf" text:style-name="Internet_20_link" text:visited-style-name="Visited_20_Internet_20_Link">LINK</text:a><text:line-break/>IfS: Entschädigung des „Sachverständigen Zeugen“.<text:line-break/>In: IfS-Information, IfS-Information 3/2023, S. 24-25.<text:line-break/><text:line-break/>
<text:a xlink:type="simple" xlink:href="http://www.wissen-hilfe.de/_Wissen/locked/papers/ifs-2023-08-006.pdf" text:style-name="Internet_20_link" text:visited-style-name="Visited_20_Internet_20_Link">LINK</text:a><text:line-break/>IfS: Hinweispflicht bei fehlender Sachkunde.<text:line-break/>In: IfS-Information, IfS-Information 3/2023, S. 26-27.<text:line-break/><text:line-break/>
<text:a xlink:type="simple" xlink:href="http://www.wissen-hilfe.de/_Wissen/locked/papers/ifs-2023-08-007.pdf" text:style-name="Internet_20_link" text:visited-style-name="Visited_20_Internet_20_Link">LINK</text:a><text:line-break/>IfS: Ein Gericht muss Kostenvorschuss auch bei einem „Nachschlag“ einholen.<text:line-break/>In: IfS-Information, IfS-Information 3/2023, S. 28-2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dSV-2022-12-001.pdf" text:style-name="Internet_20_link" text:visited-style-name="Visited_20_Internet_20_Link">LINK</text:a><text:line-break/>Bleutge, Peter: Vergütung der gedanklichen Vorarbeit.<text:line-break/>In: Der Sachverständige, 49. Jg.  12-2022, S. 315-318 und 323-327.<text:line-break/><text:line-break/>
<text:a xlink:type="simple" xlink:href="http://www.wissen-hilfe.de/_Wissen/locked/papers/dSV-2022-10-002.pdf" text:style-name="Internet_20_link" text:visited-style-name="Visited_20_Internet_20_Link">LINK</text:a><text:line-break/>Seidenberg, Alexander: Haftung gerichtlicher Sachverständiger - auch nach einem Vergleich?.<text:line-break/>In: Der Sachverständige, 49. Jg.  11-2022, S. 288-292.<text:line-break/><text:line-break/>
<text:a xlink:type="simple" xlink:href="http://www.wissen-hilfe.de/_Wissen/locked/papers/dSV-2022-10-001.pdf" text:style-name="Internet_20_link" text:visited-style-name="Visited_20_Internet_20_Link">LINK</text:a><text:line-break/>Herget, Peter: Die rechtliche Stellung des Inspektors einer Kfz- Inspektionsstelle
Teil II: Anforderungen.<text:line-break/>In: Der Sachverständige, 49. Jg.  10-2022, S. 225-262.<text:line-break/><text:line-break/>
<text:a xlink:type="simple" xlink:href="http://www.wissen-hilfe.de/_Wissen/locked/papers/dSV-2022-09-001.pdf" text:style-name="Internet_20_link" text:visited-style-name="Visited_20_Internet_20_Link">LINK</text:a><text:line-break/>Herget, Peter: Die rechtliche Stellung des Inspektors einer Kfz- Inspektionsstelle.<text:line-break/>In: Der Sachverständige, 49. Jg. 09-2022, S. 229-237.<text:line-break/><text:line-break/>
<text:a xlink:type="simple" xlink:href="http://www.wissen-hilfe.de/_Wissen/locked/papers/dSV-2022-07-08-001.pdf" text:style-name="Internet_20_link" text:visited-style-name="Visited_20_Internet_20_Link">LINK</text:a><text:line-break/>Motzke, Gerd: Legitimation schriftlicher Regelwerke als anerkannte Regeln der Technik und ihre Anwendung.<text:line-break/>In: Der Sachverständige, 49. Jg. 07-08-2022, S. 175-186.<text:line-break/><text:line-break/>
<text:a xlink:type="simple" xlink:href="http://www.wissen-hilfe.de/_Wissen/locked/papers/dSV-2022-07+08-003.pdf" text:style-name="Internet_20_link" text:visited-style-name="Visited_20_Internet_20_Link">LINK</text:a><text:line-break/>Keßler, Christoph: Wie viele Normen vertragen die am Bau Beteiligten.<text:line-break/>In: Der Sachverständige, 49. Jg. 07-08-2022, S. 188-189.<text:line-break/><text:line-break/>
<text:a xlink:type="simple" xlink:href="http://www.wissen-hilfe.de/_Wissen/locked/papers/dSV-2022-06-001.pdf" text:style-name="Internet_20_link" text:visited-style-name="Visited_20_Internet_20_Link">LINK</text:a><text:line-break/>Sturmberg, Georg: Der Sachverständige als „Brücke“ zwischen Beweis- und Hauptsacheverfahren.<text:line-break/>In: Der Sachverständige, 49. Jg. 2022-06, S. 153-158.<text:line-break/><text:line-break/>
<text:a xlink:type="simple" xlink:href="http://www.wissen-hilfe.de/_Wissen/locked/papers/dSV-2022-05-002.pdf" text:style-name="Internet_20_link" text:visited-style-name="Visited_20_Internet_20_Link">LINK</text:a><text:line-break/>Lehmann, Felix L. B.: Ausgewählte Entscheidungen aus dem Sachverständigenrecht aus den Jahren 2019/2020-Teil II.<text:line-break/>In: Der Sachverständige, 49. Jg. 2022-05, S. 131-142.<text:line-break/><text:line-break/>
<text:a xlink:type="simple" xlink:href="http://www.wissen-hilfe.de/_Wissen/locked/papers/dSV-2022-05-001.pdf" text:style-name="Internet_20_link" text:visited-style-name="Visited_20_Internet_20_Link">LINK</text:a><text:line-break/>Thierau, Thomas: Wann ist der gerichtliche Sachverständige befangen ?.<text:line-break/>In: Der Sachverständige, 49. Jg. 2022-05, S. 121-131.<text:line-break/><text:line-break/>
<text:a xlink:type="simple" xlink:href="http://www.wissen-hilfe.de/_Wissen/locked/papers/dSV-2022-04-002.pdf" text:style-name="Internet_20_link" text:visited-style-name="Visited_20_Internet_20_Link">LINK</text:a><text:line-break/>Lehmann, Felix L. B.: Ausgewählte Entscheidungen aus dem Sachverständigenrecht aus den Jahren 2019/2020-Teil II.<text:line-break/>In: Der Sachverständige, 49. Jg. 2022-04, S. 105-109.<text:line-break/><text:line-break/>
<text:a xlink:type="simple" xlink:href="http://www.wissen-hilfe.de/_Wissen/locked/papers/dSv-2022-03-001.pdf" text:style-name="Internet_20_link" text:visited-style-name="Visited_20_Internet_20_Link">LINK</text:a><text:line-break/>Ottofülling, Andreas: Die Tätigkeit der Wettbewerbszentrale im Sachverständigenwesen 2021.<text:line-break/>In: Der Sachverständige, 49. Jg. 2022-03, S. 52-58.<text:line-break/><text:line-break/>
<text:a xlink:type="simple" xlink:href="http://www.wissen-hilfe.de/_Wissen/locked/papers/dSV-2022-01-02-001.pdf" text:style-name="Internet_20_link" text:visited-style-name="Visited_20_Internet_20_Link">LINK</text:a><text:line-break/>Motzke, Gerd: Sachverständige als Berater des Gerichts
Überlegungen zur Neufassung des § 144 1 ZPO.<text:line-break/>In: Der Sachverständige, 49. Jg., DS 1-2/2022, S. 19-31.<text:line-break/><text:line-break/>
<text:a xlink:type="simple" xlink:href="http://www.wissen-hilfe.de/_Wissen/locked/papers/dSV -2022-04-001.pdf" text:style-name="Internet_20_link" text:visited-style-name="Visited_20_Internet_20_Link">LINK</text:a><text:line-break/>Husemann, Stephan: Warum jeder Sachverständige etwas über das Urheberrecht wissen sollte.<text:line-break/>In: Der Sachverständige, 49. Jg. 2022-04, S. 89-94.<text:line-break/><text:line-break/>
<text:a xlink:type="simple" xlink:href="http://www.wissen-hilfe.de/_Wissen/locked/papers/dp-2022-03-001.pdf" text:style-name="Internet_20_link" text:visited-style-name="Visited_20_Internet_20_Link">LINK</text:a><text:line-break/>Volz, Michael; Spannaus, Max; Holzer, Stephan: Eine Pore in der Schweißnaht - was nun?
Stahlbau zwischen Planung und Ausführung.<text:line-break/>In: Der Praktiker, 74. Jg. 2022-03, S. 106-112.<text:line-break/><text:line-break/>
<text:a xlink:type="simple" xlink:href="http://www.wissen-hilfe.de/_Wissen/locked/papers/d-ing-2022-12-001.pdf" text:style-name="Internet_20_link" text:visited-style-name="Visited_20_Internet_20_Link">LINK</text:a><text:line-break/>Haake, Klaus: Der Ingenieur: Ein militärischer Fachmann
Ingenieurakademie Potsdam 1788-1807.<text:line-break/>In: Deutsches Ingenieurblatt, DIB 12-2022, S. 52-55.<text:line-break/><text:line-break/>
<text:a xlink:type="simple" xlink:href="http://www.wissen-hilfe.de/_Wissen/locked/papers/d-ing-2022-06-001.pdf" text:style-name="Internet_20_link" text:visited-style-name="Visited_20_Internet_20_Link">LINK</text:a><text:line-break/>Schmeitzner, Helmut: Brauchen wir eine Approbation für Ingenieure?
Das Ziel: Eine zeitgemäße, eigenverantwortlich organisierte Berufsaufsicht.<text:line-break/>In: Deutsches Ingenieurblatt, DIB 6-2022, S. 20-2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SV-2021-01-02-001.pdf" text:style-name="Internet_20_link" text:visited-style-name="Visited_20_Internet_20_Link">LINK</text:a><text:line-break/>Ulrich, Jürgen: Ein Zwischenruf zum neuen JVEG.<text:line-break/>In: Der Sachverständige, 48.Jg., DS 1-2/2021, S. 19-21.<text:line-break/><text:line-break/>
<text:a xlink:type="simple" xlink:href="http://www.wissen-hilfe.de/_Wissen/locked/papers/dSV-2021-01-02-002.pdf" text:style-name="Internet_20_link" text:visited-style-name="Visited_20_Internet_20_Link">LINK</text:a><text:line-break/>Pause, Felix: Die HOAI 2021 - Mission accomplished?!.<text:line-break/>In: Der Sachverständige, 48.Jg., DS 1-2/2021, S. 22-26.<text:line-break/><text:line-break/>
<text:a xlink:type="simple" xlink:href="http://www.wissen-hilfe.de/_Wissen/locked/papers/dSV-2021-01-02-003.pdf" text:style-name="Internet_20_link" text:visited-style-name="Visited_20_Internet_20_Link">LINK</text:a><text:line-break/>Schröder, Ingo: Photovoltaik-Anlagen - eine sicherheitstechnische Betrachtung.<text:line-break/>In: Der Sachverständige, 48.Jg., DS 1-2/2021, S. 27-32.<text:line-break/><text:line-break/>
<text:a xlink:type="simple" xlink:href="http://www.wissen-hilfe.de/_Wissen/locked/papers/dSV-2021-03-001.pdf" text:style-name="Internet_20_link" text:visited-style-name="Visited_20_Internet_20_Link">LINK</text:a><text:line-break/>Ottofülling, Andreas: Die Tätigkeit der Wettbewerbszentrale im Sachverständigenwesen 2020.<text:line-break/>In: Der Sachverständige, 48.Jg., DS 3/2021, S. 52-57.<text:line-break/><text:line-break/>
<text:a xlink:type="simple" xlink:href="http://www.wissen-hilfe.de/_Wissen/locked/papers/dSV-2021-03-002.pdf" text:style-name="Internet_20_link" text:visited-style-name="Visited_20_Internet_20_Link">LINK</text:a><text:line-break/>Lehmann, Felix L.B.: Ausgewählte Entscheidungen aus dem Sachverständigenrecht aus den Jahren 2018/2019 - Teil 1.<text:line-break/>In: Der Sachverständige, 48.Jg., DS 3/2021, S. 57-65.<text:line-break/><text:line-break/>
<text:a xlink:type="simple" xlink:href="http://www.wissen-hilfe.de/_Wissen/locked/papers/dSV-2021-04-001.pdf" text:style-name="Internet_20_link" text:visited-style-name="Visited_20_Internet_20_Link">LINK</text:a><text:line-break/>Ulrich, Jürgen: Wann ist das Gutachten des gerichtlichen Sachverständigen mangelhaft?.<text:line-break/>In: Der Sachverständige, 48.Jg., DS 4/2021, S. 77-84.<text:line-break/><text:line-break/>
<text:a xlink:type="simple" xlink:href="http://www.wissen-hilfe.de/_Wissen/locked/papers/dSV-2021-04-002.pdf" text:style-name="Internet_20_link" text:visited-style-name="Visited_20_Internet_20_Link">LINK</text:a><text:line-break/>Lehmann, Felix L.B.: Ausgewählte Entscheidungen aus dem Sachverständigenrecht aus den Jahren 2018/2019 - Teil II.<text:line-break/>In: Der Sachverständige, 48.Jg., DS 4/2021, S. 91-101.<text:line-break/><text:line-break/>
<text:a xlink:type="simple" xlink:href="http://www.wissen-hilfe.de/_Wissen/locked/papers/dSV-2021-05-001.pdf" text:style-name="Internet_20_link" text:visited-style-name="Visited_20_Internet_20_Link">LINK</text:a><text:line-break/>Eusani, Guido : Sachverständige und Rechtsanwälte vor Gericht
Teil 1: Berufsbilder.<text:line-break/>In: Der Sachverständige, 48.Jg., DS 5/2021, S. 112-121.<text:line-break/><text:line-break/>
<text:a xlink:type="simple" xlink:href="http://www.wissen-hilfe.de/_Wissen/locked/papers/dSV-2021-06-001.pdf" text:style-name="Internet_20_link" text:visited-style-name="Visited_20_Internet_20_Link">LINK</text:a><text:line-break/>Bleutge, Peter: Die Werbung des Sachverständigen
Darf ein Gewerbetreibender oder Freiberufler in seiner Werbung auch auf seine Gutachtentätigkeit hinweisen?.<text:line-break/>In: Der Sachverständige, 48.Jg., DS 6/2021, S. 141-146.<text:line-break/><text:line-break/>
<text:a xlink:type="simple" xlink:href="http://www.wissen-hilfe.de/_Wissen/locked/papers/dSV-2021-06-002.pdf" text:style-name="Internet_20_link" text:visited-style-name="Visited_20_Internet_20_Link">LINK</text:a><text:line-break/>Eusani, Guido : Sachverständige und Rechtsanwälte vor Gericht - Teil II
Teil II: Das Aufeinandertreffen.<text:line-break/>In: Der Sachverständige, 48.Jg., DS 6/2021, S. 153-159.<text:line-break/><text:line-break/>
<text:a xlink:type="simple" xlink:href="http://www.wissen-hilfe.de/_Wissen/locked/papers/dSV-2021-10-001.pdf" text:style-name="Internet_20_link" text:visited-style-name="Visited_20_Internet_20_Link">LINK</text:a><text:line-break/>Stockmar, Maria: Keine zusätzlichen Erhebungen des Sachverständigen ohne richterlichen Auftrag.<text:line-break/>In: Der Sachverständige, 48.Jg., DS 10/2021, S. 247-249.<text:line-break/><text:line-break/>
<text:a xlink:type="simple" xlink:href="http://www.wissen-hilfe.de/_Wissen/locked/papers/IfS 03_2021.pdf" text:style-name="Internet_20_link" text:visited-style-name="Visited_20_Internet_20_Link">LINK</text:a><text:line-break/>K.B.: Gesetzliche Zuständigkeiten öffentlich bestellter Sachverständiger.<text:line-break/>In: IfS-Information, IfS-Information 3/2021, S. 7-8.<text:line-break/><text:line-break/>
<text:a xlink:type="simple" xlink:href="http://www.wissen-hilfe.de/_Wissen/locked/papers/s-ing-2021-01-003.pdf" text:style-name="Internet_20_link" text:visited-style-name="Visited_20_Internet_20_Link">LINK</text:a><text:line-break/>Dyrba, Patrick : Qualifizierung im Explosionsschutz
Digitale Weiterbildungsangebote.<text:line-break/>In: Sicherheitsingenieur, 52. Jg., 01/2021, S. 23-26.<text:line-break/><text:line-break/>
<text:a xlink:type="simple" xlink:href="http://www.wissen-hilfe.de/_Wissen/locked/papers/te-si-2021-07-08-003.pdf" text:style-name="Internet_20_link" text:visited-style-name="Visited_20_Internet_20_Link">LINK</text:a><text:line-break/>Konersmann, Rainer: Mit Volldampf in die Katastrophe -Wenn die Inspektoren ein Auge zudrücken.<text:line-break/>In: Technische Sicherheit, Bd.11 (2021) Nr. 07-08, S. 20-32.<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SV-2020-12-003.pdf" text:style-name="Internet_20_link" text:visited-style-name="Visited_20_Internet_20_Link">LINK</text:a><text:line-break/>Thiele, Jan: Starre und gleitende Verweise auf technische Normen im Recht.<text:line-break/>In: Der Sachverständige, 47.Jg., DS 12/2020, S. 308-312.<text:line-break/><text:line-break/>
<text:a xlink:type="simple" xlink:href="http://www.wissen-hilfe.de/_Wissen/locked/papers/dSV-2020-12-004.pdf" text:style-name="Internet_20_link" text:visited-style-name="Visited_20_Internet_20_Link">LINK</text:a><text:line-break/>Brechtken, Dirk; Benzmüller, Gerd: DIN-Normen in der wissenschaftlichen und berufspraktischen Ausbildung.<text:line-break/>In: Der Sachverständige, 47.Jg., DS 12/2020, S. 313-317.<text:line-break/><text:line-break/>
<text:a xlink:type="simple" xlink:href="http://www.wissen-hilfe.de/_Wissen/locked/papers/dSV-2020-12-005.pdf" text:style-name="Internet_20_link" text:visited-style-name="Visited_20_Internet_20_Link">LINK</text:a><text:line-break/>Tale-Yazdi, Georg: Mitarbeit in Fachgremien von CEN, DIN und VDI.<text:line-break/>In: Der Sachverständige, 47.Jg., DS 12/2020, S. 317-320.<text:line-break/><text:line-break/>
<text:a xlink:type="simple" xlink:href="http://www.wissen-hilfe.de/_Wissen/locked/papers/dSV-2020-12-006.pdf" text:style-name="Internet_20_link" text:visited-style-name="Visited_20_Internet_20_Link">LINK</text:a><text:line-break/>Renninger, Philipp; et al.: Sachverständigenarbeit im Bauprozess.
Von der Bau-Idee zum Bau-Gerichtsprozess.<text:line-break/>In: Der Sachverständige, 47.Jg., DS 12/2020, S. 320-324.<text:line-break/><text:line-break/>
<text:a xlink:type="simple" xlink:href="http://www.wissen-hilfe.de/_Wissen/locked/papers/dSV-2020-12-007.pdf" text:style-name="Internet_20_link" text:visited-style-name="Visited_20_Internet_20_Link">LINK</text:a><text:line-break/>Schauer, Martin: Gewissenhafte Sachverständigentätigkeit - Umgang mit Regelwerken.<text:line-break/>In: Der Sachverständige, 47.Jg., DS 12/2020, S. 324-327.<text:line-break/><text:line-break/>
<text:a xlink:type="simple" xlink:href="http://www.wissen-hilfe.de/_Wissen/locked/papers/dVS-2020-03-001.pdf" text:style-name="Internet_20_link" text:visited-style-name="Visited_20_Internet_20_Link">LINK</text:a><text:line-break/>b.v.s.: Standpunkt.
Fachbereich Elektrotechnik und Informationstechnik.
Systeme in Niederspannungsnetzen 01-2020.<text:line-break/>In: Der Sachverständige, 47.Jg., DS 03/2020, S. 37-45.<text:line-break/><text:line-break/>
<text:a xlink:type="simple" xlink:href="http://www.wissen-hilfe.de/_Wissen/locked/papers/dVS-2020-03-002.pdf" text:style-name="Internet_20_link" text:visited-style-name="Visited_20_Internet_20_Link">LINK</text:a><text:line-break/>Schauer, Martin: Systeme in Niederspannungsnetzen.
Erläuterungen zum BVS-Standpunkt.<text:line-break/>In: Der Sachverständige, 47.Jg., DS 03/2020, S. 46-50.<text:line-break/><text:line-break/>
<text:a xlink:type="simple" xlink:href="http://www.wissen-hilfe.de/_Wissen/locked/papers/dVS-2020-03-003.pdf" text:style-name="Internet_20_link" text:visited-style-name="Visited_20_Internet_20_Link">LINK</text:a><text:line-break/>Ottofülling, Andreas: Die Tätigkeit der Wettbewerbszentrale im Sachverständigenwesen 2019.<text:line-break/>In: Der Sachverständige, 47.Jg., DS 03/2020, S. 50-52.<text:line-break/><text:line-break/>
<text:a xlink:type="simple" xlink:href="http://www.wissen-hilfe.de/_Wissen/locked/papers/dVS-2020-03-004.pdf" text:style-name="Internet_20_link" text:visited-style-name="Visited_20_Internet_20_Link">LINK</text:a><text:line-break/>Wanders, Dieter: Fotografie: Ist die Digital-Automatik-Kamera ein Garant für gute Bilder?.<text:line-break/>In: Der Sachverständige, 47.Jg., DS 03/2020, S. 25-58.<text:line-break/><text:line-break/>
<text:a xlink:type="simple" xlink:href="http://www.wissen-hilfe.de/_Wissen/locked/papers/dVS-2020-04-001.pdf" text:style-name="Internet_20_link" text:visited-style-name="Visited_20_Internet_20_Link">LINK</text:a><text:line-break/>Beutge, Peter: Die Bestellungsvoraussetzung der„geordneten wirtschaftlichen Verhältnisse“ im Spiegel der Rechtsprechung.<text:line-break/>In: Der Sachverständige, 47.Jg., DS 04/2020, S. 73-77.<text:line-break/><text:line-break/>
<text:a xlink:type="simple" xlink:href="http://www.wissen-hilfe.de/_Wissen/locked/papers/dVS-2020-05-001.pdf" text:style-name="Internet_20_link" text:visited-style-name="Visited_20_Internet_20_Link">LINK</text:a><text:line-break/>Weder, Dietrich: Die Zusammenarbeit des Sachverständigen mit dem Gericht.
Teil 1: Richtig starten!.<text:line-break/>In: Der Sachverständige, 47.Jg., DS 05/2020, S. 112-117.<text:line-break/><text:line-break/>
<text:a xlink:type="simple" xlink:href="http://www.wissen-hilfe.de/_Wissen/locked/papers/dVS-2020-06-001.pdf" text:style-name="Internet_20_link" text:visited-style-name="Visited_20_Internet_20_Link">LINK</text:a><text:line-break/>Burwick, Michael: Die Anforderungen an eine „beweisreife„ Akte aus sachverständiger Sicht und Potenzial zur Verfahrensoptimierung.<text:line-break/>In: Der Sachverständige, 47.Jg., DS 06/2020, S. 135-139.<text:line-break/><text:line-break/>
<text:a xlink:type="simple" xlink:href="http://www.wissen-hilfe.de/_Wissen/locked/papers/dVS-2020-06-002.pdf" text:style-name="Internet_20_link" text:visited-style-name="Visited_20_Internet_20_Link">LINK</text:a><text:line-break/>Weder, Dietrich: Die Zusammenarb1eit des Sachverständigen mit dem Gericht.
Teil II: Sicher unterwegs und gekonnt ins Ziel.<text:line-break/>In: Der Sachverständige, 47.Jg., DS 06/2020, S. 140-147.<text:line-break/><text:line-break/>
<text:a xlink:type="simple" xlink:href="http://www.wissen-hilfe.de/_Wissen/locked/papers/dVS-2020-07-08-001.pdf" text:style-name="Internet_20_link" text:visited-style-name="Visited_20_Internet_20_Link">LINK</text:a><text:line-break/>Stiemerling, Oliver: Das knappe und wertvolle Gut der Neutralität.<text:line-break/>In: Der Sachverständige, 47.Jg., DS 7-8/2020, S. 161-162.<text:line-break/><text:line-break/>
<text:a xlink:type="simple" xlink:href="http://www.wissen-hilfe.de/_Wissen/locked/papers/dVS-2020-11-001.pdf" text:style-name="Internet_20_link" text:visited-style-name="Visited_20_Internet_20_Link">LINK</text:a><text:line-break/>Linz, Julian: Haftung des gerichtlichen Sachverständigen nach § 839 a BGB analog wegen eines unrichtigen Gutachtens nach Erledigung durch Vergleich?.<text:line-break/>In: Der Sachverständige, 47.Jg., DS 11/2020, S. 271-275.<text:line-break/><text:line-break/>
<text:a xlink:type="simple" xlink:href="http://www.wissen-hilfe.de/_Wissen/locked/papers/dVS-2020-11-002.pdf" text:style-name="Internet_20_link" text:visited-style-name="Visited_20_Internet_20_Link">LINK</text:a><text:line-break/>Ottofülling, Andreas: Wettbewerbszentrale: Irreführende Werbung mit Zertifizierung.<text:line-break/>In: Der Sachverständige, 47.Jg., DS 11/2020, S. 275-277.<text:line-break/><text:line-break/>
<text:a xlink:type="simple" xlink:href="http://www.wissen-hilfe.de/_Wissen/locked/papers/dVS-2020-11-003.pdf" text:style-name="Internet_20_link" text:visited-style-name="Visited_20_Internet_20_Link">LINK</text:a><text:line-break/>: Rechtsprechung im Volltext.
1 Folgen der Unionsrechtswidrigkeit der Mindest- und Höchstsätze der HOAI.<text:line-break/>In: Der Sachverständige, 47.Jg., DS 11/2020, S. 286-291.<text:line-break/><text:line-break/>
<text:a xlink:type="simple" xlink:href="http://www.wissen-hilfe.de/_Wissen/locked/papers/dVS-2020-12-001.pdf" text:style-name="Internet_20_link" text:visited-style-name="Visited_20_Internet_20_Link">LINK</text:a><text:line-break/>Schneider, Hagen: Geplante Änderungen bei der Sachverständigenvergütung nach dem KostRÄG 2021.<text:line-break/>In: Der Sachverständige, 47.Jg., DS 12/2020, S. 301-305.<text:line-break/><text:line-break/>
<text:a xlink:type="simple" xlink:href="http://www.wissen-hilfe.de/_Wissen/locked/papers/dVS-2020-12-002.pdf" text:style-name="Internet_20_link" text:visited-style-name="Visited_20_Internet_20_Link">LINK</text:a><text:line-break/>Wirwohl, Verena: Das DIN und die Normungsgrundsätze - Geltungshierarche und Wiedersprüche.
DIN und der Vertrag mit der Bundesrepublik Deutschland.<text:line-break/>In: Der Sachverständige, 47.Jg., DS 12/2020, S. 306-308.<text:line-break/><text:line-break/>
<text:a xlink:type="simple" xlink:href="http://www.wissen-hilfe.de/_Wissen/locked/papers/d-ing-2020-10-001.pdf" text:style-name="Internet_20_link" text:visited-style-name="Visited_20_Internet_20_Link">LINK</text:a><text:line-break/>Gebbeken, Norbert: Der Ingenieur und seine Verantwortung.
Dienstleister für die Gesellschaft?.<text:line-break/>In: Deutsches Ingenieurblatt, DIB 10-2020, S. 48-55.<text:line-break/><text:line-break/>
<text:a xlink:type="simple" xlink:href="http://www.wissen-hilfe.de/_Wissen/locked/papers/IfS 03_2020.pdf" text:style-name="Internet_20_link" text:visited-style-name="Visited_20_Internet_20_Link">LINK</text:a><text:line-break/>P.B.: Reformvorschläge im Sachverständigenrecht.<text:line-break/>In: IfS-Information, IfS-Information 3/2020, S. 6-8.<text:line-break/><text:line-break/>
<text:a xlink:type="simple" xlink:href="http://www.wissen-hilfe.de/_Wissen/locked/papers/IfS 04_2020.pdf" text:style-name="Internet_20_link" text:visited-style-name="Visited_20_Internet_20_Link">LINK</text:a><text:line-break/>Bleutge, Katharina: JVEG-Novellierung schreitet voran.
Gesetzesänderung.<text:line-break/>In: IfS-Information, IfS-Information 4/2020, S. 2-4.<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VS-2019-1-2-001.pdf" text:style-name="Internet_20_link" text:visited-style-name="Visited_20_Internet_20_Link">LINK</text:a><text:line-break/>Bleutge, Peter: Ersatz für besondere Aufwendungen
nach dem JVEG.
Welcher Aufwand ist vergütungsfähig und welcher nicht - ein Problem der Üblichkeit und Notwendigkeit.<text:line-break/>In: Der Sachverständige, 46.Jg., DS 1-2/2019, S. 8-18.<text:line-break/><text:line-break/>
<text:a xlink:type="simple" xlink:href="http://www.wissen-hilfe.de/_Wissen/locked/papers/dVS-2019-1-2-002.pdf" text:style-name="Internet_20_link" text:visited-style-name="Visited_20_Internet_20_Link">LINK</text:a><text:line-break/>Eusani, Guido: Sachverständige und Datenschutz.
Teil II- Praktische Umsetzung und Verstöße.<text:line-break/>In: Der Sachverständige, 46.Jg., DS 1-2/2019, S. 18-30.<text:line-break/><text:line-break/>
<text:a xlink:type="simple" xlink:href="http://www.wissen-hilfe.de/_Wissen/locked/papers/dVS-2019-3-001.pdf" text:style-name="Internet_20_link" text:visited-style-name="Visited_20_Internet_20_Link">LINK</text:a><text:line-break/>Ottofülling, Andreas: Die Tätigkeit der Wettbewerbszentrale im Sachverständigenwesen.<text:line-break/>In: Der Sachverständige, 46.Jg., DS 3/2019, S. 58-60.<text:line-break/><text:line-break/>
<text:a xlink:type="simple" xlink:href="http://www.wissen-hilfe.de/_Wissen/locked/papers/dVS-2019-9-001.pdf" text:style-name="Internet_20_link" text:visited-style-name="Visited_20_Internet_20_Link">LINK</text:a><text:line-break/>b.v.s Sachverständige: Standpunkt -  Fachbereiche -  Bau, Elektrotechnik und Informationstechnik (E+I)
Fundamenterder-Erdungsanlagen 05-2019.<text:line-break/>In: Der Sachverständige, 46.Jg., DS 9/2019, S. 208-218.<text:line-break/><text:line-break/>
<text:a xlink:type="simple" xlink:href="http://www.wissen-hilfe.de/_Wissen/locked/papers/sis-2019-11-006.pdf" text:style-name="Internet_20_link" text:visited-style-name="Visited_20_Internet_20_Link">LINK</text:a><text:line-break/>Felz, Sebastian: Unbegrenzt „haltbar“: Akkreditierungen von Konformitätsbewertungsstellen können ohne gesetzliche Grundlage nicht befristet werden.  BVerwGv. 19.9.2018, Az. 8 C 6.17.<text:line-break/>In: sicher ist sicher, 70. Jg. 2019-11, S. 542-544.<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VS-2018-03-001.pdf" text:style-name="Internet_20_link" text:visited-style-name="Visited_20_Internet_20_Link">LINK</text:a><text:line-break/>Ottofülling, Andreas: Informationspflichten der öffentlich bestellten und vereidigten Sachverständigen.<text:line-break/>In: Der Sachverständige, 45.Jg., DS 3/2018, S. 48-53.<text:line-break/><text:line-break/>
<text:a xlink:type="simple" xlink:href="http://www.wissen-hilfe.de/_Wissen/locked/papers/dVS-2018-04-001.pdf" text:style-name="Internet_20_link" text:visited-style-name="Visited_20_Internet_20_Link">LINK</text:a><text:line-break/>Linz, Julian: Möglichkeiten und Grenzen von Haftungsbeschränkung und Haftungsausschluss für Sachverständige.<text:line-break/>In: Der Sachverständige, 45.Jg., DS4/2018, S. 86-92.<text:line-break/><text:line-break/>
<text:a xlink:type="simple" xlink:href="http://www.wissen-hilfe.de/_Wissen/locked/papers/dVS-2018-05-001.pdf" text:style-name="Internet_20_link" text:visited-style-name="Visited_20_Internet_20_Link">LINK</text:a><text:line-break/>Schneider, Hagen: Die Vergütung nach dem JVEG von Fotos bei gerichtlichen Gutachteraufträgen.<text:line-break/>In: Der Sachverständige, 45.Jg., DS 5/2018, S. 115-119.<text:line-break/><text:line-break/>
<text:a xlink:type="simple" xlink:href="http://www.wissen-hilfe.de/_Wissen/locked/papers/dVS-2018-05-002.pdf" text:style-name="Internet_20_link" text:visited-style-name="Visited_20_Internet_20_Link">LINK</text:a><text:line-break/>: Rechtsprechung im Volltext. 1 Gebühren für gerichtlich angeordnetes Sachverständigengutachten.<text:line-break/>In: Der Sachverständige, 45.Jg., DS 5/2018, S. 127-129.<text:line-break/><text:line-break/>
„<text:a xlink:type="simple" xlink:href="http://www.wissen-hilfe.de/_Wissen/locked/papers/dVS-2018-09-001.pdf" text:style-name="Internet_20_link" text:visited-style-name="Visited_20_Internet_20_Link">LINK</text:a><text:line-break/>Wirwohl, Verena: Alles neu macht die Datenschutzgrundverordnung (DSGVO)?
Der Umgang mit personenbezogenen Daten in Sachverständigengutachten.<text:line-break/>In: Der Sachverständige, 45.Jg., DS 9/2018, S. 236-239.<text:line-break/><text:line-break/>“
<text:a xlink:type="simple" xlink:href="http://www.wissen-hilfe.de/_Wissen/locked/papers/dVS-2018-11-001.pdf" text:style-name="Internet_20_link" text:visited-style-name="Visited_20_Internet_20_Link">LINK</text:a><text:line-break/>Ulrich, Jürgen: Besorgnis der Befangenheit des Sachverständigen wegen seiner Reaktionen auf Vorhaltungen der Parteien.<text:line-break/>In: Der Sachverständige, 45.Jg., DS 11/2018, S. 288-295.<text:line-break/><text:line-break/>
„<text:a xlink:type="simple" xlink:href="http://www.wissen-hilfe.de/_Wissen/locked/papers/dVS-2018-12-001.pdf" text:style-name="Internet_20_link" text:visited-style-name="Visited_20_Internet_20_Link">LINK</text:a><text:line-break/>Eusani, Guido: Sachverständige und Datenschutz.
Teil I- Grundlagen und Aufgabenbereiche.<text:line-break/>In: Der Sachverständige, 45.Jg., DS 12/2018, S. 323-332.<text:line-break/><text:line-break/>“</text:p>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SV-2016-10-001.pdf" text:style-name="Internet_20_link" text:visited-style-name="Visited_20_Internet_20_Link">LINK</text:a><text:line-break/>Jahndt, Silke / Nebel, Maxi / Nilsen, Achim: Elektronische Gerichtsakten - Neue Herausforderungen für die Tätigkeit des Sachverständigen.<text:line-break/>In: Der Sachverständige, 43. Jg , DS 10/2016, S. 248 - 254.<text:line-break/><text:line-break/>
<text:a xlink:type="simple" xlink:href="http://www.wissen-hilfe.de/_Wissen/locked/papers/dSV-2016-10-002.pdf" text:style-name="Internet_20_link" text:visited-style-name="Visited_20_Internet_20_Link">LINK</text:a><text:line-break/>Ehrhardt, Gunther: Privatgutachten rechtssicher per E-Mail versenden. Und Gerichtsgutachten?.<text:line-break/>In: Der Sachverständige, 43. Jg , DS 10/2016, S. 254 - 259 .<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din-2016-10-001.pdf" text:style-name="Internet_20_link" text:visited-style-name="Visited_20_Internet_20_Link">LINK</text:a><text:line-break/>Barz, Norbert / Facklam, Thomas: 150/IEC DIS 17011:2016. DAkkS.<text:line-break/>In: DIN Mitteilungen, Jg 95.2016-10, S. 5 - 8.<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2::15:08</meta:creation-date>
    <dc:creator>Generated</dc:creator>
    <dc:date>2026-09-01T12::15:08</dc:date>
    <dc:language>en-US</dc:language>
    <meta:editing-cycles>1</meta:editing-cycles>
    <meta:editing-duration>PT0S</meta:editing-duration>
    <dc:title>papers:p_body_of_experts</dc:title>
  </office:meta>
</office:document-meta>
</file>