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6dc57cec50dba585fd8c02ec56dda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311200923788cm" style:rel-height="scale"><draw:image xlink:href="Pictures/1b6dc57cec50dba585fd8c02ec56ddaa.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ivil_engineering_installation"/>Artikel: Bauwesen, Baurecht, Bauprodukte, Montag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s-2025-04-003.pdf" text:style-name="Internet_20_link" text:visited-style-name="Visited_20_Internet_20_Link">LINK</text:a><text:line-break/>Wilrich, Thomas; Rebhan, Matthias: Der Stolperunfall auf der normwidrigen Lichtleiste
Verstoß gegen die Technischen Regeln für Arbeitsstätten „Fußböden“ ASR A1.5.<text:line-break/>In: sicher ist sicher, Jg.76-2025-04, S. 178-182.<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6.pdf" text:style-name="Internet_20_link" text:visited-style-name="Visited_20_Internet_20_Link">LINK</text:a><text:line-break/>Wilrich, Thomas: Tod durch fehlerhafte Planung
Die Verantwortung der Ingenieure für ihr Tun - und die ungleiche Denkweise der Techniker und Juristen.<text:line-break/>In: Technische Sicherheit, Jg. 15-2025-03-04, S. 42-45.<text:line-break/><text:line-break/>
<text:a xlink:type="simple" xlink:href="http://www.wissen-hilfe.de/_Wissen/locked/papers/d-ing-2025-03-001.pdf" text:style-name="Internet_20_link" text:visited-style-name="Visited_20_Internet_20_Link">LINK</text:a><text:line-break/>Werning, Hanno: Nachweise für die Verwendbarkeit von Bauprodukten und die Anwendbarkeit von Bauarten- wichtig für Ingenieurinnen und Ingenieure ?
Auswirkungen der neuen EU - Verordnung.<text:line-break/>In: Deutsches Ingenieurblatt, Ausgabe 2025-03, S. 12-15.<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d-ing-2025-03-003.pdf" text:style-name="Internet_20_link" text:visited-style-name="Visited_20_Internet_20_Link">LINK</text:a><text:line-break/>Kalte, Peter; Petschulat, Alexander: Verträge sind zu halten!
Kündigung? - Ausnahmsweise ja!.<text:line-break/>In: Deutsches Ingenieurblatt, Ausgabe 2025-03, S. 47-51.<text:line-break/><text:line-break/>
<text:a xlink:type="simple" xlink:href="http://www.wissen-hilfe.de/_Wissen/locked/papers/d-ing-2025-04-001.pdf" text:style-name="Internet_20_link" text:visited-style-name="Visited_20_Internet_20_Link">LINK</text:a><text:line-break/>Oehme, Jens: ASR A3.4 - Änderungen, Vorgaben und Umsetzung
Anforderungen an die Arbeitsplatzbeleuchtung.<text:line-break/>In: Deutsches Ingenieurblatt, Ausgabe 2025-04, S. 24-27.<text:line-break/><text:line-break/>
<text:a xlink:type="simple" xlink:href="http://www.wissen-hilfe.de/_Wissen/locked/papers/d-ing-2025-04-002.pdf" text:style-name="Internet_20_link" text:visited-style-name="Visited_20_Internet_20_Link">LINK</text:a><text:line-break/>Pschenitzka, Wilfried: Problem für ältere Spannbetonbrücken
Spannungsrisskorrosion (SpRK).<text:line-break/>In: Deutsches Ingenieurblatt, Ausgabe 2025-04, S. 32-42.<text:line-break/><text:line-break/>
<text:a xlink:type="simple" xlink:href="http://www.wissen-hilfe.de/_Wissen/locked/papers/d-ing-2025-04-003.pdf" text:style-name="Internet_20_link" text:visited-style-name="Visited_20_Internet_20_Link">LINK</text:a><text:line-break/>Kalte, Peter; Petschulat, Alexander: Bauleitung versus Bauüberwachung
Bauleitung nach LBO: meist keine Besondere Leistung!.<text:line-break/>In: Deutsches Ingenieurblatt, Ausgabe 2025-04, S. 43-47.<text:line-break/><text:line-break/>
<text:a xlink:type="simple" xlink:href="http://www.wissen-hilfe.de/_Wissen/locked/papers/d-ing-2025-05-001.pdf" text:style-name="Internet_20_link" text:visited-style-name="Visited_20_Internet_20_Link">LINK</text:a><text:line-break/>Kalte, Peter; Petschulat, Alexander: Mangelhafte Leistung, und nun?
Zur Hierarchie bei Mängeln.<text:line-break/>In: Deutsches Ingenieurblatt, Ausgabe 2025-05, S. 49-51.<text:line-break/><text:line-break/>
<text:a xlink:type="simple" xlink:href="http://www.wissen-hilfe.de/_Wissen/locked/papers/d-ing-2025-06-001.pdf" text:style-name="Internet_20_link" text:visited-style-name="Visited_20_Internet_20_Link">LINK</text:a><text:line-break/>Kalte, Peter; Petschulat, Alexander: Bei langlaufenden Projekten sollten Verträge Anpassungsklauseln haben!.<text:line-break/>In: Deutsches Ingenieurblatt, Ausgabe 2025-06, S. 47-50.<text:line-break/><text:line-break/>
<text:a xlink:type="simple" xlink:href="http://www.wissen-hilfe.de/_Wissen/locked/papers/s-ing-2025-09-002.pdf" text:style-name="Internet_20_link" text:visited-style-name="Visited_20_Internet_20_Link">LINK</text:a><text:line-break/>Rottmann, Rainer: Bau - und Arbeitsstättenrecht
Fluchtwege : hin und weg.<text:line-break/>In: Sicherheitsingenieur, Jg. 56-2025-09, S. 12-15.<text:line-break/><text:line-break/>
<text:a xlink:type="simple" xlink:href="http://www.wissen-hilfe.de/_Wissen/locked/papers/s-ing-2025-10-002.pdf" text:style-name="Internet_20_link" text:visited-style-name="Visited_20_Internet_20_Link">LINK</text:a><text:line-break/>Magiera, Carsten: Unfälle auf Baustellen
Kein Fehltritt zu viel.<text:line-break/>In: Sicherheitsingenieur, Jg. 56-2025-10, S. 28-30.<text:line-break/><text:line-break/>
<text:a xlink:type="simple" xlink:href="http://www.wissen-hilfe.de/_Wissen/locked/papers/sis-2025-12-004.pdf" text:style-name="Internet_20_link" text:visited-style-name="Visited_20_Internet_20_Link">LINK</text:a><text:line-break/>Wilrich, Thomas: Die Paragrafenschlacht um 600 Euro Bußgeld gegen einen Bauleiter.<text:line-break/>In: sicher ist sicher, Jg.76-2025-12, S. 564-567.<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2.pdf" text:style-name="Internet_20_link" text:visited-style-name="Visited_20_Internet_20_Link">LINK</text:a><text:line-break/>Konersmann, Rainer: Brückeneinsturz: Ignorierte Warnsignale.<text:line-break/>In: Technische Sicherheit, Jg. 15-2025-07-08, S. 17-24.<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09-10-003.pdf" text:style-name="Internet_20_link" text:visited-style-name="Visited_20_Internet_20_Link">LINK</text:a><text:line-break/>Cruz, Carlos: PSA richtig einsetzen und Rettungskonzepte erstellen.<text:line-break/>In: Technische Sicherheit, Jg. 15-2025-09-10, S. 27-29.<text:line-break/><text:line-break/>
<text:a xlink:type="simple" xlink:href="http://www.wissen-hilfe.de/_Wissen/locked/papers/te-si-2025-09-10-004.pdf" text:style-name="Internet_20_link" text:visited-style-name="Visited_20_Internet_20_Link">LINK</text:a><text:line-break/>Konersmann, Rainer: Probleme bei der Bauausführung-das Wasa-Syndrom .<text:line-break/>In: Technische Sicherheit, Jg. 15-2025-09-10, S. 30-37.<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5.pdf" text:style-name="Internet_20_link" text:visited-style-name="Visited_20_Internet_20_Link">LINK</text:a><text:line-break/>Rupprecht, Reinhard: Perimeterschutz.<text:line-break/>In: Technische Sicherheit, Jg. 15-2025-11-12, S. 25-27.<text:line-break/><text:line-break/>
<text:a xlink:type="simple" xlink:href="http://www.wissen-hilfe.de/_Wissen/locked/papers/te-si-2025-11-12-007.pdf" text:style-name="Internet_20_link" text:visited-style-name="Visited_20_Internet_20_Link">LINK</text:a><text:line-break/>Wilrich, Thomas: „Alt bleibt gut genug“ : Bestandsschutz für alte Technik in Gebäuden.<text:line-break/>In: Technische Sicherheit, Jg. 15-2025-11-12, S. 38-4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text:line-break/>Der Rettungsweg hat keine (zulässige) Länge.<text:line-break/>In: Deutsches Ingenieurblatt, Ausgabe 2024-01, S. 17-19.<text:line-break/><text:line-break/>
<text:a xlink:type="simple" xlink:href="http://www.wissen-hilfe.de/_Wissen/locked/papers/d-ing-2024-03-001.pdf" text:style-name="Internet_20_link" text:visited-style-name="Visited_20_Internet_20_Link">LINK</text:a><text:line-break/>Kalte, Peter; Petschula; Alexander, Herholz Ronny: Schuster, bleib bei deinem Leisten!<text:line-break/>Planende: Finger weg von der Rechtsberatung!.<text:line-break/>In: Deutsches Ingenieurblatt, Ausgabe-2024-03, S. 48-52.<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text:line-break/>Anspruchsvoll in Konstruktion und Fertigung.<text:line-break/>In: Der Praktiker, 76. Jg. 2024-03, S. 44-50.<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text:line-break/>Schädigungsmechanismen und deren Vermeidung.<text:line-break/>In: Der Praktiker, 76. Jg. 2024-06, S. 44-51.<text:line-break/><text:line-break/>
<text:a xlink:type="simple" xlink:href="http://www.wissen-hilfe.de/_Wissen/locked/papers/dSV-2024-05-001.pdf" text:style-name="Internet_20_link" text:visited-style-name="Visited_20_Internet_20_Link">LINK</text:a><text:line-break/>Irmscher, Ilja: Sachverständige Bewertung von Parkbauten und Parkierungsanlagen<text:line-break/>Zu den Empfehlungen für Anlagen des ruhenden Verkehes EAR 23.<text:line-break/>In: Die Sachverständigen, 51. Jg. 2024-05, S. 115128.<text:line-break/><text:line-break/>
<text:a xlink:type="simple" xlink:href="http://www.wissen-hilfe.de/_Wissen/locked/papers/vdsi-2024-02-001.pdf.pdf" text:style-name="Internet_20_link" text:visited-style-name="Visited_20_Internet_20_Link">LINK</text:a><text:line-break/>Tischendorf, Markus: Sicher Arbeiten mit fahrbaren Hubarbeitsbühnen.<text:line-break/>In: VDSI aktuell , 2024-02, S. 6-9-.<text:line-break/><text:line-break/>
<text:a xlink:type="simple" xlink:href="http://www.wissen-hilfe.de/_Wissen/locked/papers/sis-2024-01-002.pdf.pdf" text:style-name="Internet_20_link" text:visited-style-name="Visited_20_Internet_20_Link">LINK</text:a><text:line-break/>Hötte, Levin; Jahn Marie-Luise: Raumkonzepte für die neue Arbeitswelt<text:line-break/>Worauf es bei der Gestaltung zeitgemäßer Arbeitsplätze ankommt.<text:line-break/>In: sicher ist sicher, 75. Jg.-2024-01, S. 17-20.<text:line-break/><text:line-break/>
<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2-002.pdf.pdf" text:style-name="Internet_20_link" text:visited-style-name="Visited_20_Internet_20_Link">LINK</text:a><text:line-break/>Weis, Manuel: Sicherer Umgang mit Teleskopstaplern<text:line-break/>Was beim Einsatz der mobilen Alleskönner zu beachten ist.<text:line-break/>In: sicher ist sicher, 75.Jg.-2024-02, S. 63-66.<text:line-break/><text:line-break/>
<text:a xlink:type="simple" xlink:href="http://www.wissen-hilfe.de/_Wissen/locked/papers/sis-2024-02-003.pdf.pdf" text:style-name="Internet_20_link" text:visited-style-name="Visited_20_Internet_20_Link">LINK</text:a><text:line-break/>Jacob, Thomas: Die neue DGUV Information 208-016<text:line-break/>Die Verwendung von Leitern und Tritten.<text:line-break/>In: sicher ist sicher, 75.Jg.-2024-02, S. 67-72.<text:line-break/><text:line-break/>
<text:a xlink:type="simple" xlink:href="http://www.wissen-hilfe.de/_Wissen/locked/papers/sis-2024-03-002.pdf.pdf" text:style-name="Internet_20_link" text:visited-style-name="Visited_20_Internet_20_Link">LINK</text:a><text:line-break/>Krell, Klaus-Michael: Baggerführerschein, Baggerschein Beauftragung<text:line-break/>Welche Qualifizierung muss das Fahrpersonal von Hydraulikbaggern und Radladern haben?.<text:line-break/>In: sicher ist sicher, 75.Jg.-2024-03, S. 115-118.<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text:line-break/>Brandwissenschaftliche Charakterisierung im Kontext der ASR A2.2 und Schlussfolgerungen für die Feuerlöschgeräte.<text:line-break/>In: sicher ist sicher, 75.Jg.-2024-04, S. 158-161.<text:line-break/><text:line-break/>
<text:a xlink:type="simple" xlink:href="http://www.wissen-hilfe.de/_Wissen/locked/papers/sis-2024-04-005.pdf.pdf" text:style-name="Internet_20_link" text:visited-style-name="Visited_20_Internet_20_Link">LINK</text:a><text:line-break/>Felz, Sebastian: Kein Schadenersatz bei überwiegendem Selbstverschulden des Geschädigten.<text:line-break/>In: sicher ist sicher, 75.Jg.-2024-04, S. 192-197.<text:line-break/><text:line-break/>
<text:a xlink:type="simple" xlink:href="http://www.wissen-hilfe.de/_Wissen/locked/papers/sis-2024-04-006.pdf.pdf" text:style-name="Internet_20_link" text:visited-style-name="Visited_20_Internet_20_Link">LINK</text:a><text:line-break/>Dörr, Christoph: Das Sachgebiet PSA gegen Ertrinken im Fachbereich Persönliche Schutzausrüstungen (FB PSA) informiert: Warum ist ein Sturz ins Wasser so gefährlich?.<text:line-break/>In: sicher ist sicher, 75.Jg.-2024-04, S. 200-201.<text:line-break/><text:line-break/>
<text:a xlink:type="simple" xlink:href="http://www.wissen-hilfe.de/_Wissen/locked/papers/sis-2024-06-001.pdf.pdf" text:style-name="Internet_20_link" text:visited-style-name="Visited_20_Internet_20_Link">LINK</text:a><text:line-break/>Mewes, Olaf; Ceylan, Orhan; Wetzel, Christoph: Prüfung der Rutschhemmung von Bodenbelägen.<text:line-break/>In: sicher ist sicher, 75.Jg.-2024-06, S. 266-269.<text:line-break/><text:line-break/>
<text:a xlink:type="simple" xlink:href="http://www.wissen-hilfe.de/_Wissen/locked/papers/sis-2024-06-006.pdf.pdf" text:style-name="Internet_20_link" text:visited-style-name="Visited_20_Internet_20_Link">LINK</text:a><text:line-break/>Wilrich, Thomas: Arbeitsunfall durch ungeeigneten und ungeprüften Bauaufzug.<text:line-break/>In: sicher ist sicher, 75.Jg.-2024-06, S. 302-304.<text:line-break/><text:line-break/>
<text:a xlink:type="simple" xlink:href="http://www.wissen-hilfe.de/_Wissen/locked/papers/sis-2024-07-08-001.pdf.pdf" text:style-name="Internet_20_link" text:visited-style-name="Visited_20_Internet_20_Link">LINK</text:a><text:line-break/>Wittlich, Marc: UV- Strahlen in Beruf und Freizeit-<text:line-break/>Stand der Dinge.<text:line-break/>In: sicher ist sicher, 75.Jg.-2024-07-08, S. 323-329.<text:line-break/><text:line-break/>
<text:a xlink:type="simple" xlink:href="http://www.wissen-hilfe.de/_Wissen/locked/papers/sis-2024-07-08-007.pdf" text:style-name="Internet_20_link" text:visited-style-name="Visited_20_Internet_20_Link">LINK</text:a><text:line-break/>Wilrich, Thomas: Schülersturz in den Lüftungsschacht.<text:line-break/>In: sicher ist sicher, 75.Jg.-2024-07-08, S. 361-362.<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1-02-004.pdf" text:style-name="Internet_20_link" text:visited-style-name="Visited_20_Internet_20_Link">LINK</text:a><text:line-break/>König, Klaus W.: Starkregenvorsorge und Stadtklima, Regenwasser und lokale Wasserbilanz.<text:line-break/>In: Technische Sicherheit, 14. Jg. 2024-01-02, S. 24-29.<text:line-break/><text:line-break/>
<text:a xlink:type="simple" xlink:href="http://www.wissen-hilfe.de/_Wissen/locked/papers/te-si-2024-03-04-002.pdf" text:style-name="Internet_20_link" text:visited-style-name="Visited_20_Internet_20_Link">LINK</text:a><text:line-break/>Hilse, Annika: Gebäudeschadstoffe- Gutachten<text:line-break/>Mit der App zum schadstofffreien Gebäude.<text:line-break/>In: Technische Sicherheit, 14. Jg. 2024-03-04, S. 12-13.<text:line-break/><text:line-break/>
<text:a xlink:type="simple" xlink:href="http://www.wissen-hilfe.de/_Wissen/locked/papers/te-si-2024-03-04-006.pdf" text:style-name="Internet_20_link" text:visited-style-name="Visited_20_Internet_20_Link">LINK</text:a><text:line-break/>König, Klaus W.: Wenn das Trinkwassernetz nicht ausreicht.<text:line-break/>In: Technische Sicherheit, 14. Jg. 2024-03-04, S. 33-35.<text:line-break/><text:line-break/>
<text:a xlink:type="simple" xlink:href="http://www.wissen-hilfe.de/_Wissen/locked/papers/te-si-2024-03-04-007.pdf" text:style-name="Internet_20_link" text:visited-style-name="Visited_20_Internet_20_Link">LINK</text:a><text:line-break/>König, Klaus W.: Brandschutz<text:line-break/>Vorbeugender Brandschutz im öffentlichen und Wohnungsbau.<text:line-break/>In: Technische Sicherheit, 14. Jg. 2024-03-04, S. 36-3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7-08-001.pdf" text:style-name="Internet_20_link" text:visited-style-name="Visited_20_Internet_20_Link">LINK</text:a><text:line-break/>Wloka, Julian: Virtueller Feuerlöschtrainer<text:line-break/>In Deutschland brennt es jährlich mehrere zehntausend Mal.<text:line-break/>In: Technische Sicherheit, 14. Jg. 2024-07-08, S. 10-12.<text:line-break/><text:line-break/>
<text:a xlink:type="simple" xlink:href="http://www.wissen-hilfe.de/_Wissen/locked/papers/te-si-2024-07-08-007.pdf" text:style-name="Internet_20_link" text:visited-style-name="Visited_20_Internet_20_Link">LINK</text:a><text:line-break/>König, Klaus W.: Regenwasser im Betrieb sicher nutzen.<text:line-break/>In: Technische Sicherheit, 14. Jg. 2024-07-08, S. 37-41.<text:line-break/><text:line-break/>
<text:a xlink:type="simple" xlink:href="http://www.wissen-hilfe.de/_Wissen/locked/papers/s-ing-2024-05-005.pdf" text:style-name="Internet_20_link" text:visited-style-name="Visited_20_Internet_20_Link">LINK</text:a><text:line-break/>Hensiek, Joerg: Absturzrisiken bei Höhenarbeitsplätzen<text:line-break/>Gefahren gebannt ?.<text:line-break/>In: Sicherheitsingenieur, 55.Jg.2024-05, S. 28-31.<text:line-break/><text:line-break/>
<text:a xlink:type="simple" xlink:href="http://www.wissen-hilfe.de/_Wissen/locked/papers/s-ing-2024-05-006.pdf" text:style-name="Internet_20_link" text:visited-style-name="Visited_20_Internet_20_Link">LINK</text:a><text:line-break/>Koch, Ulrich: Maßnahmen der Arbeitssicherheit bei Tätigkeiten auf der Dachfläche<text:line-break/>Absturzsicherung auf dem Dach.<text:line-break/>In: Sicherheitsingenieur, 55.Jg.2024-05, S. 32-3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text:line-break/>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text:line-break/>Aktive Brandvermeidung.<text:line-break/>In: Sicherheitsingenieur, 55.Jg.2024-06, S. 14-16.<text:line-break/><text:line-break/>
<text:a xlink:type="simple" xlink:href="http://www.wissen-hilfe.de/_Wissen/locked/papers/s-ing-2024-06-006.pdf" text:style-name="Internet_20_link" text:visited-style-name="Visited_20_Internet_20_Link">LINK</text:a><text:line-break/>Wilrich, Thomas: Verantwortung bei Bauversagen<text:line-break/>Brand im Heizkraftwerk durch Pfusch.<text:line-break/>In: Sicherheitsingenieur, 55.Jg.2024-06, S. 41-43.<text:line-break/><text:line-break/>
<text:a xlink:type="simple" xlink:href="http://www.wissen-hilfe.de/_Wissen/locked/papers/s-ing-2024-09-002.pdf" text:style-name="Internet_20_link" text:visited-style-name="Visited_20_Internet_20_Link">LINK</text:a><text:line-break/>Stöffler, Birgit: Neuer Referentenentwurf zur Gefahrstoffverordnung<text:line-break/>Streichung der Erkundungspflicht ?.<text:line-break/>In: Sicherheitsingenieur, 55. Jg.2024-09, S. 22-23.<text:line-break/><text:line-break/>
<text:a xlink:type="simple" xlink:href="http://www.wissen-hilfe.de/_Wissen/locked/papers/d-ing-2024-05-001.pdf" text:style-name="Internet_20_link" text:visited-style-name="Visited_20_Internet_20_Link">LINK</text:a><text:line-break/>Tiefenthaler, David: Betrachtungen zur Zukunft des Saale-Leipzig-Kanals<text:line-break/>An der Saale fernem Strande.<text:line-break/>In: Deutsches Ingenieurblatt, Ausgabe 05-2024, S. 40-44.<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text:line-break/>(Juristischer) Befund versus (praktische) Bedeutung.<text:line-break/>In: Die Sachverständigen, 51 Jg,2024-10, S. Seite 268-274.<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sis-2024-11-007.pdf" text:style-name="Internet_20_link" text:visited-style-name="Visited_20_Internet_20_Link">LINK</text:a><text:line-break/>Wilrich, Thomas: Absturz bei Instandhaltung einer Anlage auf dem Dach<text:line-break/>Fremdfirmenmanagement: Wann muss der Auftraggeber die bei ihm tätigen Beschäftigten des Auftragnehmers vor Sicherheitsrisiken warnen?.<text:line-break/>In: sicher ist sicher, 75. Jg.-2024-11, S. 521-523.<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b-2023-07-08-001.pdf" text:style-name="Internet_20_link" text:visited-style-name="Visited_20_Internet_20_Link">LINK</text:a><text:line-break/>Rothfuchs, Konrad: Wir müssen unseren Blick um mehr als 1,5° ändern!<text:line-break/>Ein Denkanstoß.<text:line-break/>In: Deutsches Ingenieurblatt, DIB 7 + 8-2022, S. 50-53.<text:line-break/><text:line-break/>
<text:a xlink:type="simple" xlink:href="http://www.wissen-hilfe.de/_Wissen/locked/papers/din-2023-04-001.pdf" text:style-name="Internet_20_link" text:visited-style-name="Visited_20_Internet_20_Link">LINK</text:a><text:line-break/>Finke, Hans; Prasuhn, Jürgen; Finkeldei, Jörg: Not- und Sicherheitsbeleuchtung<text:line-break/>in komplexes Regelwerk.<text:line-break/>In: DIN Mitteilungen, 102. Jg.2023-04, S. 13-20.<text:line-break/><text:line-break/>
<text:a xlink:type="simple" xlink:href="http://www.wissen-hilfe.de/_Wissen/locked/papers/dp-2023-06-001.pdf" text:style-name="Internet_20_link" text:visited-style-name="Visited_20_Internet_20_Link">LINK</text:a><text:line-break/>Paschen, Michael; Senk, Burkhard: Schadensanalyse und Schadensbehebung an geschweißten Stahlbrücken, Teil 1<text:line-break/>Maßnahmen für sicheren Betrieb.<text:line-break/>In: Der Praktiker, 75. Jg. 2023-06, S. 278-283.<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te-si-2023-05-06-002.pdf" text:style-name="Internet_20_link" text:visited-style-name="Visited_20_Internet_20_Link">LINK</text:a><text:line-break/>König, Klaus W.: Lass brennen<text:line-break/>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text:line-break/>Lagerung von Gefahrstoffen.<text:line-break/>In: Technische Sicherheit, 13. Jg. (2023) Nr. 05-06, S. 18-23.<text:line-break/><text:line-break/>
<text:a xlink:type="simple" xlink:href="http://www.wissen-hilfe.de/_Wissen/locked/papers/din-2023-12-001.pdf" text:style-name="Internet_20_link" text:visited-style-name="Visited_20_Internet_20_Link">LINK</text:a><text:line-break/>Kempa, Susan: Eurocodes<text:line-break/>Europaweit einheitliche Regeln für die Bemessung und Konstruktion von Ingenieurbauwerken.<text:line-break/>In: DIN Mitteilungen, 102. Jg.2023-12, S. 10-32.<text:line-break/><text:line-break/>
<text:a xlink:type="simple" xlink:href="http://www.wissen-hilfe.de/_Wissen/locked/papers/s-ing-2023-11-007.pdf" text:style-name="Internet_20_link" text:visited-style-name="Visited_20_Internet_20_Link">LINK</text:a><text:line-break/>Tischendorf, Markus: Sicherheit auf Baustellen<text:line-break/>Sicher arbeiten mit Beton.<text:line-break/>In: Sicherheitsingenieur, 54. Jg. 2023-11, S. 26-29.<text:line-break/><text:line-break/>
<text:a xlink:type="simple" xlink:href="http://www.wissen-hilfe.de/_Wissen/locked/papers/s-ing-2023-11-008.pdf" text:style-name="Internet_20_link" text:visited-style-name="Visited_20_Internet_20_Link">LINK</text:a><text:line-break/>Mittelstaedt, Heiko: Zusammenwirken von Arbeitsstättenrecht und Bauordnungsrecht<text:line-break/>Aber wir haben doch eine Baugenehmigung!.<text:line-break/>In: Sicherheitsingenieur, 54. Jg. 2023-11, S. 34-37.<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text:line-break/>Einigung - besserer Schutz der Beschäftigten in der EU vor den Risiken von Asbest.<text:line-break/>In: sicher ist sicher, 74.Jg.2023-11, S. 487-492.<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1.pdf" text:style-name="Internet_20_link" text:visited-style-name="Visited_20_Internet_20_Link">LINK</text:a><text:line-break/>Wiehl-Simon, Christine: Der Vorschlag der Kommission zur Bauproduktenverordnung - ein kritischer Überblick.<text:line-break/>In: ZfPC-Zeitschrift für Product Compliance, 1. Jg.  05-2022, S. 198-203.<text:line-break/><text:line-break/>
<text:a xlink:type="simple" xlink:href="http://www.wissen-hilfe.de/_Wissen/locked/papers/zfpc-2022-04-001.pdf" text:style-name="Internet_20_link" text:visited-style-name="Visited_20_Internet_20_Link">LINK</text:a><text:line-break/>Baier, Matthias; Baum, Alexander: Die größten Herausforderungen bei den nachträglichen Kontrollen im Rahmen der VO (EU) 2017/821 (Konfliktminerale-Verordnung).<text:line-break/>In: ZfPC-Zeitschrift für Product Compliance, 1. Jg.  04-2022, S. 154-159.<text:line-break/><text:line-break/>
<text:a xlink:type="simple" xlink:href="http://www.wissen-hilfe.de/_Wissen/locked/papers/te-si-2022-05-06-007.pdf" text:style-name="Internet_20_link" text:visited-style-name="Visited_20_Internet_20_Link">LINK</text:a><text:line-break/>Wilrich,Thomas: Persönliche Verantwortung für technische Sicherheit-Teil 1.<text:line-break/>In: Technische Sicherheit, 12. Jg. (2022) Nr. 05-06, S. 41-4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sis-2022-11-006.pdf" text:style-name="Internet_20_link" text:visited-style-name="Visited_20_Internet_20_Link">LINK</text:a><text:line-break/>Wilrich, Thomas: Der Kranunfall in Esebeck <text:line-break/>Strafurteil gegen Bauunternehmer wegen ungenügender Überprüfung und unsorgfältiger Überladung eines manipulierten Turmdrehkrans.<text:line-break/>In: sicher ist sicher, 73. Jg. 11-2022, S. 494-49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6-002.pdf" text:style-name="Internet_20_link" text:visited-style-name="Visited_20_Internet_20_Link">LINK</text:a><text:line-break/>Rühl, Reinhold; Wirth, Olaf; Leihner-Weygandt, Wolfgang: Weniger Quarzstaub auf Baustellen.<text:line-break/>In: sicher ist sicher, 73, Jg. 2022-06, S. 271-277.<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KAN Brief-2022-03-003.pdf" text:style-name="Internet_20_link" text:visited-style-name="Visited_20_Internet_20_Link">LINK</text:a><text:line-break/>Robert, Michael: Bauprodukte: Sicherheit darf kein optionales Extra sein.<text:line-break/>In: KAN  Brief Kommissin Arbeitsschutz und Normung 03-2022, KAN BRIEF 3/22, S. 11-12.<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
<text:a xlink:type="simple" xlink:href="http://www.wissen-hilfe.de/_Wissen/locked/papers/dSV-2022-07-08-004.pdf" text:style-name="Internet_20_link" text:visited-style-name="Visited_20_Internet_20_Link">LINK</text:a><text:line-break/>Townson, Thomas: VOB/C in der Sanierung.<text:line-break/>In: Der Sachverständige, 49. Jg. 07-08-2022, S. 190-191.<text:line-break/><text:line-break/>
<text:a xlink:type="simple" xlink:href="http://www.wissen-hilfe.de/_Wissen/locked/papers/dSV-2022-07-08-002.pdf" text:style-name="Internet_20_link" text:visited-style-name="Visited_20_Internet_20_Link">LINK</text:a><text:line-break/>Weinbacher, Ferdinand: WE “ B „ sagt, muss auch “ C „ sagen!.<text:line-break/>In: Der Sachverständige, 49. Jg. 07-08-2022, S. 187-188.<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ing-2022-10-002.pdf" text:style-name="Internet_20_link" text:visited-style-name="Visited_20_Internet_20_Link">LINK</text:a><text:line-break/>Budde- Siegel, Stefan: Sinn und Unsinn von Amokkonzepten ( am Beispiel NRW )<text:line-break/>Bei wem liegt die Verantwortung?.<text:line-break/>In: Deutsches Ingenieurblatt, DIB 10-2022, S. 52-54.<text:line-break/><text:line-break/>
<text:a xlink:type="simple" xlink:href="http://www.wissen-hilfe.de/_Wissen/locked/papers/d-ing-2022-10-001.pdf" text:style-name="Internet_20_link" text:visited-style-name="Visited_20_Internet_20_Link">LINK</text:a><text:line-break/>Petermann, Ina; Schwind, Wolfgang: Vergleich der Normansätze - Hintergrund – Korrekturen<text:line-break/>Dachschneelasten bei geneigten Solarpaneelen.<text:line-break/>In: Deutsches Ingenieurblatt, DIB 10-2022, S. 24-30.<text:line-break/><text:line-break/>
<text:a xlink:type="simple" xlink:href="http://www.wissen-hilfe.de/_Wissen/locked/papers/d-ing-2022-09-001.pdf" text:style-name="Internet_20_link" text:visited-style-name="Visited_20_Internet_20_Link">LINK</text:a><text:line-break/>Everling, Marc: Bauwerkintegrierte Photovoltaik ( BIPV )<text:line-break/>Von der Nische zum Massenmarkt.<text:line-break/>In: Deutsches Ingenieurblatt, DIB 09-2022, S. 47-49.<text:line-break/><text:line-break/>
<text:a xlink:type="simple" xlink:href="http://www.wissen-hilfe.de/_Wissen/locked/papers/d-ing-2022-07-08-003.pdf" text:style-name="Internet_20_link" text:visited-style-name="Visited_20_Internet_20_Link">LINK</text:a><text:line-break/>Feldmann, Angela; et al.:: Anwendungsbeispiele aus der Tragwerksplanung.<text:line-break/>In: Deutsches Ingenieurblatt, DIB 07-08-2022, S. 46-49.<text:line-break/><text:line-break/>
<text:a xlink:type="simple" xlink:href="http://www.wissen-hilfe.de/_Wissen/locked/papers/d-ing-2022-07-08-002.pdf" text:style-name="Internet_20_link" text:visited-style-name="Visited_20_Internet_20_Link">LINK</text:a><text:line-break/>Bienkowski, Adrian; Wolfarth, Lars: Bottom- up Ansatz: Wie eine Stadt durch Bausteine kategorisiert werden kann.<text:line-break/>In: Deutsches Ingenieurblatt, DIB 07-08-2022, S. 36-45.<text:line-break/><text:line-break/>
<text:a xlink:type="simple" xlink:href="http://www.wissen-hilfe.de/_Wissen/locked/papers/d-ing-2022-07-08-001.pdf" text:style-name="Internet_20_link" text:visited-style-name="Visited_20_Internet_20_Link">LINK</text:a><text:line-break/>Gebbeken, Norbert: Je besser die Prävention, desto einfacher ist die Bewältigung.<text:line-break/>In: Deutsches Ingenieurblatt, DIB 07-08-2022, S. 32-35.<text:line-break/><text:line-break/>
<text:a xlink:type="simple" xlink:href="http://www.wissen-hilfe.de/_Wissen/locked/papers/d-ing-2022-06-002.pdf" text:style-name="Internet_20_link" text:visited-style-name="Visited_20_Internet_20_Link">LINK</text:a><text:line-break/>Feldmann, Angela; et al.:: Entwurfsgrundsätze bei der Tragwerksplanung <text:line-break/>Die Klimakrise - Transformation der gebauten Umwelt.<text:line-break/>In: Deutsches Ingenieurblatt, DIB 6-2022, S. 40-44.<text:line-break/><text:line-break/>
<text:a xlink:type="simple" xlink:href="http://www.wissen-hilfe.de/_Wissen/locked/papers/d-ing-2020-06-003.pdf" text:style-name="Internet_20_link" text:visited-style-name="Visited_20_Internet_20_Link">LINK</text:a><text:line-break/>Dam, Franz: Whitepaper Technik zum Thema Türen<text:line-break/>Kostenloses Nachschlagemedium für Planende.<text:line-break/>In: Deutsches Ingenieurblatt - bauplaner, DIB 6-2022, S. 8-9.<text:line-break/><text:line-break/>
<text:a xlink:type="simple" xlink:href="http://www.wissen-hilfe.de/_Wissen/locked/papers/din-2022-10-001.pdf" text:style-name="Internet_20_link" text:visited-style-name="Visited_20_Internet_20_Link">LINK</text:a><text:line-break/>Edelhoff, Sebastian; Brunner, Markus: Gemeinsam Zukunft bauen - 75 Jahre Normenausschuß Bauwesen bei DIN.<text:line-break/>In: DIN Mitteilungen, 101. Jg.2022-10, S. 6-1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7-001.pdf" text:style-name="Internet_20_link" text:visited-style-name="Visited_20_Internet_20_Link">LINK</text:a><text:line-break/>Hachmann, Andreas: Alt und neu im Betonverguss<text:line-break/>Explosionsfestes Verschliessen zweier Bergwerksschächte.<text:line-break/>In: Der Praktiker, 73. Jg. 2021-07, S. 315-321.<text:line-break/><text:line-break/>
<text:a xlink:type="simple" xlink:href="http://www.wissen-hilfe.de/_Wissen/locked/papers/dp-2021-09-003.pdf" text:style-name="Internet_20_link" text:visited-style-name="Visited_20_Internet_20_Link">LINK</text:a><text:line-break/>Hachmann, Andreas: 1000 m auf einer Verlagerung<text:line-break/>Einbau einer Steigeleitung in einen Bergwerksschacht.<text:line-break/>In: Der Praktiker, 73. Jg. 2021-09, S. 434-439.<text:line-break/><text:line-break/>
<text:a xlink:type="simple" xlink:href="http://www.wissen-hilfe.de/_Wissen/locked/papers/d-ing-2021-10-001.pdf" text:style-name="Internet_20_link" text:visited-style-name="Visited_20_Internet_20_Link">LINK</text:a><text:line-break/>Jacob-Freitag, Susanne: Zustimmungen im Einzelfall für zwei Kranbahnen<text:line-break/>stahlharte Träger aus Holz.<text:line-break/>In: Deutsches Ingenieurblatt, DIB 10-2021, S. 20-25.<text:line-break/><text:line-break/>
<text:a xlink:type="simple" xlink:href="http://www.wissen-hilfe.de/_Wissen/locked/papers/din-2021-05-001.pdf" text:style-name="Internet_20_link" text:visited-style-name="Visited_20_Internet_20_Link">LINK</text:a><text:line-break/>Kempa, Susan: EUROCODES - Europäische Normen für die Bemessung und Konstruktion von Gebäuden und Ingenieurbauwerken<text:line-break/>Normenausschuss Bauwesen (NABau).<text:line-break/>In: DIN Mitteilungen, 100. Jg.2021-05, S. 30-32.<text:line-break/><text:line-break/>
<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1-005.pdf" text:style-name="Internet_20_link" text:visited-style-name="Visited_20_Internet_20_Link">LINK</text:a><text:line-break/>Wilrich, Thomas: Bautagebuch ist keine Arbeitszeiterfassung<text:line-break/>Wie die EU-Grundrechtscharta auf Arbeitszeitnachweise einwirkt.<text:line-break/>In: sicher ist sicher, 72. Jg. 2021-01, S. 39-41.<text:line-break/><text:line-break/>
<text:a xlink:type="simple" xlink:href="http://www.wissen-hilfe.de/_Wissen/locked/papers/sis-2021-06-004.pdf" text:style-name="Internet_20_link" text:visited-style-name="Visited_20_Internet_20_Link">LINK</text:a><text:line-break/>Faasch, Miriam: Verkeilte Brandschutztüren<text:line-break/>Gibt es einen Ausweg aus dem Dilemma zwischen Brandschutz und Nutzerfreundlichkeit?.<text:line-break/>In: sicher ist sicher, 72. Jg. 2021-06, S. 286-290.<text:line-break/><text:line-break/>
<text:a xlink:type="simple" xlink:href="http://www.wissen-hilfe.de/_Wissen/locked/papers/s-ing-2021-01-004.pdf" text:style-name="Internet_20_link" text:visited-style-name="Visited_20_Internet_20_Link">LINK</text:a><text:line-break/>Wilrich, Thomas: Die ungesicherte Betonplatte<text:line-break/>Grobe Fahrlässigkeit durch unzureichende Organisation, Unterweisung und Kontrolle.<text:line-break/>In: Sicherheitsingenieur, 52. Jg., 01/2021, S. 34-35.<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text:line-break/>Notfall- und Krisenmanagement: Rahmenvorgaben, -bedingungen und Hintergründe Teil 2.<text:line-break/>In: Sicherheitsingenieur, 52. Jg., 03/2021, S. 31-35.<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text:line-break/>Technische Brandschutzlösungen finden.<text:line-break/>In: Sicherheitsingenieur, 52. Jg., 07/2021, S. 8-11.<text:line-break/><text:line-break/>
<text:a xlink:type="simple" xlink:href="http://www.wissen-hilfe.de/_Wissen/locked/papers/te-si-2021-05-06-006.pdf" text:style-name="Internet_20_link" text:visited-style-name="Visited_20_Internet_20_Link">LINK</text:a><text:line-break/>Kater, Stefan: DIN EN 16034: Wie richtig anwenden? - Produktnorm regelt Herstellung und In-Verkehr-Bringen.<text:line-break/>In: Technische Sicherheit, Bd.11 (2021) Nr. 05-06, S. 25-28.<text:line-break/><text:line-break/>
<text:a xlink:type="simple" xlink:href="http://www.wissen-hilfe.de/_Wissen/locked/papers/te-si-2021-05-06-010.pdf" text:style-name="Internet_20_link" text:visited-style-name="Visited_20_Internet_20_Link">LINK</text:a><text:line-break/>Welsch, Matthias: Explosionsschutz für die Holzpelletproduktion.<text:line-break/>In: Technische Sicherheit, Bd.11 (2021) Nr. 05-06, S. 49-51.<text:line-break/><text:line-break/>
<text:a xlink:type="simple" xlink:href="http://www.wissen-hilfe.de/_Wissen/locked/papers/te-si-2021-05-06-012.pdf" text:style-name="Internet_20_link" text:visited-style-name="Visited_20_Internet_20_Link">LINK</text:a><text:line-break/>Bahn, Steffen; et al.: KAS-18- und was dann?<text:line-break/>Ein Ansatz zur Berücksichtigung der störfallrechtlichen Belange im Baurecht.<text:line-break/>In: Technische Sicherheit, Bd.11 (2021) Nr. 05-06, S. 54-61.<text:line-break/><text:line-break/>
<text:a xlink:type="simple" xlink:href="http://www.wissen-hilfe.de/_Wissen/locked/papers/te-si-2021-07-08-004.pdf" text:style-name="Internet_20_link" text:visited-style-name="Visited_20_Internet_20_Link">LINK</text:a><text:line-break/>Gehrig, Hans: Quaderförmige flüssigkeitsgefüllte Metallbehälter und -wannen unter Erdbebenbelastung.<text:line-break/>In: Technische Sicherheit, Bd.11 (2021) Nr. 07-08, S. 33-41.<text:line-break/><text:line-break/>
<text:a xlink:type="simple" xlink:href="http://www.wissen-hilfe.de/_Wissen/locked/papers/te-si-2021-07-08-006.pdf" text:style-name="Internet_20_link" text:visited-style-name="Visited_20_Internet_20_Link">LINK</text:a><text:line-break/>König, Klaus W.: Woher nehmen in Zeiten der Dürre?<text:line-break/>Wassermanagement für Parkanlagen und Sportrasenflächen: Sammlung und Bevorratung.<text:line-break/>In: Technische Sicherheit, Bd.11 (2021) Nr. 07-08, S. 47-50.<text:line-break/><text:line-break/>
<text:a xlink:type="simple" xlink:href="http://www.wissen-hilfe.de/_Wissen/locked/papers/te-si-2021-07-08-007.pdf" text:style-name="Internet_20_link" text:visited-style-name="Visited_20_Internet_20_Link">LINK</text:a><text:line-break/>Kionka, Tom: Schutz von Boden und Grundwasser.<text:line-break/>Wassergefährdende Flüssigkeiten sicher handhaben.<text:line-break/>In: Technische Sicherheit, Bd.11 (2021) Nr. 07-08, S. 51-5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4.pdf" text:style-name="Internet_20_link" text:visited-style-name="Visited_20_Internet_20_Link">LINK</text:a><text:line-break/>Meyer, Guido: Die Verantwortlichkeit des Bauherrn im Arbeitsschutzrecht bei der Ausführung von Bauvorhaben.<text:line-break/>In: ARP, Jg., 1 - 1/2020, S. 16-19.<text:line-break/><text:line-break/>
<text:a xlink:type="simple" xlink:href="http://www.wissen-hilfe.de/_Wissen/locked/papers/dp-2020-07-001.pdf" text:style-name="Internet_20_link" text:visited-style-name="Visited_20_Internet_20_Link">LINK</text:a><text:line-break/>Czysch, Martin: Zwischen den Zeilen lesen<text:line-break/>DIN EN ISO 12944-7: Beschichtungsstoffe - Korrosionsschutz von Stahlbauten durch Beschichtungssysteme- Teil 7: Ausführung und Überwachung der Beschichtungsarbeiten.<text:line-break/>In: Der Praktiker, 72. Jg. 2020-07, S. 332-334.<text:line-break/><text:line-break/>
<text:a xlink:type="simple" xlink:href="http://www.wissen-hilfe.de/_Wissen/locked/papers/dp-2020-09-002.pdf" text:style-name="Internet_20_link" text:visited-style-name="Visited_20_Internet_20_Link">LINK</text:a><text:line-break/>Groten, Gerd: Die Angst des Statikers vor der Schweißnahtreparatur durch Schweißen.<text:line-break/>Stirbt der Schweisskonstrukteur im Stahlbau aus?.<text:line-break/>In: Der Praktiker, 72. Jg. 2020-09, S. 446-453.<text:line-break/><text:line-break/>
<text:a xlink:type="simple" xlink:href="http://www.wissen-hilfe.de/_Wissen/locked/papers/dp-2020-09-003.pdf" text:style-name="Internet_20_link" text:visited-style-name="Visited_20_Internet_20_Link">LINK</text:a><text:line-break/>Schuster, Jochen: Der Weg zu Festigkeit und Schweißeignung.<text:line-break/>Schweisseignung von Stählen für den Stahlbau, Teil 3: Unlegierte Baustähle und ihre Metallurgische Entwicklung.<text:line-break/>In: Der Praktiker, 72. Jg. 2020-09, S. 460-467.<text:line-break/><text:line-break/>
<text:a xlink:type="simple" xlink:href="http://www.wissen-hilfe.de/_Wissen/locked/papers/dVS-2020-11-003.pdf" text:style-name="Internet_20_link" text:visited-style-name="Visited_20_Internet_20_Link">LINK</text:a><text:line-break/>: Rechtsprechung im Volltext.<text:line-break/>1 Folgen der Unionsrechtswidrigkeit der Mindest- und Höchstsätze der HOAI.<text:line-break/>In: Der Sachverständige, 47.Jg., DS 11/2020, S. 286-291.<text:line-break/><text:line-break/>
<text:a xlink:type="simple" xlink:href="http://www.wissen-hilfe.de/_Wissen/locked/papers/d-ing-2020-03-001.pdf" text:style-name="Internet_20_link" text:visited-style-name="Visited_20_Internet_20_Link">LINK</text:a><text:line-break/>Kalte, Peter; Wiesner, Michael: Trenne Leistung von Vergütung.<text:line-break/>Der Vertrag zählt.<text:line-break/>In: Deutsches Ingenieurblatt, DIB 03-2020, S. 42-43.<text:line-break/><text:line-break/>
<text:a xlink:type="simple" xlink:href="http://www.wissen-hilfe.de/_Wissen/locked/papers/d-ing-2020-10-001.pdf" text:style-name="Internet_20_link" text:visited-style-name="Visited_20_Internet_20_Link">LINK</text:a><text:line-break/>Gebbeken, Norbert: Der Ingenieur und seine Verantwortung.<text:line-break/>Dienstleister für die Gesellschaft?.<text:line-break/>In: Deutsches Ingenieurblatt, DIB 10-2020, S. 48-55.<text:line-break/><text:line-break/>
<text:a xlink:type="simple" xlink:href="http://www.wissen-hilfe.de/_Wissen/locked/papers/sis-2020-01-004.pdf" text:style-name="Internet_20_link" text:visited-style-name="Visited_20_Internet_20_Link">LINK</text:a><text:line-break/>Wilrich, Thomas: Der Grubeneinsturz beim Bau eines Technologie- und Prüfzentrums mit Teststrecke.<text:line-break/>Strafverantwortung eines Baggerfahrers und Bauleiters wegen fahrlässiger Tötung und Körperverletzung.<text:line-break/>In: sicher ist sicher, 71. Jg. 2020-01, S. 35-37.<text:line-break/><text:line-break/>
<text:a xlink:type="simple" xlink:href="http://www.wissen-hilfe.de/_Wissen/locked/papers/sis-2020-04-003.pdf" text:style-name="Internet_20_link" text:visited-style-name="Visited_20_Internet_20_Link">LINK</text:a><text:line-break/>Felz, Sebastian: Sorgfaltspflichten beim Rückwärtsfahren auf Baustellen.<text:line-break/>OLG Hamm, Urt. v. 21.05.2019, 9 U 56/18.<text:line-break/>In: sicher ist sicher, 71. Jg. 2020-04, S. 199-200.<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text:line-break/>(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5.pdf" text:style-name="Internet_20_link" text:visited-style-name="Visited_20_Internet_20_Link">LINK</text:a><text:line-break/>M.Sc&amp;M.Eng; Muro, Donato: Das Zusammenwirken von Brand- und Arbeitsschutz.<text:line-break/>In: sicher ist sicher, 71. Jg. 2020-06, S. 310-311.<text:line-break/><text:line-break/>
<text:a xlink:type="simple" xlink:href="http://www.wissen-hilfe.de/_Wissen/locked/papers/sis-2020-07-08-005.pdf" text:style-name="Internet_20_link" text:visited-style-name="Visited_20_Internet_20_Link">LINK</text:a><text:line-break/>Wilrich, Thomas: Der Sturz des Gymnasiasten in den Klosterbrunnen.<text:line-break/>In: sicher ist sicher, 71. Jg. 2020-07-08, S. 354-359.<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5.pdf" text:style-name="Internet_20_link" text:visited-style-name="Visited_20_Internet_20_Link">LINK</text:a><text:line-break/>Reidenbach, Hans-Dieter: Werden eigene Grenzwerte bei optischer Strahlung auch für die Allgemeinbevölkerung benötigt? <text:line-break/>(Teil 4 von 4).<text:line-break/>In: sicher ist sicher, 71. Jg. 2020-11, S. 494-497.<text:line-break/><text:line-break/>
<text:a xlink:type="simple" xlink:href="http://www.wissen-hilfe.de/_Wissen/locked/papers/s-ing-2020-03-002.pdf" text:style-name="Internet_20_link" text:visited-style-name="Visited_20_Internet_20_Link">LINK</text:a><text:line-break/>Rottmann, Rainer: Das Spiel mit dem Feuer: Brandschutzschalter - … und kein Ende?<text:line-break/>Überarbeitete DIN VDE 0100-420.<text:line-break/>In: Sicherheitsingenieur, 51. Jg., 03/2020, S. 12-14.<text:line-break/><text:line-break/>
<text:a xlink:type="simple" xlink:href="http://www.wissen-hilfe.de/_Wissen/locked/papers/s-ing-2020-04-003.pdf" text:style-name="Internet_20_link" text:visited-style-name="Visited_20_Internet_20_Link">LINK</text:a><text:line-break/>Pieper, Birgit: Schutzmaßnahmen bei Arbeiten im Freien.<text:line-break/>Tipps für die Praxis.<text:line-break/>In: Sicherheitsingenieur, 51. Jg., 04/2020, S. 33-35.<text:line-break/><text:line-break/>
<text:a xlink:type="simple" xlink:href="http://www.wissen-hilfe.de/_Wissen/locked/papers/te-si-2020-01-02-001.pdf" text:style-name="Internet_20_link" text:visited-style-name="Visited_20_Internet_20_Link">LINK</text:a><text:line-break/>Konersmann, Rainer: Warum stürzen Brücken ein?.<text:line-break/>In: Technische Sicherheit, Bd.10 (2020) Nr. 01-02, S. 10-20.<text:line-break/><text:line-break/>
<text:a xlink:type="simple" xlink:href="http://www.wissen-hilfe.de/_Wissen/locked/papers/te-si-2020-03-006.pdf" text:style-name="Internet_20_link" text:visited-style-name="Visited_20_Internet_20_Link">LINK</text:a><text:line-break/>Lüdemann, Kai: Schwachstellen beim Brand- und Arbeitsschutz auf Großbaustellen.<text:line-break/>In: Technische Sicherheit, Bd.10 (2020) Nr. 03, S. 26-27.<text:line-break/><text:line-break/>
<text:a xlink:type="simple" xlink:href="http://www.wissen-hilfe.de/_Wissen/locked/papers/te-si-2020-04-05-002.pdf" text:style-name="Internet_20_link" text:visited-style-name="Visited_20_Internet_20_Link">LINK</text:a><text:line-break/>Konersmann, Rainer: Hohe Häuser - hohes Risiko? <text:line-break/>Hochbau und Brandschutz.<text:line-break/>In: Technische Sicherheit, 10. Jg 2020-Nr. 04-05, S. 17-27.<text:line-break/><text:line-break/>
<text:a xlink:type="simple" xlink:href="http://www.wissen-hilfe.de/_Wissen/locked/papers/te-si-2020-04-05-004.pdf" text:style-name="Internet_20_link" text:visited-style-name="Visited_20_Internet_20_Link">LINK</text:a><text:line-break/>Hilse, Annika: Sicher Arbeiten in großer Höhe. <text:line-break/>Absturzsicherung.<text:line-break/>In: Technische Sicherheit, 10. Jg 2020-Nr. 04-05, S. 44-45.<text:line-break/><text:line-break/>
<text:a xlink:type="simple" xlink:href="http://www.wissen-hilfe.de/_Wissen/locked/papers/te-si-2020-07-08-001.pdf" text:style-name="Internet_20_link" text:visited-style-name="Visited_20_Internet_20_Link">LINK</text:a><text:line-break/>Zülch, Stephan; Langstrof, Alexandra: Baudenkmale vor Brand schützen.<text:line-break/>In: Technische Sicherheit, 10. Jg 2020-Nr. 07-08, S. 10-14.<text:line-break/><text:line-break/>
<text:a xlink:type="simple" xlink:href="http://www.wissen-hilfe.de/_Wissen/locked/papers/te-si-2020-10-004.pdf" text:style-name="Internet_20_link" text:visited-style-name="Visited_20_Internet_20_Link">LINK</text:a><text:line-break/>Kionka, Tom: EuGH lenkt Abscheider auf normative Zweigleisigkeit.<text:line-break/>Leichtflüssigkeitsabscheider.<text:line-break/>In: Technische Sicherheit, 10. Jg 2020-Nr. 10, S. 38-40.<text:line-break/><text:line-break/>
<text:a xlink:type="simple" xlink:href="http://www.wissen-hilfe.de/_Wissen/locked/papers/te-si-2020-11-12-004.pdf" text:style-name="Internet_20_link" text:visited-style-name="Visited_20_Internet_20_Link">LINK</text:a><text:line-break/>Koch, Stefan: Brandschutz und Bestandsschutz.<text:line-break/>Die rechtlichen Grundlagen für den sicheren und wirtschaftlichen Umgang mit Brandschutz im Bestand.<text:line-break/>In: Technische Sicherheit, 13. Jg 2020-Nr. 11-12, S. 24-2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p-2019-03-002.pdf" text:style-name="Internet_20_link" text:visited-style-name="Visited_20_Internet_20_Link">LINK</text:a><text:line-break/>Trillmich, Rainer: Änderungen im Detail. DIE AKTUALISIERTEN NORMEN ZUM BOLZENSCHWEISSEN DIN EN ISO 14555 UND DIN EN ISO 13918.<text:line-break/>In: Der Praktiker, 71. Jg. 2019-3, S. 112-116.<text:line-break/><text:line-break/>
<text:a xlink:type="simple" xlink:href="http://www.wissen-hilfe.de/_Wissen/locked/papers/dp-2019-1-2-001.pdf" text:style-name="Internet_20_link" text:visited-style-name="Visited_20_Internet_20_Link">LINK</text:a><text:line-break/>Otten Andreas: Was Lange währt, wird endlich gut? WELCHE ÄNDERUNGEN BRINGT DIE NEUE DIN EN 1090-2?.<text:line-break/>In: Der Praktiker, 71. Jg. 2019-1-2, S. 23-25.<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text:line-break/>Fundamenterder-Erdungsanlagen 05-2019.<text:line-break/>In: Der Sachverständige, 46.Jg., DS 9/2019, S. 208-218.<text:line-break/><text:line-break/>
<text:a xlink:type="simple" xlink:href="http://www.wissen-hilfe.de/_Wissen/locked/papers/d-ing-2019-10-001.pdf" text:style-name="Internet_20_link" text:visited-style-name="Visited_20_Internet_20_Link">LINK</text:a><text:line-break/>Lachmann, Stefan: Schneelast- und Windzonen richtig bestimmen. <text:line-break/>Vorsicht bei ungenauen Tabellenangaben.<text:line-break/>In: Deutsches Ingenieurblatt, DIB 10-2019, S. 33-39.<text:line-break/><text:line-break/>
<text:a xlink:type="simple" xlink:href="http://www.wissen-hilfe.de/_Wissen/locked/papers/sis-2019-04-001.pdf" text:style-name="Internet_20_link" text:visited-style-name="Visited_20_Internet_20_Link">LINK</text:a><text:line-break/>Pillar, Florian: Der Brandschutz im bauordnungsrechtlichen Genehmigungsverfahren für Arbeitsstätten.<text:line-break/>In: sicher ist sicher, 70. Jg. 2019-04, S. 162-165.<text:line-break/><text:line-break/>
<text:a xlink:type="simple" xlink:href="http://www.wissen-hilfe.de/_Wissen/locked/papers/sis-2019-06-006.pdf" text:style-name="Internet_20_link" text:visited-style-name="Visited_20_Internet_20_Link">LINK</text:a><text:line-break/>Wilrich, Thomas: Kein Bestandsschutz für Büroräume ohne nach außen öffnende Fluchttür.<text:line-break/>Warum selbst eine konkrete Nachtragsgenehmigung der Fluchtrichtung dem Betreiber wegen der dynamischen ArbStättV nichts nützt.<text:line-break/>In: sicher ist sicher, 70. Jg. 2019-06, S. 306-310.<text:line-break/><text:line-break/>
<text:a xlink:type="simple" xlink:href="http://www.wissen-hilfe.de/_Wissen/locked/papers/sis-2019-10-003.pdf" text:style-name="Internet_20_link" text:visited-style-name="Visited_20_Internet_20_Link">LINK</text:a><text:line-break/>Dietrich, Matthias; Pillar, Florian: Über die Aufschlagrichtung von Notausgangstüren.<text:line-break/>In: sicher ist sicher, 70. Jg. 2019-10, S. 454-459.<text:line-break/><text:line-break/>
<text:a xlink:type="simple" xlink:href="http://www.wissen-hilfe.de/_Wissen/locked/papers/te-si-2019-05-005.pdf" text:style-name="Internet_20_link" text:visited-style-name="Visited_20_Internet_20_Link">LINK</text:a><text:line-break/>Wenner, Andy: Aerosollöschanlagen.<text:line-break/>In: Technische Sicherheit, Bd.9 (2019) Nr. 5, S. 41-43.<text:line-break/><text:line-break/>
<text:a xlink:type="simple" xlink:href="http://www.wissen-hilfe.de/_Wissen/locked/papers/te-si-2019-06-008.pdf" text:style-name="Internet_20_link" text:visited-style-name="Visited_20_Internet_20_Link">LINK</text:a><text:line-break/>Stöckmann, Achim: Arbeitsschutz im Brandschutzkonzept.<text:line-break/>In: Technische Sicherheit, Bd.9 (2019) Nr. 6, S. 46-50.<text:line-break/><text:line-break/>
<text:a xlink:type="simple" xlink:href="http://www.wissen-hilfe.de/_Wissen/locked/papers/te-si-2019-09-001.pdf" text:style-name="Internet_20_link" text:visited-style-name="Visited_20_Internet_20_Link">LINK</text:a><text:line-break/>Pfeifer,Philipp; Scherer, Thomas; Lorenz, Dirk: Neuerungen im Bauproduktenrecht - praxistauglich?<text:line-break/>aBG, abZ, ETA, abP, ZiE, vBG, ü, CE, etc.: Die Verwirrung um Nachweise.<text:line-break/>In: Technische Sicherheit, Bd.9 (2019) Nr. 9, S. 11-15.<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ib-2018-09-001.pdf" text:style-name="Internet_20_link" text:visited-style-name="Visited_20_Internet_20_Link">LINK</text:a><text:line-break/>Seitz, Thomas: Wie sensible Technik im smarten Gebäude zuverlässig funktioniert. Blitz- und Überspannungsschutz.<text:line-break/>In: DIB Deutsches Ingenieurblatt, DIB 9-2018, S. 24-28.<text:line-break/><text:line-break/>
<text:a xlink:type="simple" xlink:href="http://www.wissen-hilfe.de/_Wissen/locked/papers/mfo-2018-7-8.pdf" text:style-name="Internet_20_link" text:visited-style-name="Visited_20_Internet_20_Link">LINK</text:a><text:line-break/>Rothbauer, Christian / Czysch, Martin: Die neue DIN EN ISO 12944. Das ändert sich für den Anwender, Einkäufer und Planer.<text:line-break/>In: Magazin für Oberflächentechnik, 72(208)7-8, S. 27-29.<text:line-break/><text:line-break/>
<text:a xlink:type="simple" xlink:href="http://www.wissen-hilfe.de/_Wissen/locked/papers/sis-2018-01-003.pdf" text:style-name="Internet_20_link" text:visited-style-name="Visited_20_Internet_20_Link">LINK</text:a><text:line-break/>Wilrich, Thomas: Der Arbeitsunfall beim. Parkhausbau und der Verantwortungsumfang des SiGeKo.
Ein schwach begründeter Strafbefehl gegen einen Sicherheits- und Gesundheitsschutzkoordinator wegen fehlender Absturzsicherung.<text:line-break/>In: sicher ist sicher, 69. Jg. 2018-01, S. 28-31.<text:line-break/><text:line-break/>
<text:a xlink:type="simple" xlink:href="http://www.wissen-hilfe.de/_Wissen/locked/papers/sis-2018-02-004.pdf" text:style-name="Internet_20_link" text:visited-style-name="Visited_20_Internet_20_Link">LINK</text:a><text:line-break/>Wilrich, Thomas; Wilrich, Cordula: Die Explosion beim Bau der Salzgrotte in St. Ingbert.<text:line-break/>In: sicher ist sicher, 69. Jg. 2018-02, S. 72-78.<text:line-break/><text:line-break/>
<text:a xlink:type="simple" xlink:href="http://www.wissen-hilfe.de/_Wissen/locked/papers/sis-2018-06-001.pdf" text:style-name="Internet_20_link" text:visited-style-name="Visited_20_Internet_20_Link">LINK</text:a><text:line-break/>Dudek, Thomas; Helmus, Manfred: Die „Digitale Unterlage für spätere Arbeiten“
Teil 1: Building Information Modeling- BIM-Ziele.<text:line-break/>In: sicher ist sicher, 69. Jg. 2018-06, S. 265-268.<text:line-break/><text:line-break/>
<text:a xlink:type="simple" xlink:href="http://www.wissen-hilfe.de/_Wissen/locked/papers/sis-2018-06-002.pdf" text:style-name="Internet_20_link" text:visited-style-name="Visited_20_Internet_20_Link">LINK</text:a><text:line-break/>Kohte, Wolfgang: Arbeitsstättenrecht gegen Bauordnungsrecht - ein lösbarer Konflikt.<text:line-break/>In: sicher ist sicher, 69. Jg. 2018-06, S. 169-273.<text:line-break/><text:line-break/>
<text:a xlink:type="simple" xlink:href="http://www.wissen-hilfe.de/_Wissen/locked/papers/sis-2018-07-08-002.pdf" text:style-name="Internet_20_link" text:visited-style-name="Visited_20_Internet_20_Link">LINK</text:a><text:line-break/>Dudek, Thomas; Helmus, Manfred: Die „Digitale Unterlage für spätere Arbeiten“<text:line-break/>Teil2: Das Organisationshandbuch (BIM-Konzept).<text:line-break/>In: sicher ist sicher, 69. Jg. 2018-07-08, S. 322-326.<text:line-break/><text:line-break/>
<text:a xlink:type="simple" xlink:href="http://www.wissen-hilfe.de/_Wissen/locked/papers/sis-2018-09-003.pdf" text:style-name="Internet_20_link" text:visited-style-name="Visited_20_Internet_20_Link">LINK</text:a><text:line-break/>Dudek, Thomas; Helmus, Manfred: Die „Digitale Unterlage für spätere Arbeiten“<text:line-break/>Teil3: Das Informations- und Dokumentenmanagement (BIM-Management).<text:line-break/>In: sicher ist sicher, 69. Jg. 2018-09, S. 376-380.<text:line-break/><text:line-break/>
<text:a xlink:type="simple" xlink:href="http://www.wissen-hilfe.de/_Wissen/locked/papers/sis-2018-11-004.pdf" text:style-name="Internet_20_link" text:visited-style-name="Visited_20_Internet_20_Link">LINK</text:a><text:line-break/>Daub, Michael; Welz, Torsten: Brandfrüherkennung im Tanklager.<text:line-break/>Gleiches Sicherheitsniveau mit alternativem Sanierungskonzept<text:line-break/>.<text:line-break/>In: sicher ist sicher, 69. Jg. 2018-11, S. 488-491.<text:line-break/><text:line-break/>
<text:a xlink:type="simple" xlink:href="http://www.wissen-hilfe.de/_Wissen/locked/papers/sis-2018-12-003.pdf" text:style-name="Internet_20_link" text:visited-style-name="Visited_20_Internet_20_Link">LINK</text:a><text:line-break/>Schlüter, Anke: Freie Bewegungsfläche auf Autobahnbaustellen.<text:line-break/>In: sicher ist sicher, 69. Jg. 2018-12, S. 542-546.<text:line-break/><text:line-break/>
<text:a xlink:type="simple" xlink:href="http://www.wissen-hilfe.de/_Wissen/locked/papers/te-si-2018-01-02-001.pdf" text:style-name="Internet_20_link" text:visited-style-name="Visited_20_Internet_20_Link">LINK</text:a><text:line-break/>Schwing,Stefan: Bestandsschutz im Brandschutz? Auswirkungen von kleinen und großen Änderungen im Industriebau.<text:line-break/>In: Technische Sicherheit, 8. Jg Bd.8 (2018) Nr.1/2, S. 9-14.<text:line-break/><text:line-break/>
<text:a xlink:type="simple" xlink:href="http://www.wissen-hilfe.de/_Wissen/locked/papers/te-si-2018-01-02-002.pdf" text:style-name="Internet_20_link" text:visited-style-name="Visited_20_Internet_20_Link">LINK</text:a><text:line-break/>Hegger, Thomas: Drei Jahre Muster-Industriebau-Richtlinie. Erfahrungen mit den neuen Regeln zur Rauchableitung und zum Rauchabzug.<text:line-break/>In: Technische Sicherheit, 8. Jg Bd.8 (2018) Nr.1/2, S. 15-18.<text:line-break/><text:line-break/>
<text:a xlink:type="simple" xlink:href="http://www.wissen-hilfe.de/_Wissen/locked/papers/te-si-2018-01-02-005.pdf" text:style-name="Internet_20_link" text:visited-style-name="Visited_20_Internet_20_Link">LINK</text:a><text:line-break/>Geoerg, Paul et al.:: Bewegung besonderer Personengruppen - Berücksichtigung von Barrierefreiheit.<text:line-break/>In: Technische Sicherheit, 8. Jg Bd.8 (2018) Nr.1/2, S. 38-43.<text:line-break/><text:line-break/>
<text:a xlink:type="simple" xlink:href="http://www.wissen-hilfe.de/_Wissen/locked/papers/te-si-2018-01-02-008.pdf" text:style-name="Internet_20_link" text:visited-style-name="Visited_20_Internet_20_Link">LINK</text:a><text:line-break/>Rüschenschmidt, Thomas: Inklusion im Betrieb: Barrierefreie Fluchtwege.<text:line-break/>In: Technische Sicherheit, 8. Jg Bd.8 (2018) Nr.1/2, S. 51-52.<text:line-break/><text:line-break/>
<text:a xlink:type="simple" xlink:href="http://www.wissen-hilfe.de/_Wissen/locked/papers/te-si-2018-07-08-006.pdf" text:style-name="Internet_20_link" text:visited-style-name="Visited_20_Internet_20_Link">LINK</text:a><text:line-break/>Festag, Sebastian: Untersuchung der Wirksamkeit von anlagentechnischen Brandschutzmaßnahmen. Exemplarische Ergebnisse für einen aktuellen Überblick.<text:line-break/>In: Technische Sicherheit, Bd.8 (2018) Nr. 7/8, S. 34-40.<text:line-break/><text:line-break/>
<text:a xlink:type="simple" xlink:href="http://www.wissen-hilfe.de/_Wissen/locked/papers/te-si-2018-09-002.pdf" text:style-name="Internet_20_link" text:visited-style-name="Visited_20_Internet_20_Link">LINK</text:a><text:line-break/>Scherer, Thomas; Diewald, Philpp; Lorenz, Dirk: Dokumentation brandschutztechnisch relevanter Daten.<text:line-break/>In: Technische Sicherheit, Bd.8 (2018) Nr. 9, S. 10-16.<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Bf-2017-02-001.pdf" text:style-name="Internet_20_link" text:visited-style-name="Visited_20_Internet_20_Link">LINK</text:a><text:line-break/>Schramke, Karen : Leiten und orientieren - alles im Sinne der Nutzer.<text:line-break/>In: Barrierefrei, BF - 2.2017, S. 12-17.<text:line-break/><text:line-break/>
<text:a xlink:type="simple" xlink:href="http://www.wissen-hilfe.de/_Wissen/locked/papers/Bf-2017-02-002.pdf" text:style-name="Internet_20_link" text:visited-style-name="Visited_20_Internet_20_Link">LINK</text:a><text:line-break/>Metlitzky, Nadine: Öffentliche Gebäude - Was, wann, wo barrierefrei?.<text:line-break/>In: Barrierefrei, BF - 2.2017, S. 20-23.<text:line-break/><text:line-break/>
<text:a xlink:type="simple" xlink:href="http://www.wissen-hilfe.de/_Wissen/locked/papers/dVS-2017-05-001.pdf" text:style-name="Internet_20_link" text:visited-style-name="Visited_20_Internet_20_Link">LINK</text:a><text:line-break/>Ziegler, Thomas: Harmonisierte Normen sind Teil des Unionsrechts-Konsequenzen für die Arbeit des (gerichtlichen) Sachverständigen.<text:line-break/>In: Der Sachverständige, 44. Jg., DS 5/2017, S. 117-123.<text:line-break/><text:line-break/>
<text:a xlink:type="simple" xlink:href="http://www.wissen-hilfe.de/_Wissen/locked/papers/dVS-2017-06-003.pdf" text:style-name="Internet_20_link" text:visited-style-name="Visited_20_Internet_20_Link">LINK</text:a><text:line-break/>: Urteile aus 44. Jg., DS 6/2017.<text:line-break/>In: Der Sachverständige, 44. Jg., DS 6/2017, S. 166-168.<text:line-break/><text:line-break/>
<text:a xlink:type="simple" xlink:href="http://www.wissen-hilfe.de/_Wissen/locked/papers/dib-2017-06-002.pdf" text:style-name="Internet_20_link" text:visited-style-name="Visited_20_Internet_20_Link">LINK</text:a><text:line-break/>Kalte, Peter; Wiesner, Michael: Was ist wichtig für Ingenieurverträge ?.<text:line-break/>In: DIB Deutsches Ingenieurblatt, DIB 6-2017, S. 49 - 52.<text:line-break/><text:line-break/>
<text:a xlink:type="simple" xlink:href="http://www.wissen-hilfe.de/_Wissen/locked/papers/dib-2017-07-08-001.pdf" text:style-name="Internet_20_link" text:visited-style-name="Visited_20_Internet_20_Link">LINK</text:a><text:line-break/>Kalte, Peter; Wiesner, Michael: Das Honorar für Maschinen- und Verfahrenstechnik.<text:line-break/>In: DIB Deutsches Ingenieurblatt, DIB 7-8-2017, S. 43 - 45.<text:line-break/><text:line-break/>
<text:a xlink:type="simple" xlink:href="http://www.wissen-hilfe.de/_Wissen/locked/papers/sis-2017-02-006.pdf" text:style-name="Internet_20_link" text:visited-style-name="Visited_20_Internet_20_Link">LINK</text:a><text:line-break/>Wilrich, Thomas: Der Sturz vom Baugerüst und die DIN4420.
Wie das OLG Celle die Verantwortung von Gerüsthersteller und Gerüstnutzer abgrenzt.<text:line-break/>In: sicher ist sicher, 68. Jg. 2017-02, S. 81-82.<text:line-break/><text:line-break/>
<text:a xlink:type="simple" xlink:href="http://www.wissen-hilfe.de/_Wissen/locked/papers/sis-2017-04-002.pdf" text:style-name="Internet_20_link" text:visited-style-name="Visited_20_Internet_20_Link">LINK</text:a><text:line-break/>Pillar, Florian: Arbeitsstätten im Bestand.<text:line-break/>Abstimmungsbedarf zwischen Arbeitsschutz und Brandschutz.<text:line-break/>In: sicher ist sicher, 68. Jg. 2017-04, S. 168-173.<text:line-break/><text:line-break/>
<text:a xlink:type="simple" xlink:href="http://www.wissen-hilfe.de/_Wissen/locked/papers/sis-2017-04-007.pdf" text:style-name="Internet_20_link" text:visited-style-name="Visited_20_Internet_20_Link">LINK</text:a><text:line-break/>Mühlemeyer,Christoph; Mittag, Christian: Zum Schwerpunktthema Brand- und Explosionsschutz.<text:line-break/>In: sicher ist sicher, 68. Jg. 2017-04, S. 199-201.<text:line-break/><text:line-break/>
<text:a xlink:type="simple" xlink:href="http://www.wissen-hilfe.de/_Wissen/locked/papers/sis-2017-11-003.pdf" text:style-name="Internet_20_link" text:visited-style-name="Visited_20_Internet_20_Link">LINK</text:a><text:line-break/>Citrich, Gerhard; LeihnerWeygandt, Wolfgang; Rühl, Reinhold: Asbest in Putzen -wo liegt eigentlich das Problem?.<text:line-break/>In: sicher ist sicher, 68. Jg. 2017-11, S. 486-491.<text:line-break/><text:line-break/>
<text:a xlink:type="simple" xlink:href="http://www.wissen-hilfe.de/_Wissen/locked/papers/sis-2017-11-004.pdf" text:style-name="Internet_20_link" text:visited-style-name="Visited_20_Internet_20_Link">LINK</text:a><text:line-break/>Schmidt, Eberhard: Staubfreisetzung bei der Handhabung von Pulvern und Schüttgütern.<text:line-break/>In: sicher ist sicher, 68. Jg. 2017-11, S. 492-497.<text:line-break/><text:line-break/>
<text:a xlink:type="simple" xlink:href="http://www.wissen-hilfe.de/_Wissen/locked/papers/te-si-2017-01-02-008.pdf" text:style-name="Internet_20_link" text:visited-style-name="Visited_20_Internet_20_Link">LINK</text:a><text:line-break/>Gunreben, Walter: Lösungen für staubarmes Arbeiten in der Bauwirtschaft.<text:line-break/>In: Technische Sicherheit, 7. Jg. Bd.7 (2017) Nr. 01/02, S. 47-48.<text:line-break/><text:line-break/>
<text:a xlink:type="simple" xlink:href="http://www.wissen-hilfe.de/_Wissen/locked/papers/te-si-2017-03-008.pdf" text:style-name="Internet_20_link" text:visited-style-name="Visited_20_Internet_20_Link">LINK</text:a><text:line-break/>Gunreben, Walter: Lösungen für staubarmes Arbeiten in der Bauwirtschaft.<text:line-break/>In: Technische Sicherheit, 7. Jg. Bd.7 (2017) Nr. 3, S. 57-58.<text:line-break/><text:line-break/>
<text:a xlink:type="simple" xlink:href="http://www.wissen-hilfe.de/_Wissen/locked/papers/te-si-2017-05-005.pdf" text:style-name="Internet_20_link" text:visited-style-name="Visited_20_Internet_20_Link">LINK</text:a><text:line-break/>Konersmann, Rainer: Verkehrsbauwerke mit hohem Risiko: Bewegliche Brücken.<text:line-break/>In: Technische Sicherheit, 7. Jg. Bd.7 (2017) Nr. 5, S. 34-41.<text:line-break/><text:line-break/>
<text:a xlink:type="simple" xlink:href="http://www.wissen-hilfe.de/_Wissen/locked/papers/te-si-2017-07-08-002.pdf" text:style-name="Internet_20_link" text:visited-style-name="Visited_20_Internet_20_Link">LINK</text:a><text:line-break/>Andres, Matthias: Die Anwendung der TRAS 320 „Umgebungsbedingte Gefahrenquellen Wind, Schnee und Eis„.<text:line-break/>In: Technische Sicherheit, 7. Jg. Bd.7 (2017) Nr. 7/8, S. 16-19.<text:line-break/><text:line-break/>
<text:a xlink:type="simple" xlink:href="http://www.wissen-hilfe.de/_Wissen/locked/papers/te-si-2017-11-12-002.pdf" text:style-name="Internet_20_link" text:visited-style-name="Visited_20_Internet_20_Link">LINK</text:a><text:line-break/>Müller, Norbert: Rückhaltung von Löschwasser unter der AwSV.<text:line-break/>In: Technische Sicherheit, 7. Jg. Bd.7 (2017) Nr.11/12, S. 16-18.<text:line-break/><text:line-break/>
<text:a xlink:type="simple" xlink:href="http://www.wissen-hilfe.de/_Wissen/locked/papers/te-ue-2017-04-034.pdf" text:style-name="Internet_20_link" text:visited-style-name="Visited_20_Internet_20_Link">LINK</text:a><text:line-break/>Kaschner, Morten: Anforderungen an den Stahlbau im industriellen Anlagenbau.<text:line-break/>In: Technische Überwachung, Bd. 58, 2017-04, S. 125-129.<text:line-break/><text:line-break/>
<text:a xlink:type="simple" xlink:href="http://www.wissen-hilfe.de/_Wissen/locked/papers/vdsi-2017-01-001.pdf" text:style-name="Internet_20_link" text:visited-style-name="Visited_20_Internet_20_Link">LINK</text:a><text:line-break/>Grauer, Frank: Sicherer arbeiten.<text:line-break/>In: VDSI, VDSIaktuell 01.2017, S. 06-0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09-004.pdf" text:style-name="Internet_20_link" text:visited-style-name="Visited_20_Internet_20_Link">LINK</text:a><text:line-break/>Mährlein, Jörg /Löhr, Volker: Die Frage der Haftung. Durchführung der werkseigenen Produktionskontrolle, Teil 1.<text:line-break/>In: Der Praktiker, 61. Jg 2010-09, S. 352 - 354.<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6-08-003.pdf" text:style-name="Internet_20_link" text:visited-style-name="Visited_20_Internet_20_Link">LINK</text:a><text:line-break/>Heerdt, Katrin: Kehrtwende durch aktuelle Rechtsprechung? Insolvenz am Bau.<text:line-break/>In: Der Praktiker, 68. Jg 2016-08, S. 359 .<text:line-break/><text:line-break/>
<text:a xlink:type="simple" xlink:href="http://www.wissen-hilfe.de/_Wissen/locked/papers/dib-2016-07-08-001.pdf" text:style-name="Internet_20_link" text:visited-style-name="Visited_20_Internet_20_Link">LINK</text:a><text:line-break/>Kalte, Peter / Wiesner, Michael : Wo beginnt, wo endet der Auftrag? Der Auftragsgegenstand zählt.<text:line-break/>In: DIB Deutsches Ingenieurblatt, DIB 7-8 2016, S. 48 - 49.<text:line-break/><text:line-break/>
<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th-zn-2016-02-001.pdf" text:style-name="Internet_20_link" text:visited-style-name="Visited_20_Internet_20_Link">LINK</text:a><text:line-break/>Institut Feuerverzinken: Einfacher und anwenderfreundIicher. DASt-Richtlinie 022 wurde überarbeitet.<text:line-break/>In: Feuerverzinken, 45. Jg 2016-02, S. 14 - 15.<text:line-break/><text:line-break/>
<text:a xlink:type="simple" xlink:href="http://www.wissen-hilfe.de/_Wissen/locked/papers/sis-2014-09-004.pdf" text:style-name="Internet_20_link" text:visited-style-name="Visited_20_Internet_20_Link">LINK</text:a><text:line-break/>Mahr, Torsten: Kollektivschutz geht vor!.<text:line-break/>In: sicher ist sicher, 65. Jg 2014-09, S. 457 - 459.<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4-12-003.pdf" text:style-name="Internet_20_link" text:visited-style-name="Visited_20_Internet_20_Link">LINK</text:a><text:line-break/>Zapf, Andreas: Fluchtwege in Arbeitsstätten -  Fragen aus der Praxis.<text:line-break/>In: sicher ist sicher, 65. Jg 2014-12, S. 618 - 619.<text:line-break/><text:line-break/>
<text:a xlink:type="simple" xlink:href="http://www.wissen-hilfe.de/_Wissen/locked/papers/sis-2015-01-004.pdf" text:style-name="Internet_20_link" text:visited-style-name="Visited_20_Internet_20_Link">LINK</text:a><text:line-break/>Pangert, Roland / Tannenhauer, Jörg: Die ASR A3.5 ,,Raullltemperatur“¹.<text:line-break/>In: sicher ist sicher, 66. Jg 2015-01, S. 27 - 28.<text:line-break/><text:line-break/>
<text:a xlink:type="simple" xlink:href="http://www.wissen-hilfe.de/_Wissen/locked/papers/sis-2015-03-001.pdf" text:style-name="Internet_20_link" text:visited-style-name="Visited_20_Internet_20_Link">LINK</text:a><text:line-break/>Küenzlen, Jürgen / Scheller, Eckehard : Einzelanschlagpunkte - baulich verankerte Anschlageinrichtungen.<text:line-break/>In: sicher ist sicher, 66. Jg 2015-03, S. 126 - 131.<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text:p>
      <text:p text:style-name="Text_20_body">:  Szenariendefinition und Löschmittelbemessung nach ASR A2.2. Ein brandtechnologischer Ansatz.<text:line-break/>In: sicher ist sicher, 66. Jg 2015-04, S. 196 - 202.<text:line-break/><text:line-break/>
<text:a xlink:type="simple" xlink:href="http://www.wissen-hilfe.de/_Wissen/locked/papers/sis-2015-05-002.pdf" text:style-name="Internet_20_link" text:visited-style-name="Visited_20_Internet_20_Link">LINK</text:a><text:line-break/>Lindner, Cordula Bastiane: Arbeitsstättenrecht und Bauplanung.<text:line-break/>In: sicher ist sicher, 66. Jg 2015-05, S. 247 - 252.<text:line-break/><text:line-break/>
<text:a xlink:type="simple" xlink:href="http://www.wissen-hilfe.de/_Wissen/locked/papers/sis-2015-06-001.pdf" text:style-name="Internet_20_link" text:visited-style-name="Visited_20_Internet_20_Link">LINK</text:a><text:line-break/>Kuhnsch, Hans-Joachim: Umgang mit Baulasern¹.<text:line-break/>In: sicher ist sicher, 66. Jg 2015-06, S. 302 - 305.<text:line-break/><text:line-break/>
<text:a xlink:type="simple" xlink:href="http://www.wissen-hilfe.de/_Wissen/locked/papers/sis-2015-09-002.pdf" text:style-name="Internet_20_link" text:visited-style-name="Visited_20_Internet_20_Link">LINK</text:a><text:line-break/>Brose, Sebastian: Neue VdS-Anerkennungen im Sektor der Sicherungsdienstleistungen. Im Zuge der DIN EN 50518 musste ein Großteil neu geregelt werden.<text:line-break/>In: sicher ist sicher, 66. Jg 2015-09, S. 436 - 439.<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09-004.pdf" text:style-name="Internet_20_link" text:visited-style-name="Visited_20_Internet_20_Link">LINK</text:a><text:line-break/>Wilrich, Thomas: Die Beschädigung der gemieteten Arbeitsbühne. Sachschadensabwicklung: Ist das Fehlen einer Gefährdungsbeurteilung und ein Verstoß gegen das TOP-Prinzip grob fahrlässig?.<text:line-break/>In: sicher ist sicher, 66. Jg 2015-09, S. 444 - 447.<text:line-break/><text:line-break/>
<text:a xlink:type="simple" xlink:href="http://www.wissen-hilfe.de/_Wissen/locked/papers/sis-2015-10-004.pdf" text:style-name="Internet_20_link" text:visited-style-name="Visited_20_Internet_20_Link">LINK</text:a><text:line-break/>Pangert, Roland : Die ASRA3.4,,Beleuchtung“¹'²
.<text:line-break/>In: sicher ist sicher, 66. Jg 2015-10, S. 494 - 497.<text:line-break/><text:line-break/>
<text:a xlink:type="simple" xlink:href="http://www.wissen-hilfe.de/_Wissen/locked/papers/sis-2015-10-007.pdf" text:style-name="Internet_20_link" text:visited-style-name="Visited_20_Internet_20_Link">LINK</text:a><text:line-break/>Wilrich, Thomas: Einstürzende Hohlwände in Aachen. Ein Gerichtsurteil zur Unterweisung und Überwachung: Über was muss der Geschäftsführer instruieren und wie oft muss ein Polier einen Facharbeiter kontrollieren?.<text:line-break/>In: sicher ist sicher, 66. Jg 2015-10, S. 506 - 507.<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1-004.pdf" text:style-name="Internet_20_link" text:visited-style-name="Visited_20_Internet_20_Link">LINK</text:a><text:line-break/>Wilrich, Thomas: Gerüst oder Kartenhaus?  Sicherheitspflichten von Bauunternehmen und Überwachungspflichten von Fachbauleitern und bauleitenden Architekten.<text:line-break/>In: sicher ist sicher, 67. Jg 2016-01, S. 28 - 31.<text:line-break/><text:line-break/>
<text:a xlink:type="simple" xlink:href="http://www.wissen-hilfe.de/_Wissen/locked/papers/sis-2016-02-005.pdf" text:style-name="Internet_20_link" text:visited-style-name="Visited_20_Internet_20_Link">LINK</text:a><text:line-break/>Wilrich, Thomas / Weber, Arno: Der Sturz vom normwidrigen Baugerüst bei der Schulerweiterung. Teil 1 : Wie weit geht die strafrechtliche Verantwortung des Bauleiters für Fehler von Fachunternehmen?.<text:line-break/>In: sicher ist sicher, 67. Jg 2016-02, S. 92 - 94.<text:line-break/><text:line-break/>
<text:a xlink:type="simple" xlink:href="http://www.wissen-hilfe.de/_Wissen/locked/papers/sis-2016-03-003.pdf" text:style-name="Internet_20_link" text:visited-style-name="Visited_20_Internet_20_Link">LINK</text:a><text:line-break/>Wilrich, Thomas / Weber, Arno: Der Sturz vom normwidrigen Baugerüst bei der Schulerweiterung. Teil 2: Sicherheitsverantwortung des beauftragten Unternehmens, Bauleiters und ausführenden Bautechnikers für Baugerüste.<text:line-break/>In: sicher ist sicher, 67. Jg 2016-03, S. 150 - 153.<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sis-2016-09-004.pdf" text:style-name="Internet_20_link" text:visited-style-name="Visited_20_Internet_20_Link">LINK</text:a><text:line-break/>Hahn, Ingo: Sicher und schön geschützte Fluchten. Türen in Fluchtwegen bieten auch Brandschutz, Einbruchschutz, Ästhetik.<text:line-break/>In: sicher ist sicher, 67. Jg 2016-09, S. 443 - 447.<text:line-break/><text:line-break/>
<text:a xlink:type="simple" xlink:href="http://www.wissen-hilfe.de/_Wissen/locked/papers/sis-2016-09-006.pdf" text:style-name="Internet_20_link" text:visited-style-name="Visited_20_Internet_20_Link">LINK</text:a><text:line-break/>Schäper, Wolfgang: Einrichtungen zum Anschlagen/Befestigungen von persönlichen Schutzausrüstungen gegen Absturz auf Dächern- aktueller Stand.<text:line-break/>In: sicher ist sicher, 67. Jg 2016-09, S. 465 - 467.<text:line-break/><text:line-break/>
<text:a xlink:type="simple" xlink:href="http://www.wissen-hilfe.de/_Wissen/locked/papers/te-si-2011-01-02-008.pdf" text:style-name="Internet_20_link" text:visited-style-name="Visited_20_Internet_20_Link">LINK</text:a><text:line-break/>Baartz, Udo : Regale: Erkenntnisse aus dem Einsturz eines Hochregallagers.<text:line-break/>In: Technische Sicherheit, Bd.1(2011)Nr.1/2 , S. 52 - 55.<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6-004.pdf" text:style-name="Internet_20_link" text:visited-style-name="Visited_20_Internet_20_Link">LINK</text:a><text:line-break/>Kaulbars, Uwe: Schutz vor Hand-Arm-Vibration durch Substituieren und Isolieren. Praxisbeispiele zur Technischen Regel..<text:line-break/>In: Technische Sicherheit, Bd.1(2011)Nr.6 , S. 47 - 5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2.pdf" text:style-name="Internet_20_link" text:visited-style-name="Visited_20_Internet_20_Link">LINK</text:a><text:line-break/>Fritzenwallner, Rupert / Barth, Uli : Risikomanagement - eine ganzheitliche Herausforderung?.<text:line-break/>In: Technische Sicherheit, Bd.2(2012)Nr.3, S. 19 - 23.<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2.pdf" text:style-name="Internet_20_link" text:visited-style-name="Visited_20_Internet_20_Link">LINK</text:a><text:line-break/>Stratenwerth, Sven : Instandhaltung von Anlagen zum Umgang entzündlicher und/oder wassergefährdender Flüssigkeiten.<text:line-break/>In: Technische Sicherheit, Bd.2(2012)Nr.7/8, S. 14 - 15.<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1.pdf" text:style-name="Internet_20_link" text:visited-style-name="Visited_20_Internet_20_Link">LINK</text:a><text:line-break/>Dierkes, Carsten: Geprüfte Anlagen zur dezentralen Behandlung von Niederschlagswasserabflüssen.<text:line-break/>In: Technische Sicherheit, Bd.2(2012)Nr.11/12, S. 12 - 15.<text:line-break/><text:line-break/>
<text:a xlink:type="simple" xlink:href="http://www.wissen-hilfe.de/_Wissen/locked/papers/te-si-2012-11-12-002.pdf" text:style-name="Internet_20_link" text:visited-style-name="Visited_20_Internet_20_Link">LINK</text:a><text:line-break/>Gutmann, Karl-Heinz: Die Überarbeitung der Zulassungsgrundsätze für Sicherheitseinrichtungen von Behältern und Rohrleitungen - Überfüllsicherungen (ZG-ÜS).<text:line-break/>In: Technische Sicherheit, Bd.2(2012)Nr.11/12, S. 16 - 17.<text:line-break/><text:line-break/>
<text:a xlink:type="simple" xlink:href="http://www.wissen-hilfe.de/_Wissen/locked/papers/te-si-2012-11-12-003.pdf" text:style-name="Internet_20_link" text:visited-style-name="Visited_20_Internet_20_Link">LINK</text:a><text:line-break/>Leimbach, Wolfgang  : Doppelwandige Rohrleitungen. Sicherheit für Anlagen und Schutz der Umwelt..<text:line-break/>In: Technische Sicherheit, Bd.2(2012)Nr.11/12, S. 18 - 20.<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1-02-007.pdf" text:style-name="Internet_20_link" text:visited-style-name="Visited_20_Internet_20_Link">LINK</text:a><text:line-break/>Buchberger, Michael / Lewandowski, Andreas : Kollisionsvermeidung im Umfeld von Baumaschinen und Gabelstaplern.<text:line-break/>In: Technische Sicherheit, Bd.4(2014)Nr.1/2 , S. 41 - 4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5-004.pdf" text:style-name="Internet_20_link" text:visited-style-name="Visited_20_Internet_20_Link">LINK</text:a><text:line-break/>König, Klaus W. : Gewässereinleitung nach Regenwasserbehandlung.<text:line-break/>In: Technische Sicherheit, Bd.4(2014)Nr.5, S. 18 - 20.<text:line-break/><text:line-break/>
<text:a xlink:type="simple" xlink:href="http://www.wissen-hilfe.de/_Wissen/locked/papers/te-si-2014-06-005.pdf" text:style-name="Internet_20_link" text:visited-style-name="Visited_20_Internet_20_Link">LINK</text:a><text:line-break/>Hardt, Hartmut: Richtlinienreihe VDI 3810 - ein praxistauglicher Lösungsansatz.<text:line-break/>In: Technische Sicherheit, Bd.4(2014)Nr.6, S. 29 - 30.<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2.pdf" text:style-name="Internet_20_link" text:visited-style-name="Visited_20_Internet_20_Link">LINK</text:a><text:line-break/>Dierkes, Carsten: Entsiegelung mit wasserdurchlässigen Flächenbelägen. Zurück zum natürlichen Wasserkreislauf..<text:line-break/>In: Technische Sicherheit, Bd.5(2015)Nr.3, S. 13 - 17.<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10-006.pdf" text:style-name="Internet_20_link" text:visited-style-name="Visited_20_Internet_20_Link">LINK</text:a><text:line-break/>Mantlik, Tobias / Nolting, Erich H. / Mewes, Detlef / Ceylan, Orhan : Prüfung der Rutschhemmung von Bodenbelägen für nassbelastete Barfußbereiche.<text:line-break/>In: Technische Sicherheit, Bd.5(2015)Nr.10, S. 36 - 39.<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1-12-001.pdf" text:style-name="Internet_20_link" text:visited-style-name="Visited_20_Internet_20_Link">LINK</text:a><text:line-break/>Westphai-Kay, Brigitte : Dichtkonstruktionen aus Beton und zugehörige Fugenabdichtungssysteme in LAU-Anlagen.<text:line-break/>In: Technische Sicherheit, Bd.5(2015)Nr.11/12, S. 12 - 16.<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8.pdf" text:style-name="Internet_20_link" text:visited-style-name="Visited_20_Internet_20_Link">LINK</text:a><text:line-break/>Lipphardt, Thomas: Energieeffizienz neu erklärt. Überarbeitung der Richtlinie VDI 4707..<text:line-break/>In: Technische Sicherheit, Bd.6(2016)Nr.3, S. 38 - 39.<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3.pdf" text:style-name="Internet_20_link" text:visited-style-name="Visited_20_Internet_20_Link">LINK</text:a><text:line-break/>Gutmann, Regina  : Anforderungen an Überfüllsicherungen gemäß Wasserhaushaltsgesetz.<text:line-break/>In: Technische Sicherheit, Bd.6(20 16)Nr.5  , S. 19 - 21.<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1.pdf" text:style-name="Internet_20_link" text:visited-style-name="Visited_20_Internet_20_Link">LINK</text:a><text:line-break/>Kubn, Andrè: Normgerechte Fugenabdichtungen.<text:line-break/>In: Technische Sicherheit, Bd.6(2016)Nr.7/8, S. 11 - 13.<text:line-break/><text:line-break/>
<text:a xlink:type="simple" xlink:href="http://www.wissen-hilfe.de/_Wissen/locked/papers/te-si-2016-07-08-003.pdf" text:style-name="Internet_20_link" text:visited-style-name="Visited_20_Internet_20_Link">LINK</text:a><text:line-break/>Wettingfeld, Jürgen : Blitzschutz- und Erdungsmaßnahmen bei Klärwerken.<text:line-break/>In: Technische Sicherheit, Bd.6(2016)Nr.7/8, S. 17 - 21.<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4.pdf" text:style-name="Internet_20_link" text:visited-style-name="Visited_20_Internet_20_Link">LINK</text:a><text:line-break/>Bußhaus, Ludger  : Tragsicherheitsnachweise für die Tankmäntel ringversteifter erdgedeckter Lagertanks.<text:line-break/>In: Technische Überwachung, Bd.48 Jg 2007 - Nr. 10, S. 28 - 34.<text:line-break/><text:line-break/>
<text:a xlink:type="simple" xlink:href="http://www.wissen-hilfe.de/_Wissen/locked/papers/te-ue-2007-10-005.pdf" text:style-name="Internet_20_link" text:visited-style-name="Visited_20_Internet_20_Link">LINK</text:a><text:line-break/>Siekhans, Ernst-August  : Die Verankerung von Aufzugsführungsschienen in Mauerwerksschächten.<text:line-break/>In: Technische Überwachung, Bd.48 Jg 2007 - Nr. 10, S. 35 - 36.<text:line-break/><text:line-break/>
<text:a xlink:type="simple" xlink:href="http://www.wissen-hilfe.de/_Wissen/locked/papers/te-ue-2007-11-12-003.pdf" text:style-name="Internet_20_link" text:visited-style-name="Visited_20_Internet_20_Link">LINK</text:a><text:line-break/>Kerber, Hubert  : Schrottplätze als Umschlagplätze für Sekundärrohstoffe.<text:line-break/>In: Technische Überwachung, Bd.48 (2007) Nr. 11/12, S. 23 - 2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7.pdf" text:style-name="Internet_20_link" text:visited-style-name="Visited_20_Internet_20_Link">LINK</text:a><text:line-break/>Hofert, Regine : Die Betriebssicherheitsverordnung - Anforderungen an den Gerüstbaubetrieb und den Gerüstnutzer.<text:line-break/>In: Technische Überwachung, Bd.49(2008)Nr.7/8, S. 49 - 52.<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11-12-001.pdf" text:style-name="Internet_20_link" text:visited-style-name="Visited_20_Internet_20_Link">LINK</text:a><text:line-break/>Seefelder, Heinz Joachim : Abwasseranlagen als Auffangvorrichtungen. Technische Regel DWA-A 787 (ehemals TRwS 134 des DVWK)..<text:line-break/>In: Technische Überwachung, Bd.50(2009)Nr.11/12, S. 10 - 13.<text:line-break/><text:line-break/>
<text:a xlink:type="simple" xlink:href="http://www.wissen-hilfe.de/_Wissen/locked/papers/te-ue-2009-11-12-002.pdf" text:style-name="Internet_20_link" text:visited-style-name="Visited_20_Internet_20_Link">LINK</text:a><text:line-break/>Lühr,  Hans-Peter : Methodik zur Abschätzung der Lebensdauer von bestehenden, einwandigen unterirdischen Stahlbetonbehältern  Teil 1.<text:line-break/>In: Technische Überwachung, Bd.50(2009)Nr.11/12, S. 16 - 19.<text:line-break/><text:line-break/>
<text:a xlink:type="simple" xlink:href="http://www.wissen-hilfe.de/_Wissen/locked/papers/te-ue-2010-01-02-001.pdf" text:style-name="Internet_20_link" text:visited-style-name="Visited_20_Internet_20_Link">LINK</text:a><text:line-break/>Lühr,  Hans-Peter : Methodik zur Abschätzung der Lebensdauer von bestehenden, einwandigen unterirdischen Stahlbetonbehältern  Teil 2.<text:line-break/>In: Technische Überwachung, Bd.51(2010)Nr.1/2, S. 28 - 3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0-09-001.pdf" text:style-name="Internet_20_link" text:visited-style-name="Visited_20_Internet_20_Link">LINK</text:a><text:line-break/>Huckauf, Robert /  Deininger, Klaus: Erfüllung wasserrechtlicher Anforderungen an Auffangräume für Flachbodentanks.<text:line-break/>In: Technische Überwachung, Bd.51(2010)Nr.9, S. 23 - 24.<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
<text:a xlink:type="simple" xlink:href="http://www.wissen-hilfe.de/_Wissen/locked/papers/te-ue-2016-04-019.pdf" text:style-name="Internet_20_link" text:visited-style-name="Visited_20_Internet_20_Link">LINK</text:a><text:line-break/>Sepanski, Volker : Personenumlaufaufzüge und die BetrSichV: eine Herausforderung für den Arbeitgeber.<text:line-break/>In: Technische Überwachung, Bd. 57, 2016-04, S. 82 - 83.<text:line-break/><text:line-break/>
<text:a xlink:type="simple" xlink:href="http://www.wissen-hilfe.de/_Wissen/locked/papers/te-ue-2016-04-022.pdf" text:style-name="Internet_20_link" text:visited-style-name="Visited_20_Internet_20_Link">LINK</text:a><text:line-break/>Stohlmann, Axel : Mängelstatistik Aufzüge - Licht am Ende des Aufzugsschachts.<text:line-break/>In: Technische Überwachung, Bd. 57, 2016-04, S. 95 - 9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4::43:44</meta:creation-date>
    <dc:creator>Generated</dc:creator>
    <dc:date>2026-08-28T14::43:44</dc:date>
    <dc:language>en-US</dc:language>
    <meta:editing-cycles>1</meta:editing-cycles>
    <meta:editing-duration>PT0S</meta:editing-duration>
    <dc:title>papers:p_civil_engineering_installation</dc:title>
  </office:meta>
</office:document-meta>
</file>