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3e67afc2912a9eb7fa4e30ea1c8113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3e67afc2912a9eb7fa4e30ea1c81137.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lectrical_electronical_engineering_controls"/>Artikel: Elektrik, Elektronik, Steuerung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4.pdf" text:style-name="Internet_20_link" text:visited-style-name="Visited_20_Internet_20_Link">LINK</text:a><text:line-break/>Wilrich, Thomas: Verkehrssicherungspflicht und Haftung
Stromschlag bei Familienarbeit.<text:line-break/>In: Sicherheitsingenieur, Jg. 56-2025-01-02, S. 42-44.<text:line-break/><text:line-break/>
<text:a xlink:type="simple" xlink:href="http://www.wissen-hilfe.de/_Wissen/locked/papers/s-ing-2025-05-002.pdf" text:style-name="Internet_20_link" text:visited-style-name="Visited_20_Internet_20_Link">LINK</text:a><text:line-break/>Jacobs, Theo: Technologien für eine dynamische Sicherheit in der Produktion von morgen
Sicherer Robotereinsatz.<text:line-break/>In: Sicherheitsingenieur, Jg. 56-2025-05, S. 14-17.<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te-si-2025-03--04-003.pdf" text:style-name="Internet_20_link" text:visited-style-name="Visited_20_Internet_20_Link">LINK</text:a><text:line-break/>Pöschko, Pascal; Bräuning, Maximilian; Marx, Marcus: Welches SIL ist sicher genug? - Mehr „FlexSIL-bilität„ für diskontinuierliche Prozesse.<text:line-break/>In: Technische Sicherheit, Jg. 15-2025-03-04, S. 30-32.<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KAN-Brief-2025-04-002.pdf" text:style-name="Internet_20_link" text:visited-style-name="Visited_20_Internet_20_Link">LINK</text:a><text:line-break/>Thierbach, Michael: Ohne Fahrer - aber bitte mit Sicherheit : KAN Position zu hochautomatisierten, fahrerlosen mobilen Landmaschinen.<text:line-break/>In: KAN-Brief, KAN-Brief 04/2025, S. 6-7.<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ng-2025-12-001.pdf" text:style-name="Internet_20_link" text:visited-style-name="Visited_20_Internet_20_Link">LINK</text:a><text:line-break/>Klumpp, Benjamin: Die neue VDE 0100-701
Orte mit Badewanne oder Dusche.<text:line-break/>In: Sicherheitsingenieur, Jg. 56-2025-12, S. 8-11.<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te-si-2025-07-08-001.pdf" text:style-name="Internet_20_link" text:visited-style-name="Visited_20_Internet_20_Link">LINK</text:a><text:line-break/>Langstrof, Alexandra; Gräbner, Vplker: Technische Sicherheit im Weltall.<text:line-break/>In: Technische Sicherheit, Jg. 15-2025-07-08, S. Seite11-16.<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09-10-001.pdf" text:style-name="Internet_20_link" text:visited-style-name="Visited_20_Internet_20_Link">LINK</text:a><text:line-break/>Langstrof, Alexandra; Spatz, Johannes: LOTO: Maschinensicherheit im deutschen Mittelstand.<text:line-break/>In: Technische Sicherheit, Jg. 15-2025-09-10, S. 16-2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1-002.pdf.pdf" text:style-name="Internet_20_link" text:visited-style-name="Visited_20_Internet_20_Link">LINK</text:a><text:line-break/>Hans, Ole; Hartmann, Volker; Seebach, Yannick: Product Compliance, Produkthaftung und Systems- Engineering
Rechtskonforme Entwicklung komplexer Produkte am Beispiel des vernetzten und automatisierten Fahrens ( Teil2 ).<text:line-break/>In: Zfpc Zeitschrift für Product Compliance, 3 Jg. 2024-01, S. 9-14.<text:line-break/><text:line-break/>
<text:a xlink:type="simple" xlink:href="http://www.wissen-hilfe.de/_Wissen/locked/papers/zfpc-2024-01-004.pdf.pdf" text:style-name="Internet_20_link" text:visited-style-name="Visited_20_Internet_20_Link">LINK</text:a><text:line-break/>Franke, Lucia: Digitale Barrierefreiheit von Produkten und Dienstleistungen.<text:line-break/>In: Zfpc Zeitschrift für Product Compliance, 3 Jg. 2024-01, S. 21-27.<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3-006.pdf.pdf" text:style-name="Internet_20_link" text:visited-style-name="Visited_20_Internet_20_Link">LINK</text:a><text:line-break/>ZfPC: Hinweis auf Sicherheitsschwachstelle an elektronischen Türschlösern nur auf der Produktwebseite ist unzureichend.<text:line-break/>In: Zfpc Zeitschrift für Product Compliance, 3 Jg. 2024-03, S. 129-135.<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6.pdf.pdf" text:style-name="Internet_20_link" text:visited-style-name="Visited_20_Internet_20_Link">LINK</text:a><text:line-break/>Erdelt, Alexander: Meldepflichten des Cyber Resilience Acts.<text:line-break/>In: Zfpc Zeitschrift für Product Compliance, 3 Jg. 2024-04, S. 176-180.<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sis-2024-03-003.pdf.pdf" text:style-name="Internet_20_link" text:visited-style-name="Visited_20_Internet_20_Link">LINK</text:a><text:line-break/>Bringmann, Julia; Gümbel, Michael; Petersen, Benjamin Henry: Prospektive Folgenabschätzung:
Ein Ansatz zur gesundheitsgerechten Gestaltung von Software.<text:line-break/>In: sicher ist sicher, 75.Jg.-2024-03, S. 119-122.<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
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5-004.pdf" text:style-name="Internet_20_link" text:visited-style-name="Visited_20_Internet_20_Link">LINK</text:a><text:line-break/>Sievers, Sven: Lagern und Laden von Lithium-Ionen-Batterien
Zertifiziert und sicher.<text:line-break/>In: Sicherheitsingenieur, 55.Jg.2024-05, S. 26-27.<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ng-2024-07-08-002.pdf" text:style-name="Internet_20_link" text:visited-style-name="Visited_20_Internet_20_Link">LINK</text:a><text:line-break/>Clausing, Eric: IoT-Wachstum und Sicherheitsrisiken
Digitale Sicherheit im Fokus.<text:line-break/>In: Sicherheitsingenieur, 55.Jg.2024-07-08, S. 16-19.<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te-si-2024-09-10-001.pdf" text:style-name="Internet_20_link" text:visited-style-name="Visited_20_Internet_20_Link">LINK</text:a><text:line-break/>Spatz, Johannes; Langstfof, Alexandra: Gefährdungen bei der Mensch-Maschine-Interaktion.<text:line-break/>In: Technische Sicherheit, 14. Jg.2024-09-10, S. 15-18.<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s-ing-2024-10-001.pdf" text:style-name="Internet_20_link" text:visited-style-name="Visited_20_Internet_20_Link">LINK</text:a><text:line-break/>Lausterer, Armin: Mensch-Roboter-Kollaboration
Sicher zusammenarbeiten.<text:line-break/>In: Sicherheitsingenieur, 55. Jg.2024-10, S. 6-9.<text:line-break/><text:line-break/>
<text:a xlink:type="simple" xlink:href="http://www.wissen-hilfe.de/_Wissen/locked/papers/sis-2024-12-001.pdf" text:style-name="Internet_20_link" text:visited-style-name="Visited_20_Internet_20_Link">LINK</text:a><text:line-break/>Prokopowicz, Thomas; Singenholz, Philipp: Zwischen etablierten Lösungen und neuen Hürden
Sicherheit von Fahrerlosen Transportfahrzeugen.<text:line-break/>In: sicher ist sicher, 75. Jg.-2024-12, S. 540-543.<text:line-break/><text:line-break/>
<text:a xlink:type="simple" xlink:href="http://www.wissen-hilfe.de/_Wissen/locked/papers/sis-2024-12-002.pdf" text:style-name="Internet_20_link" text:visited-style-name="Visited_20_Internet_20_Link">LINK</text:a><text:line-break/>Korbmacher, Raphael; Tordeux, Antoine: Sind Abstands- und Geschwindigkeitsregelanlagen sicher?.<text:line-break/>In: sicher ist sicher, 75. Jg.-2024-12, S. 544-548.<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5-001.pdf" text:style-name="Internet_20_link" text:visited-style-name="Visited_20_Internet_20_Link">LINK</text:a><text:line-break/>Weige, Ralph; Putzer,Henrik J.; Koch, Johannes: Ein Handbuch für KI-Entwickler: neuer VDE-Standard ermöglicht vertrauenswürdige künstliche Intelligenz.<text:line-break/>In: DIN Mitteilungen, 102. Jg.2023-05, S. 9-13.<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4-002.pdf" text:style-name="Internet_20_link" text:visited-style-name="Visited_20_Internet_20_Link">LINK</text:a><text:line-break/>Wieser, Stefanie: Cyberkriminalität und ihre Folgen für den Arbeitsschutz
Schwachstelle Mensch.<text:line-break/>In: Sicherheitsingenieur, 54. Jg., 04/2023, S. 33-35.<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ng-2023-06-001.pdf" text:style-name="Internet_20_link" text:visited-style-name="Visited_20_Internet_20_Link">LINK</text:a><text:line-break/>Kring, Friedhelm: Schwerpunkt Elektrosicherheit: Grundlagen und Normen
Die unsichtbare Gefahr.<text:line-break/>In: Sicherheitsingenieur, 54. Jg., 06/2023, S. 8-11.<text:line-break/><text:line-break/>
<text:a xlink:type="simple" xlink:href="http://www.wissen-hilfe.de/_Wissen/locked/papers/s-ing-2023-06-002.pdf" text:style-name="Internet_20_link" text:visited-style-name="Visited_20_Internet_20_Link">LINK</text:a><text:line-break/>Rottmann, Rainer: Schwerpunkt Elektrosicherheit: Nutzung privater Geräte
Privatgerät oder Arbeitsmittel?.<text:line-break/>In: Sicherheitsingenieur, 54. Jg., 06/2023, S. 12-15.<text:line-break/><text:line-break/>
<text:a xlink:type="simple" xlink:href="http://www.wissen-hilfe.de/_Wissen/locked/papers/s-ing-2023-06-007.pdf" text:style-name="Internet_20_link" text:visited-style-name="Visited_20_Internet_20_Link">LINK</text:a><text:line-break/>Kerz, Hertha-Margarethe: Funktionale Sicherheit bei Embedded Systems
Damit der Arm dran bleibt.<text:line-break/>In: Sicherheitsingenieur, 54. Jg., 06/2023, S. 35-37.<text:line-break/><text:line-break/>
<text:a xlink:type="simple" xlink:href="http://www.wissen-hilfe.de/_Wissen/locked/papers/s-ing-2023-07-08-001.pdf" text:style-name="Internet_20_link" text:visited-style-name="Visited_20_Internet_20_Link">LINK</text:a><text:line-break/>Windeler-Frick, Johannes: Schwerpunkt Safety &amp; Security: Maschinenrichtlinie 2006/42/EG wird ersetzt
Was kommt - was bleibt?.<text:line-break/>In: Sicherheitsingenieur, 54. Jg., 07-08/2023, S. 10-13.<text:line-break/><text:line-break/>
<text:a xlink:type="simple" xlink:href="http://www.wissen-hilfe.de/_Wissen/locked/papers/s-ing-2023-07-08-002.pdf" text:style-name="Internet_20_link" text:visited-style-name="Visited_20_Internet_20_Link">LINK</text:a><text:line-break/>Ryll, Christoph: Schwerpunkt Safety &amp; Security: Der Weg zur CE-Zertifizierung
Robotik - konform und sicher.<text:line-break/>In: Sicherheitsingenieur, 54. Jg., 07-08/2023, S. 14-17.<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6-006.pdf" text:style-name="Internet_20_link" text:visited-style-name="Visited_20_Internet_20_Link">LINK</text:a><text:line-break/>Wilrich, Thomas: Der Arbeitsunfall an der Presse ohne technische Schutzeinrichtungen
grobe Fahrlässigkeit des Geschäftsführers und Produktionsleiters durch Verstoß gegen den TOP-Grundsatz.<text:line-break/>In: sicher ist sicher, 74. Jg. 2023-06, S. 299-302.<text:line-break/><text:line-break/>
<text:a xlink:type="simple" xlink:href="http://www.wissen-hilfe.de/_Wissen/locked/papers/te-si-2023-01-02-002.pdf" text:style-name="Internet_20_link" text:visited-style-name="Visited_20_Internet_20_Link">LINK</text:a><text:line-break/>Wilrich, Thomas: Der Ballon im Elektrostacheldrahtzaun
Zur rechtlichen Bedeutung technischer Normen.<text:line-break/>In: Technische Sicherheit, 13. Jg. (2023) Nr. 01-02, S. 31-34.<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3-04-002.pdf" text:style-name="Internet_20_link" text:visited-style-name="Visited_20_Internet_20_Link">LINK</text:a><text:line-break/>Sieber, Peter; Schäfer, Bernd: Digitalisierung der funktionalen Sicherheit hat riesiges Potential.<text:line-break/>In: Technische Sicherheit, 13. Jg. (2023) Nr. 03-04, S. 14-16.<text:line-break/><text:line-break/>
<text:a xlink:type="simple" xlink:href="http://www.wissen-hilfe.de/_Wissen/locked/papers/te-si-2023-05-06-004.pdf" text:style-name="Internet_20_link" text:visited-style-name="Visited_20_Internet_20_Link">LINK</text:a><text:line-break/>Konersmann, Rainer: Sind wir bereit fürs Autonome Fahren?.<text:line-break/>In: Technische Sicherheit, 13. Jg. (2023) Nr. 05-06, S. 30-38.<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4.pdf" text:style-name="Internet_20_link" text:visited-style-name="Visited_20_Internet_20_Link">LINK</text:a><text:line-break/>Konersmann, Rainer: Wer soll wen kontrollieren? - Technik kontra Mensch.<text:line-break/>In: Technische Sicherheit, 13. Jg. (2023) Nr. 07-08, S. 27-35.<text:line-break/><text:line-break/>
<text:a xlink:type="simple" xlink:href="http://www.wissen-hilfe.de/_Wissen/locked/papers/te-si-2023-07-08-005.pdf" text:style-name="Internet_20_link" text:visited-style-name="Visited_20_Internet_20_Link">LINK</text:a><text:line-break/>Rupprecht, Reinhard: Biometrie schafft Sicherheit.<text:line-break/>In: Technische Sicherheit, 13. Jg. (2023) Nr. 07-08, S. 36-38.<text:line-break/><text:line-break/>
<text:a xlink:type="simple" xlink:href="http://www.wissen-hilfe.de/_Wissen/locked/papers/zfpc-2023-01-001.pdf" text:style-name="Internet_20_link" text:visited-style-name="Visited_20_Internet_20_Link">LINK</text:a><text:line-break/>Ebert, Andreas; Busch, Phillip;Spiecker, Indra; et al.:: Roboter im Supermarkt
Eine Betrachtung haftungs- und datenschutzrechtlicher Probleme beim Einsatz von Robotern im Einzelhandel.<text:line-break/>In: Zeitschrift für Product Compliance, 2. Jg.  01-2023, S. 16-29.<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zfpc-2023-03-002.pdf" text:style-name="Internet_20_link" text:visited-style-name="Visited_20_Internet_20_Link">LINK</text:a><text:line-break/>Poncza, Manuel; Keppeler, Lutz Martin; Lennartz, Markus: Die Open-Source-Bereichsausnahme im Entwurf des Cyber-Resilience-Act.<text:line-break/>In: Zeitschrift für Product Compliance, 2. Jg.  03-2023, S. 117-123.<text:line-break/><text:line-break/>
<text:a xlink:type="simple" xlink:href="http://www.wissen-hilfe.de/_Wissen/locked/papers/zfpc-2023-03-003.pdf" text:style-name="Internet_20_link" text:visited-style-name="Visited_20_Internet_20_Link">LINK</text:a><text:line-break/>Krüger, Daniel; Wagner,Susan: Das Phänomen „Künstliche Intelligenz“ aus regulatorischer und haftungsrechtlicher Sicht.<text:line-break/>In: Zeitschrift für Product Compliance, 2. Jg.  03-2023, S. 124-129.<text:line-break/><text:line-break/>
<text:a xlink:type="simple" xlink:href="http://www.wissen-hilfe.de/_Wissen/locked/papers/zfpc-2023-04-001.pdf" text:style-name="Internet_20_link" text:visited-style-name="Visited_20_Internet_20_Link">LINK</text:a><text:line-break/>Denga, Michael: Konformitätsbewertung von KI-Systemen.<text:line-break/>In: Zeitschrift für Product Compliance, 2. Jg.  04-2023, S. 154-159.<text:line-break/><text:line-break/>
<text:a xlink:type="simple" xlink:href="http://www.wissen-hilfe.de/_Wissen/locked/papers/zfpc-2023-04-003.pdf" text:style-name="Internet_20_link" text:visited-style-name="Visited_20_Internet_20_Link">LINK</text:a><text:line-break/>Kemter, Luis; Jorzig, Alexandra: Der Einsatz Künstlicher Intelligenz in der Medizin im Spannungsfeld zwischen Medizinprodukte- und KI-Recht.<text:line-break/>In: Zeitschrift für Product Compliance, 2. Jg.  04-2023, S. 172-175.<text:line-break/><text:line-break/>
<text:a xlink:type="simple" xlink:href="http://www.wissen-hilfe.de/_Wissen/locked/papers/KAN Brief-2023-03-001.pdf" text:style-name="Internet_20_link" text:visited-style-name="Visited_20_Internet_20_Link">LINK</text:a><text:line-break/>Krempl, Jonas: EU-Verordnung: Die vernetzte Geräte- und Maschinenwelt soll sicherer werden.<text:line-break/>In: KAN Brief, KAN BRIEF 3/23, S. 4-6.<text:line-break/><text:line-break/>
<text:a xlink:type="simple" xlink:href="http://www.wissen-hilfe.de/_Wissen/locked/papers/KAN Brief-2023-03-002.pdf" text:style-name="Internet_20_link" text:visited-style-name="Visited_20_Internet_20_Link">LINK</text:a><text:line-break/>Stein, Jonas: Bewährtes Wissen in neuen Spezifikationen zu Industrial Security.<text:line-break/>In: KAN Brief, KAN BRIEF 3/23, S. 7-8.<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lfu-2023-09-10-001.pdf" text:style-name="Internet_20_link" text:visited-style-name="Visited_20_Internet_20_Link">LINK</text:a><text:line-break/>LfU: KI-basierte „Reverse Assist Kamera“ neu im Sicherheitsportfolio von Linde MH
Personenunfälle vermeiden.<text:line-break/>In: VDI Fachmedien GmbH &amp;Co. KG, 37. Jg.2023-09-10, S. 25.<text:line-break/><text:line-break/>
<text:a xlink:type="simple" xlink:href="http://www.wissen-hilfe.de/_Wissen/locked/papers/lfu-2023-09-10-002.pdf" text:style-name="Internet_20_link" text:visited-style-name="Visited_20_Internet_20_Link">LINK</text:a><text:line-break/>LfU: Mehr Effizienz und Sicherheit im Lager
Yale bietet zwei neue Fahrerassistenzsysteme für Elektrostapler.<text:line-break/>In: VDI Fachmedien GmbH &amp;Co. KG, 37. Jg.2023-09-10, S. 28.<text:line-break/><text:line-break/>
<text:a xlink:type="simple" xlink:href="http://www.wissen-hilfe.de/_Wissen/locked/papers/lfu-2023-09-10-004.pdf" text:style-name="Internet_20_link" text:visited-style-name="Visited_20_Internet_20_Link">LINK</text:a><text:line-break/>LfU: Leuze bietet Kombination aus Laser Scannern als Zugangssicherung mit dynamischer Formatanpassung
Sicher flexibel bleiben.<text:line-break/>In: VDI Fachmedien GmbH &amp;Co. KG, 37. Jg.2023-09-10, S. 40-41.<text:line-break/><text:line-break/>
<text:a xlink:type="simple" xlink:href="http://www.wissen-hilfe.de/_Wissen/locked/papers/s-ing-2023-10-002.pdf" text:style-name="Internet_20_link" text:visited-style-name="Visited_20_Internet_20_Link">LINK</text:a><text:line-break/>Kring, Friedhelm: Smarter Arbeitsschutz Teil 1
KI in Arbeitssicherheit und Gesundheitsschutz.<text:line-break/>In: Sicherheitsingenieur, 54. Jg. 2023-10, S. 14-17.<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s-2023-09-001.pdf" text:style-name="Internet_20_link" text:visited-style-name="Visited_20_Internet_20_Link">LINK</text:a><text:line-break/>Otto, Stefan: Manipulation von Schutzeinrichtungen
Aktuelles Geschehen, Ursachen und Lösungsansätze.<text:line-break/>In: sicher ist sicher, 74.Jg.2023-09, S. 371-375.<text:line-break/><text:line-break/>
<text:a xlink:type="simple" xlink:href="http://www.wissen-hilfe.de/_Wissen/locked/papers/sis-2023-09-002.pdf" text:style-name="Internet_20_link" text:visited-style-name="Visited_20_Internet_20_Link">LINK</text:a><text:line-break/>Pfeifer, Michael; Bockius, Birger: Gefährdungsbeurteilung wird interaktiv
Moderne Risikobewertungen wächst mit modularen Anlagen mit.<text:line-break/>In: sicher ist sicher, 74.Jg.2023-09, S. 376-378.<text:line-break/><text:line-break/>
<text:a xlink:type="simple" xlink:href="http://www.wissen-hilfe.de/_Wissen/locked/papers/sis-2023-09-004.pdf" text:style-name="Internet_20_link" text:visited-style-name="Visited_20_Internet_20_Link">LINK</text:a><text:line-break/>Brombach, Felix; Schmitt, Ralf: Cybersicherheit ist jetzt auch Bestandteil des Arbeitsschutzes.<text:line-break/>In: sicher ist sicher, 74.Jg.2023-09, S. 390-394.<text:line-break/><text:line-break/>
<text:a xlink:type="simple" xlink:href="http://www.wissen-hilfe.de/_Wissen/locked/papers/sis-2023-09-006.pdf" text:style-name="Internet_20_link" text:visited-style-name="Visited_20_Internet_20_Link">LINK</text:a><text:line-break/>Wilrich, Thomas: Die Montage im Heizkraftwerk ohne Freigabe und Abnahme
Pflichtverletzung des Auftragnehmers ….<text:line-break/>In: sicher ist sicher, 74.Jg.2023-09, S. 399-401.<text:line-break/><text:line-break/>
<text:a xlink:type="simple" xlink:href="http://www.wissen-hilfe.de/_Wissen/locked/papers/te-si-2023-11-12-003.pdf" text:style-name="Internet_20_link" text:visited-style-name="Visited_20_Internet_20_Link">LINK</text:a><text:line-break/>Hanke, Simon; Weil, Ramon: Security Orchestration, Automation and Response (SOAR).<text:line-break/>In: Technische Sicherheit, 13.Jg.2023-11-12, S. 41-42.<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tk-2023-09-10-002.pdf" text:style-name="Internet_20_link" text:visited-style-name="Visited_20_Internet_20_Link">LINK</text:a><text:line-break/>Schwendicke, Anna: Der Cyber Resilience Act kommt.<text:line-break/>In: technische kommunikation, Ausgabe 05 2023-09-10, S. 18-22.<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09-10-001.pdf" text:style-name="Internet_20_link" text:visited-style-name="Visited_20_Internet_20_Link">LINK</text:a><text:line-break/>Spatz, Johannes; Langstrof, Alexandra: Cobots: So gelingt die sichere Mensch - Maschine - Interaktio.<text:line-break/>In: Technische Sicherheit, 12. Jg. (2022) Nr. 09-10, S. 11-15.<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te-si-2022-07-08-005.pdf" text:style-name="Internet_20_link" text:visited-style-name="Visited_20_Internet_20_Link">LINK</text:a><text:line-break/>Kemmling, Alexander: Vermeidung wirksamer Zündquellen als Maßnahme des vorbeugenden Explosionsschutzes.<text:line-break/>In: Technische Sicherheit, 12. Jg. (2022) Nr. 07-08, S. 29-31.<text:line-break/><text:line-break/>
<text:a xlink:type="simple" xlink:href="http://www.wissen-hilfe.de/_Wissen/locked/papers/te-si-2022-07-08-004.pdf" text:style-name="Internet_20_link" text:visited-style-name="Visited_20_Internet_20_Link">LINK</text:a><text:line-break/>Lumme, Rainer: Explosionsschutz und Anlagensicherheit: eine doppelte Herausforderung.<text:line-break/>In: Technische Sicherheit, 12. Jg. (2022) Nr. 07-08, S. 26-28.<text:line-break/><text:line-break/>
<text:a xlink:type="simple" xlink:href="http://www.wissen-hilfe.de/_Wissen/locked/papers/te-si-2022-01-02-002.pdf" text:style-name="Internet_20_link" text:visited-style-name="Visited_20_Internet_20_Link">LINK</text:a><text:line-break/>Rupprecht, Reinhard: Cybercrime: Die aktuelle Gefährdungslage für die Wirtschaft.<text:line-break/>In: Technische Sicherheit, 12. Jg. (2022) Nr. 01-02, S. 35-38.<text:line-break/><text:line-break/>
<text:a xlink:type="simple" xlink:href="http://www.wissen-hilfe.de/_Wissen/locked/papers/te-si-2020-05-06-006.pdf" text:style-name="Internet_20_link" text:visited-style-name="Visited_20_Internet_20_Link">LINK</text:a><text:line-break/>Rupprecht, Reinhard: Künstliche Intelligenz in der Sicherheitstechnik.<text:line-break/>In: Technische Sicherheit, 12. Jg. (2022) Nr. 05-06, S. 37-40.<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ng-2022-12-002.pdf" text:style-name="Internet_20_link" text:visited-style-name="Visited_20_Internet_20_Link">LINK</text:a><text:line-break/>Klar, Markus: Betreiberverantwortung für den sicheren Betrieb von Elektroanlagen.<text:line-break/>In: Sicherheitsingenieur, 53. Jg. 12-2022, S. 16-17.<text:line-break/><text:line-break/>
<text:a xlink:type="simple" xlink:href="http://www.wissen-hilfe.de/_Wissen/locked/papers/s-ing-2022-10-003.pdf" text:style-name="Internet_20_link" text:visited-style-name="Visited_20_Internet_20_Link">LINK</text:a><text:line-break/>Rottmann, Rainer: Von Verantwortlichen Elektrofachkräften und verantwortlichen Elektrofachkräften.<text:line-break/>In: Sicherheitsingenieur, 53. Jg. 10-2022, S. 18-21.<text:line-break/><text:line-break/>
<text:a xlink:type="simple" xlink:href="http://www.wissen-hilfe.de/_Wissen/locked/papers/s-ing-2022-02-009.pdf" text:style-name="Internet_20_link" text:visited-style-name="Visited_20_Internet_20_Link">LINK</text:a><text:line-break/>Seliger, Veronika: Handschuhe sind das A und O
Schutz vor elektrostatischer Entladung.<text:line-break/>In: Sicherheitsingenieur, 53. Jg. 02/2022, S. 40-41.<text:line-break/><text:line-break/>
<text:a xlink:type="simple" xlink:href="http://www.wissen-hilfe.de/_Wissen/locked/papers/KAN Brief-2022-03-001.pdf" text:style-name="Internet_20_link" text:visited-style-name="Visited_20_Internet_20_Link">LINK</text:a><text:line-break/>Adler, Rasmus; Kläs,Michael: Sicherheit bei KI - Systemen.<text:line-break/>In: KAN  Brief Kommissin Arbeitsschutz und Normung 03-2022, KAN BRIEF 3/22, S. 6-8.<text:line-break/><text:line-break/>
<text:a xlink:type="simple" xlink:href="http://www.wissen-hilfe.de/_Wissen/locked/papers/KAN Brief-2022-02-001.pdf" text:style-name="Internet_20_link" text:visited-style-name="Visited_20_Internet_20_Link">LINK</text:a><text:line-break/>Steimers, André; Bömer, Thomas: Künstliche Intelligenz im Kontext funktionaler Sicherheit.<text:line-break/>In: KAN Brief, 02-2022, S. 8-9.<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in-2021-05-002.pdf" text:style-name="Internet_20_link" text:visited-style-name="Visited_20_Internet_20_Link">LINK</text:a><text:line-break/>Radacki, Dominika; et al.: et al: Aktuelle Normungsaktivitäten im Bereich der Photovoltaik: SteckerSolar und LETIO-Norm
DKE.<text:line-break/>In: DIN Mitteilungen, 100. Jg.2021-05, S. 46-50.<text:line-break/><text:line-break/>
<text:a xlink:type="simple" xlink:href="http://www.wissen-hilfe.de/_Wissen/locked/papers/sis-2021-02-003.pdf" text:style-name="Internet_20_link" text:visited-style-name="Visited_20_Internet_20_Link">LINK</text:a><text:line-break/>Zöllner, Rolf: Anlagensicherheit: Arbeitsschutz im digitalen Wandel
.<text:line-break/>In: sicher ist sicher, 72. Jg. 2021-02, S. 79-80.<text:line-break/><text:line-break/>
<text:a xlink:type="simple" xlink:href="http://www.wissen-hilfe.de/_Wissen/locked/papers/sis-2021-05-005.pdf" text:style-name="Internet_20_link" text:visited-style-name="Visited_20_Internet_20_Link">LINK</text:a><text:line-break/>Reindl, Josef: Neue Herausforderungen für den Arbeits- und Gesundheitsschutz
Digitalisierung und indirekte Steuerung (Teil 1 von 2).<text:line-break/>In: sicher ist sicher, 72. Jg. 2021-05, S. 248-251.<text:line-break/><text:line-break/>
<text:a xlink:type="simple" xlink:href="http://www.wissen-hilfe.de/_Wissen/locked/papers/sis-2021-06-006.pdf" text:style-name="Internet_20_link" text:visited-style-name="Visited_20_Internet_20_Link">LINK</text:a><text:line-break/>Reindl, Josef: Neue Herausforderungen für den Arbeits- und Gesundheitsschutz
Digitalisierung und indirekte Steuerung (Teil 2 von 2).<text:line-break/>In: sicher ist sicher, 72. Jg. 2021-06, S. 300-304.<text:line-break/><text:line-break/>
<text:a xlink:type="simple" xlink:href="http://www.wissen-hilfe.de/_Wissen/locked/papers/sis-2021-12-001.pdf" text:style-name="Internet_20_link" text:visited-style-name="Visited_20_Internet_20_Link">LINK</text:a><text:line-break/>Schlummer, Marco; Heinrich, Johannes: Automotive Cybersecurity &amp; Functional Safety - ein gemeinsamer Weg zur sicheren Mobilität?.<text:line-break/>In: sicher ist sicher, 72. Jg. 2021-12, S. 558-564.<text:line-break/><text:line-break/>
<text:a xlink:type="simple" xlink:href="http://www.wissen-hilfe.de/_Wissen/locked/papers/s-ing-2021-05-002.pdf" text:style-name="Internet_20_link" text:visited-style-name="Visited_20_Internet_20_Link">LINK</text:a><text:line-break/>Vandieken, Henrik; Seibel, Stefan : Prüfung und Messung an Maschinen
Mehr als die DGUV-Vorschriften.<text:line-break/>In: Sicherheitsingenieur, 52. Jg., 05/2021, S. 18-21.<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
Technische Brandschutzlösungen finden.<text:line-break/>In: Sicherheitsingenieur, 52. Jg., 07/2021, S. 8-11.<text:line-break/><text:line-break/>
<text:a xlink:type="simple" xlink:href="http://www.wissen-hilfe.de/_Wissen/locked/papers/s-ing-2021-09-004.pdf" text:style-name="Internet_20_link" text:visited-style-name="Visited_20_Internet_20_Link">LINK</text:a><text:line-break/>Vandieken, Henrik: Fachwissen in jedem Fall notwendig.
Nachlaufzeitmessung an berührungslos wirkenden Schutzeinrichtungen.<text:line-break/>In: Sicherheitsingenieur, 52. Jg., 09/2021, S. 36-38.<text:line-break/><text:line-break/>
<text:a xlink:type="simple" xlink:href="http://www.wissen-hilfe.de/_Wissen/locked/papers/s-ing-2021-09-006.pdf" text:style-name="Internet_20_link" text:visited-style-name="Visited_20_Internet_20_Link">LINK</text:a><text:line-break/>Klar, Markus: Begründungen der Prüfpflicht für elektrische Geräte.
Unmittelbare und mittelbare Ansätze.<text:line-break/>In: Sicherheitsingenieur, 52. Jg., 09/2021, S. 44-45.<text:line-break/><text:line-break/>
<text:a xlink:type="simple" xlink:href="http://www.wissen-hilfe.de/_Wissen/locked/papers/s-ing-2021-12-003.pdf" text:style-name="Internet_20_link" text:visited-style-name="Visited_20_Internet_20_Link">LINK</text:a><text:line-break/>Vandieken, Hendrik; Peters, Benjamin: Integration eines kollaborierenden Roboters in eine Fräsanwendung
Aus der Praxis.<text:line-break/>In: Sicherheitsingenieur, 52. Jg., 12/2021, S. 32-35.<text:line-break/><text:line-break/>
<text:a xlink:type="simple" xlink:href="http://www.wissen-hilfe.de/_Wissen/locked/papers/te-si-2021-03-04-001.pdf" text:style-name="Internet_20_link" text:visited-style-name="Visited_20_Internet_20_Link">LINK</text:a><text:line-break/>Radandt, Siegfried: Digitalisierung der Explosionssicherheit in der Schüttguttechnik.<text:line-break/>In: Technische Sicherheit, Bd.11 (2021) Nr. 03-04, S. 8-16.<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3-04-003.pdf" text:style-name="Internet_20_link" text:visited-style-name="Visited_20_Internet_20_Link">LINK</text:a><text:line-break/>Köhler, Christian; Ehrler, Claudia: Sicherer Zugriff mittels elektronischer Schlüsselschalter
Schlüssel-Chaos und Passwort-Dschungel ade:.<text:line-break/>In: Technische Sicherheit, Bd.11 (2021) Nr. 03-04, S. 22-24.<text:line-break/><text:line-break/>
<text:a xlink:type="simple" xlink:href="http://www.wissen-hilfe.de/_Wissen/locked/papers/te-si-2021-03-04-004.pdf" text:style-name="Internet_20_link" text:visited-style-name="Visited_20_Internet_20_Link">LINK</text:a><text:line-break/>Rupprecht, Reinhard: Digitalisierung der Sicherheitswirtschaft.<text:line-break/>In: Technische Sicherheit, Bd.11 (2021) Nr. 03-04, S. 25-27.<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7-08-005.pdf" text:style-name="Internet_20_link" text:visited-style-name="Visited_20_Internet_20_Link">LINK</text:a><text:line-break/>Rupprecht, Reinhard: Gesichtserkennung mit Künstlicher Intelligenz.<text:line-break/>In: Technische Sicherheit, Bd.11 (2021) Nr. 07-08, S. 42-44.<text:line-break/><text:line-break/>
<text:a xlink:type="simple" xlink:href="http://www.wissen-hilfe.de/_Wissen/locked/papers/te-si-2021-11-12-001.pdf" text:style-name="Internet_20_link" text:visited-style-name="Visited_20_Internet_20_Link">LINK</text:a><text:line-break/>Fast, Lucas; Klüh, Stefan, Langstrof, Alexandra:
Brandschutz bei E-Autos in Tiefgaragen.<text:line-break/>In: Technische Sicherheit, Bd.11 (2021) Nr. 11-12, S. 10-15.<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BL-2020-104-001.pdf" text:style-name="Internet_20_link" text:visited-style-name="Visited_20_Internet_20_Link">LINK</text:a><text:line-break/>Neufeld, Christian : Sichere Mensch-Maschine-Kolaboation.
Wie tofmotion mit 3D-Kamerasystemen die Basis für echte Autonomie und Kollaboration legt - ein Interview.<text:line-break/>In: Der Betriebsleiter, 61. Jg., 10/2020, S. 18-19.<text:line-break/><text:line-break/>
<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7-08-002.pdf" text:style-name="Internet_20_link" text:visited-style-name="Visited_20_Internet_20_Link">LINK</text:a><text:line-break/>Morgenstern, Holger: IT-Sicherheit in Zeiten der Unsicherheit.<text:line-break/>In: Der Sachverständige, 47.Jg., DS 7-8/2020, S. 166-168.<text:line-break/><text:line-break/>
<text:a xlink:type="simple" xlink:href="http://www.wissen-hilfe.de/_Wissen/locked/papers/dVS-2020-07-08-003.pdf" text:style-name="Internet_20_link" text:visited-style-name="Visited_20_Internet_20_Link">LINK</text:a><text:line-break/>Alt, Ulrich: Datensicherheit, Datenschutz und Technik - ein risikoorientierter Ansatz.<text:line-break/>In: Der Sachverständige, 47.Jg., DS 7-8/2020, S. 169-172.<text:line-break/><text:line-break/>
<text:a xlink:type="simple" xlink:href="http://www.wissen-hilfe.de/_Wissen/locked/papers/dVS-2020-07-08-004.pdf" text:style-name="Internet_20_link" text:visited-style-name="Visited_20_Internet_20_Link">LINK</text:a><text:line-break/>Brechtken, Dirk: Netzrückwirkungen durch Elektromobilität.<text:line-break/>In: Der Sachverständige, 47.Jg., DS 7-8/2020, S. 175-178.<text:line-break/><text:line-break/>
<text:a xlink:type="simple" xlink:href="http://www.wissen-hilfe.de/_Wissen/locked/papers/sis-2020-02-006.pdf" text:style-name="Internet_20_link" text:visited-style-name="Visited_20_Internet_20_Link">LINK</text:a><text:line-break/>Wilrich, Thomas: Eingruppierung einer Elektrofachkraft: Ach, wäre es doch so klar und einfach wie für das Landesarbeitsgericht Koblenz!.<text:line-break/>In: sicher ist sicher, 71. Jg. 2020-02, S. 93-94.<text:line-break/><text:line-break/>
<text:a xlink:type="simple" xlink:href="http://www.wissen-hilfe.de/_Wissen/locked/papers/s-ing-2020-03-001.pdf" text:style-name="Internet_20_link" text:visited-style-name="Visited_20_Internet_20_Link">LINK</text:a><text:line-break/>Rethfeldt, René; Hardt, Hartmut: Elektrotechnik im Umfeld der Arbeitssicherheit.
Verantwortung, Organisation und Delegation.<text:line-break/>In: Sicherheitsingenieur, 51. Jg., 03/2020, S. 8-11.<text:line-break/><text:line-break/>
<text:a xlink:type="simple" xlink:href="http://www.wissen-hilfe.de/_Wissen/locked/papers/s-ing-2020-03-002.pdf" text:style-name="Internet_20_link" text:visited-style-name="Visited_20_Internet_20_Link">LINK</text:a><text:line-break/>Rottmann, Rainer: Das Spiel mit dem Feuer: Brandschutzschalter - … und kein Ende?
Überarbeitete DIN VDE 0100-420.<text:line-break/>In: Sicherheitsingenieur, 51. Jg., 03/2020, S. 12-14.<text:line-break/><text:line-break/>
<text:a xlink:type="simple" xlink:href="http://www.wissen-hilfe.de/_Wissen/locked/papers/s-ing-2020-03-006.pdf" text:style-name="Internet_20_link" text:visited-style-name="Visited_20_Internet_20_Link">LINK</text:a><text:line-break/>Metzler, Yannick; Diebig, Mathias: Psychische Belastungen als Folge von Digitalisierung in der Industrie 4.0.
Arbeit und Gesundheit 4.0.<text:line-break/>In: Sicherheitsingenieur, 51. Jg., 03/2020, S. 30-32.<text:line-break/><text:line-break/>
<text:a xlink:type="simple" xlink:href="http://www.wissen-hilfe.de/_Wissen/locked/papers/s-ing-2020-07-004.pdf" text:style-name="Internet_20_link" text:visited-style-name="Visited_20_Internet_20_Link">LINK</text:a><text:line-break/>Rottmann, Rainer: Harmonisches Trio.
Überarbeitete DGUV Information 203-071 „Prüfung elektrischer Anlagen und Betriebsmittel-Organisation durch den Unternehmer„.<text:line-break/>In: Sicherheitsingenieur, 51. Jg., 07/2020, S. 17-19.<text:line-break/><text:line-break/>
<text:a xlink:type="simple" xlink:href="http://www.wissen-hilfe.de/_Wissen/locked/papers/te-si-2020-01-02-002.pdf" text:style-name="Internet_20_link" text:visited-style-name="Visited_20_Internet_20_Link">LINK</text:a><text:line-break/>Staub-Lang, Pascal: Berührungslos wirkende Schutzeinrichtungen.
Funktionstests allein genügen nicht.<text:line-break/>In: Technische Sicherheit, Bd.10 (2020) Nr. 01-02, S. 24-27.<text:line-break/><text:line-break/>
<text:a xlink:type="simple" xlink:href="http://www.wissen-hilfe.de/_Wissen/locked/papers/te-si-2020-03-005.pdf" text:style-name="Internet_20_link" text:visited-style-name="Visited_20_Internet_20_Link">LINK</text:a><text:line-break/>Brandt, Anne: Thermisches Überwachungssystem ,,Hotspot,,
Elektrische Brände verhindern .<text:line-break/>In: Technische Sicherheit, Bd.10 (2020) Nr. 03, S. 24-25.<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
<text:a xlink:type="simple" xlink:href="http://www.wissen-hilfe.de/_Wissen/locked/papers/te-si-2020-07-08-002.pdf" text:style-name="Internet_20_link" text:visited-style-name="Visited_20_Internet_20_Link">LINK</text:a><text:line-break/>Fritsch, André: Neue Standards für eigensicheres Ethernet
Durchgängige Digitalisierung bis in den Ex-Bereich.<text:line-break/>In: Technische Sicherheit, 10. Jg 2020-Nr. 07-08, S. 15-18.<text:line-break/><text:line-break/>
<text:a xlink:type="simple" xlink:href="http://www.wissen-hilfe.de/_Wissen/locked/papers/te-si-2020-09-002.pdf" text:style-name="Internet_20_link" text:visited-style-name="Visited_20_Internet_20_Link">LINK</text:a><text:line-break/>Wenzler, Leslie: Sicherheitsrelais: Gefahrloser Betrieb von Bahnen und Aufzügen.
Im Ernstfall zuverlässig.<text:line-break/>In: Technische Sicherheit, 10. Jg 2020-Nr. 09, S. 30-32.<text:line-break/><text:line-break/>
<text:a xlink:type="simple" xlink:href="http://www.wissen-hilfe.de/_Wissen/locked/papers/te-si-2020-09-003.pdf" text:style-name="Internet_20_link" text:visited-style-name="Visited_20_Internet_20_Link">LINK</text:a><text:line-break/>Herold, Matthias; Staub-Lang, Pascal: Faktoren für eine harmonische Partnerschaft.
Mitarbeiter und Cobots.<text:line-break/>In: Technische Sicherheit, 10. Jg 2020-Nr. 09, S. 35-3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BL-2019-4-001.pdf" text:style-name="Internet_20_link" text:visited-style-name="Visited_20_Internet_20_Link">LINK</text:a><text:line-break/>Schili, Martina: Sensorlos sicher. Effiziente, prozessgesteuerte Zugangssicherung ohne Muting-Sensoren.<text:line-break/>In: Der Betriebsleiter, 60. Jg., 4/2019, S. 28-29.<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
Fundamenterder-Erdungsanlagen 05-2019.<text:line-break/>In: Der Sachverständige, 46.Jg., DS 9/2019, S. 208-218.<text:line-break/><text:line-break/>
<text:a xlink:type="simple" xlink:href="http://www.wissen-hilfe.de/_Wissen/locked/papers/din-2019-09-001.pdf" text:style-name="Internet_20_link" text:visited-style-name="Visited_20_Internet_20_Link">LINK</text:a><text:line-break/>Lange, Holger; Heusinger, Stefan: Komplexe Welt - ohne Funktionale Sicherheit undenkbar
DKE.<text:line-break/>In: DIN Mitteilungen, 98.Jg.2019-09, S. 4-8.<text:line-break/><text:line-break/>
<text:a xlink:type="simple" xlink:href="http://www.wissen-hilfe.de/_Wissen/locked/papers/sis-2019-02-004.pdf" text:style-name="Internet_20_link" text:visited-style-name="Visited_20_Internet_20_Link">LINK</text:a><text:line-break/>Fengel, Marc; Ulman, Michael: Mit Sicherheit geladen.<text:line-break/>In: sicher ist sicher, 70. Jg. 2019-02, S. 79-80.<text:line-break/><text:line-break/>
<text:a xlink:type="simple" xlink:href="http://www.wissen-hilfe.de/_Wissen/locked/papers/sis-2019-02-005.pdf" text:style-name="Internet_20_link" text:visited-style-name="Visited_20_Internet_20_Link">LINK</text:a><text:line-break/>Staupascal; van Bebber, Jan: Steuerungen normkonform optimieren.
Die Funktionale Sicherheit von Steuerungen bei Retrofit-Maßnahmen erhalten.<text:line-break/>In: sicher ist sicher, 70. Jg. 2019-02, S. 81-84.<text:line-break/><text:line-break/>
<text:a xlink:type="simple" xlink:href="http://www.wissen-hilfe.de/_Wissen/locked/papers/sis-2019-12-001.pdf" text:style-name="Internet_20_link" text:visited-style-name="Visited_20_Internet_20_Link">LINK</text:a><text:line-break/>Föst, Albert: Elektromobilität ein Thema für den Arbeitsschutz?.<text:line-break/>In: sicher ist sicher, 70. Jg. 2019-12, S. 570-573.<text:line-break/><text:line-break/>
<text:a xlink:type="simple" xlink:href="http://www.wissen-hilfe.de/_Wissen/locked/papers/s-ing-2019-10-001.pdf" text:style-name="Internet_20_link" text:visited-style-name="Visited_20_Internet_20_Link">LINK</text:a><text:line-break/>Hardt, Hartmut; Euler, Stefan: Organisationsverantwortung hinsichtlich Elektrosicherheit.
Rechtspflichten in Unternehmen.<text:line-break/>In: Sicherheitsingenieur, 50. Jg., 10/2019, S. 8-10.<text:line-break/><text:line-break/>
<text:a xlink:type="simple" xlink:href="http://www.wissen-hilfe.de/_Wissen/locked/papers/s-ing-2019-10-002.pdf" text:style-name="Internet_20_link" text:visited-style-name="Visited_20_Internet_20_Link">LINK</text:a><text:line-break/>Rottmann, Rainer: Zwei Wege, ein Ziel.
Prüffristen bei elektrischen Anlagen.<text:line-break/>In: Sicherheitsingenieur, 50. Jg., 10/2019, S. 12-14.<text:line-break/><text:line-break/>
<text:a xlink:type="simple" xlink:href="http://www.wissen-hilfe.de/_Wissen/locked/papers/te-si-2019-05-002.pdf" text:style-name="Internet_20_link" text:visited-style-name="Visited_20_Internet_20_Link">LINK</text:a><text:line-break/>Rotmensen, Sander: Ist 5G bereits robust genug für die Industrie?.<text:line-break/>In: Technische Sicherheit, Bd.9 (2019) Nr. 5, S. 21-24.<text:line-break/><text:line-break/>
<text:a xlink:type="simple" xlink:href="http://www.wissen-hilfe.de/_Wissen/locked/papers/te-si-2019-07_08-005.pdf" text:style-name="Internet_20_link" text:visited-style-name="Visited_20_Internet_20_Link">LINK</text:a><text:line-break/>Staub-Lang, Pascal; van Bebber, Jan: Retrofit: Maschinen verändern, die Sicherheit erhalten.<text:line-break/>In: Technische Sicherheit, Bd.9 (2019) Nr. 7/8, S. 34-35.<text:line-break/><text:line-break/>
<text:a xlink:type="simple" xlink:href="http://www.wissen-hilfe.de/_Wissen/locked/papers/te-si-2019-3-002.pdf" text:style-name="Internet_20_link" text:visited-style-name="Visited_20_Internet_20_Link">LINK</text:a><text:line-break/>Schildknecht, Thomas: Verfügbarkeil und Security von Wireless-Kommunikationsstrecken.<text:line-break/>In: Technische Sicherheit, Bd.9 (2019) Nr. 3, S. 14-20.<text:line-break/><text:line-break/>
<text:a xlink:type="simple" xlink:href="http://www.wissen-hilfe.de/_Wissen/locked/papers/te-si-2019-4-001.pdf" text:style-name="Internet_20_link" text:visited-style-name="Visited_20_Internet_20_Link">LINK</text:a><text:line-break/>VDI Fachmedien GmbH und Co.KG: Neuer Schutz vor Cyberangriffen für Unternehmen.<text:line-break/>In: Technische Sicherheit, Bd.9 (2019) Nr. 4, S. 8.<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ib-2018-09-001.pdf" text:style-name="Internet_20_link" text:visited-style-name="Visited_20_Internet_20_Link">LINK</text:a><text:line-break/>Seitz, Thomas: Wie sensible Technik im smarten Gebäude zuverlässig funktioniert. Blitz- und Überspannungsschutz.<text:line-break/>In: DIB Deutsches Ingenieurblatt, DIB 9-2018, S. 24-28.<text:line-break/><text:line-break/>
<text:a xlink:type="simple" xlink:href="http://www.wissen-hilfe.de/_Wissen/locked/papers/sis-2018-09-001.pdf" text:style-name="Internet_20_link" text:visited-style-name="Visited_20_Internet_20_Link">LINK</text:a><text:line-break/>Kasper, Björn ; Voss, Stefan: Neue Anforderungen an die Sicherheitsnachweisführung von Maschinen und Anlagen im Kontext von Industrie 4.0.<text:line-break/>In: sicher ist sicher, 69. Jg. 2018-09, S. 368-371.<text:line-break/><text:line-break/>
<text:a xlink:type="simple" xlink:href="http://www.wissen-hilfe.de/_Wissen/locked/papers/sis-2018-09-002.pdf" text:style-name="Internet_20_link" text:visited-style-name="Visited_20_Internet_20_Link">LINK</text:a><text:line-break/>Staub-Lang, Pascal: Maschinensteuerungen.
Funktionale Sicherheit prüfen und nachweisen.<text:line-break/>In: sicher ist sicher, 69. Jg. 2018-09, S. 372-374.<text:line-break/><text:line-break/>
<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
<text:a xlink:type="simple" xlink:href="http://www.wissen-hilfe.de/_Wissen/locked/papers/sis-2018-12-002.pdf" text:style-name="Internet_20_link" text:visited-style-name="Visited_20_Internet_20_Link">LINK</text:a><text:line-break/>Gross, Benno; Kempf, Marieke
: Am Beispiel von Anzeigesystemen auf Gabelstaplern: Datenbrillen und gesundes Arbeiten.<text:line-break/>In: sicher ist sicher, 69. Jg. 2018-12, S. 538-540.<text:line-break/><text:line-break/>
<text:a xlink:type="simple" xlink:href="http://www.wissen-hilfe.de/_Wissen/locked/papers/te-si-2018-03-001.pdf" text:style-name="Internet_20_link" text:visited-style-name="Visited_20_Internet_20_Link">LINK</text:a><text:line-break/>Wolfranger, Helmut: Erfahrungen mit PLT-Schutzeinrichtungen bei Störfallinspektionen aus Behördensicht.<text:line-break/>In: Technische Sicherheit, 7. Jg. Bd.8 (2018) Nr.03, S. 7-10.<text:line-break/><text:line-break/>
<text:a xlink:type="simple" xlink:href="http://www.wissen-hilfe.de/_Wissen/locked/papers/te-si-2018-06-002.pdf" text:style-name="Internet_20_link" text:visited-style-name="Visited_20_Internet_20_Link">LINK</text:a><text:line-break/>Lehmann, Ottmar: Verkannte Gefahr: Fehlerströme.<text:line-break/>In: Technische Sicherheit, Bd.8 (2018) Nr. 6, S. 14-16.<text:line-break/><text:line-break/>
<text:a xlink:type="simple" xlink:href="http://www.wissen-hilfe.de/_Wissen/locked/papers/te-si-2018-06-005.pdf" text:style-name="Internet_20_link" text:visited-style-name="Visited_20_Internet_20_Link">LINK</text:a><text:line-break/>Luber. Georg: Ende der Übergangsfrist: Brandschutzschalter nach DIN VDE 0100-420 jetzt verpflichtend.<text:line-break/>In: Technische Sicherheit, Bd.8 (2018) Nr. 6, S. 40-41.<text:line-break/><text:line-break/>
<text:a xlink:type="simple" xlink:href="http://www.wissen-hilfe.de/_Wissen/locked/papers/te-si-2018-07-08-003.pdf" text:style-name="Internet_20_link" text:visited-style-name="Visited_20_Internet_20_Link">LINK</text:a><text:line-break/>Staub-Lang, Pascal: Konformität von Steuerungen sicher nachweisen.<text:line-break/>In: Technische Sicherheit, Bd.8 (2018) Nr. 7/8, S. 18-20.<text:line-break/><text:line-break/>
<text:a xlink:type="simple" xlink:href="http://www.wissen-hilfe.de/_Wissen/locked/papers/te-si-2018-09-006.pdf" text:style-name="Internet_20_link" text:visited-style-name="Visited_20_Internet_20_Link">LINK</text:a><text:line-break/>Bremers, Markus: Störlichtbogenschutz - Sicherheitslücke behoben.<text:line-break/>In: Technische Sicherheit, Bd.8 (2018) Nr. 9, S. 51-53.<text:line-break/><text:line-break/>
<text:a xlink:type="simple" xlink:href="http://www.wissen-hilfe.de/_Wissen/locked/papers/te-si-2018-10-004.pdf" text:style-name="Internet_20_link" text:visited-style-name="Visited_20_Internet_20_Link">LINK</text:a><text:line-break/>Bauer, Matthias K.: Kombinierte Produkte - Nachtrag der Europäischen Kommission zu den Leitfäden LVD/EMCD/RED.<text:line-break/>In: Technische Sicherheit, Bd.8 (2018) Nr. 10, S. 33-38.<text:line-break/><text:line-break/></text:p>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9-03-001.pdf" text:style-name="Internet_20_link" text:visited-style-name="Visited_20_Internet_20_Link">LINK</text:a><text:line-break/>Storch, Wilfried / Boywitt, Ralf: Rührreibschweißen sichert die elektrische Leitfähigkeit von Stromleitern aus Kupfer.<text:line-break/>In: Der Praktiker, 61. Jg 2009-03, S. 102 - 105.<text:line-break/><text:line-break/>
<text:a xlink:type="simple" xlink:href="http://www.wissen-hilfe.de/_Wissen/locked/papers/din-2016-08-001.pdf" text:style-name="Internet_20_link" text:visited-style-name="Visited_20_Internet_20_Link">LINK</text:a><text:line-break/>Großmann, Jürgen :  Vernetzte IT-Sicherheit in kritischen Infrastrukturen. Teil 2: Informationssicherheit. .<text:line-break/>In: DIN Mitteilungen, Jg 95.2016-08, S. 4 - 6.<text:line-break/><text:line-break/>
<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3-002.pdf" text:style-name="Internet_20_link" text:visited-style-name="Visited_20_Internet_20_Link">LINK</text:a><text:line-break/>Adler, Jan: Sicherheitstechnische Betrachtung von elektrisch unterstützten Fahrrädern bis 25 km/h¹.<text:line-break/>In: sicher ist sicher, 66. Jg 2015-03, S. 132 - 137.<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6-02-003.pdf" text:style-name="Internet_20_link" text:visited-style-name="Visited_20_Internet_20_Link">LINK</text:a><text:line-break/>Romanus, Erik / Kittelmann, Marlies / Mössner, Thomas / Ott, Günter : Maschine oder nicht, das ist hier die Frage. Ein Positionspapier zur EU-Richtlinienrelevanz bei der Bewertung der Sicherheit von Laserprodukten.<text:line-break/>In: sicher ist sicher, 67. Jg 2016-02, S. 76 - 78.<text:line-break/><text:line-break/>
<text:a xlink:type="simple" xlink:href="http://www.wissen-hilfe.de/_Wissen/locked/papers/sis-2016-06-004.pdf" text:style-name="Internet_20_link" text:visited-style-name="Visited_20_Internet_20_Link">LINK</text:a><text:line-break/>Gaertner, Thomas: Roboter auf freiem Fuß.<text:line-break/>In: sicher ist sicher, 67. Jg 2016-06, S. 318 - 319.<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te-si-2011-01-02-006.pdf" text:style-name="Internet_20_link" text:visited-style-name="Visited_20_Internet_20_Link">LINK</text:a><text:line-break/>Warm, Andre / Löhnert, Andrea / Reich, Franziska / Marx, Marcus : Anzusetzende Branddauern bei Flugzeugabstürzen auf Industriegebäude.<text:line-break/>In: Technische Sicherheit, Bd.1(2011)Nr.1/2 , S. 41 - 45.<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5-006.pdf" text:style-name="Internet_20_link" text:visited-style-name="Visited_20_Internet_20_Link">LINK</text:a><text:line-break/>Ostermann, Björn: Der Schaltschrank unter dem Dach der Maschinenrichtlinie.<text:line-break/>In: Technische Sicherheit, Bd.1(2011)Nr.5 , S. 46 - 49.<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1-09-007.pdf" text:style-name="Internet_20_link" text:visited-style-name="Visited_20_Internet_20_Link">LINK</text:a><text:line-break/>Ernst, Michael: Sicherer Solarstrom.<text:line-break/>In: Technische Sicherheit, Bd.1(2011)Nr.9, S. 41 - 42.<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10-002.pdf" text:style-name="Internet_20_link" text:visited-style-name="Visited_20_Internet_20_Link">LINK</text:a><text:line-break/>Ottersbach, Hans Jürgen / Huelke, Michael: Kollaborierende Roboter. Konzept und Realisierung eines biofidelen Messgeräts zur Begrenzung der Kollisionsbelastung auf Personen bei Arbeitsplätzen mit kollaborierenden Robotern.<text:line-break/>In: Technische Sicherheit, Bd.2(2012)Nr.10, S. 14 - 19.<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3-01-02-003.pdf" text:style-name="Internet_20_link" text:visited-style-name="Visited_20_Internet_20_Link">LINK</text:a><text:line-break/>Witt, Waldemar: Umsetzung der Seveso-III-Richtlinie. Notwendigkeit von Informationstechnologie..<text:line-break/>In: Technische Sicherheit, Bd.3(2013)Nr.1/2 , S. 28 - 30.<text:line-break/><text:line-break/>
<text:a xlink:type="simple" xlink:href="http://www.wissen-hilfe.de/_Wissen/locked/papers/te-si-2013-03-002.pdf" text:style-name="Internet_20_link" text:visited-style-name="Visited_20_Internet_20_Link">LINK</text:a><text:line-break/>Lazik, Detlef / Ebert, Sebastian : Membranbasierte Gassensoren. Ein neues Instrument zur Gas- und Branddetektion.<text:line-break/>In: Technische Sicherheit, Bd.3(2013)Nr.3, S. 16 - 19.<text:line-break/><text:line-break/>
<text:a xlink:type="simple" xlink:href="http://www.wissen-hilfe.de/_Wissen/locked/papers/te-si-2013-04-003.pdf" text:style-name="Internet_20_link" text:visited-style-name="Visited_20_Internet_20_Link">LINK</text:a><text:line-break/>Kemme, Regina : Anforderungen an die Installation in der Zündschutzart „i“ - Eigensicherheit.<text:line-break/>In: Technische Sicherheit, Bd.3(2013)Nr.4, S. 33 - 35.<text:line-break/><text:line-break/>
<text:a xlink:type="simple" xlink:href="http://www.wissen-hilfe.de/_Wissen/locked/papers/te-si-2013-05-001.pdf" text:style-name="Internet_20_link" text:visited-style-name="Visited_20_Internet_20_Link">LINK</text:a><text:line-break/>Kiesewetter, Jörg : Anforderungen an die messtechnische Funktionsfähigkeit von Gaswarngeräten für Maßnahmen des Explosionsschutzes.<text:line-break/>In: Technische Sicherheit, Bd.3(2013)Nr.5, S. 18 - 24.<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1.pdf" text:style-name="Internet_20_link" text:visited-style-name="Visited_20_Internet_20_Link">LINK</text:a><text:line-break/>Kern, Alexander / Braun, Christian: Risikomanagement für den Blitzschutz. Die neue DIN EN 62305-2 (VDE 0185-305-2) Ed.2:2013-02- Änderungen und zugehörige Beiblätter.<text:line-break/>In: Technische Sicherheit, Bd.3(2013)Nr.7/8, S. 10 - 14.<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8.pdf" text:style-name="Internet_20_link" text:visited-style-name="Visited_20_Internet_20_Link">LINK</text:a><text:line-break/>Ruppert, Kurt Alfred : Kriterien nachhaltiger Sicherheit. Teil 1 : Erstellen, Prüfen und Bewerten sicherheitstechnischer Analysen.<text:line-break/>In: Technische Sicherheit, Bd.3(2013)Nr.9, S. 43 - 53.<text:line-break/><text:line-break/>
<text:a xlink:type="simple" xlink:href="http://www.wissen-hilfe.de/_Wissen/locked/papers/te-si-2013-10-003.pdf" text:style-name="Internet_20_link" text:visited-style-name="Visited_20_Internet_20_Link">LINK</text:a><text:line-break/>Schau, Holger: Schutz vor Störlichtbögen. Entwicklungen auf dem Gebiet des Personenschutzes..<text:line-break/>In: Technische Sicherheit, Bd.3(2013)Nr.10, S. 24 -28.<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4-03-006.pdf" text:style-name="Internet_20_link" text:visited-style-name="Visited_20_Internet_20_Link">LINK</text:a><text:line-break/>van der Voort, Ronald / Zeiff, Andreas : Kapazitive Touchsensoren im Handschuhtest.<text:line-break/>In: Technische Sicherheit, Bd.4(2014)Nr.3, S. 25 - 27.<text:line-break/><text:line-break/>
<text:a xlink:type="simple" xlink:href="http://www.wissen-hilfe.de/_Wissen/locked/papers/te-si-2014-04-008.pdf" text:style-name="Internet_20_link" text:visited-style-name="Visited_20_Internet_20_Link">LINK</text:a><text:line-break/>Apfeld, Ralf : Überwachung von Schutztüren an Maschinen. Hilfestellung durch die neue DIN EN ISO 14119..<text:line-break/>In: Technische Sicherheit, Bd.4(2014)Nr.4, S. 45 - 49.<text:line-break/><text:line-break/>
<text:a xlink:type="simple" xlink:href="http://www.wissen-hilfe.de/_Wissen/locked/papers/te-si-2014-06-008.pdf" text:style-name="Internet_20_link" text:visited-style-name="Visited_20_Internet_20_Link">LINK</text:a><text:line-break/>Plate, Cathrin / Gebert, Bernd / Richter, Klaus : Elektronische Typenschilder als sicherheitsfördernde Maßnahme im industriellen Umfeld.<text:line-break/>In: Technische Sicherheit, Bd.4(2014)Nr.6, S. 38 - 40.<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6.pdf" text:style-name="Internet_20_link" text:visited-style-name="Visited_20_Internet_20_Link">LINK</text:a><text:line-break/>Ziehmer, Rainer: Störlichtbogengeprüfte Schutzausrüstung für das Arbeiten in elektrischen Anlagen.<text:line-break/>In: Technische Sicherheit, Bd.4(2014)Nr.7/8, S. 28 - 31.<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11.pdf" text:style-name="Internet_20_link" text:visited-style-name="Visited_20_Internet_20_Link">LINK</text:a><text:line-break/>Seifried, Gerhard / Brands, Volker: Hochauflösende Spektrogrammanalyse zur Aufklärung von Störsendern.<text:line-break/>In: Technische Sicherheit, Bd.4(2014)Nr.9, S. 55 - 57.<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08.pdf" text:style-name="Internet_20_link" text:visited-style-name="Visited_20_Internet_20_Link">LINK</text:a><text:line-break/>Handwerk, Maren: Risikobeurteilung im Anlagenbau.<text:line-break/>In: Technische Sicherheit, Bd.4(2014)Nr.10, S. 45.<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7.pdf" text:style-name="Internet_20_link" text:visited-style-name="Visited_20_Internet_20_Link">LINK</text:a><text:line-break/>Grauel, Britta M. / Terhoeven, Jan N. / Wischniewski, Sascha: Beanspruchungsoptimaler Einsatz von Head-Mounted Displays als Arbeitsassistenz.<text:line-break/>In: Technische Sicherheit, Bd.5(2015)Nr.1/2 , S. 39 - 42.<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4.pdf" text:style-name="Internet_20_link" text:visited-style-name="Visited_20_Internet_20_Link">LINK</text:a><text:line-break/>Salzmann, Gerhard: Hazard Rating Number (HRN) zur Bewertung von Gefährdungen an Maschinen. Praxisbeispiel in einem Aluminium-Strangpresswerk..<text:line-break/>In: Technische Sicherheit, Bd.5(2015)Nr.10, S. 27 - 31.<text:line-break/><text:line-break/>
<text:a xlink:type="simple" xlink:href="http://www.wissen-hilfe.de/_Wissen/locked/papers/te-si-2015-10-009.pdf" text:style-name="Internet_20_link" text:visited-style-name="Visited_20_Internet_20_Link">LINK</text:a><text:line-break/>Adler, Simon / Kisch, Martin: Mobile Assistenzsysteme zur Prüfung und Instandhaltung.<text:line-break/>In: Technische Sicherheit, Bd.5(2015)Nr.10, S. 49 - 53.<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4-011.pdf" text:style-name="Internet_20_link" text:visited-style-name="Visited_20_Internet_20_Link">LINK</text:a><text:line-break/>Herold, Rigo: Schutzhelmdatenbrille verbessert Arbeitssicherheit.<text:line-break/>In: Technische Sicherheit, Bd.6(2016)Nr.4, S. 56 - 57.<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7.pdf" text:style-name="Internet_20_link" text:visited-style-name="Visited_20_Internet_20_Link">LINK</text:a><text:line-break/>Rothenburg, Jens : Lockout-Tagout-System schafft sichere Wartungsprozesse.<text:line-break/>In: Technische Sicherheit, Bd.6(2016)Nr.6, S. 52 - 53.<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4-002.pdf" text:style-name="Internet_20_link" text:visited-style-name="Visited_20_Internet_20_Link">LINK</text:a><text:line-break/>Kappelmaier, Rudolf / Müseler, Franz-Josef / Sommer, Joachim  : Unbedachte und unbewusste Änderungen in Prozessanlagen.<text:line-break/>In: Technische Überwachung, Bd.49(2008)Nr.4, S. 29 - 32.<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9-01-02-001.pdf" text:style-name="Internet_20_link" text:visited-style-name="Visited_20_Internet_20_Link">LINK</text:a><text:line-break/>Uth, Hans-Joachim : Störfallvorsorge durch Raumplanung.<text:line-break/>In: Technische Überwachung, Bd.50(2009)Nr.1/2, S. 18 - 22.<text:line-break/><text:line-break/>
<text:a xlink:type="simple" xlink:href="http://www.wissen-hilfe.de/_Wissen/locked/papers/te-ue-2009-04-002.pdf" text:style-name="Internet_20_link" text:visited-style-name="Visited_20_Internet_20_Link">LINK</text:a><text:line-break/>Behnken, Wolfgang : Neue Technologien in der Kesselausrüstung.<text:line-break/>In: Technische Überwachung, Bd.50(2009)Nr.4, S. 14 - 17.<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4-008.pdf" text:style-name="Internet_20_link" text:visited-style-name="Visited_20_Internet_20_Link">LINK</text:a><text:line-break/>Meermann, Friedhelm  : Aufzüge im Brandfall weiter betreiben? Richtlinie VDI 6017 zeigt verlängerte Betriebszeiten auf.<text:line-break/>In: Technische Überwachung, Bd.50(2009)Nr.4, S. 46 - 48.<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9-005.pdf" text:style-name="Internet_20_link" text:visited-style-name="Visited_20_Internet_20_Link">LINK</text:a><text:line-break/>Drewitz, Yvonne / Acikalin, Aydan / Schalau, Bernd / Schmidt, Dirk  : Berechnung der Zündwahrscheinlichkeit freigesetzter brennbarer Stoffe im Rahmen einer quantitativen Risikoanalyse.<text:line-break/>In: Technische Überwachung, Bd.50(2009)Nr.9, S. 35 - 40.<text:line-break/><text:line-break/>
<text:a xlink:type="simple" xlink:href="http://www.wissen-hilfe.de/_Wissen/locked/papers/te-ue-2009-10-001.pdf" text:style-name="Internet_20_link" text:visited-style-name="Visited_20_Internet_20_Link">LINK</text:a><text:line-break/>Heinke, Berthold / Bömer, Thomas : Sehende Überwachungen
Erste geprüfte Kamerasysteme als Schutzeinrichtungen zur Überwachung von Schutzräumen an Maschinen und Anlagen.<text:line-break/>In: Technische Überwachung, Bd.50(2009-Nr.10, S. 21 - 25.<text:line-break/><text:line-break/>
<text:a xlink:type="simple" xlink:href="http://www.wissen-hilfe.de/_Wissen/locked/papers/te-ue-2010-03-001.pdf" text:style-name="Internet_20_link" text:visited-style-name="Visited_20_Internet_20_Link">LINK</text:a><text:line-break/>Schwing, Stefan / Broeckmann, Bernd: Ganzheitlicher Brandschutz - Balanceakt zwischen Baurecht, Arbeitsschutz und Sachwertschutz.<text:line-break/>In: Technische Überwachung, Bd.51(2010)Nr.3, S. 10 - 13.<text:line-break/><text:line-break/>
<text:a xlink:type="simple" xlink:href="http://www.wissen-hilfe.de/_Wissen/locked/papers/te-ue-2010-07-08-003.pdf" text:style-name="Internet_20_link" text:visited-style-name="Visited_20_Internet_20_Link">LINK</text:a><text:line-break/>Gabriel, Thomas / Litz, Lothar / Schrörs, Bernd : SIL3-Abschaltung nach DIN EN 61511 für elektromechanische Betriebsmittel.<text:line-break/>In: Technische Überwachung, Bd.51(2010)Nr.7/8, S. 28 - 32.<text:line-break/><text:line-break/>
<text:a xlink:type="simple" xlink:href="http://www.wissen-hilfe.de/_Wissen/locked/papers/te-ue-2015-04-005.pdf" text:style-name="Internet_20_link" text:visited-style-name="Visited_20_Internet_20_Link">LINK</text:a><text:line-break/>Ströbl, Johann : Die Fehler an der Wurzel packen
Funktionale Sicherheit bei Schutzeinrichtungen und Kontrollsystemen.<text:line-break/>In: Technische Überwachung, Bd.56(2015) 04, S. 33 - 39.<text:line-break/><text:line-break/>
<text:a xlink:type="simple" xlink:href="http://www.wissen-hilfe.de/_Wissen/locked/papers/te-ue-2015-04-009.pdf" text:style-name="Internet_20_link" text:visited-style-name="Visited_20_Internet_20_Link">LINK</text:a><text:line-break/>Bode, Jürgen / Thust, Christoph : Zusammenwachsen von klassischem Explosionsschutz und Prozessleittechnik. Geänderte Anforderungen an Betreiber explosionsgefährdeter Anlagen, Prüforganisationen und Aufsichtsbehörden.<text:line-break/>In: Technische Überwachung, Bd.56(2015) 04, S. 89 - 93.<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9::27:56</meta:creation-date>
    <dc:creator>Generated</dc:creator>
    <dc:date>2026-08-31T09::27:56</dc:date>
    <dc:language>en-US</dc:language>
    <meta:editing-cycles>1</meta:editing-cycles>
    <meta:editing-duration>PT0S</meta:editing-duration>
    <dc:title>papers:p_electrical_electronical_engineering_controls</dc:title>
  </office:meta>
</office:document-meta>
</file>