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ed5616df3582e14cb46a5ab3b5148b8.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241725768322cm" style:rel-height="scale"><draw:image xlink:href="Pictures/ced5616df3582e14cb46a5ab3b5148b8.gif" xlink:type="simple" xlink:show="embed" xlink:actuate="onLoad"/></draw:frame><text:line-break/><text:a xlink:type="simple" xlink:href="https://product-compliance.net/doku.php?id=papers:start" text:style-name="Internet_20_link" text:visited-style-name="Visited_20_Internet_20_Link">Startseite</text:a><text:line-break/><text:line-break/><text:a xlink:type="simple" xlink:href="https://product-compliance.net/doku.php?id=papers:angebote" text:style-name="Internet_20_link" text:visited-style-name="Visited_20_Internet_20_Link">Informationsseite</text:a><text:line-break/><text:line-break/><text:a xlink:type="simple" xlink:href="https://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u-law"/>Artikel: EG-/ EU-Rechts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in-2025-02-001.pdf" text:style-name="Internet_20_link" text:visited-style-name="Visited_20_Internet_20_Link">LINK</text:a><text:line-break/>Steinmüller, Frank: Ökodesign-Verordnung für nachhaltige Produkte (ESPR) (DKE ).<text:line-break/>In: DIN-Mitteilungen, Jg. 2025-02, S. 7-13.<text:line-break/><text:line-break/>
<text:a xlink:type="simple" xlink:href="http://www.wissen-hilfe.de/_Wissen/locked/papers/din-2025-05-001.pdf" text:style-name="Internet_20_link" text:visited-style-name="Visited_20_Internet_20_Link">LINK</text:a><text:line-break/>Sann-Ferro, Kerstin: Vergleichbarkeit der Leistung und Qualität von Batterien - neue Europäische Normen zur Batterieverordnung ( oder ein neuer europäischer Normungsweg ) (DKE ).<text:line-break/>In: DIN-Mitteilungen, Jg. 2025-05, S. 18-21.<text:line-break/><text:line-break/>
<text:a xlink:type="simple" xlink:href="http://www.wissen-hilfe.de/_Wissen/locked/papers/s-ing-2025-01-02-001.pdf" text:style-name="Internet_20_link" text:visited-style-name="Visited_20_Internet_20_Link">LINK</text:a><text:line-break/>Grafe, Robert; Hannweber, Helfried: Sichere Verwendung von Maschinen
Warum Betreiber keine CE - Kennzeichnung versehen sollten.<text:line-break/>In: Sicherheitsingenieur, Jg. 56-2025-01-02, S. 15-17.<text:line-break/><text:line-break/>
<text:a xlink:type="simple" xlink:href="http://www.wissen-hilfe.de/_Wissen/locked/papers/sis-2025-02-001.pdf" text:style-name="Internet_20_link" text:visited-style-name="Visited_20_Internet_20_Link">LINK</text:a><text:line-break/>Weis, Manuel: Produktsicherheit und Betriebssicherheit
Ein Plädoyer für den Blick über den Tellerrand.<text:line-break/>In: sicher ist sicher, Jg.76-2025-02, S. 54-58.<text:line-break/><text:line-break/>
<text:a xlink:type="simple" xlink:href="http://www.wissen-hilfe.de/_Wissen/locked/papers/sis-2025-02-003.pdf" text:style-name="Internet_20_link" text:visited-style-name="Visited_20_Internet_20_Link">LINK</text:a><text:line-break/>Steimers, André: Die KI - Verordnung der Europäischen Union.<text:line-break/>In: sicher ist sicher, Jg.76-2025-02, S. 69-74.<text:line-break/><text:line-break/>
<text:a xlink:type="simple" xlink:href="http://www.wissen-hilfe.de/_Wissen/locked/papers/tk-2025-05-06-007.pdf" text:style-name="Internet_20_link" text:visited-style-name="Visited_20_Internet_20_Link">LINK</text:a><text:line-break/>Villiger, Claudia: Reparieren statt wegwerfen.<text:line-break/>In: technische kommunikation, Ausgabe-03-2025-05-06, S. 46-51.<text:line-break/><text:line-break/>
<text:a xlink:type="simple" xlink:href="http://www.wissen-hilfe.de/_Wissen/locked/papers/zfpc-2025-01-001.pdf" text:style-name="Internet_20_link" text:visited-style-name="Visited_20_Internet_20_Link">LINK</text:a><text:line-break/>Hartmann, Luca/ Klindt, Thomas: Grenzen der Gesetzgebungskompetenz - nationale Regelungsvorbehalte im europäischen Produktsicherheitsrecht am Beispiel von Postwertzeichen.<text:line-break/>In: Zfpc Zeitschrift für Product Compliance, 4 Jg.2025-01, S. 3-5.<text:line-break/><text:line-break/>
<text:a xlink:type="simple" xlink:href="http://www.wissen-hilfe.de/_Wissen/locked/papers/zfpc-2025-01-002.pdf" text:style-name="Internet_20_link" text:visited-style-name="Visited_20_Internet_20_Link">LINK</text:a><text:line-break/>Rohrßen, Benedikt: Robots,Cobots &amp; Co.:
Produktsicherheit für Maschinen mit integrierter KI.<text:line-break/>In: Zfpc Zeitschrift für Product Compliance, 4 Jg.2025-01, S. 6-17.<text:line-break/><text:line-break/>
<text:a xlink:type="simple" xlink:href="http://www.wissen-hilfe.de/_Wissen/locked/papers/zfpc-2025-01-003.pdf" text:style-name="Internet_20_link" text:visited-style-name="Visited_20_Internet_20_Link">LINK</text:a><text:line-break/>Nusser, Jens /Klusmeyer, David: Das Barrierefreiheitsstärkungsgezetz aus Sicht des Produktrechts.<text:line-break/>In: Zfpc Zeitschrift für Product Compliance, 4 Jg.2025-01, S. 18-25.<text:line-break/><text:line-break/>
<text:a xlink:type="simple" xlink:href="http://www.wissen-hilfe.de/_Wissen/locked/papers/zfpc-2025-02-001.pdf" text:style-name="Internet_20_link" text:visited-style-name="Visited_20_Internet_20_Link">LINK</text:a><text:line-break/>Schreiber, Kristina: Die Anforderungen an die Datenqualität: Regulatorische Umbrüche für Daten in der Produkt-Compliance.<text:line-break/>In: Zfpc Zeitschrift für Product Compliance, 4 Jg.2025-02, S. 46-50.<text:line-break/><text:line-break/>
<text:a xlink:type="simple" xlink:href="http://www.wissen-hilfe.de/_Wissen/locked/papers/zfpc-2025-02-003.pdf" text:style-name="Internet_20_link" text:visited-style-name="Visited_20_Internet_20_Link">LINK</text:a><text:line-break/>Nink, Judith: Cybersicherheitsanforderungen für das verarbeitende Gewerbe und Hersteller von Waren-Was die NIS-2-Richtlinie Neues bringt.<text:line-break/>In: Zfpc Zeitschrift für Product Compliance, 4 Jg.2025-02, S. 58-65.<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5.pdf" text:style-name="Internet_20_link" text:visited-style-name="Visited_20_Internet_20_Link">LINK</text:a><text:line-break/>Rauch, Nicole: Inhalt und Reichweite der Konformitätserklärungspflicht in der Verordnung(EU)2022/1616.<text:line-break/>In: Zfpc Zeitschrift für Product Compliance, 4 Jg.2025-02, S. 70-75.<text:line-break/><text:line-break/>
<text:a xlink:type="simple" xlink:href="http://www.wissen-hilfe.de/_Wissen/locked/papers/s-ing-2025-07-08-001.pdf" text:style-name="Internet_20_link" text:visited-style-name="Visited_20_Internet_20_Link">LINK</text:a><text:line-break/>Grafe, Robert: Unvollständige Maschinen
Missverständnis mit weitreichenden Folgen.<text:line-break/>In: Sicherheitsingenieur, Jg. 56-2025-07/08, S. 9-11.<text:line-break/><text:line-break/>
<text:a xlink:type="simple" xlink:href="http://www.wissen-hilfe.de/_Wissen/locked/papers/s-ing-2025-07-08-003.pdf" text:style-name="Internet_20_link" text:visited-style-name="Visited_20_Internet_20_Link">LINK</text:a><text:line-break/>Moser, Maximilian: Cyber Resilience Act
Neue Pflichten für die Industrie.<text:line-break/>In: Sicherheitsingenieur, Jg. 56-2025-07/08, S. 16-19.<text:line-break/><text:line-break/>
<text:a xlink:type="simple" xlink:href="http://www.wissen-hilfe.de/_Wissen/locked/papers/zfpc-2025-03-001.pdf" text:style-name="Internet_20_link" text:visited-style-name="Visited_20_Internet_20_Link">LINK</text:a><text:line-break/>Kuhn, Frédéric: Die neue Richtlinie (EU) 2024/1203 über den strafrechtlichen Schutz der Umwelt und ihre Auswirkungen auf das deutsche Recht.<text:line-break/>In: Zfpc Zeitschrift für Product Compliance, 4 Jg.2025-03, S. 98-105.<text:line-break/><text:line-break/>
<text:a xlink:type="simple" xlink:href="http://www.wissen-hilfe.de/_Wissen/locked/papers/zfpc-2025-03-002.pdf" text:style-name="Internet_20_link" text:visited-style-name="Visited_20_Internet_20_Link">LINK</text:a><text:line-break/>Hessel, Stefan; Orgomet, Luka: Cybersicherheit für Hochrisiko-KI-Systeme
Anforderung der KI-Verordnung und praktische Umsetzung.<text:line-break/>In: Zfpc Zeitschrift für Product Compliance, 4 Jg.2025-03, S. 106-111.<text:line-break/><text:line-break/>
<text:a xlink:type="simple" xlink:href="http://www.wissen-hilfe.de/_Wissen/locked/papers/zfpc-2025-03-005.pdf" text:style-name="Internet_20_link" text:visited-style-name="Visited_20_Internet_20_Link">LINK</text:a><text:line-break/>Ruhnke, Isabel Dorothee: Neue EU-Zwangsarbeitsverordnung: Verschärfte Regelungen für Produkte auf dem EU-Binnenmarkt im Kampf gegen Zwangsarbeit.<text:line-break/>In: Zfpc Zeitschrift für Product Compliance, 4 Jg.2025-03, S. 102-106.<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
<text:a xlink:type="simple" xlink:href="http://www.wissen-hilfe.de/_Wissen/locked/papers/zfpc-2025-04-002.pdf" text:style-name="Internet_20_link" text:visited-style-name="Visited_20_Internet_20_Link">LINK</text:a><text:line-break/>Meggyes, Julia: Die EU-KI-Verordnung zwischen Regulierungsambition und Implementierungsrealität:
Eine kritische Analyse der Brüsseler Entwicklungen aus produktrechtlicher Sicht.<text:line-break/>In: Zfpc Zeitschrift für Product Compliance, 4 Jg.2025-04, S. 166-170.<text:line-break/><text:line-break/>
<text:a xlink:type="simple" xlink:href="http://www.wissen-hilfe.de/_Wissen/locked/papers/zfpc-2025-04-003.pdf" text:style-name="Internet_20_link" text:visited-style-name="Visited_20_Internet_20_Link">LINK</text:a><text:line-break/>Nusser, Jens; Ungerer, Suhayl: Die neue EU-Verpackungs-Verordnung (PPWR) - Konkretisierung des Erzeugerbegriffs.<text:line-break/>In: Zfpc Zeitschrift für Product Compliance, 4 Jg.2025-04, S. 171-177.<text:line-break/><text:line-break/>
<text:a xlink:type="simple" xlink:href="http://www.wissen-hilfe.de/_Wissen/locked/papers/zfpc-2025-04-004.pdf" text:style-name="Internet_20_link" text:visited-style-name="Visited_20_Internet_20_Link">LINK</text:a><text:line-break/>Timmermann Tobias; Fornhoff, Nicolai; Tkach, Yulianna: Umweltbezogene Werbung: Die Empowering Consumers Directive hält Einzug ins UWG.<text:line-break/>In: Zfpc Zeitschrift für Product Compliance, 4 Jg.2025-04, S. 177-182.<text:line-break/><text:line-break/>
<text:a xlink:type="simple" xlink:href="http://www.wissen-hilfe.de/_Wissen/locked/papers/zfpc-2025-05-001.pdf" text:style-name="Internet_20_link" text:visited-style-name="Visited_20_Internet_20_Link">LINK</text:a><text:line-break/>Kreißl, Lennard: Der Cyber Resilience Act: Neue Cybersicherheitsanforderungen für Produkte mit digitalen Elementen.<text:line-break/>In: Zfpc Zeitschrift für Product Compliance, 4 Jg.2025-05, S. 223-227.<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
<text:a xlink:type="simple" xlink:href="http://www.wissen-hilfe.de/_Wissen/locked/papers/zfpc-2025-05-005.pdf" text:style-name="Internet_20_link" text:visited-style-name="Visited_20_Internet_20_Link">LINK</text:a><text:line-break/>Höving, Maximilian; Ringlage, Philipp; Weschky, Julian: Zwischen horizontaler Geltung und sektoraler Delegation: Die Funktionsweise des Art. 2 Abs. 2 KI-VO im Gefüge des europäischen Produktsicherheitsrechts.<text:line-break/>In: Zfpc Zeitschrift für Product Compliance, 4 Jg.2025-05, S. 241-249.<text:line-break/><text:line-break/>
<text:a xlink:type="simple" xlink:href="http://www.wissen-hilfe.de/_Wissen/locked/papers/zfpc-2025-06-001.pdf" text:style-name="Internet_20_link" text:visited-style-name="Visited_20_Internet_20_Link">LINK</text:a><text:line-break/>Hofer, Matthias; Kirchmair, Verena: KI-Kompetenz in der Praxis: Compliance-Strategien für Unternehmen im Lichte der KI-VO.<text:line-break/>In: Zfpc Zeitschrift für Product Compliance, 4 Jg.2025-06, S. 270-275.<text:line-break/><text:line-break/>
<text:a xlink:type="simple" xlink:href="http://www.wissen-hilfe.de/_Wissen/locked/papers/zfpc-2025-06-002.pdf" text:style-name="Internet_20_link" text:visited-style-name="Visited_20_Internet_20_Link">LINK</text:a><text:line-break/>Schmidt, Patrik: Werbung mit Green Claims nach der Neuregulierung durch die EmpCoRL (EU) 2024/825 im UWG.<text:line-break/>In: Zfpc Zeitschrift für Product Compliance, 4 Jg.2025-06, S. 275-282.<text:line-break/><text:line-break/>
<text:a xlink:type="simple" xlink:href="http://www.wissen-hilfe.de/_Wissen/locked/papers/zfpc-2025-06-003.pdf" text:style-name="Internet_20_link" text:visited-style-name="Visited_20_Internet_20_Link">LINK</text:a><text:line-break/>Köster, Jonas; Weigel, Valentin: Die EUDR am Wendepunkt? Der Reformvorschlag der EU-Kommission zur EU-Entwaldungsverordnung.<text:line-break/>In: Zfpc Zeitschrift für Product Compliance, 4 Jg.2025-06, S. 283-287.<text:line-break/><text:line-break/>
<text:a xlink:type="simple" xlink:href="http://www.wissen-hilfe.de/_Wissen/locked/papers/zfpc-2025-06-004.pdf" text:style-name="Internet_20_link" text:visited-style-name="Visited_20_Internet_20_Link">LINK</text:a><text:line-break/>Klindt,Thi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te-si-2016-05-001.pdf" text:style-name="Internet_20_link" text:visited-style-name="Visited_20_Internet_20_Link">LINK</text:a><text:line-break/>Böhme, Martin  : Vereinbarkeit von Europarecht und Gewässerschutz nach dem EuGH-Urteil zu Bauprodukten.<text:line-break/>In: Technische Sicherheit, Bd.6(20 16)Nr.5  , S. 11 - 14.<text:line-break/><text:line-break/>
<text:a xlink:type="simple" xlink:href="http://www.wissen-hilfe.de/_Wissen/locked/papers/te-si-2016-05-002.pdf" text:style-name="Internet_20_link" text:visited-style-name="Visited_20_Internet_20_Link">LINK</text:a><text:line-break/>Brahner, Birgit  : Beste verfügbare Techniken für die chemische Industrie.<text:line-break/>In: Technische Sicherheit, Bd.6(20 16)Nr.5 , S. 15 - 18.<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0-008.pdf" text:style-name="Internet_20_link" text:visited-style-name="Visited_20_Internet_20_Link">LINK</text:a><text:line-break/>Sickert, Peter  : Auswahl von Gehörschutz nach lnkrafttreten der Lärm- und Vibrations-Arbeitsschutzverordnung.<text:line-break/>In: Technische Überwachung, Bd.48  Jg 2007 - Nr. 10, S. 49 - 53.<text:line-break/><text:line-break/>
<text:a xlink:type="simple" xlink:href="http://www.wissen-hilfe.de/_Wissen/locked/papers/te-ue-2007-11-12-002.pdf" text:style-name="Internet_20_link" text:visited-style-name="Visited_20_Internet_20_Link">LINK</text:a><text:line-break/>Franze,Klaus / Neuwieser, Ferdinand  : Der Kernspintomograph als Druckgerät.<text:line-break/>In: Technische Überwachung, Bd.48 (2007) Nr. 11/12, S. 16 - 19.<text:line-break/><text:line-break/>
<text:a xlink:type="simple" xlink:href="http://www.wissen-hilfe.de/_Wissen/locked/papers/te-ue-2008-01-02-007.pdf" text:style-name="Internet_20_link" text:visited-style-name="Visited_20_Internet_20_Link">LINK</text:a><text:line-break/>Loerzer, Michael  : Der EU-Leitfaden zur Anwendung der EMV-Richtlinie.<text:line-break/>In: Technische Überwachung, Bd.49(2008)Nr. 1/2, S. 40 - 43.<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5-001.pdf" text:style-name="Internet_20_link" text:visited-style-name="Visited_20_Internet_20_Link">LINK</text:a><text:line-break/>Schiffner, Gerhard  : Neue Europäische Richtlinien und Normen.<text:line-break/>In: Technische Überwachung, Bd.49(2008)Nr.5, S. 12 - 18.<text:line-break/><text:line-break/>
<text:a xlink:type="simple" xlink:href="http://www.wissen-hilfe.de/_Wissen/locked/papers/te-ue-2008-05-006.pdf" text:style-name="Internet_20_link" text:visited-style-name="Visited_20_Internet_20_Link">LINK</text:a><text:line-break/>Christ, Eberhard  : Persönlicher Schutz gegen Vibrationseinwirkung an Arbeitsplätzen.<text:line-break/>In: Technische Überwachung, Bd.49(2008)Nr.5, S. 47 - 51.<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9-01-02-005.pdf" text:style-name="Internet_20_link" text:visited-style-name="Visited_20_Internet_20_Link">LINK</text:a><text:line-break/>Mühlhäuser, Christoph / Braach, Burkhard : Risiko elektromagnetisches Feld. Europäische Gesetzgebung ist eindeutig und schon jetzt umsetzbar.<text:line-break/>In: Technische Überwachung, Bd.50(2009)Nr.1/2, S. 47 - 49.<text:line-break/><text:line-break/>
<text:a xlink:type="simple" xlink:href="http://www.wissen-hilfe.de/_Wissen/locked/papers/te-ue-2009-04-001.pdf" text:style-name="Internet_20_link" text:visited-style-name="Visited_20_Internet_20_Link">LINK</text:a><text:line-break/>Sohn, Nicole  : Dampfkessel als Baugruppen nach Druckgeräterichtlinie. Schnittstelle zur Betriebssicherheitsverordnung {BetrSichV).<text:line-break/>In: Technische Überwachung, Bd.50(2009)Nr.4, S. 10 - 12.<text:line-break/><text:line-break/>
<text:a xlink:type="simple" xlink:href="http://www.wissen-hilfe.de/_Wissen/locked/papers/te-ue-2009-05-004.pdf" text:style-name="Internet_20_link" text:visited-style-name="Visited_20_Internet_20_Link">LINK</text:a><text:line-break/>Hahn, Margit  : Herstellung und Änderung von Druckgeräten. Rechtskonformität und Effizienz gemäß DGRL und/oder BetrSichV.<text:line-break/>In: Technische Überwachung, Bd.50(2009)Nr.5, S. 34 - 37.<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1.pdf" text:style-name="Internet_20_link" text:visited-style-name="Visited_20_Internet_20_Link">LINK</text:a><text:line-break/>Ostermann, Hans-J. / Moritz, Dirk : Alle EG-Richtlinien einhalten. Der ganzheitliche Produktansatz des Binnenmarktes.<text:line-break/>In: Technische Überwachung, Bd.50(2009)Nr.7/8, S. 14 - 17.<text:line-break/><text:line-break/>
<text:a xlink:type="simple" xlink:href="http://www.wissen-hilfe.de/_Wissen/locked/papers/te-ue-2009-07-08-003.pdf" text:style-name="Internet_20_link" text:visited-style-name="Visited_20_Internet_20_Link">LINK</text:a><text:line-break/>Kühn, Jürgen  : Was bringt die Richtlinie über industrielle Emissionen Neues für die nationale Umsetzung? Eine Zwischenbilanz an lässlich der politischen Einigung im Rat.<text:line-break/>In: Technische Überwachung, Bd.50(2009)Nr.7/8, S. 43 - 45.<text:line-break/><text:line-break/>
<text:a xlink:type="simple" xlink:href="http://www.wissen-hilfe.de/_Wissen/locked/papers/te-ue-2010-10-004.pdf" text:style-name="Internet_20_link" text:visited-style-name="Visited_20_Internet_20_Link">LINK</text:a><text:line-break/>Pipke, Rüdiger : EU-Richtlinie über künstliche optische Strahlung durch europäischen Leitfaden konkretisiert.<text:line-break/>In: Technische Überwachung, Bd.51(2010)Nr.10, S. 43 - 45.<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5-04-006.pdf" text:style-name="Internet_20_link" text:visited-style-name="Visited_20_Internet_20_Link">LINK</text:a><text:line-break/>König, Jana : Erfüllung der Anforderungen der Maschinenrichtlinie in Industrieanlagen und Kraftwerken.<text:line-break/>In: Technische Überwachung, Bd.56(2015) 04, S. 43 - 46.<text:line-break/><text:line-break/>
<text:a xlink:type="simple" xlink:href="http://www.wissen-hilfe.de/_Wissen/locked/papers/te-ue-2016-04-007.pdf" text:style-name="Internet_20_link" text:visited-style-name="Visited_20_Internet_20_Link">LINK</text:a><text:line-break/>Sohn, Nicole  : Neufassung der Druckgeräterichtlinie (2014/68/EU).<text:line-break/>In: Technische Überwachung, Bd. 57, 2016-04, S. 32 - 36.<text:line-break/><text:line-break/>
<text:a xlink:type="simple" xlink:href="http://www.wissen-hilfe.de/_Wissen/locked/papers/te-ue-2016-04-009.pdf" text:style-name="Internet_20_link" text:visited-style-name="Visited_20_Internet_20_Link">LINK</text:a><text:line-break/>Fleischfresser, Jürgen  / Merten, Ralf /   Zschäckel, Or.-lng. Wolf-Oietmar: Ausgewählte Aspekte zum Zusammenhang zwischen ASME-Code, Druckgeräterichtlinie und Prüfung vor Inbetriebnahme.<text:line-break/>In: Technische Überwachung, Bd. 57, 2016-04, S. 40 -46.<text:line-break/><text:line-break/>
<text:a xlink:type="simple" xlink:href="http://www.wissen-hilfe.de/_Wissen/locked/papers/te-ue-2016-04-016.pdf" text:style-name="Internet_20_link" text:visited-style-name="Visited_20_Internet_20_Link">LINK</text:a><text:line-break/>Link, Christian: Prüfung vor erstmaliger Inbetriebnahme von Aufzugsanlagen - bauliche Schnittstellen.<text:line-break/>In: Technische Überwachung, Bd. 57, 2016-04, S. 68 - 72.<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21.pdf" text:style-name="Internet_20_link" text:visited-style-name="Visited_20_Internet_20_Link">LINK</text:a><text:line-break/>Dr.-lng.  Dahms, Sabine / Holzhauser, Erik: Prüfung von Flaschen für Atemschutz- und Tauchgeräte (AG-/TG-Flaschen).<text:line-break/>In: Technische Überwachung, Bd. 57, 2016-04, S. 92 - 94.<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3::08:20</meta:creation-date>
    <dc:creator>Generated</dc:creator>
    <dc:date>2026-08-29T23::08:20</dc:date>
    <dc:language>en-US</dc:language>
    <meta:editing-cycles>1</meta:editing-cycles>
    <meta:editing-duration>PT0S</meta:editing-duration>
    <dc:title>papers:p_eu-law</dc:title>
  </office:meta>
</office:document-meta>
</file>