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8bd36f52ff5649413588375d944af818.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3.175cm" style:rel-height="scale"><draw:image xlink:href="Pictures/8bd36f52ff5649413588375d944af818.gif" xlink:type="simple" xlink:show="embed" xlink:actuate="onLoad"/></draw:frame><text:line-break/><text:a xlink:type="simple" xlink:href="https://product-compliance.net/doku.php?id=papers:start" text:style-name="Internet_20_link" text:visited-style-name="Visited_20_Internet_20_Link">Startseite</text:a><text:line-break/><text:line-break/><text:a xlink:type="simple" xlink:href="https://product-compliance.net/doku.php?id=papers: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uropean_court_of_justice"/>Artikel: Europäischer Gerichtshof</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01::36:49</meta:creation-date>
    <dc:creator>Generated</dc:creator>
    <dc:date>2026-08-30T01::36:49</dc:date>
    <dc:language>en-US</dc:language>
    <meta:editing-cycles>1</meta:editing-cycles>
    <meta:editing-duration>PT0S</meta:editing-duration>
    <dc:title>papers:p_european_court_of_justice</dc:title>
  </office:meta>
</office:document-meta>
</file>