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0f8c82ad4cc7d640b709b908b0ad5c8.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0894028103044cm" style:rel-height="scale"><draw:image xlink:href="Pictures/f0f8c82ad4cc7d640b709b908b0ad5c8.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hazardous_materials"/>Artikel: Gefahrstoffe, Sprengstoffe, Biostoffe, Gentechnik</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1-02-002.pdf" text:style-name="Internet_20_link" text:visited-style-name="Visited_20_Internet_20_Link">LINK</text:a><text:line-break/>Stöffler,Birgit: Tätigkeiten mit Gefahrstoffen
Fragen &amp; Antworten zu Betriebsanweisungen.<text:line-break/>In: Sicherheitsingenieur, Jg. 56-2025-01-02, S. 28-31.<text:line-break/><text:line-break/>
<text:a xlink:type="simple" xlink:href="http://www.wissen-hilfe.de/_Wissen/locked/papers/s-ing-2025-03-003.pdf" text:style-name="Internet_20_link" text:visited-style-name="Visited_20_Internet_20_Link">LINK</text:a><text:line-break/>Hensiek, Joerg: Sanierung asbesthaltiger Gebäude
Wie gefährlich wird es für die Beschäftigten ?.<text:line-break/>In: Sicherheitsingenieur, Jg. 56-2025-03, S. 20-23.<text:line-break/><text:line-break/>
<text:a xlink:type="simple" xlink:href="http://www.wissen-hilfe.de/_Wissen/locked/papers/s-ing-2025-03-004.pdf" text:style-name="Internet_20_link" text:visited-style-name="Visited_20_Internet_20_Link">LINK</text:a><text:line-break/>Stöffler,Birgit: Gefahrstoffnovelle und neue Grenzwerte
Neues aus dem AGS.<text:line-break/>In: Sicherheitsingenieur, Jg. 56-2025-03, S. 33-35.<text:line-break/><text:line-break/>
<text:a xlink:type="simple" xlink:href="http://www.wissen-hilfe.de/_Wissen/locked/papers/s-ing-2025-04-001.pdf" text:style-name="Internet_20_link" text:visited-style-name="Visited_20_Internet_20_Link">LINK</text:a><text:line-break/>Sievers, Sven: Sicherer Umgang mit Gefahrstoffdämpfen
Entlüftung gewährleisten.<text:line-break/>In: Sicherheitsingenieur, Jg. 56-2025-04, S. 18-19.<text:line-break/><text:line-break/>
<text:a xlink:type="simple" xlink:href="http://www.wissen-hilfe.de/_Wissen/locked/papers/s-ing-2025-05-004.pdf" text:style-name="Internet_20_link" text:visited-style-name="Visited_20_Internet_20_Link">LINK</text:a><text:line-break/>Kring, Friedhelm: Tropenkrankheiten auf dem Vormarsch
Neue Infektionsrisiken.<text:line-break/>In: Sicherheitsingenieur, Jg. 56-2025-05, S. 33-35.<text:line-break/><text:line-break/>
<text:a xlink:type="simple" xlink:href="http://www.wissen-hilfe.de/_Wissen/locked/papers/s-ing-2025-05-006.pdf" text:style-name="Internet_20_link" text:visited-style-name="Visited_20_Internet_20_Link">LINK</text:a><text:line-break/>Klagge, Matthias: Nichtraucherschutz am Arbeitsplatz
Kurioser Fall in der Pizzeria.<text:line-break/>In: Sicherheitsingenieur, Jg. 56-2025-05, S. 42-43.<text:line-break/><text:line-break/>
<text:a xlink:type="simple" xlink:href="http://www.wissen-hilfe.de/_Wissen/locked/papers/sis-2025-03-001.pdf" text:style-name="Internet_20_link" text:visited-style-name="Visited_20_Internet_20_Link">LINK</text:a><text:line-break/>Rühl, Reinhold: Geänderte Gefahrstoffverordnung erfordert „Gemeinsame Staub-Präventionsoffensive„!.<text:line-break/>In: sicher ist sicher, Jg.76-2025-03, S. 108-112.<text:line-break/><text:line-break/>
<text:a xlink:type="simple" xlink:href="http://www.wissen-hilfe.de/_Wissen/locked/papers/sis-2025-05-004.pdf" text:style-name="Internet_20_link" text:visited-style-name="Visited_20_Internet_20_Link">LINK</text:a><text:line-break/>Bayer,Philipp: 40 Jahre Gefahrstoffverordnung
Ein historischer Überblick über ihre Entstehung und Entwicklung (Teil 1 von 3).<text:line-break/>In: sicher ist sicher, Jg.76-2025-05, S. 224-230.<text:line-break/><text:line-break/>
<text:a xlink:type="simple" xlink:href="http://www.wissen-hilfe.de/_Wissen/locked/papers/te-si-2025-01-02-002.pdf" text:style-name="Internet_20_link" text:visited-style-name="Visited_20_Internet_20_Link">LINK</text:a><text:line-break/>Wenderoth, S.; Schug, B.: Wasserstoff-Indikator-Suprapartikel zum Nachweis von Wasserstoff-Leckagen.<text:line-break/>In: Technische Sicherheit, Jg. 15-2025-01-02, S. Seite14-16.<text:line-break/><text:line-break/>
<text:a xlink:type="simple" xlink:href="http://www.wissen-hilfe.de/_Wissen/locked/papers/te-si-2025-01-02-003.pdf" text:style-name="Internet_20_link" text:visited-style-name="Visited_20_Internet_20_Link">LINK</text:a><text:line-break/>Konersmann, R.: Das hochriskante Feudenfeuer.<text:line-break/>In: Technische Sicherheit, Jg. 15-2025-01-02, S. 17-25.<text:line-break/><text:line-break/>
<text:a xlink:type="simple" xlink:href="http://www.wissen-hilfe.de/_Wissen/locked/papers/te-si-2025-01-02-004.pdf" text:style-name="Internet_20_link" text:visited-style-name="Visited_20_Internet_20_Link">LINK</text:a><text:line-break/>Holtkamp, Heiko: Kombinierter Gas- und Staubexplosionsschutz beim Absaugen.<text:line-break/>In: Technische Sicherheit, Jg. 15-2025-01-02, S. 26-28.<text:line-break/><text:line-break/>
<text:a xlink:type="simple" xlink:href="http://www.wissen-hilfe.de/_Wissen/locked/papers/s-ing-2025-06-005.pdf" text:style-name="Internet_20_link" text:visited-style-name="Visited_20_Internet_20_Link">LINK</text:a><text:line-break/>Kring, Friedhelm: Chemische Schädlingsbekämpfung
Biozide rechtssicher einsetzen.<text:line-break/>In: Sicherheitsingenieur, Jg. 56-2025-06, S. 31-33.<text:line-break/><text:line-break/>
<text:a xlink:type="simple" xlink:href="http://www.wissen-hilfe.de/_Wissen/locked/papers/s-ing-2025-06-008.pdf" text:style-name="Internet_20_link" text:visited-style-name="Visited_20_Internet_20_Link">LINK</text:a><text:line-break/>Wilrich, Thomas: Anordnung eines Gefahrstoffgutachtens mit Gefahrstoffkataster
Uneinsichtiger Geschäftsführer.<text:line-break/>In: Sicherheitsingenieur, Jg. 56-2025-06, S. 40-43.<text:line-break/><text:line-break/>
<text:a xlink:type="simple" xlink:href="http://www.wissen-hilfe.de/_Wissen/locked/papers/s-ing-2025-10-001.pdf" text:style-name="Internet_20_link" text:visited-style-name="Visited_20_Internet_20_Link">LINK</text:a><text:line-break/>Kerz,Hertha -Margarethe: Strategische Messtechnik
Fundament des Gesundheidsschutzes.<text:line-break/>In: Sicherheitsingenieur, Jg. 56-2025-10, S. 22-25.<text:line-break/><text:line-break/>
<text:a xlink:type="simple" xlink:href="http://www.wissen-hilfe.de/_Wissen/locked/papers/s-ing-2025-10-003.pdf" text:style-name="Internet_20_link" text:visited-style-name="Visited_20_Internet_20_Link">LINK</text:a><text:line-break/>Hensiek, Joerg: Industrieller 3D - Druck
Mit dem Markt wachsen die Risiken.<text:line-break/>In: Sicherheitsingenieur, Jg. 56-2025-10, S. 32-34.<text:line-break/><text:line-break/>
<text:a xlink:type="simple" xlink:href="http://www.wissen-hilfe.de/_Wissen/locked/papers/s-ing-2025-10-004.pdf" text:style-name="Internet_20_link" text:visited-style-name="Visited_20_Internet_20_Link">LINK</text:a><text:line-break/>Kring, Friedhelm: Umstrittene PFAS
Endlosdebatte un Ewigkeitschemikalien.<text:line-break/>In: Sicherheitsingenieur, Jg. 56-2025-10, S. 35-37.<text:line-break/><text:line-break/>
<text:a xlink:type="simple" xlink:href="http://www.wissen-hilfe.de/_Wissen/locked/papers/s-ing-2025-10-005.pdf" text:style-name="Internet_20_link" text:visited-style-name="Visited_20_Internet_20_Link">LINK</text:a><text:line-break/>Schappmann,Ulf - J.: Neue Regelungen in der Gefahrstoffverordnung
Tätigkeiten mit Asbest.<text:line-break/>In: Sicherheitsingenieur, Jg. 56-2025-10, S. 38-39.<text:line-break/><text:line-break/>
<text:a xlink:type="simple" xlink:href="http://www.wissen-hilfe.de/_Wissen/locked/papers/s-ing-2025-11-004.pdf" text:style-name="Internet_20_link" text:visited-style-name="Visited_20_Internet_20_Link">LINK</text:a><text:line-break/>Welzbacher, Ulrich: DFG-MAK- und BAT-Werte-Liste 2025
Formaldehydabspalter und Lithiumverbindungen im Fokus.<text:line-break/>In: Sicherheitsingenieur, Jg. 56-2025-11, S. 30-32.<text:line-break/><text:line-break/>
<text:a xlink:type="simple" xlink:href="http://www.wissen-hilfe.de/_Wissen/locked/papers/s-ing-2025-11-005.pdf" text:style-name="Internet_20_link" text:visited-style-name="Visited_20_Internet_20_Link">LINK</text:a><text:line-break/>Steinbach, Cynthia; Zeiff, Andreas: Sicherheitsvorgaben für die Flüssigkeitsförderung
Auswahl nach Gefährdungslage.<text:line-break/>In: Sicherheitsingenieur, Jg. 56-2025-11, S. 36-37.<text:line-break/><text:line-break/>
<text:a xlink:type="simple" xlink:href="http://www.wissen-hilfe.de/_Wissen/locked/papers/s-ing-2025-12-002.pdf" text:style-name="Internet_20_link" text:visited-style-name="Visited_20_Internet_20_Link">LINK</text:a><text:line-break/>Stöffler, Birget: Neufassung der TRGS 507 und TRGS 610
Neues aus dem AGS.<text:line-break/>In: Sicherheitsingenieur, Jg. 56-2025-12, S. 19-21.<text:line-break/><text:line-break/>
<text:a xlink:type="simple" xlink:href="http://www.wissen-hilfe.de/_Wissen/locked/papers/s-ing-2025-12-003.pdf" text:style-name="Internet_20_link" text:visited-style-name="Visited_20_Internet_20_Link">LINK</text:a><text:line-break/>Kring, Friedhelm: Toxikologie und Chemikalienbewertung
Was Epigenetik für den Arbeitsschutz bedeutet.<text:line-break/>In: Sicherheitsingenieur, Jg. 56-2025-12, S. 24-26.<text:line-break/><text:line-break/>
<text:a xlink:type="simple" xlink:href="http://www.wissen-hilfe.de/_Wissen/locked/papers/s-ing-2025-12-005.pdf" text:style-name="Internet_20_link" text:visited-style-name="Visited_20_Internet_20_Link">LINK</text:a><text:line-break/>Klagge, Matthias: DFG-MAK- und BAT-Werte-Liste 2025 - Teil 2
Wichtige Änderungen.<text:line-break/>In: Sicherheitsingenieur, Jg. 56-2025-12, S. 35-39.<text:line-break/><text:line-break/>
<text:a xlink:type="simple" xlink:href="http://www.wissen-hilfe.de/_Wissen/locked/papers/sis-2025-06-005.pdf" text:style-name="Internet_20_link" text:visited-style-name="Visited_20_Internet_20_Link">LINK</text:a><text:line-break/>Bayer, Philipp: 40 Jahre Gefahrstoffverordnung -Ein historischer Überblick über ihre
Entstehung und Entwicklung (Teil 2 von 3).<text:line-break/>In: sicher ist sicher, Jg.76-2025-06, S. 280-285.<text:line-break/><text:line-break/>
<text:a xlink:type="simple" xlink:href="http://www.wissen-hilfe.de/_Wissen/locked/papers/sis-2025-07-08-001.pdf" text:style-name="Internet_20_link" text:visited-style-name="Visited_20_Internet_20_Link">LINK</text:a><text:line-break/>Wagner, Chantal, Kühn, Manuel: Systematische Beurteilung von Arbeitsbedingungen mit MGU-Messprogrammen.<text:line-break/>In: sicher ist sicher, Jg.76-2025-07/08, S. 313-315.<text:line-break/><text:line-break/>
<text:a xlink:type="simple" xlink:href="http://www.wissen-hilfe.de/_Wissen/locked/papers/sis-2025-07-08-006.pdf" text:style-name="Internet_20_link" text:visited-style-name="Visited_20_Internet_20_Link">LINK</text:a><text:line-break/>Bayer, Philipp: 40 Jahre Gefahrstoffverordnung - Ein historischer Überblick über ihre Entstehung und Entwicklung (Teil 3 von 3).<text:line-break/>In: sicher ist sicher, Jg.76-2025-07/08, S. 339-345.<text:line-break/><text:line-break/>
<text:a xlink:type="simple" xlink:href="http://www.wissen-hilfe.de/_Wissen/locked/papers/sis-2025-10-002.pdf" text:style-name="Internet_20_link" text:visited-style-name="Visited_20_Internet_20_Link">LINK</text:a><text:line-break/>Magerkurth, Clemens; Rühl, Reinhold: Verursacherprinzip fördert Innovationen
Hersteller an den Stoffkosten beteiligen!.<text:line-break/>In: sicher ist sicher, Jg.76-2025-10, S. 427-434.<text:line-break/><text:line-break/>
<text:a xlink:type="simple" xlink:href="http://www.wissen-hilfe.de/_Wissen/locked/papers/sis-2025-11-001.pdf" text:style-name="Internet_20_link" text:visited-style-name="Visited_20_Internet_20_Link">LINK</text:a><text:line-break/>Rühl, Reinhold: PFAS - Zwei Konferenzen in Berlin offenbaren den Handlungsbedarf.<text:line-break/>In: sicher ist sicher, Jg.76-2025-11, S. 477-481.<text:line-break/><text:line-break/>
<text:a xlink:type="simple" xlink:href="http://www.wissen-hilfe.de/_Wissen/locked/papers/sis-2025-11-003.pdf" text:style-name="Internet_20_link" text:visited-style-name="Visited_20_Internet_20_Link">LINK</text:a><text:line-break/>Schneider, Linda; Schneider, Alexander; Zöllner,Susanne: Die Zentrale Expositionsdatenbank (ZED)
Aktuelle Neuerungen der Gefahrstoffverordnung und Umsetzung in der ZED.<text:line-break/>In: sicher ist sicher, Jg.76-2025-11, S. 490-493.<text:line-break/><text:line-break/>
<text:a xlink:type="simple" xlink:href="http://www.wissen-hilfe.de/_Wissen/locked/papers/zfpc-2025-05-002.pdf" text:style-name="Internet_20_link" text:visited-style-name="Visited_20_Internet_20_Link">LINK</text:a><text:line-break/>Meggyes, Julia: Die neue F-Gas-Verordnung (EU) 2024/573: Ein regulatorischer Tsunami für den Mittelstand?.<text:line-break/>In: Zfpc Zeitschrift für Product Compliance, 4 Jg.2025-05, S. 227-232.<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1.pdf" text:style-name="Internet_20_link" text:visited-style-name="Visited_20_Internet_20_Link">LINK</text:a><text:line-break/>Deubel, Ulrike: Umweltschutz und Nachhaltigkeit: Wie Normen und Standards die Herausforderung von Mikroplastik in der Textilindustrie angehen.<text:line-break/>In: DIN Mitteilungen, Jg.2024-01, S. 11–23.<text:line-break/><text:line-break/>
<text:a xlink:type="simple" xlink:href="http://www.wissen-hilfe.de/_Wissen/locked/papers/zfpc-2024-02-005.pdf.pdf" text:style-name="Internet_20_link" text:visited-style-name="Visited_20_Internet_20_Link">LINK</text:a><text:line-break/>ZfPC: Fehlende Warnhinweis zu Gefahern von Biozidprodukten bei Präsentation des Produkts im Internet ohne Kaufmöglichkeit als irreführende geschäftliche Handlung.<text:line-break/>In: Zfpc Zeitschrift für Product Compliance, 3 Jg. 2024-02, S. 61-64.<text:line-break/><text:line-break/>
<text:a xlink:type="simple" xlink:href="http://www.wissen-hilfe.de/_Wissen/locked/papers/zfpc-2024-02-007.pdf.pdf" text:style-name="Internet_20_link" text:visited-style-name="Visited_20_Internet_20_Link">LINK</text:a><text:line-break/>Fröhlisch, Carsten; Löwer,Daniel: Fehlender Biozid - Hinweis ist  wettbewerbswidrig.<text:line-break/>In: Zfpc Zeitschrift für Product Compliance, 3 Jg. 2024-02, S. 77-80.<text:line-break/><text:line-break/>
<text:a xlink:type="simple" xlink:href="http://www.wissen-hilfe.de/_Wissen/locked/papers/te-si-2024-03-04-002.pdf" text:style-name="Internet_20_link" text:visited-style-name="Visited_20_Internet_20_Link">LINK</text:a><text:line-break/>Hilse, Annika: Gebäudeschadstoffe- Gutachten
Mit der App zum schadstoffreien Gebäude.<text:line-break/>In: Technische Sicherheit, 14. Jg. 2024-03-04, S. 12-13.<text:line-break/><text:line-break/>
<text:a xlink:type="simple" xlink:href="http://www.wissen-hilfe.de/_Wissen/locked/papers/te-si-2024-03-04-003.pdf" text:style-name="Internet_20_link" text:visited-style-name="Visited_20_Internet_20_Link">LINK</text:a><text:line-break/>Muro, Donato: F-Gase Regulation: Ein Beispiel für den effektiven Umgang mit umweltschädlichen Chemikalien.<text:line-break/>In: Technische Sicherheit, 14. Jg. 2024-03-04, S. 14-18.<text:line-break/><text:line-break/>
<text:a xlink:type="simple" xlink:href="http://www.wissen-hilfe.de/_Wissen/locked/papers/te-si-2024-03-04-004.pdf" text:style-name="Internet_20_link" text:visited-style-name="Visited_20_Internet_20_Link">LINK</text:a><text:line-break/>Jakschik,Alexander; Meißner, Stefan: Die Geschichte vom fliegenden Partikel.<text:line-break/>In: Technische Sicherheit, 14. Jg. 2024-03-04, S. 19-23.<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3.pdf" text:style-name="Internet_20_link" text:visited-style-name="Visited_20_Internet_20_Link">LINK</text:a><text:line-break/>Konersmann,R.: Energieträger Wasserstoff - womit Feuerwehren rechnen müssen.<text:line-break/>In: Technische Sicherheit, 14. Jg. 2024-05-06, S. 20-27.<text:line-break/><text:line-break/>
<text:a xlink:type="simple" xlink:href="http://www.wissen-hilfe.de/_Wissen/locked/papers/te-si-2024-05-06-006.pdf" text:style-name="Internet_20_link" text:visited-style-name="Visited_20_Internet_20_Link">LINK</text:a><text:line-break/>Wenten, Matthias: Sicher und hygienisch: Tipps zum richtigen Befüllen von Desinfektionsmittel- Spendern.<text:line-break/>In: Technische Sicherheit, 14. Jg. 2024-05-06, S. 38-40.<text:line-break/><text:line-break/>
<text:a xlink:type="simple" xlink:href="http://www.wissen-hilfe.de/_Wissen/locked/papers/te-si-2024-07-08-005.pdf" text:style-name="Internet_20_link" text:visited-style-name="Visited_20_Internet_20_Link">LINK</text:a><text:line-break/>Schlick-Hasper, E.; Bethke, J.: Fließeigenschaften fester Gefahrgüter vor dem Hintergrund der Sicherheit beim Gefahrguttransüort in Gefahgutverpackungen- Teil 1: Enführung.<text:line-break/>In: Technische Sicherheit, 14. Jg. 2024-07-08, S. 23-29.<text:line-break/><text:line-break/>
<text:a xlink:type="simple" xlink:href="http://www.wissen-hilfe.de/_Wissen/locked/papers/s-ing-2024-03-001.pdf" text:style-name="Internet_20_link" text:visited-style-name="Visited_20_Internet_20_Link">LINK</text:a><text:line-break/>Magiera, Klaus; Lehmann, Carsten: Betriebsanweisungen im Gesundheitswesen
Gefahrstoffe im Krankenhaus.<text:line-break/>In: Sicherheitsingenieur, 55.Jg.2024-03, S. 8-11.<text:line-break/><text:line-break/>
<text:a xlink:type="simple" xlink:href="http://www.wissen-hilfe.de/_Wissen/locked/papers/s-ing-2024-03-002.pdf" text:style-name="Internet_20_link" text:visited-style-name="Visited_20_Internet_20_Link">LINK</text:a><text:line-break/>Schlichting, Maren: Vision Zero beim Umgang mit Gefahrstoffen
Ganzheitlich und umfassend.<text:line-break/>In: Sicherheitsingenieur, 55.Jg.2024-03, S. 12-15.<text:line-break/><text:line-break/>
<text:a xlink:type="simple" xlink:href="http://www.wissen-hilfe.de/_Wissen/locked/papers/s-ing-2024-03-003.pdf" text:style-name="Internet_20_link" text:visited-style-name="Visited_20_Internet_20_Link">LINK</text:a><text:line-break/>Hensiek, Joerg: Biologische und chemische Gefährdungen
Frachtcontainer sicher öffnen.<text:line-break/>In: Sicherheitsingenieur, 55.Jg.2024-03, S. 16-18.<text:line-break/><text:line-break/>
<text:a xlink:type="simple" xlink:href="http://www.wissen-hilfe.de/_Wissen/locked/papers/s-ing-2024-03-004.pdf" text:style-name="Internet_20_link" text:visited-style-name="Visited_20_Internet_20_Link">LINK</text:a><text:line-break/>Kring, Friedhelm: Rechtssichere Schädlingsbekämpfung
Biozide gegen Ratten.<text:line-break/>In: Sicherheitsingenieur, 55.Jg.2024-03, S. 19-21.<text:line-break/><text:line-break/>
<text:a xlink:type="simple" xlink:href="http://www.wissen-hilfe.de/_Wissen/locked/papers/s-ing-2024-05-003.pdf" text:style-name="Internet_20_link" text:visited-style-name="Visited_20_Internet_20_Link">LINK</text:a><text:line-break/>Stöffler, Birgit: Neufassung TRGS 402 von 11.09.2023 und Neufassung TRGS 430
Neues aus dem AGS.<text:line-break/>In: Sicherheitsingenieur, 55.Jg.2024-05, S. 22-25.<text:line-break/><text:line-break/>
<text:a xlink:type="simple" xlink:href="http://www.wissen-hilfe.de/_Wissen/locked/papers/s-ing-2024-06-005.pdf" text:style-name="Internet_20_link" text:visited-style-name="Visited_20_Internet_20_Link">LINK</text:a><text:line-break/>Hensiek, Joerg: Gefahrenguttransport
Die Anforderungen nach ADR.<text:line-break/>In: Sicherheitsingenieur, 55.Jg.2024-06, S. 33-35.<text:line-break/><text:line-break/>
<text:a xlink:type="simple" xlink:href="http://www.wissen-hilfe.de/_Wissen/locked/papers/s-ing-2024-07-08-004.pdf" text:style-name="Internet_20_link" text:visited-style-name="Visited_20_Internet_20_Link">LINK</text:a><text:line-break/>Lange, Armin; Bischof, Heidrun; Henn, Martin: Herausforderung Fachkunde in der Gefahrstoffverordnung
Praktikabler Lösungsansatz.<text:line-break/>In: Sicherheitsingenieur, 55.Jg.2024-07-08, S. 32-35.<text:line-break/><text:line-break/>
<text:a xlink:type="simple" xlink:href="http://www.wissen-hilfe.de/_Wissen/locked/papers/te-si-2024-09-10-003.pdf" text:style-name="Internet_20_link" text:visited-style-name="Visited_20_Internet_20_Link">LINK</text:a><text:line-break/>Schalau, Bernd: Der neue Entwurf der Richtlinie VDI 3783 Blatt 1.<text:line-break/>In: Technische Sicherheit, 14. Jg.2024-09-10, S. 25-30.<text:line-break/><text:line-break/>
<text:a xlink:type="simple" xlink:href="http://www.wissen-hilfe.de/_Wissen/locked/papers/s-ing-2024-09-002.pdf" text:style-name="Internet_20_link" text:visited-style-name="Visited_20_Internet_20_Link">LINK</text:a><text:line-break/>Stöffler, Birgit: Neuer Referenntenentwurf zur Gefahrstoffverordnung
Streichung der Erkundungspflicht ?.<text:line-break/>In: Sicherheitsingenieur, 55. Jg.2024-09, S. 22-23.<text:line-break/><text:line-break/>
<text:a xlink:type="simple" xlink:href="http://www.wissen-hilfe.de/_Wissen/locked/papers/dp-2024-11-001.pdf" text:style-name="Internet_20_link" text:visited-style-name="Visited_20_Internet_20_Link">LINK</text:a><text:line-break/>Roob,Thomas: LICHTBOGEN OPTIMIEREN UND SCHWEISSRAUCH REDUZIEREN
Schweißfachkräfte haben es selbst in der Hand.<text:line-break/>In: Der Praktiker, 76. Jg.2024-11, S. 25-27.<text:line-break/><text:line-break/>
<text:a xlink:type="simple" xlink:href="http://www.wissen-hilfe.de/_Wissen/locked/papers/dp-2024-11-002.pdf" text:style-name="Internet_20_link" text:visited-style-name="Visited_20_Internet_20_Link">LINK</text:a><text:line-break/>Gebhardt, Andreas;Götz Thomas; Scherp,Markus: VERBESSERUNG DER SCHWEISSRAUCHERFASSUNG AN RDBDTERSCHWEISSZELLEN
Weniger Schweißrauche, höherer Schutz.<text:line-break/>In: Der Praktiker, 76. Jg.2024-11, S. 34-39.<text:line-break/><text:line-break/>
<text:a xlink:type="simple" xlink:href="http://www.wissen-hilfe.de/_Wissen/locked/papers/s-ing-2024-10-003.pdf" text:style-name="Internet_20_link" text:visited-style-name="Visited_20_Internet_20_Link">LINK</text:a><text:line-break/>Stöffler, Birgit: Neufassungen TRGS
Neues aus dem AGS.<text:line-break/>In: Sicherheitsingenieur, 55. Jg.2024-10, S. 16-19.<text:line-break/><text:line-break/>
<text:a xlink:type="simple" xlink:href="http://www.wissen-hilfe.de/_Wissen/locked/papers/s-ing-2024-11-006.pdf" text:style-name="Internet_20_link" text:visited-style-name="Visited_20_Internet_20_Link">LINK</text:a><text:line-break/>Welzbacher, Ulrich: DFG-MAK- und BAT-Werte-Liste 2024
60 Jahre MAK-Werte-Liste.<text:line-break/>In: Sicherheitsingenieur, 55. Jg.2024-11, S. 24-26.<text:line-break/><text:line-break/>
<text:a xlink:type="simple" xlink:href="http://www.wissen-hilfe.de/_Wissen/locked/papers/s-ing-2024-11-008.pdf" text:style-name="Internet_20_link" text:visited-style-name="Visited_20_Internet_20_Link">LINK</text:a><text:line-break/>Langhans, Lars: Umgang mit Gefahrstoffen
Wie lagert man Klebstoffe rictig?.<text:line-break/>In: Sicherheitsingenieur, 55. Jg.2024-11, S. 34-37.<text:line-break/><text:line-break/>
<text:a xlink:type="simple" xlink:href="http://www.wissen-hilfe.de/_Wissen/locked/papers/s-ing-2024-12-004.pdf" text:style-name="Internet_20_link" text:visited-style-name="Visited_20_Internet_20_Link">LINK</text:a><text:line-break/>Welzbacher, Ulrich: DFG-MAK- und BAT-Werte-Liste 2024-Teil 2
Formaldehydabspalter gelten als krebserzeugend.<text:line-break/>In: Sicherheitsingenieur, 55. Jg.2024-12, S. 21-24.<text:line-break/><text:line-break/>
<text:a xlink:type="simple" xlink:href="http://www.wissen-hilfe.de/_Wissen/locked/papers/sis-2024-11-001.pdf" text:style-name="Internet_20_link" text:visited-style-name="Visited_20_Internet_20_Link">LINK</text:a><text:line-break/>Smola, Astrid; Sasse, Julia; Marx, Romy: 25 Jahre Biostoffverordnung:
Von der Entstehung bis heute - was hat sie bewirkt? Wohin entwickelt sie sich?
(Teil 1 von 2).<text:line-break/>In: sicher ist sicher, 75. Jg.-2024-11, S. 481-485.<text:line-break/><text:line-break/>
<text:a xlink:type="simple" xlink:href="http://www.wissen-hilfe.de/_Wissen/locked/papers/sis-2024-11-002.pdf" text:style-name="Internet_20_link" text:visited-style-name="Visited_20_Internet_20_Link">LINK</text:a><text:line-break/>Henn, Martin: Neues vom. Ausschuss für Gefahrstoffe
- Arbeit und Ergebnisse des AGS -.<text:line-break/>In: sicher ist sicher, 75. Jg.-2024-11, S. 486-488.<text:line-break/><text:line-break/>
<text:a xlink:type="simple" xlink:href="http://www.wissen-hilfe.de/_Wissen/locked/papers/sis-2024-11-003.pdf" text:style-name="Internet_20_link" text:visited-style-name="Visited_20_Internet_20_Link">LINK</text:a><text:line-break/>Magerkurth, Clemens; Rühl, Reinhold: PFAS und Oxiine: Eine Regulierung von Stoffgruppen ist sinnvoll.<text:line-break/>In: sicher ist sicher, 75. Jg.-2024-11, S. 489-495.<text:line-break/><text:line-break/>
<text:a xlink:type="simple" xlink:href="http://www.wissen-hilfe.de/_Wissen/locked/papers/sis-2024-11-004.pdf" text:style-name="Internet_20_link" text:visited-style-name="Visited_20_Internet_20_Link">LINK</text:a><text:line-break/>Valdez, M.;Schneider, A.; Zöllner, S.: Neuerungen zur Nutzerfreundlichkeit in der Zentralen Expositionsdatenbank (ZED).<text:line-break/>In: sicher ist sicher, 75. Jg.-2024-11, S. 496-500.<text:line-break/><text:line-break/>
<text:a xlink:type="simple" xlink:href="http://www.wissen-hilfe.de/_Wissen/locked/papers/sis-2024-12-003.pdf" text:style-name="Internet_20_link" text:visited-style-name="Visited_20_Internet_20_Link">LINK</text:a><text:line-break/>Rühl, Reinhold; Magenkurth, Clemens: Verursacherprinzip und Kosten durch den Umgang mit Stoffen.<text:line-break/>In: sicher ist sicher, 75. Jg.-2024-12, S. 556-560.<text:line-break/><text:line-break/>
<text:a xlink:type="simple" xlink:href="http://www.wissen-hilfe.de/_Wissen/locked/papers/sis-2024-12-004.pdf" text:style-name="Internet_20_link" text:visited-style-name="Visited_20_Internet_20_Link">LINK</text:a><text:line-break/>Smola, Astrid; Sasse, Julia; Marx, Romy: 25 Jahre Biostoffverordnung:
Von der Entstehung bis heute - was hat sie bewirkt? Wohin entwickelt sie sich? (Teil 2 von 2).<text:line-break/>In: sicher ist sicher, 75. Jg.-2024-12, S. 561-565.<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6-001.pdf" text:style-name="Internet_20_link" text:visited-style-name="Visited_20_Internet_20_Link">LINK</text:a><text:line-break/>Sann-Ferro, Kerstin: Was bringt die EU-Batterieverordnung?.<text:line-break/>In: DIN Mitteilungen, 102. Jg.2023-06, S. 20-23.<text:line-break/><text:line-break/>
<text:a xlink:type="simple" xlink:href="http://www.wissen-hilfe.de/_Wissen/locked/papers/dp-2023-03-001.pdf" text:style-name="Internet_20_link" text:visited-style-name="Visited_20_Internet_20_Link">LINK</text:a><text:line-break/>Osmont,Juliane: Wirksamer Schutz vor Schweißrauch
Alte und neue Lösungen im Verbund.<text:line-break/>In: Der Praktiker, 75. Jg. 2023-03, S. 96-99.<text:line-break/><text:line-break/>
<text:a xlink:type="simple" xlink:href="http://www.wissen-hilfe.de/_Wissen/locked/papers/s-ing-2023-05-001.pdf" text:style-name="Internet_20_link" text:visited-style-name="Visited_20_Internet_20_Link">LINK</text:a><text:line-break/>Müller,Norbert: Schwerpunkt Gefahrstoffe: Lagerung von Gefahrstoffen
Wie denn, wo denn, was denn?.<text:line-break/>In: Sicherheitsingenieur, 54. Jg., 05/2023, S. 8-14.<text:line-break/><text:line-break/>
<text:a xlink:type="simple" xlink:href="http://www.wissen-hilfe.de/_Wissen/locked/papers/s-ing-2023-05-002.pdf" text:style-name="Internet_20_link" text:visited-style-name="Visited_20_Internet_20_Link">LINK</text:a><text:line-break/>Sievers, Sven: Schwerpunkt Gefahrstoffe: Metallpulver richtig lagern
Sichere Aufbewahrung.<text:line-break/>In: Sicherheitsingenieur, 54. Jg., 05/2023, S. 16-19.<text:line-break/><text:line-break/>
<text:a xlink:type="simple" xlink:href="http://www.wissen-hilfe.de/_Wissen/locked/papers/s-ing-2023-06-006.pdf" text:style-name="Internet_20_link" text:visited-style-name="Visited_20_Internet_20_Link">LINK</text:a><text:line-break/>Stöffler, Birgit: Neufassung TRGS 402 - Ermittlung der inhalativen Exposition
Neues aus dem AGS.<text:line-break/>In: Sicherheitsingenieur, 54. Jg., 06/2023, S. 32-34.<text:line-break/><text:line-break/>
<text:a xlink:type="simple" xlink:href="http://www.wissen-hilfe.de/_Wissen/locked/papers/s-ing-2023-06-008.pdf" text:style-name="Internet_20_link" text:visited-style-name="Visited_20_Internet_20_Link">LINK</text:a><text:line-break/>Nappert, Hans: Sicherheit von Schlauchleitungen
Spezielle Vorsichtsmaßnahmen.<text:line-break/>In: Sicherheitsingenieur, 54. Jg., 06/2023, S. 38-39.<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3.pdf" text:style-name="Internet_20_link" text:visited-style-name="Visited_20_Internet_20_Link">LINK</text:a><text:line-break/>Müller, Norbert: Spiel mit Grenzen
Lagerung von Gefahrstoffen.<text:line-break/>In: Technische Sicherheit, 13. Jg. (2023) Nr. 05-06, S. 18-23.<text:line-break/><text:line-break/>
<text:a xlink:type="simple" xlink:href="http://www.wissen-hilfe.de/_Wissen/locked/papers/te-si-2023-07-08-002.pdf" text:style-name="Internet_20_link" text:visited-style-name="Visited_20_Internet_20_Link">LINK</text:a><text:line-break/>Vogel,Hans-Herbert: Die Explosionsgrenzen binärer Kohlenwasserstoffgemische mit dem Inertgas Stickstoff bei Umgebungsbedingungen.<text:line-break/>In: Technische Sicherheit, 13. Jg. (2023) Nr. 07-08, S. 17-22.<text:line-break/><text:line-break/>
<text:a xlink:type="simple" xlink:href="http://www.wissen-hilfe.de/_Wissen/locked/papers/zfpc-2023-02-001.pdf" text:style-name="Internet_20_link" text:visited-style-name="Visited_20_Internet_20_Link">LINK</text:a><text:line-break/>Ruttloff, Marc; Wagner, Eric; Misztl, Marius: Die neue europäische Batterieverordnung - ein Überblick.<text:line-break/>In: Zeitschrift für Product Compliance, 2. Jg.  02-2023, S. 54-58.<text:line-break/><text:line-break/>
<text:a xlink:type="simple" xlink:href="http://www.wissen-hilfe.de/_Wissen/locked/papers/dp-2023-10-001.pdf" text:style-name="Internet_20_link" text:visited-style-name="Visited_20_Internet_20_Link">LINK</text:a><text:line-break/>Hartinger, Ajfred; Wiesinger, Martin; Hauser, Patrick;et al.:: Maßnahmen zur Reduzierung von Schadstoffen beim Einsatz kontrollierter MSG-Schweißprozessvarianten
Was hilft wie in der Praxis?.<text:line-break/>In: Der Praktiker, 75. Jg.2023-10, S. 604-608.<text:line-break/><text:line-break/>
<text:a xlink:type="simple" xlink:href="http://www.wissen-hilfe.de/_Wissen/locked/papers/dp-2023-11-002.pdf" text:style-name="Internet_20_link" text:visited-style-name="Visited_20_Internet_20_Link">LINK</text:a><text:line-break/>Bartevyan, Leo: Roboterschweißen kleiner Losgrößen mit computergestütztem Vorrichtungsbau
Rüstzeiten minimieren und Kosten sparen.<text:line-break/>In: Der Praktiker, 75. Jg.2023-11, S. 682-867.<text:line-break/><text:line-break/>
<text:a xlink:type="simple" xlink:href="http://www.wissen-hilfe.de/_Wissen/locked/papers/dp-2023-12-001.pdf" text:style-name="Internet_20_link" text:visited-style-name="Visited_20_Internet_20_Link">LINK</text:a><text:line-break/>Ivanov, Boyan: Kommentar: Lösungsansätze zur Minimierung von Gesundheitsgefahren am Arbeitsplatz
Die komplexe Welt des Schweißrauchs.<text:line-break/>In: Der Praktiker, 75. Jg.2023-12, S. 734-736.<text:line-break/><text:line-break/>
<text:a xlink:type="simple" xlink:href="http://www.wissen-hilfe.de/_Wissen/locked/papers/s-ing-2023-09-001.pdf" text:style-name="Internet_20_link" text:visited-style-name="Visited_20_Internet_20_Link">LINK</text:a><text:line-break/>Zimmermann, Timo; Zimmermann, Bernd: Ladungssicherung
Transport von Gefahrgut.<text:line-break/>In: Sicherheitsingenieur, 54. Jg. 2023-09, S. 8-12.<text:line-break/><text:line-break/>
<text:a xlink:type="simple" xlink:href="http://www.wissen-hilfe.de/_Wissen/locked/papers/s-ing-2023-10-003.pdf" text:style-name="Internet_20_link" text:visited-style-name="Visited_20_Internet_20_Link">LINK</text:a><text:line-break/>Stöffler, Birgit: Kommende Novelle der Gefahrstoffverordnung und Neues aus dem AGS
Welche Grenzwerte bei krebserzeugenden Stoffen?.<text:line-break/>In: Sicherheitsingenieur, 54. Jg. 2023-10, S. 30-33.<text:line-break/><text:line-break/>
<text:a xlink:type="simple" xlink:href="http://www.wissen-hilfe.de/_Wissen/locked/papers/s-ing-2023-11-004.pdf" text:style-name="Internet_20_link" text:visited-style-name="Visited_20_Internet_20_Link">LINK</text:a><text:line-break/>Stöffler, Birgit: Neue Gefahrstoffverordnung
Bewertung aus der Praxis.<text:line-break/>In: Sicherheitsingenieur, 54. Jg. 2023-11, S. 16-19.<text:line-break/><text:line-break/>
<text:a xlink:type="simple" xlink:href="http://www.wissen-hilfe.de/_Wissen/locked/papers/s-ing-2023-11-005.pdf" text:style-name="Internet_20_link" text:visited-style-name="Visited_20_Internet_20_Link">LINK</text:a><text:line-break/>Welzbacher, Ulrich: Gesundheitsschädliche Arbeitsstoffe
Kommission empfiehlt Werte.<text:line-break/>In: Sicherheitsingenieur, 54. Jg. 2023-11, S. 20-21.<text:line-break/><text:line-break/>
<text:a xlink:type="simple" xlink:href="http://www.wissen-hilfe.de/_Wissen/locked/papers/s-ing-2023-12-003.pdf" text:style-name="Internet_20_link" text:visited-style-name="Visited_20_Internet_20_Link">LINK</text:a><text:line-break/>Welzbacher, Ulrich: Gesundheitsschädliche Arbeitsstoffe – Teil 2
Neue Probenahmezeitpunkte.<text:line-break/>In: Sicherheitsingenieur, 54. Jg. 2023-12, S. 24-29.<text:line-break/><text:line-break/>
<text:a xlink:type="simple" xlink:href="http://www.wissen-hilfe.de/_Wissen/locked/papers/sis-2023-11-001.pdf" text:style-name="Internet_20_link" text:visited-style-name="Visited_20_Internet_20_Link">LINK</text:a><text:line-break/>Henn, Martin: Neues vom Ausschuss für Gefahrstoffe.<text:line-break/>In: sicher ist sicher, 74.Jg.2023-11, S. 478-480.<text:line-break/><text:line-break/>
<text:a xlink:type="simple" xlink:href="http://www.wissen-hilfe.de/_Wissen/locked/papers/sis-2023-11-002.pdf" text:style-name="Internet_20_link" text:visited-style-name="Visited_20_Internet_20_Link">LINK</text:a><text:line-break/>Rühl, Reinhold: Als letztes Land der EU: Deutschland muss CO-Grenzwert übernehmen.<text:line-break/>In: sicher ist sicher, 74.Jg.2023-11, S. 481-486.<text:line-break/><text:line-break/>
<text:a xlink:type="simple" xlink:href="http://www.wissen-hilfe.de/_Wissen/locked/papers/sis-2023-11-003.pdf" text:style-name="Internet_20_link" text:visited-style-name="Visited_20_Internet_20_Link">LINK</text:a><text:line-break/>Albracht, Gerd: Ein wichtiger Schritt auf dem Weg zu einer asbestfreien Zukunft in Europa
Einigung - besserer Schutz der Beschäftigten in der EU vor den Risiken von Asbest.<text:line-break/>In: sicher ist sicher, 74.Jg.2023-11, S. 487-492.<text:line-break/><text:line-break/>
<text:a xlink:type="simple" xlink:href="http://www.wissen-hilfe.de/_Wissen/locked/papers/sis-2023-11-004.pdf" text:style-name="Internet_20_link" text:visited-style-name="Visited_20_Internet_20_Link">LINK</text:a><text:line-break/>Packroff, Rolf; Clever, Michaela; Reese, Julia: Anwendungssichere Chemikalien, Materialien und Prozesse als Beitrag zu einer nachhaltigen Entwicklung.<text:line-break/>In: sicher ist sicher, 74.Jg.2023-11, S. 493-499.<text:line-break/><text:line-break/>
<text:a xlink:type="simple" xlink:href="http://www.wissen-hilfe.de/_Wissen/locked/papers/sis-2023-11-005.pdf" text:style-name="Internet_20_link" text:visited-style-name="Visited_20_Internet_20_Link">LINK</text:a><text:line-break/>Trabalski, Daniel: Die Staublunge der Ruhrbergleute: vor der Entdeckung zum Vergessen einer tödlichen Berufskrankheit.<text:line-break/>In: sicher ist sicher, 74.Jg.2023-11, S. 507-512.<text:line-break/><text:line-break/>
<text:a xlink:type="simple" xlink:href="http://www.wissen-hilfe.de/_Wissen/locked/papers/sis-2023-11-006.pdf" text:style-name="Internet_20_link" text:visited-style-name="Visited_20_Internet_20_Link">LINK</text:a><text:line-break/>Wilrich, Cordula; Wilrich, Thomas: Nachbarklage gegen einen Sauerstofftank.<text:line-break/>In: sicher ist sicher, 74.Jg.2023-11, S. 513-516.<text:line-break/><text:line-break/>
<text:a xlink:type="simple" xlink:href="http://www.wissen-hilfe.de/_Wissen/locked/papers/sis-2023-11-007.pdf" text:style-name="Internet_20_link" text:visited-style-name="Visited_20_Internet_20_Link">LINK</text:a><text:line-break/>Schneider, A.; Ermer,A.; Fröhlich, H. P. et al.:: Der GDA-Gefahrstoff-Check: eine Hilfe beim sicheren Umgang mit krebserzeugenden Gefahrstoffen.<text:line-break/>In: sicher ist sicher, 74.Jg.2023-11, S. 519-520.<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5-002.pdf" text:style-name="Internet_20_link" text:visited-style-name="Visited_20_Internet_20_Link">LINK</text:a><text:line-break/>Asbrand, Dominik; Klindt, Thomas: Sanktionierung von Verstößen gegen Art.67 Abs. 1 Satz 1 REACH-VO im europäischen Vergleich.<text:line-break/>In: ZfPC-Zeitschrift für Product Compliance, 1. Jg.  05-2022, S. 203-211.<text:line-break/><text:line-break/>
<text:a xlink:type="simple" xlink:href="http://www.wissen-hilfe.de/_Wissen/locked/papers/te-si-2022-11-12-002.pdf" text:style-name="Internet_20_link" text:visited-style-name="Visited_20_Internet_20_Link">LINK</text:a><text:line-break/>Dieterich, Alexander: Sichere Lagerung brennbarer Flüssigkeiten
Wie im Brandfall eine Brandausbreitung verhiendert werden kann.<text:line-break/>In: Technische Sicherheit, 12. Jg. (2022) Nr. 11-12, S. 20-21.<text:line-break/><text:line-break/>
<text:a xlink:type="simple" xlink:href="http://www.wissen-hilfe.de/_Wissen/locked/papers/sis-2022-12-007.pdf" text:style-name="Internet_20_link" text:visited-style-name="Visited_20_Internet_20_Link">LINK</text:a><text:line-break/>Felz, Sebastian: Versicherte muß im Vollbeweis Corona-Infektion am Arbeitsplatz nachweisen.<text:line-break/>In: sicher ist sicher, 73. Jg. 12-2022, S. 555-556.<text:line-break/><text:line-break/>
<text:a xlink:type="simple" xlink:href="http://www.wissen-hilfe.de/_Wissen/locked/papers/sis-2022-12-004.pdf" text:style-name="Internet_20_link" text:visited-style-name="Visited_20_Internet_20_Link">LINK</text:a><text:line-break/>Wahl, Heiner: Ein aktueller Überblick auch für die betriebliche Praxis
Über das Risikokonzept für krebserzeugende Stoffe des Ausschusses für Gefahrstoffe (AGS) (Teil 2 von 2).<text:line-break/>In: sicher ist sicher, 73. Jg. 12-2022, S. 540-545.<text:line-break/><text:line-break/>
<text:a xlink:type="simple" xlink:href="http://www.wissen-hilfe.de/_Wissen/locked/papers/sis-2022-11-002.pdf" text:style-name="Internet_20_link" text:visited-style-name="Visited_20_Internet_20_Link">LINK</text:a><text:line-break/>Wahl, Heiner: Ein aktueller Überblick auch für die betriebliche Praxis
Über das Risikokonzept für krebserzeugende Stoffe des Ausschusses für Gefahrstoffe (AGS) (Teil 1 von 2).<text:line-break/>In: sicher ist sicher, 73. Jg. 11-2022, S. 464-468.<text:line-break/><text:line-break/>
<text:a xlink:type="simple" xlink:href="http://www.wissen-hilfe.de/_Wissen/locked/papers/sis-2022-11-001.pdf" text:style-name="Internet_20_link" text:visited-style-name="Visited_20_Internet_20_Link">LINK</text:a><text:line-break/>Henn, Martin: Neues vom Ausschuß für Gefahrstoffe
-Arbeit und Ergebnisse des AGS -.<text:line-break/>In: sicher ist sicher, 73. Jg. 11-2022, S. 461-463.<text:line-break/><text:line-break/>
<text:a xlink:type="simple" xlink:href="http://www.wissen-hilfe.de/_Wissen/locked/papers/sis-2022-10-003.pdf" text:style-name="Internet_20_link" text:visited-style-name="Visited_20_Internet_20_Link">LINK</text:a><text:line-break/>Bauer, Franz Josef; Barth, Uli: Sozioökonomische Analyse aus der Chemikalienzulassung als Entscheidungsgrundlage einer Genehmigung von Betriebsbereichen (Teil 2 von 2).<text:line-break/>In: sicher ist sicher, 73. Jg. 10-2022, S. 420-423.<text:line-break/><text:line-break/>
<text:a xlink:type="simple" xlink:href="http://www.wissen-hilfe.de/_Wissen/locked/papers/sis-2022-07-08-005.pdf" text:style-name="Internet_20_link" text:visited-style-name="Visited_20_Internet_20_Link">LINK</text:a><text:line-break/>Köhler, Uta: Ersatzstoffsuche zu Chlorgasflaschenanlagen zur Desinfektion von Schwimmbadwasser am Beispiel von Elektrolyseanlagen in Bädern.<text:line-break/>In: sicher ist sicher, 73. Jg. 07-08-2022, S. 322-326.<text:line-break/><text:line-break/>
<text:a xlink:type="simple" xlink:href="http://www.wissen-hilfe.de/_Wissen/locked/papers/sis-2022-06-002.pdf" text:style-name="Internet_20_link" text:visited-style-name="Visited_20_Internet_20_Link">LINK</text:a><text:line-break/>Rühl, Reinhold; Wirth, Olaf; Leihner-Weygandt, Wolfgang: Weniger Quarzstaub auf Baustellen.<text:line-break/>In: sicher ist sicher, 73, Jg. 2022-06, S. 271-277.<text:line-break/><text:line-break/>
<text:a xlink:type="simple" xlink:href="http://www.wissen-hilfe.de/_Wissen/locked/papers/sis-2022-04-005.pdf" text:style-name="Internet_20_link" text:visited-style-name="Visited_20_Internet_20_Link">LINK</text:a><text:line-break/>Wilrich, Cordula; Wilrich, Thomas: Kittelverbrennung auf der Abschlussfeier der Pharmaziestudierenden.<text:line-break/>In: sicher ist sicher,  73. Jg. 2022-04, S. 186-188.<text:line-break/><text:line-break/>
<text:a xlink:type="simple" xlink:href="http://www.wissen-hilfe.de/_Wissen/locked/papers/sis-2020-11-003.pdf" text:style-name="Internet_20_link" text:visited-style-name="Visited_20_Internet_20_Link">LINK</text:a><text:line-break/>Köhler, Uta: Defizite der CLP- Verordnung und Lösungen durch die Hersteller für Oberflächenbehandlungsmittel.<text:line-break/>In: sicher ist sicher, 73. Jg. 11-2022, S. 469-474.<text:line-break/><text:line-break/>
<text:a xlink:type="simple" xlink:href="http://www.wissen-hilfe.de/_Wissen/locked/papers/s-ing-2022-12-005.pdf" text:style-name="Internet_20_link" text:visited-style-name="Visited_20_Internet_20_Link">LINK</text:a><text:line-break/>Mundus, Jana: Neue Sicherheit bei der Arbeit mit kleinen Partikeln.<text:line-break/>In: Sicherheitsingenieur, 53. Jg. 12-2022, S. 2628.<text:line-break/><text:line-break/>
<text:a xlink:type="simple" xlink:href="http://www.wissen-hilfe.de/_Wissen/locked/papers/s-ing-2022-12-004.pdf" text:style-name="Internet_20_link" text:visited-style-name="Visited_20_Internet_20_Link">LINK</text:a><text:line-break/>Welzbacher, Ulrich: DFG - MAK -und BAT - Werte - Liste 2022 (Teil 2)
Zahlreiche neue Biologische Werte.<text:line-break/>In: Sicherheitsingenieur, 53. Jg. 12-2022, S. 22-25.<text:line-break/><text:line-break/>
<text:a xlink:type="simple" xlink:href="http://www.wissen-hilfe.de/_Wissen/locked/papers/s-ing-2022-11-007.pdf" text:style-name="Internet_20_link" text:visited-style-name="Visited_20_Internet_20_Link">LINK</text:a><text:line-break/>Welzbacher, Ulrich: DFG - MAK -und BAT - Werte - Liste 2022
Viel “ Gestank „ in der neuen MAK - Werte - Liste.<text:line-break/>In: Sicherheitsingenieur, 53. Jg. 11-2022, S. 30-33.<text:line-break/><text:line-break/>
<text:a xlink:type="simple" xlink:href="http://www.wissen-hilfe.de/_Wissen/locked/papers/s-ing-2022-08-09-003.pdf" text:style-name="Internet_20_link" text:visited-style-name="Visited_20_Internet_20_Link">LINK</text:a><text:line-break/>Stöffler, Birgit: Neues aus dem AGS.<text:line-break/>In: Sicherheitsingenieur, 53. Jg. 08-09-2022, S. 20-25.<text:line-break/><text:line-break/>
<text:a xlink:type="simple" xlink:href="http://www.wissen-hilfe.de/_Wissen/locked/papers/s-ing-2022-07-004.pdf" text:style-name="Internet_20_link" text:visited-style-name="Visited_20_Internet_20_Link">LINK</text:a><text:line-break/>Kraft, Hannah: Mehr Sicherheit im Umgang mit Gefahrstoffen.<text:line-break/>In: Sicherheitsingenieur, 53. Jg. 07-2022, S. 32-33.<text:line-break/><text:line-break/>
<text:a xlink:type="simple" xlink:href="http://www.wissen-hilfe.de/_Wissen/locked/papers/s-ing-2022-07-001.pdf" text:style-name="Internet_20_link" text:visited-style-name="Visited_20_Internet_20_Link">LINK</text:a><text:line-break/>Knopp, Jürgen; Huck, Bettina: Gefahrstoffe lagern: sicher und rechtskonform.<text:line-break/>In: Sicherheitsingenieur, 53. Jg. 07-2022, S. 10-12.<text:line-break/><text:line-break/>
<text:a xlink:type="simple" xlink:href="http://www.wissen-hilfe.de/_Wissen/locked/papers/s-ing-2022-02-008.pdf" text:style-name="Internet_20_link" text:visited-style-name="Visited_20_Internet_20_Link">LINK</text:a><text:line-break/>Schimmeck, Christina; Fischer, Herbert; Brunner, Julia: Die Rolle von Atemschutzkoordinierenden im betrieblichen Atemschutzwesen
Aus- und Fort bildung.<text:line-break/>In: Sicherheitsingenieur, 53. Jg., 02/2022, S. 38-39.<text:line-break/><text:line-break/>
<text:a xlink:type="simple" xlink:href="http://www.wissen-hilfe.de/_Wissen/locked/papers/s-ing-2022-02-003.pdf" text:style-name="Internet_20_link" text:visited-style-name="Visited_20_Internet_20_Link">LINK</text:a><text:line-break/>Stöffler, Birgit: Neues aus dem AGS
Neue Grenzwerte für krebserzeugende Stoffe.<text:line-break/>In: Sicherheitsingenieur, 53. Jg., 02/2022, S. 24-27.<text:line-break/><text:line-break/>
<text:a xlink:type="simple" xlink:href="http://www.wissen-hilfe.de/_Wissen/locked/papers/s-ing-2022-02-001.pdf" text:style-name="Internet_20_link" text:visited-style-name="Visited_20_Internet_20_Link">LINK</text:a><text:line-break/>Albracht, Gerd: Schutz vor Asbest - die EU-Kommission muss handeln
Legislativer Initiativbericht des Europäischen Parlaments
Teil 1.<text:line-break/>In: Sicherheitsingenieur, 53. Jg., 02/2022, S. 11-17.<text:line-break/><text:line-break/>
<text:a xlink:type="simple" xlink:href="http://www.wissen-hilfe.de/_Wissen/locked/papers/din-2022-01-002.pdf" text:style-name="Internet_20_link" text:visited-style-name="Visited_20_Internet_20_Link">LINK</text:a><text:line-break/>Egger, André; Babel, Olaf; Kocma, Jan: Gasflaschenanschlüsse für Gase: Verwechslungsgefahr bei Beatmung und medizinischen Anwendungen.<text:line-break/>In: DIN Mitteilungen, 101. Jg. 2022-01, S. 95-99.<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1-02-001.pdf" text:style-name="Internet_20_link" text:visited-style-name="Visited_20_Internet_20_Link">LINK</text:a><text:line-break/>Zerrle, Hansjoachim: Die richtige Absaugung - Leitfaden für die Auswahl
Wirksames Absaugen von Stäuben und schädlichen Gasen.<text:line-break/>In: Der Praktiker, 73. Jg. 2021-01-02, S. 26-29.<text:line-break/><text:line-break/>
<text:a xlink:type="simple" xlink:href="http://www.wissen-hilfe.de/_Wissen/locked/papers/KAN Brief-2021-01-003.pdf" text:style-name="Internet_20_link" text:visited-style-name="Visited_20_Internet_20_Link">LINK</text:a><text:line-break/>Wolf, Torsten: Stand der Technik bei Gefahrstoffen am Arbeitsplatz
Das Beste oder das Übliche?.<text:line-break/>In: KAN Brief, KAN BRIEF 1/21, S. 11-12.<text:line-break/><text:line-break/>
<text:a xlink:type="simple" xlink:href="http://www.wissen-hilfe.de/_Wissen/locked/papers/sis-2021-01-003.pdf" text:style-name="Internet_20_link" text:visited-style-name="Visited_20_Internet_20_Link">LINK</text:a><text:line-break/>Obenland, Herbert; Hien, Wolfgang; Schweres, Manfred: Dieselmotoremissionen (DME): Stand der Regulierung und offene Fragen
(Teil 2: Umwelt).<text:line-break/>In: sicher ist sicher, 72. Jg. 2021-01, S. 27-34.<text:line-break/><text:line-break/>
<text:a xlink:type="simple" xlink:href="http://www.wissen-hilfe.de/_Wissen/locked/papers/sis-2021-01-004.pdf" text:style-name="Internet_20_link" text:visited-style-name="Visited_20_Internet_20_Link">LINK</text:a><text:line-break/>Wippich, Cornelia: Umrechnungsmöglichkeiten von einatembaren
in alveolengängigen Staub und deren metallischen Inhaltsstoffen
(Teil 3 von 3).<text:line-break/>In: sicher ist sicher, 72. Jg. 2021-01, S. 35-38.<text:line-break/><text:line-break/>
<text:a xlink:type="simple" xlink:href="http://www.wissen-hilfe.de/_Wissen/locked/papers/sis-2021-04-005.pdf" text:style-name="Internet_20_link" text:visited-style-name="Visited_20_Internet_20_Link">LINK</text:a><text:line-break/>Wilrich, Thomas; Wilrich Cordula: Abbrucharbeiten mit Asbestabfall aber ohne Aufsicht und Achtung der Gefahrstoffverordnung
Arbeitsuntersagung wegen Arbeitsschutzverstößen gegen Organisations-, Schutzausrüstungs- und Lagerungspflichten.<text:line-break/>In: sicher ist sicher, 72. Jg. 2021-04, S. 200-205.<text:line-break/><text:line-break/>
<text:a xlink:type="simple" xlink:href="http://www.wissen-hilfe.de/_Wissen/locked/papers/sis-2021-07-08-005.pdf" text:style-name="Internet_20_link" text:visited-style-name="Visited_20_Internet_20_Link">LINK</text:a><text:line-break/>Rühl, Reinhold: Atembeschwerden und Allergien durch Reinigungsmittel.<text:line-break/>In: sicher ist sicher, 72. Jg. 2021-07/08, S. 353-358.<text:line-break/><text:line-break/>
<text:a xlink:type="simple" xlink:href="http://www.wissen-hilfe.de/_Wissen/locked/papers/sis-2021-07-08-006.pdf" text:style-name="Internet_20_link" text:visited-style-name="Visited_20_Internet_20_Link">LINK</text:a><text:line-break/>Wilrich, Cordula; Wilrich, Thomas: Teure Reinigungsarbeiten auf dem Dach des Supermarkts
Wann gilt Abfall- und wann Gefahrstoffrecht, wer ist zuständig - und wie eilig ist eilig genug?
.<text:line-break/>In: sicher ist sicher, 72. Jg. 2021-07/08, S. 369-373.<text:line-break/><text:line-break/>
<text:a xlink:type="simple" xlink:href="http://www.wissen-hilfe.de/_Wissen/locked/papers/s-ing-2021-02-001.pdf" text:style-name="Internet_20_link" text:visited-style-name="Visited_20_Internet_20_Link">LINK</text:a><text:line-break/>Wilrich, Cordula: Gefahrstofflagerung in der TRGS 510 neu gefasst
Die wichtigsten Änderungen im Überblick.<text:line-break/>In: Sicherheitsingenieur, 52. Jg., 02/2021, S. 8-10.<text:line-break/><text:line-break/>
<text:a xlink:type="simple" xlink:href="http://www.wissen-hilfe.de/_Wissen/locked/papers/s-ing-2021-02-002.pdf" text:style-name="Internet_20_link" text:visited-style-name="Visited_20_Internet_20_Link">LINK</text:a><text:line-break/>Stöffler, Birgit: Neues aus dem AGS
Neufassung TRGS 510.<text:line-break/>In: Sicherheitsingenieur, 52. Jg., 02/2021, S. 11-14.<text:line-break/><text:line-break/>
<text:a xlink:type="simple" xlink:href="http://www.wissen-hilfe.de/_Wissen/locked/papers/s-ing-2021-02-004.pdf" text:style-name="Internet_20_link" text:visited-style-name="Visited_20_Internet_20_Link">LINK</text:a><text:line-break/>Hofmann, Robert: Schutz vor Radon
Stand der Dinge.<text:line-break/>In: Sicherheitsingenieur, 52. Jg., 02/2021, S. 20-21.<text:line-break/><text:line-break/>
<text:a xlink:type="simple" xlink:href="http://www.wissen-hilfe.de/_Wissen/locked/papers/s-ing-2021-02-006.pdf" text:style-name="Internet_20_link" text:visited-style-name="Visited_20_Internet_20_Link">LINK</text:a><text:line-break/>Schmidt, Roger: Gaswarnanlage, planst Du noch oder haftest Du schon?
Kosten, Nutzen und die Sicherheit.<text:line-break/>In: Sicherheitsingenieur, 52. Jg., 02/2021, S. 32-34.<text:line-break/><text:line-break/>
<text:a xlink:type="simple" xlink:href="http://www.wissen-hilfe.de/_Wissen/locked/papers/s-ing-2021-03-004.pdf" text:style-name="Internet_20_link" text:visited-style-name="Visited_20_Internet_20_Link">LINK</text:a><text:line-break/>Börkircher, Mikko: lnfektionsschutzgerechtes Lüften
Grundlagen, Empfehlungen, praxiserprobte Vorgehensweisen.<text:line-break/>In: Sicherheitsingenieur, 52. Jg., 03/2021, S. 18-21.<text:line-break/><text:line-break/>
<text:a xlink:type="simple" xlink:href="http://www.wissen-hilfe.de/_Wissen/locked/papers/s-ing-2021-05-003.pdf" text:style-name="Internet_20_link" text:visited-style-name="Visited_20_Internet_20_Link">LINK</text:a><text:line-break/>Koss, Arne: Notfall- und Krisenmanagement
Umsetzung und Vorgehen - Kommunikation, Transparenz, Fallstricke.<text:line-break/>In: Sicherheitsingenieur, 52. Jg., 05/2021, S. 26-30.<text:line-break/><text:line-break/>
<text:a xlink:type="simple" xlink:href="http://www.wissen-hilfe.de/_Wissen/locked/papers/s-ing-2021-05-004.pdf" text:style-name="Internet_20_link" text:visited-style-name="Visited_20_Internet_20_Link">LINK</text:a><text:line-break/>Harnack, Michael: Kohlendioxid-Feuerlöscher - Vorsicht beim Einsatz in engen Räumen!
Damit der Lebensretter nicht zur Lebensgefahr wird.<text:line-break/>In: Sicherheitsingenieur, 52. Jg., 05/2021, S. 32-34.<text:line-break/><text:line-break/>
<text:a xlink:type="simple" xlink:href="http://www.wissen-hilfe.de/_Wissen/locked/papers/s-ing-2021-07-004.pdf" text:style-name="Internet_20_link" text:visited-style-name="Visited_20_Internet_20_Link">LINK</text:a><text:line-break/>Stöffler, Birgit: Neues aus dem AGS
Neue Grenzwerte aus TRGS 900 und 910 und neue Version der TRGS 505 Blei.<text:line-break/>In: Sicherheitsingenieur, 52. Jg., 07/2021, S. 24-26.<text:line-break/><text:line-break/>
<text:a xlink:type="simple" xlink:href="http://www.wissen-hilfe.de/_Wissen/locked/papers/s-ing-2021-07-008.pdf" text:style-name="Internet_20_link" text:visited-style-name="Visited_20_Internet_20_Link">LINK</text:a><text:line-break/>: Wie ein Kühlschmierstoff Mensch, Maschine und Umwelt schützt
Anlagenhygiene, Gesundheits- und Umweltschutz in einem.<text:line-break/>In: Sicherheitsingenieur, 52. Jg., 07/2021, S. 44-45.<text:line-break/><text:line-break/>
<text:a xlink:type="simple" xlink:href="http://www.wissen-hilfe.de/_Wissen/locked/papers/s-ing-2021-08-004.pdf" text:style-name="Internet_20_link" text:visited-style-name="Visited_20_Internet_20_Link">LINK</text:a><text:line-break/>Albracht, Gerd: ASBEST - eine Zukunftsinitiative des Europäischen Parlaments
Save the climate, protect the workers.<text:line-break/>In: Sicherheitsingenieur, 52. Jg., 08/2021, S. 28-29.<text:line-break/><text:line-break/>
<text:a xlink:type="simple" xlink:href="http://www.wissen-hilfe.de/_Wissen/locked/papers/s-ing-2021-09-002.pdf" text:style-name="Internet_20_link" text:visited-style-name="Visited_20_Internet_20_Link">LINK</text:a><text:line-break/>Schuh, Lukas; Mudimu, Ompe Aime; Sommer, Joachim: Ereignisse mit Ammoniumnitrat - Unterschiede und Gemeinsamkeiten.
Explosionen in Beirut, Tianjin, Toulouse und Oppau
Teil 1.<text:line-break/>In: Sicherheitsingenieur, 52. Jg., 09/2021, S. 18-22.<text:line-break/><text:line-break/>
<text:a xlink:type="simple" xlink:href="http://www.wissen-hilfe.de/_Wissen/locked/papers/s-ing-2021-11-001.pdf" text:style-name="Internet_20_link" text:visited-style-name="Visited_20_Internet_20_Link">LINK</text:a><text:line-break/>Welzbacher, Ulrich: Blei jetzt mit BAT-Wert - aber fortpflanzungsgefährlich
DFG-MAK- und BAT-Werte-Liste 2021  - Teil 2.<text:line-break/>In: Sicherheitsingenieur, 52. Jg., 11/2021, S. 30-33.<text:line-break/><text:line-break/>
<text:a xlink:type="simple" xlink:href="http://www.wissen-hilfe.de/_Wissen/locked/papers/s-ing-2021-12-005.pdf" text:style-name="Internet_20_link" text:visited-style-name="Visited_20_Internet_20_Link">LINK</text:a><text:line-break/>Wilrich, Cordula; Wilrich, Thomas: „Geringe Gefährdung“ gemäß Gefahrstoffverordnung bei Corona-Selbsttest?
Gericht bestätigt die Vereinbarkeit mit dem Gefahrstoffrecht.<text:line-break/>In: Sicherheitsingenieur, 52. Jg., 12/2021, S. 44-46.<text:line-break/><text:line-break/>
<text:a xlink:type="simple" xlink:href="http://www.wissen-hilfe.de/_Wissen/locked/papers/te-si-2021-05-06-013.pdf" text:style-name="Internet_20_link" text:visited-style-name="Visited_20_Internet_20_Link">LINK</text:a><text:line-break/>Riedel, Christoph: Raumlufttechnik zu Coronazeiten.<text:line-break/>In: Technische Sicherheit, Bd.11 (2021) Nr. 05-06, S. 67-70.<text:line-break/><text:line-break/>
<text:a xlink:type="simple" xlink:href="http://www.wissen-hilfe.de/_Wissen/locked/papers/te-si-2021-05-06-014.pdf" text:style-name="Internet_20_link" text:visited-style-name="Visited_20_Internet_20_Link">LINK</text:a><text:line-break/>Wenten, Matthias: Lüftungskonzepte: Wie C02 Ampeln zum wirksamen Infektionsschutz beitragen.<text:line-break/>In: Technische Sicherheit, Bd.11 (2021) Nr. 05-06, S. 71-73.<text:line-break/><text:line-break/>
<text:a xlink:type="simple" xlink:href="http://www.wissen-hilfe.de/_Wissen/locked/papers/te-si-2021-11-12-005.pdf" text:style-name="Internet_20_link" text:visited-style-name="Visited_20_Internet_20_Link">LINK</text:a><text:line-break/>Sievers, Sven: Der richtige Umgang mit Druckgasen: Sicherheit hat höchste Priorität.<text:line-break/>In: Technische Sicherheit, Bd.11 (2021) Nr. 11-12, S. 38-40.<text:line-break/><text:line-break/>
<text:a xlink:type="simple" xlink:href="http://www.wissen-hilfe.de/_Wissen/locked/papers/vdsi-2021-02-001.pdf" text:style-name="Internet_20_link" text:visited-style-name="Visited_20_Internet_20_Link">LINK</text:a><text:line-break/>Wilrich, Cordula; Schappmann, Ulf-Joachim: Lagerung von Gefahrstoffen.<text:line-break/>In: VDSI, VDSIaktuell 02.2021, S. 10-11.<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sus-2020-07-002.pdf" text:style-name="Internet_20_link" text:visited-style-name="Visited_20_Internet_20_Link">LINK</text:a><text:line-break/>V.E. spiegel-Ciobanau: Aktualisierte Fassung 2020 der TRGS 528 - Teil 2:
Schutzmaßnahmen, Wirksamkeitsüberprüfung, arbeitsmedizinische Vorsorge, Betriebsanweisung und Unterweisung.<text:line-break/>In: Schweissen und Schneiden, 72. Jg 2020-Heft 7, S. 404-409.<text:line-break/><text:line-break/>
<text:a xlink:type="simple" xlink:href="http://www.wissen-hilfe.de/_Wissen/locked/papers/sis-2020-03-002.pdf" text:style-name="Internet_20_link" text:visited-style-name="Visited_20_Internet_20_Link">LINK</text:a><text:line-break/>Dieterich, Frank; et al.:: Biologische Arbeitsstoffe: Einstufung auf EU-Ebene überarbeitet.<text:line-break/>In: sicher ist sicher, 71. Jg. 2020-03, S. 126-131.<text:line-break/><text:line-break/>
<text:a xlink:type="simple" xlink:href="http://www.wissen-hilfe.de/_Wissen/locked/papers/sis-2020-03-005.pdf" text:style-name="Internet_20_link" text:visited-style-name="Visited_20_Internet_20_Link">LINK</text:a><text:line-break/>Rühl, Reinhold: Emissionen beim Asphaltbau weiter zu hoch .<text:line-break/>In: sicher ist sicher, 71. Jg. 2020-03, S. 145-149.<text:line-break/><text:line-break/>
<text:a xlink:type="simple" xlink:href="http://www.wissen-hilfe.de/_Wissen/locked/papers/sis-2020-11-001.pdf" text:style-name="Internet_20_link" text:visited-style-name="Visited_20_Internet_20_Link">LINK</text:a><text:line-break/>Henn, Martin: Neues vom Ausschuss für Gefahrstoffe.
- Arbeit und Ergebnisse des AGS -.<text:line-break/>In: sicher ist sicher, 71. Jg. 2020-11, S. 480-482.<text:line-break/><text:line-break/>
<text:a xlink:type="simple" xlink:href="http://www.wissen-hilfe.de/_Wissen/locked/papers/sis-2020-11-002.pdf" text:style-name="Internet_20_link" text:visited-style-name="Visited_20_Internet_20_Link">LINK</text:a><text:line-break/>Rühl, Reinhold: TRGS 600 „Substitution„ überarbeitet.<text:line-break/>In: sicher ist sicher, 71. Jg. 2020-11, S. 483-485.<text:line-break/><text:line-break/>
<text:a xlink:type="simple" xlink:href="http://www.wissen-hilfe.de/_Wissen/locked/papers/sis-2020-11-003.pdf" text:style-name="Internet_20_link" text:visited-style-name="Visited_20_Internet_20_Link">LINK</text:a><text:line-break/>Wippich, Cornelia: Umrechnungsmöglichkeiten von einatembaren in alveolengängigen Staub und deren metallischen Inhaltsstoffen
(Teil 1 von 3).<text:line-break/>In: sicher ist sicher, 71. Jg. 2020-11, S. 486-488.<text:line-break/><text:line-break/>
<text:a xlink:type="simple" xlink:href="http://www.wissen-hilfe.de/_Wissen/locked/papers/sis-2020-12-001.pdf" text:style-name="Internet_20_link" text:visited-style-name="Visited_20_Internet_20_Link">LINK</text:a><text:line-break/>Marx, Romy; Niesert, Adelheid; Pipke, Rüdiger: Roadmap on Carcinogens 2.0 .
Der gemeinsame Kampf der EU gegen berufsbedingte Krebserkrankungen geht in die 2. Runde.<text:line-break/>In: sicher ist sicher, 71. Jg. 2020-12, S. 543-547.<text:line-break/><text:line-break/>
<text:a xlink:type="simple" xlink:href="http://www.wissen-hilfe.de/_Wissen/locked/papers/sis-2020-12-002.pdf" text:style-name="Internet_20_link" text:visited-style-name="Visited_20_Internet_20_Link">LINK</text:a><text:line-break/>Hien, Wolfgang; Obenland, Herbert; Schweres, Manfred: Dieselmotoremissionen (DME): Stand der Regulierung und offene Fragen (Teil 1: Arbeitsplatz).<text:line-break/>In: sicher ist sicher, 72. Jg. 2020-12, S. 548-554.<text:line-break/><text:line-break/>
<text:a xlink:type="simple" xlink:href="http://www.wissen-hilfe.de/_Wissen/locked/papers/sis-2020-12-003.pdf" text:style-name="Internet_20_link" text:visited-style-name="Visited_20_Internet_20_Link">LINK</text:a><text:line-break/>Wippich, Cornelia: Umrechnungsmöglichkeiten von einatembaren in alveolengängigen Staub und deren metallischen Inhaltsstoffen
(Teil 2 von 3).<text:line-break/>In: sicher ist sicher, 73. Jg. 2020-12, S. 555-559.<text:line-break/><text:line-break/>
<text:a xlink:type="simple" xlink:href="http://www.wissen-hilfe.de/_Wissen/locked/papers/s-ing-2020-01-005.pdf" text:style-name="Internet_20_link" text:visited-style-name="Visited_20_Internet_20_Link">LINK</text:a><text:line-break/>Königer, Andreas: Viel Neues in der neuen TRGS 500 Schutzmaßnahmen.
Auch Staub integriert.<text:line-break/>In: Sicherheitsingenieur, 51. Jg., 01/2020, S. 34-37.<text:line-break/><text:line-break/>
<text:a xlink:type="simple" xlink:href="http://www.wissen-hilfe.de/_Wissen/locked/papers/s-ing-2020-02-001.pdf" text:style-name="Internet_20_link" text:visited-style-name="Visited_20_Internet_20_Link">LINK</text:a><text:line-break/>Stöffler, Birgit: Neues aus dem AGS.
TRGS 600 „Substitution“ und andere technische Regeln verabschiedet .<text:line-break/>In: Sicherheitsingenieur, 51. Jg., 02/2020, S. 8-10.<text:line-break/><text:line-break/>
<text:a xlink:type="simple" xlink:href="http://www.wissen-hilfe.de/_Wissen/locked/papers/s-ing-2020-02-002.pdf" text:style-name="Internet_20_link" text:visited-style-name="Visited_20_Internet_20_Link">LINK</text:a><text:line-break/>Manokowski, Jens: Sichere Verwendung von Kühlschmierstoffen.
Ein Überblick.<text:line-break/>In: Sicherheitsingenieur, 51. Jg., 02/2020, S. 11-13.<text:line-break/><text:line-break/>
<text:a xlink:type="simple" xlink:href="http://www.wissen-hilfe.de/_Wissen/locked/papers/s-ing-2020-04-001.pdf" text:style-name="Internet_20_link" text:visited-style-name="Visited_20_Internet_20_Link">LINK</text:a><text:line-break/>Born, Michael; Marx, Romy; Wolf, Torsten: Stand der Technik - quo vadis.
Eine Betrachtung aus der Sicht der Gefahrstoffverordnung.<text:line-break/>In: Sicherheitsingenieur, 51. Jg., 04/2020, S. 8-11.<text:line-break/><text:line-break/>
<text:a xlink:type="simple" xlink:href="http://www.wissen-hilfe.de/_Wissen/locked/papers/s-ing-2020-06-004.pdf" text:style-name="Internet_20_link" text:visited-style-name="Visited_20_Internet_20_Link">LINK</text:a><text:line-break/>Wilrich, Cordula: Lagerung von Desinfektionsmitteln
Schutzziele und Schutzmaßnahmen.<text:line-break/>In: Sicherheitsingenieur, 51. Jg., 06/2020, S. 22-23.<text:line-break/><text:line-break/>
<text:a xlink:type="simple" xlink:href="http://www.wissen-hilfe.de/_Wissen/locked/papers/s-ing-2020-09-001.pdf" text:style-name="Internet_20_link" text:visited-style-name="Visited_20_Internet_20_Link">LINK</text:a><text:line-break/>Stöffler, Birgit: Neues aus dem AGS.
TRGS 600 „Substitution„ veröffentlicht.<text:line-break/>In: Sicherheitsingenieur, 51. Jg., 09/2020, S. 18-21.<text:line-break/><text:line-break/>
<text:a xlink:type="simple" xlink:href="http://www.wissen-hilfe.de/_Wissen/locked/papers/s-ing-2020-09-002.pdf" text:style-name="Internet_20_link" text:visited-style-name="Visited_20_Internet_20_Link">LINK</text:a><text:line-break/>Wollstein, Thomas: „Klimaanlagen“ - Fluch oder Segen in Zeiten von Corona?
Raumlufttechnik.<text:line-break/>In: Sicherheitsingenieur, 51. Jg., 09/2020, S. 38-41.<text:line-break/><text:line-break/>
<text:a xlink:type="simple" xlink:href="http://www.wissen-hilfe.de/_Wissen/locked/papers/s-ing-2020-12-005.pdf" text:style-name="Internet_20_link" text:visited-style-name="Visited_20_Internet_20_Link">LINK</text:a><text:line-break/>Welzbacher, Ulrich: Krebsverdachtsstoffe neu definiert.</text:p>
      <text:p text:style-name="Text_20_body">DFG-MAK- und BAT-Werte-Liste 2020.
Teil 2.<text:line-break/>In: Sicherheitsingenieur, 51. Jg., 12/2020, S. 29-32.<text:line-break/><text:line-break/>
<text:a xlink:type="simple" xlink:href="http://www.wissen-hilfe.de/_Wissen/locked/papers/s-ing-2020-12-009.pdf" text:style-name="Internet_20_link" text:visited-style-name="Visited_20_Internet_20_Link">LINK</text:a><text:line-break/>Feitsch, Dieter: Acht Aspekte und Tipps für ein nachhaltiges betriebliches Gefahrstoff-Management.
Leichtere Verwaltung und höhere Rechtssicherheit.<text:line-break/>In: Sicherheitsingenieur, 51. Jg., 12/2020, S. 44-45.<text:line-break/><text:line-break/>
<text:a xlink:type="simple" xlink:href="http://www.wissen-hilfe.de/_Wissen/locked/papers/te-si-2020-09-001.pdf" text:style-name="Internet_20_link" text:visited-style-name="Visited_20_Internet_20_Link">LINK</text:a><text:line-break/>Sievers, Sven: Wirksamkeit der Schutzkonzepte.
Gefahrstoffe sicher lagern.<text:line-break/>In: Technische Sicherheit, 10. Jg 2020-Nr. 09, S. 23-26.<text:line-break/><text:line-break/>
<text:a xlink:type="simple" xlink:href="http://www.wissen-hilfe.de/_Wissen/locked/papers/te-si-2020-10-004.pdf" text:style-name="Internet_20_link" text:visited-style-name="Visited_20_Internet_20_Link">LINK</text:a><text:line-break/>Kionka, Tom: EuGH lenkt Abscheider auf normative Zweigleisigkeit.
Leichtflüssigkeitsabscheider.<text:line-break/>In: Technische Sicherheit, 10. Jg 2020-Nr. 10, S. 38-40.<text:line-break/><text:line-break/>
<text:a xlink:type="simple" xlink:href="http://www.wissen-hilfe.de/_Wissen/locked/papers/te-si-2020-11-12-001.pdf" text:style-name="Internet_20_link" text:visited-style-name="Visited_20_Internet_20_Link">LINK</text:a><text:line-break/>Pfeifer, Ida; et al.:: Systematische Darstellung, Bewertung und Einordnung des Dichtheitsbegriffs in Bezug auf technische Anlagen.<text:line-break/>In: Technische Sicherheit, 10. Jg 2020-Nr. 11-12, S. 12-16.<text:line-break/><text:line-break/>
<text:a xlink:type="simple" xlink:href="http://www.wissen-hilfe.de/_Wissen/locked/papers/te-si-2020-11-12-002.pdf" text:style-name="Internet_20_link" text:visited-style-name="Visited_20_Internet_20_Link">LINK</text:a><text:line-break/>Feitsch, Dieter: Mehr Sicherheit im Umgang mit Gefahrstoffen.
Qualitätsmanagement Sicherheitsdatenblatt.<text:line-break/>In: Technische Sicherheit, 11. Jg 2020-Nr. 11-12, S. 17-19.<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1-003.pdf" text:style-name="Internet_20_link" text:visited-style-name="Visited_20_Internet_20_Link">LINK</text:a><text:line-break/>Rühl, Reinhold: Isocyanate (Teil 3 von 3).<text:line-break/>In: sicher ist sicher, 70. Jg. 2019-01, S. 22-29.<text:line-break/><text:line-break/>
<text:a xlink:type="simple" xlink:href="http://www.wissen-hilfe.de/_Wissen/locked/papers/sis-2019-06-005.pdf" text:style-name="Internet_20_link" text:visited-style-name="Visited_20_Internet_20_Link">LINK</text:a><text:line-break/>Rühl, Reinhold: Substitution durch Technische Regeln für Gefahrstoffe - ein vergessenes Erfolgsmodell des Ausschusses für Gefahrstoffe (AGS).<text:line-break/>In: sicher ist sicher, 70. Jg. 2019-06, S. 300-305.<text:line-break/><text:line-break/>
<text:a xlink:type="simple" xlink:href="http://www.wissen-hilfe.de/_Wissen/locked/papers/sis-2019-06-007.pdf" text:style-name="Internet_20_link" text:visited-style-name="Visited_20_Internet_20_Link">LINK</text:a><text:line-break/>LASI: ,,Leitsätze Asbest in der LV 45„
Beitrag zu einer einheitlichen Auslegung des Gefahrstoffrechts zu Asbest - die LASI-Leitsätze zu den Herstellungs- und Verwendungsbeschränkungen von Asbest nach Anhang II Nr. 1 GefStoffV.<text:line-break/>In: sicher ist sicher, 70. Jg. 2019-06, S. 314-317.<text:line-break/><text:line-break/>
<text:a xlink:type="simple" xlink:href="http://www.wissen-hilfe.de/_Wissen/locked/papers/sis-2019-07-08-006.pdf" text:style-name="Internet_20_link" text:visited-style-name="Visited_20_Internet_20_Link">LINK</text:a><text:line-break/>Piringer, Robert: Risiko einer Überschreitung des Arbeitsplatzgrenzwertes (AGW) bei chemischen Arbeitsstoffen - die Gefährdungszahl.<text:line-break/>In: sicher ist sicher, 70. Jg. 2019-07-08, S. 360-364.<text:line-break/><text:line-break/>
<text:a xlink:type="simple" xlink:href="http://www.wissen-hilfe.de/_Wissen/locked/papers/sis-2019-11-001.pdf" text:style-name="Internet_20_link" text:visited-style-name="Visited_20_Internet_20_Link">LINK</text:a><text:line-break/>Henn, Martin: Neues vom Ausschuss für Gefahrstoffe.<text:line-break/>In: sicher ist sicher, 70. Jg. 2019-11, S. 512-514.<text:line-break/><text:line-break/>
<text:a xlink:type="simple" xlink:href="http://www.wissen-hilfe.de/_Wissen/locked/papers/sis-2019-11-002.pdf" text:style-name="Internet_20_link" text:visited-style-name="Visited_20_Internet_20_Link">LINK</text:a><text:line-break/>Bayer, Philipp: Die Umsetzung der Grenzwerte in Anhang III der Krebsrichtlinie in Deutschland.<text:line-break/>In: sicher ist sicher, 70. Jg. 2019-11, S. 516-520.<text:line-break/><text:line-break/>
<text:a xlink:type="simple" xlink:href="http://www.wissen-hilfe.de/_Wissen/locked/papers/sis-2019-11-004.pdf" text:style-name="Internet_20_link" text:visited-style-name="Visited_20_Internet_20_Link">LINK</text:a><text:line-break/>Banduch, Isabella; Lieck, Lothar; Reihlen, Antonia: Auf dem Weg zu sicheren Alternativen - Anreize aus der Gesetzgebung und der Praxis (Teil 1 von 2).<text:line-break/>In: sicher ist sicher, 70. Jg. 2019-11, S. 530-534.<text:line-break/><text:line-break/>
<text:a xlink:type="simple" xlink:href="http://www.wissen-hilfe.de/_Wissen/locked/papers/s-ing-2019-10-006.pdf" text:style-name="Internet_20_link" text:visited-style-name="Visited_20_Internet_20_Link">LINK</text:a><text:line-break/>Schleh, Carsten: Kanzerogene Gefahrstoffe.
Grenzwerte und Schutzmaßnahmen beachten.<text:line-break/>In: Sicherheitsingenieur, 50. Jg., 10/2019, S. 38-40.<text:line-break/><text:line-break/>
<text:a xlink:type="simple" xlink:href="http://www.wissen-hilfe.de/_Wissen/locked/papers/s-ing-2019-11-004.pdf" text:style-name="Internet_20_link" text:visited-style-name="Visited_20_Internet_20_Link">LINK</text:a><text:line-break/>Welzbacher, Ulrich: Neu: Schwangerschaftsgruppen für BAT-Werte.
DFG-MAK- und BAT-Werte-Liste 2019 Teil 2.<text:line-break/>In: Sicherheitsingenieur, 50. Jg., 11/2019, S. 34-37.<text:line-break/><text:line-break/>
<text:a xlink:type="simple" xlink:href="http://www.wissen-hilfe.de/_Wissen/locked/papers/te-si-2019-05-003.pdf" text:style-name="Internet_20_link" text:visited-style-name="Visited_20_Internet_20_Link">LINK</text:a><text:line-break/>Ninov, Emil: Lager für Transportbehälter für gefährliche Flüssigkeiten  - Statistischer Ansatz zur Abschätzung und Einhaltung des KAS-18-Achtungsabstands.<text:line-break/>In: Technische Sicherheit, Bd.9 (2019) Nr. 5, S. 28-35.<text:line-break/><text:line-break/>
<text:a xlink:type="simple" xlink:href="http://www.wissen-hilfe.de/_Wissen/locked/papers/te-si-2019-05-004.pdf" text:style-name="Internet_20_link" text:visited-style-name="Visited_20_Internet_20_Link">LINK</text:a><text:line-break/>Schwalbe, Thomas: Entstaubungsfilter zum Schutz vor giftigen Stäuben und Staubexplosionen.<text:line-break/>In: Technische Sicherheit, Bd.9 (2019) Nr. 5, S. 36-40.<text:line-break/><text:line-break/>
<text:a xlink:type="simple" xlink:href="http://www.wissen-hilfe.de/_Wissen/locked/papers/te-si-2019-10-001.pdf" text:style-name="Internet_20_link" text:visited-style-name="Visited_20_Internet_20_Link">LINK</text:a><text:line-break/>Hanf, Alexander Carl: Gesundheitsrisiko bei der Aufbewahrung von S0₂ Flaschen .<text:line-break/>In: Technische Sicherheit, Bd.9 (2019) Nr. 10, S. 10-11.<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baua_aktuell_2018-04-001.pdf" text:style-name="Internet_20_link" text:visited-style-name="Visited_20_Internet_20_Link">LINK</text:a><text:line-break/>Pipke, Rüdiger: Anwendungssichere Chemikalien und Produkte. Innovative Materialien und Industrie 4.0.<text:line-break/>In: baua: Aktuell, 2018-04, S. 4-5.<text:line-break/><text:line-break/>
<text:a xlink:type="simple" xlink:href="http://www.wissen-hilfe.de/_Wissen/locked/papers/sis-2018-02-003.pdf" text:style-name="Internet_20_link" text:visited-style-name="Visited_20_Internet_20_Link">LINK</text:a><text:line-break/>Zöllner, Susanne: Die Zentrale Expositionsdatenbank ZED: ein Service der DGUV zum Führen des Expositionsverzeichnisses.<text:line-break/>In: sicher ist sicher, 69. Jg. 2018-02, S. 66-71.<text:line-break/><text:line-break/>
<text:a xlink:type="simple" xlink:href="http://www.wissen-hilfe.de/_Wissen/locked/papers/sis-2018-03-002.pdf" text:style-name="Internet_20_link" text:visited-style-name="Visited_20_Internet_20_Link">LINK</text:a><text:line-break/>Bayer, Philipp: Änderung der Krebsrichtlinie in Kraft.<text:line-break/>In: sicher ist sicher, 69. Jg. 2018-03, S. 114-117.<text:line-break/><text:line-break/>
<text:a xlink:type="simple" xlink:href="http://www.wissen-hilfe.de/_Wissen/locked/papers/sis-2018-03-004.pdf" text:style-name="Internet_20_link" text:visited-style-name="Visited_20_Internet_20_Link">LINK</text:a><text:line-break/>Pillar, Florian: Brandschutzfachplanung weitergedacht- Maßnahmengrundlage im Gefahrstoffschutz?.<text:line-break/>In: sicher ist sicher, 69. Jg. 2018-03, S. 126-131.<text:line-break/><text:line-break/>
<text:a xlink:type="simple" xlink:href="http://www.wissen-hilfe.de/_Wissen/locked/papers/sis-2018-05-006.pdf" text:style-name="Internet_20_link" text:visited-style-name="Visited_20_Internet_20_Link">LINK</text:a><text:line-break/>Förster, Gabriela: Neue Wege in der Gefährdungsbeurteilung von Biostoffen (Teil 1 von 2).<text:line-break/>In: sicher ist sicher, 69. Jg. 2018-05, S. 232-236.<text:line-break/><text:line-break/>
<text:a xlink:type="simple" xlink:href="http://www.wissen-hilfe.de/_Wissen/locked/papers/sis-2018-06-004.pdf" text:style-name="Internet_20_link" text:visited-style-name="Visited_20_Internet_20_Link">LINK</text:a><text:line-break/>Förster, Gabriela: Neue Wege in der Gefährdungsbeurteilung von Biostoffen (Teil 2 von 2).<text:line-break/>In: sicher ist sicher, 69. Jg. 2018-06, S. 288-290.<text:line-break/><text:line-break/>
<text:a xlink:type="simple" xlink:href="http://www.wissen-hilfe.de/_Wissen/locked/papers/sis-2018-07-08-004.pdf" text:style-name="Internet_20_link" text:visited-style-name="Visited_20_Internet_20_Link">LINK</text:a><text:line-break/>Brandt, Isfried; Helms, Udo; Ziese, Michael: Die umweltrelevante Gefährdungsbeurteilung.<text:line-break/>In: sicher ist sicher, 69. Jg. 2018-07-08, S. 338-341.<text:line-break/><text:line-break/>
<text:a xlink:type="simple" xlink:href="http://www.wissen-hilfe.de/_Wissen/locked/papers/sis-2018-11-001.pdf" text:style-name="Internet_20_link" text:visited-style-name="Visited_20_Internet_20_Link">LINK</text:a><text:line-break/>Packroff, Rolf: Neue Materialien- alte Gefährdungen?
Herausforderungen für den Arbeitsschutz bei Tätigkeiten mit innovativen Werkstoffen.<text:line-break/>In: sicher ist sicher, 69. Jg. 2018-11, S. 475-478.<text:line-break/><text:line-break/>
<text:a xlink:type="simple" xlink:href="http://www.wissen-hilfe.de/_Wissen/locked/papers/sis-2018-11-002.pdf" text:style-name="Internet_20_link" text:visited-style-name="Visited_20_Internet_20_Link">LINK</text:a><text:line-break/>Henn, Martin: Neues vom Ausschuss für Gefahrstoffe: Arbeit und Ergebnisse des AGS.<text:line-break/>In: sicher ist sicher, 69. Jg. 2018-11, S. 479-481.<text:line-break/><text:line-break/>
<text:a xlink:type="simple" xlink:href="http://www.wissen-hilfe.de/_Wissen/locked/papers/sis-2018-11-003.pdf" text:style-name="Internet_20_link" text:visited-style-name="Visited_20_Internet_20_Link">LINK</text:a><text:line-break/>Rühl, Reinhold; Rouw, Aart: Isocyanate (Teil 1 von 3).<text:line-break/>In: sicher ist sicher, 69. Jg. 2018-11, S. 482-487.<text:line-break/><text:line-break/>
<text:a xlink:type="simple" xlink:href="http://www.wissen-hilfe.de/_Wissen/locked/papers/sis-2018-12-005.pdf" text:style-name="Internet_20_link" text:visited-style-name="Visited_20_Internet_20_Link">LINK</text:a><text:line-break/>Rühl, Reinhold; : Isocyanate (Teil 2 von 3).<text:line-break/>In: sicher ist sicher, 69. Jg. 2018-12, S. 552-558.<text:line-break/><text:line-break/>
<text:a xlink:type="simple" xlink:href="http://www.wissen-hilfe.de/_Wissen/locked/papers/te-si-2018-04-004.pdf" text:style-name="Internet_20_link" text:visited-style-name="Visited_20_Internet_20_Link">LINK</text:a><text:line-break/>Heider, Günter; Hermesdorf, Michael; Auras, Stefan: Den Notfall managen.<text:line-break/>In: Technische Sicherheit, Bd.8 (2018) Nr. 4, S. 32-35.<text:line-break/><text:line-break/>
<text:a xlink:type="simple" xlink:href="http://www.wissen-hilfe.de/_Wissen/locked/papers/te-si-2018-06-001.pdf" text:style-name="Internet_20_link" text:visited-style-name="Visited_20_Internet_20_Link">LINK</text:a><text:line-break/>Weber, Johannes: Gasmessgeräte - Messen von Arbeitsplatzgrenzwerten und krebserregenden Stoffen mittels X-pid.<text:line-break/>In: Technische Sicherheit, Bd.8 (2018) Nr. 6, S. 8-10.<text:line-break/><text:line-break/>
<text:a xlink:type="simple" xlink:href="http://www.wissen-hilfe.de/_Wissen/locked/papers/te-si-2018-07-08-002.pdf" text:style-name="Internet_20_link" text:visited-style-name="Visited_20_Internet_20_Link">LINK</text:a><text:line-break/>Sievers, Sven: Entsorgung von entzündlichen Lösemitteln.<text:line-break/>In: Technische Sicherheit, Bd.8 (2018) Nr. 7/8, S. 15-17.<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sis-2017-03-003.pdf" text:style-name="Internet_20_link" text:visited-style-name="Visited_20_Internet_20_Link">LINK</text:a><text:line-break/>Wilmes, Annette; Schweitzer-Karababa, Iris; Weichen, Katharina: Gefährdungsbeurteilung: Das Einfache Maßnahmenkonzept Gefahrstoffe unterstützt von Anfang an.<text:line-break/>In: sicher ist sicher, 68. Jg. 2017-03, S. 119-126.<text:line-break/><text:line-break/>
<text:a xlink:type="simple" xlink:href="http://www.wissen-hilfe.de/_Wissen/locked/papers/sis-2017-05-005.pdf" text:style-name="Internet_20_link" text:visited-style-name="Visited_20_Internet_20_Link">LINK</text:a><text:line-break/>Spahn, Rüdiger: Schwere Verätzungen beim Entladen von Säuren und Laugen.<text:line-break/>In: sicher ist sicher, 68. Jg. 2017-05, S. 245-246.<text:line-break/><text:line-break/>
<text:a xlink:type="simple" xlink:href="http://www.wissen-hilfe.de/_Wissen/locked/papers/sis-2017-06-005.pdf" text:style-name="Internet_20_link" text:visited-style-name="Visited_20_Internet_20_Link">LINK</text:a><text:line-break/>Schumacher, Christian et al.:: Expositionsbewertung einer Tätigkeit mit mehrlagigen Kohlenstoffnanoröhren.<text:line-break/>In: sicher ist sicher, 68. Jg. 2017-06, S. 283-287.<text:line-break/><text:line-break/>
<text:a xlink:type="simple" xlink:href="http://www.wissen-hilfe.de/_Wissen/locked/papers/sis-2017-11-002.pdf" text:style-name="Internet_20_link" text:visited-style-name="Visited_20_Internet_20_Link">LINK</text:a><text:line-break/>Henn, Martin: Neues vom Ausschuss für Gefahrstoffe.
-Arbeit und Ergebnisse des AGS -.<text:line-break/>In: sicher ist sicher, 68. Jg. 2017-11, S. 482-484.<text:line-break/><text:line-break/>
<text:a xlink:type="simple" xlink:href="http://www.wissen-hilfe.de/_Wissen/locked/papers/sis-2017-11-005.pdf" text:style-name="Internet_20_link" text:visited-style-name="Visited_20_Internet_20_Link">LINK</text:a><text:line-break/>Arnone, Mario; Koppisch, Dorothea; Gabriel, Stefan: Gefährdungsbeurteilung in 5 Stufen mit dem GESTIS-Stoffenmanager.<text:line-break/>In: sicher ist sicher, 68. Jg. 2017-11, S. 498-502.<text:line-break/><text:line-break/>
<text:a xlink:type="simple" xlink:href="http://www.wissen-hilfe.de/_Wissen/locked/papers/te-si-2017-01-02-001.pdf" text:style-name="Internet_20_link" text:visited-style-name="Visited_20_Internet_20_Link">LINK</text:a><text:line-break/>Wiechen, Katharina: EMKG für Brand- und Explosionsgefährdungen.
Neues Modul veröffentlicht.<text:line-break/>In: Technische Sicherheit, 7. Jg. Bd.7 (2017) Nr. 01/02, S. 11-14.<text:line-break/><text:line-break/>
<text:a xlink:type="simple" xlink:href="http://www.wissen-hilfe.de/_Wissen/locked/papers/te-si-2017-01-02-008.pdf" text:style-name="Internet_20_link" text:visited-style-name="Visited_20_Internet_20_Link">LINK</text:a><text:line-break/>Gunreben, Walter: Lösungen für staubarmes Arbeiten in der Bauwirtschaft.<text:line-break/>In: Technische Sicherheit, 7. Jg. Bd.7 (2017) Nr. 01/02, S. 47-48.<text:line-break/><text:line-break/>
<text:a xlink:type="simple" xlink:href="http://www.wissen-hilfe.de/_Wissen/locked/papers/te-si-2017-03-004.pdf" text:style-name="Internet_20_link" text:visited-style-name="Visited_20_Internet_20_Link">LINK</text:a><text:line-break/>Wiese, Norbert: Nach der Umsetzung der Seveso-III-Richtlinie - was sind die Konsequenzen?.<text:line-break/>In: Technische Sicherheit, 7. Jg. Bd.7 (2017) Nr. 3, S. 28-33.<text:line-break/><text:line-break/>
<text:a xlink:type="simple" xlink:href="http://www.wissen-hilfe.de/_Wissen/locked/papers/te-si-2017-09-007.pdf" text:style-name="Internet_20_link" text:visited-style-name="Visited_20_Internet_20_Link">LINK</text:a><text:line-break/>Zinke, Ronald; Köhler, Florian; Krause, Ulrich: Abschätzung von Emissionsmassenströmen aus Schwimmdachtanks für Ottokraftstoffe. Einflussvariablen und Unsicherheiten.<text:line-break/>In: Technische Sicherheit, 7. Jg. Bd.7 (2017) Nr. 9, S. 40-45.<text:line-break/><text:line-break/>
<text:a xlink:type="simple" xlink:href="http://www.wissen-hilfe.de/_Wissen/locked/papers/te-si-2017-09-009.pdf" text:style-name="Internet_20_link" text:visited-style-name="Visited_20_Internet_20_Link">LINK</text:a><text:line-break/>Martin, Thomas: GisChem - ein modernes Instrument für das Gefahrstoffmanagement.<text:line-break/>In: Technische Sicherheit, 7. Jg. Bd.7 (2017) Nr. 9, S. 51-56.<text:line-break/><text:line-break/>
<text:a xlink:type="simple" xlink:href="http://www.wissen-hilfe.de/_Wissen/locked/papers/te-si-2017-11-12-001.pdf" text:style-name="Internet_20_link" text:visited-style-name="Visited_20_Internet_20_Link">LINK</text:a><text:line-break/>Rupp, Waltraut: Die neue AwSV - erste Erfahrungen aus Sicht der Industrie. Hürden und Mehrbelastungen für Anlagenbetreiber durch die Umsetzung der AwSV am Beispiel des Chemieparks GENDORF.<text:line-break/>In: Technische Sicherheit, 7. Jg. Bd.7 (2017) Nr.11/12, S. 12-15.<text:line-break/><text:line-break/>
<text:a xlink:type="simple" xlink:href="http://www.wissen-hilfe.de/_Wissen/locked/papers/te-si-2017-11-12-002.pdf" text:style-name="Internet_20_link" text:visited-style-name="Visited_20_Internet_20_Link">LINK</text:a><text:line-break/>Müller, Norbert: Rückhaltung von Löschwasser unter der AwSV.<text:line-break/>In: Technische Sicherheit, 7. Jg. Bd.7 (2017) Nr.11/12, S. 16-18.<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sus-2016-07-002.pdf" text:style-name="Internet_20_link" text:visited-style-name="Visited_20_Internet_20_Link">LINK</text:a><text:line-break/>Brand, Peter / Markert, Agnieszka / Gerhards, Benjamin / Gube, Monika / Spiegel-Ciobanu, Vilia Elena / Kraus, Thomas: Die Wirkung von kupfer- und zinkhaltigen Schweißrauchen auf den Menschen.<text:line-break/>In: Schweissen und Schneiden, 68. Jg 2016-07, S. 420 - 423.<text:line-break/><text:line-break/>
<text:a xlink:type="simple" xlink:href="http://www.wissen-hilfe.de/_Wissen/locked/papers/sis-2014-11-001.pdf" text:style-name="Internet_20_link" text:visited-style-name="Visited_20_Internet_20_Link">LINK</text:a><text:line-break/>Rühl, Reinhold: Die DNEL-Liste der DGUV.<text:line-break/>In: sicher ist sicher, 65. Jg 2014-11, S. 557 - 559.<text:line-break/><text:line-break/>
<text:a xlink:type="simple" xlink:href="http://www.wissen-hilfe.de/_Wissen/locked/papers/sis-2014-11-002.pdf" text:style-name="Internet_20_link" text:visited-style-name="Visited_20_Internet_20_Link">LINK</text:a><text:line-break/>Latzin, Julia: Biomonitoring: Grenzwerte und Beurteilungshilfen. Human-Biomonitoring: BGW, BLW, BAT, BAR- alles Grenzwerte oder was?.<text:line-break/>In: sicher ist sicher, 65. Jg 2014-11, S. 560 - 562.<text:line-break/><text:line-break/>
<text:a xlink:type="simple" xlink:href="http://www.wissen-hilfe.de/_Wissen/locked/papers/sis-2015-03-004.pdf" text:style-name="Internet_20_link" text:visited-style-name="Visited_20_Internet_20_Link">LINK</text:a><text:line-break/>Kleesz, Peter: ,,Hautschutzmittelfaktor chemische Stoffe“ oder Hautschutzindex?.<text:line-break/>In: sicher ist sicher, 66. Jg 2015-03, S. 163 - 164.<text:line-break/><text:line-break/>
<text:a xlink:type="simple" xlink:href="http://www.wissen-hilfe.de/_Wissen/locked/papers/sis-2015-04-004.pdf" text:style-name="Internet_20_link" text:visited-style-name="Visited_20_Internet_20_Link">LINK</text:a><text:line-break/>Wilrich, Thomas: Chemie-Praktikum nur mit Gefahrstoff-Unterweisung. OVG Münster zur Unterweisungspflicht an Hochschulen.<text:line-break/>In: sicher ist sicher, 66. Jg 2015-04, S. 203 - 207.<text:line-break/><text:line-break/>
<text:a xlink:type="simple" xlink:href="http://www.wissen-hilfe.de/_Wissen/locked/papers/sis-2015-04-005.pdf" text:style-name="Internet_20_link" text:visited-style-name="Visited_20_Internet_20_Link">LINK</text:a><text:line-break/>Böhm, Beate: Tetrachlorethen-Exposition in Chemisch-reinigungen- Gemeinsames Projekt der Ländermessstellen für chemischen Arbeitsschutz.<text:line-break/>In: sicher ist sicher, 66. Jg 2015-04, S. 212 - 216.<text:line-break/><text:line-break/>
<text:a xlink:type="simple" xlink:href="http://www.wissen-hilfe.de/_Wissen/locked/papers/sis-2015-05-005.pdf" text:style-name="Internet_20_link" text:visited-style-name="Visited_20_Internet_20_Link">LINK</text:a><text:line-break/>Schicht, Bernhard: Tätigkeiten mit Biologischen Arbeitsstoffen - neuer rechtlicher Rahmen.<text:line-break/>In: sicher ist sicher, 66. Jg 2015-05, S. 278 - 279.<text:line-break/><text:line-break/>
<text:a xlink:type="simple" xlink:href="http://www.wissen-hilfe.de/_Wissen/locked/papers/sis-2015-11-001.pdf" text:style-name="Internet_20_link" text:visited-style-name="Visited_20_Internet_20_Link">LINK</text:a><text:line-break/>Schumacher, Christian: Beurteilungsmaßstab für nanoskalige granuläre biobeständige Stäube - ein neuer Grenzwert?.<text:line-break/>In: sicher ist sicher, 66. Jg 2015-11, S. 542 - 544.<text:line-break/><text:line-break/>
<text:a xlink:type="simple" xlink:href="http://www.wissen-hilfe.de/_Wissen/locked/papers/sis-2015-11-002.pdf" text:style-name="Internet_20_link" text:visited-style-name="Visited_20_Internet_20_Link">LINK</text:a><text:line-break/>Pillar, Florian: ,,Wuppertaler Expositions-Abschätzung„ (WEA) - Anwendungspotentiale eines Konzepts zur rechnerischen Gefährdungsbeurteilung von Gefahrstoffen.<text:line-break/>In: sicher ist sicher, 66. Jg 2015-11, S. 545 - 550.<text:line-break/><text:line-break/>
<text:a xlink:type="simple" xlink:href="http://www.wissen-hilfe.de/_Wissen/locked/papers/sis-2015-11-003.pdf" text:style-name="Internet_20_link" text:visited-style-name="Visited_20_Internet_20_Link">LINK</text:a><text:line-break/>Dörr, Rainer / Futscher, Michael / Geboes, Peter / Heinzmann, Ralf / Pretzsch, Olaf: Oximvernetzende Silikon-Dichtstoffe. Gefährdungen durch die Freisetzung von 2-Butanonoxim (MEKO) beim Verarbeiten in Innenräumen.<text:line-break/>In: sicher ist sicher, 66. Jg 2015-11, S. 552 - 556.<text:line-break/><text:line-break/>
<text:a xlink:type="simple" xlink:href="http://www.wissen-hilfe.de/_Wissen/locked/papers/sis-2016-01-003.pdf" text:style-name="Internet_20_link" text:visited-style-name="Visited_20_Internet_20_Link">LINK</text:a><text:line-break/>Krause, Monika: Flächen-Desinfektion im Krankenhaus - Gefährdungen und Schutzmaßnahmen.<text:line-break/>In: sicher ist sicher, 67. Jg 2016-01, S. 24 - 27.<text:line-break/><text:line-break/>
<text:a xlink:type="simple" xlink:href="http://www.wissen-hilfe.de/_Wissen/locked/papers/sis-2016-04-005.pdf" text:style-name="Internet_20_link" text:visited-style-name="Visited_20_Internet_20_Link">LINK</text:a><text:line-break/>Hien, Wolfgang: Eignungsuntersuchungen beim Umgang mit krebserzeugenden Stoffen? Hierfür gibt es keine Evidenz.<text:line-break/>In: sicher ist sicher, 67. Jg 2016-04, S. 207 - 210.<text:line-break/><text:line-break/>
<text:a xlink:type="simple" xlink:href="http://www.wissen-hilfe.de/_Wissen/locked/papers/te-si-2011-01-02-009.pdf" text:style-name="Internet_20_link" text:visited-style-name="Visited_20_Internet_20_Link">LINK</text:a><text:line-break/>Ziegler, Corinne /Rühl, Reinhold: Die Nano-Liste der BG BAU: Nicht immer ist Nano drin.<text:line-break/>In: Technische Sicherheit, Bd.1(2011)Nr.1/2  , S. 56 - 58.<text:line-break/><text:line-break/>
<text:a xlink:type="simple" xlink:href="http://www.wissen-hilfe.de/_Wissen/locked/papers/te-si-2011-07-08-004.pdf" text:style-name="Internet_20_link" text:visited-style-name="Visited_20_Internet_20_Link">LINK</text:a><text:line-break/>Müller, Norbert: Änderungen im Chemikalienrecht.<text:line-break/>In: Technische Sicherheit, Bd.1(2011)Nr.7/8 , S. 35 - 37.<text:line-break/><text:line-break/>
<text:a xlink:type="simple" xlink:href="http://www.wissen-hilfe.de/_Wissen/locked/papers/te-si-2011-09-004.pdf" text:style-name="Internet_20_link" text:visited-style-name="Visited_20_Internet_20_Link">LINK</text:a><text:line-break/>Schwing, Stefan / Gosewinker, Martin: Explosionsschutzkonzepte für hybride Gemische.<text:line-break/>In: Technische Sicherheit, Bd.1(2011)Nr.9, S. 27 - 31.<text:line-break/><text:line-break/>
<text:a xlink:type="simple" xlink:href="http://www.wissen-hilfe.de/_Wissen/locked/papers/te-si-2011-10-001.pdf" text:style-name="Internet_20_link" text:visited-style-name="Visited_20_Internet_20_Link">LINK</text:a><text:line-break/>Rabente, Thomas: Biologische Arbeitsstoffe in der Metallbranche.<text:line-break/>In: Technische Sicherheit, Bd.1(2011)Nr.10, S. 10 - 13.<text:line-break/><text:line-break/>
<text:a xlink:type="simple" xlink:href="http://www.wissen-hilfe.de/_Wissen/locked/papers/te-si-2011-10-002.pdf" text:style-name="Internet_20_link" text:visited-style-name="Visited_20_Internet_20_Link">LINK</text:a><text:line-break/>Schweitzer-Karababa, Iris : EMKG für Brand- und Explosionsgefährdungen. Praktische Erprobung.<text:line-break/>In: Technische Sicherheit, Bd.1(2011)Nr.10, S. 22 - 27.<text:line-break/><text:line-break/>
<text:a xlink:type="simple" xlink:href="http://www.wissen-hilfe.de/_Wissen/locked/papers/te-si-2011-10-003.pdf" text:style-name="Internet_20_link" text:visited-style-name="Visited_20_Internet_20_Link">LINK</text:a><text:line-break/>Aich, Ursula / Maiworm,  Björn / Wolf, Torsten: TRGS 800 - Neue Technische Regel für Gefahrstoffe zur Festlegung von Brandschutzmaßnahmen.<text:line-break/>In: Technische Sicherheit, Bd.1(2011)Nr.10, S. 29 - 37.<text:line-break/><text:line-break/>
<text:a xlink:type="simple" xlink:href="http://www.wissen-hilfe.de/_Wissen/locked/papers/te-si-2012-01-02-002.pdf" text:style-name="Internet_20_link" text:visited-style-name="Visited_20_Internet_20_Link">LINK</text:a><text:line-break/>Müller, Norbert: Lagerung von Gefahrstoffen: Änderungen in Sicht.<text:line-break/>In: Technische Sicherheit, Bd.2(2012)Nr.1/2, S. 21 - 23.<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3-006.pdf" text:style-name="Internet_20_link" text:visited-style-name="Visited_20_Internet_20_Link">LINK</text:a><text:line-break/>Martin, Thomas: GHS-Einstufung von Gemischen leicht gemacht.<text:line-break/>In: Technische Sicherheit, Bd.2(2012)Nr.3, S. 49 - 53.<text:line-break/><text:line-break/>
<text:a xlink:type="simple" xlink:href="http://www.wissen-hilfe.de/_Wissen/locked/papers/te-si-2012-05-002.pdf" text:style-name="Internet_20_link" text:visited-style-name="Visited_20_Internet_20_Link">LINK</text:a><text:line-break/>Felten, Christian: Schadstoffsammlung nach TRGS 520. Errichtung und Betrieb von Sammelstellen und Zwischenlagern für Kleinmengen gefährlicher Abfälle..<text:line-break/>In: Technische Sicherheit, Bd.2(2012)Nr.5, S. 14 - 19.<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3-01-02-004.pdf" text:style-name="Internet_20_link" text:visited-style-name="Visited_20_Internet_20_Link">LINK</text:a><text:line-break/>Konersmann, Rainer: Zur Festlegung von Risikogrenzwerten.<text:line-break/>In: Technische Sicherheit, Bd.3(2013)Nr.1/2 , S. 32 - 36.<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1.pdf" text:style-name="Internet_20_link" text:visited-style-name="Visited_20_Internet_20_Link">LINK</text:a><text:line-break/>Osman, Ziad Ahmad /Röhrs,  Peter / Steffens,  Thomas : Sichere Handhabung von Fässern mit gefährlichen Abfällen aus der Schadstoffsammlung.<text:line-break/>In: Technische Sicherheit, Bd.3(2013)Nr.3, S. 10 - 14.<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9-003.pdf" text:style-name="Internet_20_link" text:visited-style-name="Visited_20_Internet_20_Link">LINK</text:a><text:line-break/>Lottermann, Johannes / Becker, Mariana: Adäquate Explosionsschutzmaßnahmen.<text:line-break/>In: Technische Sicherheit, Bd.3(2013)Nr.9, S. 24 - 26.<text:line-break/><text:line-break/>
<text:a xlink:type="simple" xlink:href="http://www.wissen-hilfe.de/_Wissen/locked/papers/te-si-2013-10-004.pdf" text:style-name="Internet_20_link" text:visited-style-name="Visited_20_Internet_20_Link">LINK</text:a><text:line-break/>Wilrich, Cordula / Holtappels, Kai : Die Einstufung von chemisch instabilen Gasen gemäß UN-GHS und CLP-Verordnung.<text:line-break/>In: Technische Sicherheit, Bd.3(2013)Nr.10, S. 35 - 38.<text:line-break/><text:line-break/>
<text:a xlink:type="simple" xlink:href="http://www.wissen-hilfe.de/_Wissen/locked/papers/te-si-2014-01-02-003.pdf" text:style-name="Internet_20_link" text:visited-style-name="Visited_20_Internet_20_Link">LINK</text:a><text:line-break/>Seifert, Ulrich / Schalau, Bernd / Heuer, lris-Gesine : Brände in Lagern für Pflanzenschutzmittel - ein aktueller Ansatz
.<text:line-break/>In: Technische Sicherheit, Bd.4(2014)Nr.1/2 , S. 20 - 28.<text:line-break/><text:line-break/>
<text:a xlink:type="simple" xlink:href="http://www.wissen-hilfe.de/_Wissen/locked/papers/te-si-2014-01-02-004.pdf" text:style-name="Internet_20_link" text:visited-style-name="Visited_20_Internet_20_Link">LINK</text:a><text:line-break/>Möckel, Dieter / Beyer, Michael : Explosionsfähigkeit organisch lösemittelfreier UV-Lacke in feinversprühtem Zustand.<text:line-break/>In: Technische Sicherheit, Bd.4(2014)Nr.1/2 , S. 30 -32.<text:line-break/><text:line-break/>
<text:a xlink:type="simple" xlink:href="http://www.wissen-hilfe.de/_Wissen/locked/papers/te-si-2014-01-02-006.pdf" text:style-name="Internet_20_link" text:visited-style-name="Visited_20_Internet_20_Link">LINK</text:a><text:line-break/>Wilmes, Annette / Schweitzer-Karababa, Iris / Godas, Nicoletta : EMKG - ein Tool zur systematischen Beurteilung von Gefahrstoffen.<text:line-break/>In: Technische Sicherheit, Bd.4(2014)Nr.1/2 , S. 36 - 40.<text:line-break/><text:line-break/>
<text:a xlink:type="simple" xlink:href="http://www.wissen-hilfe.de/_Wissen/locked/papers/te-si-2014-01-02-008.pdf" text:style-name="Internet_20_link" text:visited-style-name="Visited_20_Internet_20_Link">LINK</text:a><text:line-break/>Henke, Silvia / Koch, Peter : Sicherer Umgang mit technischen Gasen in der Lebensmittelindustrie.<text:line-break/>In: Technische Sicherheit, Bd.4(2014)Nr.1/2 , S. 46 - 47.<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5-001.pdf" text:style-name="Internet_20_link" text:visited-style-name="Visited_20_Internet_20_Link">LINK</text:a><text:line-break/>Willand, Wolfram: Umgang mit Chemikalien in Galvaniken. Lehren aus Unfällen..<text:line-break/>In: Technische Sicherheit, Bd.4(2014)Nr.5, S. 10 - 13.<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6.pdf" text:style-name="Internet_20_link" text:visited-style-name="Visited_20_Internet_20_Link">LINK</text:a><text:line-break/>Friede, Niels: Schadensereignis mit Austritt von Chlorsilan. Erkenntnisse und Lehren..<text:line-break/>In: Technische Sicherheit, Bd.4(2014)Nr.5, S. 26 - 28.<text:line-break/><text:line-break/>
<text:a xlink:type="simple" xlink:href="http://www.wissen-hilfe.de/_Wissen/locked/papers/te-si-2014-06-007.pdf" text:style-name="Internet_20_link" text:visited-style-name="Visited_20_Internet_20_Link">LINK</text:a><text:line-break/>Schulze, Uwe / Grätz, Rainer: Sicherheitstechnische Betrachtungen zur Neuausgabe der DIN EN ISO 9539.<text:line-break/>In: Technische Sicherheit, Bd.4(2014)Nr.6, S. 37 .<text:line-break/><text:line-break/>
<text:a xlink:type="simple" xlink:href="http://www.wissen-hilfe.de/_Wissen/locked/papers/te-si-2014-07-08-001.pdf" text:style-name="Internet_20_link" text:visited-style-name="Visited_20_Internet_20_Link">LINK</text:a><text:line-break/>Böthin, Markus : Kennzeichnung von nicht erdverlegten Rohrleitungen.<text:line-break/>In: Technische Sicherheit, Bd.4(2014)Nr.7/8, S. 12 - 15.<text:line-break/><text:line-break/>
<text:a xlink:type="simple" xlink:href="http://www.wissen-hilfe.de/_Wissen/locked/papers/te-si-2014-07-08-003.pdf" text:style-name="Internet_20_link" text:visited-style-name="Visited_20_Internet_20_Link">LINK</text:a><text:line-break/>Spottke, Beatrice / Smola, Thomas / Stamm, Roger / Veloso-Schneider, Amèlia : Die neue GESTIS-Biostoffdatenbank.<text:line-break/>In: Technische Sicherheit, Bd.4(2014)Nr.7/8, S. 20 - 22.<text:line-break/><text:line-break/>
<text:a xlink:type="simple" xlink:href="http://www.wissen-hilfe.de/_Wissen/locked/papers/te-si-2014-07-08-009.pdf" text:style-name="Internet_20_link" text:visited-style-name="Visited_20_Internet_20_Link">LINK</text:a><text:line-break/>Sievers, Sven: Großvolumige Druckgasflaschen sicher lagern.<text:line-break/>In: Technische Sicherheit, Bd.4(2014)Nr.7/8, S. 48.<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5-03-004.pdf" text:style-name="Internet_20_link" text:visited-style-name="Visited_20_Internet_20_Link">LINK</text:a><text:line-break/>Schalau, Bernd: Sicherheitstechnische Anforderungen an Ammoniak-Kälteanlagen. Die neue TRAS 110..<text:line-break/>In: Technische Sicherheit, Bd.5(2015)Nr.3, S. 25 - 26.<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5-006.pdf" text:style-name="Internet_20_link" text:visited-style-name="Visited_20_Internet_20_Link">LINK</text:a><text:line-break/>Gleis, Markus / Surkau, Georg / Wiechmann, Benjamin: Umgang mit infektiösen Abfällen. Ebola - Eine tödliche Infektionskrankheit mit besonderen Herausforderungen an das öffentliche Gesundheitswesen und die Abfallentsorgung.<text:line-break/>In: Technische Sicherheit, Bd.5(2015)Nr.5, S. 42 - 46.<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10.pdf" text:style-name="Internet_20_link" text:visited-style-name="Visited_20_Internet_20_Link">LINK</text:a><text:line-break/>Maus, Thomas : Unterschätzte Gefahr: durchgehende exotherme Reaktionen.<text:line-break/>In: Technische Sicherheit, Bd.5(2015)Nr.10, S. 54 - 56.<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8.pdf" text:style-name="Internet_20_link" text:visited-style-name="Visited_20_Internet_20_Link">LINK</text:a><text:line-break/>Katzer, Helga /Koschlitzki, Norbert /Meyer, Birgit : Anforderungen an Anlagen zur Oberflächenbehandlung.<text:line-break/>In: Technische Sicherheit, Bd.6(2016)Nr.1/2 , S. 40 - 43.<text:line-break/><text:line-break/>
<text:a xlink:type="simple" xlink:href="http://www.wissen-hilfe.de/_Wissen/locked/papers/te-si-2016-03-001.pdf" text:style-name="Internet_20_link" text:visited-style-name="Visited_20_Internet_20_Link">LINK</text:a><text:line-break/>Kern, Hannes / Raupenstrauch,  Harald : Untersuchungen zur Gefahrenabwehr beim Austritt toxischer Gase.<text:line-break/>In: Technische Sicherheit, Bd.6(2016)Nr.3, S. 10 -15.<text:line-break/><text:line-break/>
<text:a xlink:type="simple" xlink:href="http://www.wissen-hilfe.de/_Wissen/locked/papers/te-si-2016-07-08-008.pdf" text:style-name="Internet_20_link" text:visited-style-name="Visited_20_Internet_20_Link">LINK</text:a><text:line-break/>Thanheiser, M.: Sicherer Betrieb von gentechnischen Laborbereichen der Sicherheitsstufen 1 bis 3. Die neue Richtlinie VDI 6300.<text:line-break/>In: Technische Sicherheit, Bd.6(2016)Nr.7/8, S. 46 - 47.<text:line-break/><text:line-break/>
<text:a xlink:type="simple" xlink:href="http://www.wissen-hilfe.de/_Wissen/locked/papers/te-si-2016-10-005.pdf" text:style-name="Internet_20_link" text:visited-style-name="Visited_20_Internet_20_Link">LINK</text:a><text:line-break/>Sassen, Astrid: Vorbeugender Brandschutz für Gefahrstofflager.<text:line-break/>In: Technische Sicherheit, Bd.6(2016)Nr.10, S. 30 - 32.<text:line-break/><text:line-break/>
<text:a xlink:type="simple" xlink:href="http://www.wissen-hilfe.de/_Wissen/locked/papers/te-si-2016-10-006.pdf" text:style-name="Internet_20_link" text:visited-style-name="Visited_20_Internet_20_Link">LINK</text:a><text:line-break/>Sievers, Sven: Sichere Gefahrstofflagerung vereint Brand- und Umweltschutz.<text:line-break/>In: Technische Sicherheit, Bd.6(2016)Nr.10, S. 33 - 34.<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1-02-003.pdf" text:style-name="Internet_20_link" text:visited-style-name="Visited_20_Internet_20_Link">LINK</text:a><text:line-break/>Schwing, Stefan  : Sicherheitstechnische Kennzahlen für den Explosionsschutz.<text:line-break/>In: Technische Überwachung, Bd.49(2008)Nr. 1/2, S. 21 - 2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5.pdf" text:style-name="Internet_20_link" text:visited-style-name="Visited_20_Internet_20_Link">LINK</text:a><text:line-break/>Kerber ,Hubert : Chlorgasfreisatzungen in Freibädern. Gründe und Maßnahmen zur Erhöhung der Anlagensicherheit- Teil 1.<text:line-break/>In: Technische Überwachung, Bd.49(2008)Nr.5, S. 39 - 46.<text:line-break/><text:line-break/>
<text:a xlink:type="simple" xlink:href="http://www.wissen-hilfe.de/_Wissen/locked/papers/te-ue-2008-06-004.pdf" text:style-name="Internet_20_link" text:visited-style-name="Visited_20_Internet_20_Link">LINK</text:a><text:line-break/>Kerber, Hubert  : Chlorgasfreisetzungen in Freibädern. Gründe und Maßnahmen zur Erhöhung der Anlagensicherheit- Teil 2.<text:line-break/>In: Technische Überwachung, Bd.49(2008)Nr.6, S. 37 - 39.<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09-004.pdf" text:style-name="Internet_20_link" text:visited-style-name="Visited_20_Internet_20_Link">LINK</text:a><text:line-break/>Acikalin, Aydan : Bedeutung probabilistischer Risikobetrachtungen für das Sicherheitsmanagementsystem verfahrenstechnischer Anlagen.<text:line-break/>In: Technische Überwachung, Bd.49(2008)Nr.9, S. 36 - 38.<text:line-break/><text:line-break/>
<text:a xlink:type="simple" xlink:href="http://www.wissen-hilfe.de/_Wissen/locked/papers/te-ue-2008-10-003.pdf" text:style-name="Internet_20_link" text:visited-style-name="Visited_20_Internet_20_Link">LINK</text:a><text:line-break/>Steiner, Ralf   : Brandschutz im Automotive-Bereich.<text:line-break/>In: Technische Überwachung, Bd.49(2008)Nr.10, S. 19 - 21.<text:line-break/><text:line-break/>
<text:a xlink:type="simple" xlink:href="http://www.wissen-hilfe.de/_Wissen/locked/papers/te-ue-2008-10-006.pdf" text:style-name="Internet_20_link" text:visited-style-name="Visited_20_Internet_20_Link">LINK</text:a><text:line-break/>Hahn, Rolf / Kockelmann, Hans  : Hochwertigkeit von Flanschverbindungen nach TA Luft.<text:line-break/>In: Technische Überwachung, Bd.49(2008)Nr.10, S. 32 - 39.<text:line-break/><text:line-break/>
<text:a xlink:type="simple" xlink:href="http://www.wissen-hilfe.de/_Wissen/locked/papers/te-ue-2008-10-007.pdf" text:style-name="Internet_20_link" text:visited-style-name="Visited_20_Internet_20_Link">LINK</text:a><text:line-break/>Truckenbrodt, Robert : Nanomaterialien -Anmerkungen aus Sicht des Gesundheitsschutzes am Arbeitsplatz.<text:line-break/>In: Technische Überwachung, Bd.49(2008)Nr.10, S. 44 - 47.<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9-01-02-002.pdf" text:style-name="Internet_20_link" text:visited-style-name="Visited_20_Internet_20_Link">LINK</text:a><text:line-break/>Darimont, Thomas  : Die Dimensionierung von Störfallszenarien.<text:line-break/>In: Technische Überwachung, Bd.50(2009)Nr.1/2, S. 23 - 25.<text:line-break/><text:line-break/>
<text:a xlink:type="simple" xlink:href="http://www.wissen-hilfe.de/_Wissen/locked/papers/te-ue-2009-01-02-003.pdf" text:style-name="Internet_20_link" text:visited-style-name="Visited_20_Internet_20_Link">LINK</text:a><text:line-break/>Ruppert, Kurt Altred : Ansatz für ein risikobasiertes Sicherheitsmanagement.<text:line-break/>In: Technische Überwachung, Bd.50(2009)Nr.1/2, S. 30 - 37.<text:line-break/><text:line-break/>
<text:a xlink:type="simple" xlink:href="http://www.wissen-hilfe.de/_Wissen/locked/papers/te-ue-2009-03-001.pdf" text:style-name="Internet_20_link" text:visited-style-name="Visited_20_Internet_20_Link">LINK</text:a><text:line-break/>Müller, Norbert  : Umgang mit begasten Containern.<text:line-break/>In: Technische Überwachung, Bd.50(2009)Nr.3, S. 14 - 16.<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3-006.pdf" text:style-name="Internet_20_link" text:visited-style-name="Visited_20_Internet_20_Link">LINK</text:a><text:line-break/>Konersmann, Rainer  : Der Energieeintrag bestimmt die Unfallfolgen.<text:line-break/>In: Technische Überwachung, Bd.50(2009)Nr.3, S. 35 - 40.<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11-12-003.pdf" text:style-name="Internet_20_link" text:visited-style-name="Visited_20_Internet_20_Link">LINK</text:a><text:line-break/>Dyrba, Berthold : Nanopartikel . Sind Explosionsschutzmaßnahmen beim Umgang mit Nanopartikeln erforderlich?.<text:line-break/>In: Technische Überwachung, Bd.50(2009)Nr.11/12, S. 20 - 22.<text:line-break/><text:line-break/>
<text:a xlink:type="simple" xlink:href="http://www.wissen-hilfe.de/_Wissen/locked/papers/te-ue-2009-11-12-004.pdf" text:style-name="Internet_20_link" text:visited-style-name="Visited_20_Internet_20_Link">LINK</text:a><text:line-break/>Wilrich, Cordula : UN-GHS und CLP-Verordnung - Physikalische Gefahren im Blickpunkt.<text:line-break/>In: Technische Überwachung, Bd.50(2009)Nr.11/12, S. 23 - 26.<text:line-break/><text:line-break/>
<text:a xlink:type="simple" xlink:href="http://www.wissen-hilfe.de/_Wissen/locked/papers/te-ue-2010-03-002.pdf" text:style-name="Internet_20_link" text:visited-style-name="Visited_20_Internet_20_Link">LINK</text:a><text:line-break/>Forell, Burkhard : Bewertung der akuten Toxizität von Brandrauch.<text:line-break/>In: Technische Überwachung, Bd.51(2010)Nr.3, S. 20 - 2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4::43:34</meta:creation-date>
    <dc:creator>Generated</dc:creator>
    <dc:date>2026-08-28T14::43:34</dc:date>
    <dc:language>en-US</dc:language>
    <meta:editing-cycles>1</meta:editing-cycles>
    <meta:editing-duration>PT0S</meta:editing-duration>
    <dc:title>papers:p_hazardous_materials</dc:title>
  </office:meta>
</office:document-meta>
</file>