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c049de77f3a72b030c9fe21dedd2318.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4c049de77f3a72b030c9fe21dedd2318.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internet_data_processing_security"/>Artikel: Web, Datenverarbeitung, AI, Cyber Resilience, Urheberrecht, Daten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SV-2025-03-001.pdf" text:style-name="Internet_20_link" text:visited-style-name="Visited_20_Internet_20_Link">LINK</text:a><text:line-break/>Schaub, Renate: Nutzung von künstlicher Intelligenz bei der Erstellung von Sachverständigengutachten.<text:line-break/>In: Die Sachverständigen, Jg. 52-2025-03, S. 38-45.<text:line-break/><text:line-break/>
<text:a xlink:type="simple" xlink:href="http://www.wissen-hilfe.de/_Wissen/locked/papers/sis-2025-02-003.pdf" text:style-name="Internet_20_link" text:visited-style-name="Visited_20_Internet_20_Link">LINK</text:a><text:line-break/>Steimers, André: Die KI - Verordnung der Europäischen Union.<text:line-break/>In: sicher ist sicher, Jg.76-2025-02, S. 69-74.<text:line-break/><text:line-break/>
<text:a xlink:type="simple" xlink:href="http://www.wissen-hilfe.de/_Wissen/locked/papers/sis-2025-02-004.pdf" text:style-name="Internet_20_link" text:visited-style-name="Visited_20_Internet_20_Link">LINK</text:a><text:line-break/>Beckers, Marcel; Bömer, Thomas; Seifen Thomas: KI-basierte Assistenzsysteme im Maschinenschutz als Chance für die Reduzierung von Arbeitsunfällen.<text:line-break/>In: sicher ist sicher, Jg.76-2025-02, S. 75-80.<text:line-break/><text:line-break/>
<text:a xlink:type="simple" xlink:href="http://www.wissen-hilfe.de/_Wissen/locked/papers/sis-2025-05-003.pdf" text:style-name="Internet_20_link" text:visited-style-name="Visited_20_Internet_20_Link">LINK</text:a><text:line-break/>Ketzmerick, Thomas; Kothe, Wolfgang: Belastungen durch die Digitalisierung der Arbeit und Gegenmaßnahmen.<text:line-break/>In: sicher ist sicher, Jg.76-2025-05, S. 216-222.<text:line-break/><text:line-break/>
<text:a xlink:type="simple" xlink:href="http://www.wissen-hilfe.de/_Wissen/locked/papers/tk-2025-01-02-001.pdf" text:style-name="Internet_20_link" text:visited-style-name="Visited_20_Internet_20_Link">LINK</text:a><text:line-break/>Ley, Martin; Darie, Sofia: Metadaten für Einsteiger.<text:line-break/>In: technische kommunikation, Ausgabe-01-2025-01-02, S. 11-15.<text:line-break/><text:line-break/>
<text:a xlink:type="simple" xlink:href="http://www.wissen-hilfe.de/_Wissen/locked/papers/tk-2025-01-02-002.pdf" text:style-name="Internet_20_link" text:visited-style-name="Visited_20_Internet_20_Link">LINK</text:a><text:line-break/>Kloke, Susanne: Eine Reise mit Metadaten.<text:line-break/>In: technische kommunikation, Ausgabe-01-2025-01-02, S. 16-23.<text:line-break/><text:line-break/>
<text:a xlink:type="simple" xlink:href="http://www.wissen-hilfe.de/_Wissen/locked/papers/tk-2025-01-02-003.pdf" text:style-name="Internet_20_link" text:visited-style-name="Visited_20_Internet_20_Link">LINK</text:a><text:line-break/>Lehmann, Anna: Praxiswissen: Word individualisieren.<text:line-break/>In: technische kommunikation, Ausgabe-01-2025-01-02, S. 24-27.<text:line-break/><text:line-break/>
<text:a xlink:type="simple" xlink:href="http://www.wissen-hilfe.de/_Wissen/locked/papers/tk-2025-05-06-006.pdf" text:style-name="Internet_20_link" text:visited-style-name="Visited_20_Internet_20_Link">LINK</text:a><text:line-break/>Kreimann, Tobias: Der Stand der Dinge in Sachen KI.<text:line-break/>In: technische kommunikation, Ausgabe-03-2025-05-06, S. 42-45.<text:line-break/><text:line-break/>
<text:a xlink:type="simple" xlink:href="http://www.wissen-hilfe.de/_Wissen/locked/papers/zfpc-2025-01-003.pdf" text:style-name="Internet_20_link" text:visited-style-name="Visited_20_Internet_20_Link">LINK</text:a><text:line-break/>Nusser, Jens /Klusmeyer, David: Das Barrierefreiheitsstärkungsgezetz aus Sicht des Produktrechts.<text:line-break/>In: Zfpc Zeitschrift für Product Compliance, 4 Jg.2025-01, S. 18-25.<text:line-break/><text:line-break/>
<text:a xlink:type="simple" xlink:href="http://www.wissen-hilfe.de/_Wissen/locked/papers/zfpc-2025-02-001.pdf" text:style-name="Internet_20_link" text:visited-style-name="Visited_20_Internet_20_Link">LINK</text:a><text:line-break/>Schreiber, Kristina: Die Anforderungen an die Datenqualität: Regulatorische Umbrüche für Daten in der Produkt-Compliance.<text:line-break/>In: Zfpc Zeitschrift für Product Compliance, 4 Jg.2025-02, S. 46-50.<text:line-break/><text:line-break/>
<text:a xlink:type="simple" xlink:href="http://www.wissen-hilfe.de/_Wissen/locked/papers/zfpc-2025-02-003.pdf" text:style-name="Internet_20_link" text:visited-style-name="Visited_20_Internet_20_Link">LINK</text:a><text:line-break/>Nink, Judith: Cybersicherheitsanforderungen für das verarbeitende Gewerbe und Hersteller von Waren-Was die NIS-2-Richtlinie Neues bringt.<text:line-break/>In: Zfpc Zeitschrift für Product Compliance, 4 Jg.2025-02, S. 58-65.<text:line-break/><text:line-break/>
<text:a xlink:type="simple" xlink:href="http://www.wissen-hilfe.de/_Wissen/locked/papers/din-2025-08-001.pdf" text:style-name="Internet_20_link" text:visited-style-name="Visited_20_Internet_20_Link">LINK</text:a><text:line-break/>Yahya, Samarkhel-Khan: Digitaler Produktpass: Normung als Schlüssel zur nachhaltigen Transformation.<text:line-break/>In: DIN-Mitteilungen, Jg. 2025-08, S. 16-18.<text:line-break/><text:line-break/>
<text:a xlink:type="simple" xlink:href="http://www.wissen-hilfe.de/_Wissen/locked/papers/KAN-Brief-2025-02-001.pdf" text:style-name="Internet_20_link" text:visited-style-name="Visited_20_Internet_20_Link">LINK</text:a><text:line-break/>Stein, Jonas; Sonnenburg, Arne: Von der Schwachstelle zur Norm - EU regelt Security neu.<text:line-break/>In: KAN-Brief, KAN-Brief 02/2025, S. 8-9.<text:line-break/><text:line-break/>
<text:a xlink:type="simple" xlink:href="http://www.wissen-hilfe.de/_Wissen/locked/papers/KAN-Brief-2025-03-001.pdf" text:style-name="Internet_20_link" text:visited-style-name="Visited_20_Internet_20_Link">LINK</text:a><text:line-break/>Godas, Nicoletta: Digitale Produktpässe für die Kreislaufwirtschaft.<text:line-break/>In: KAN-Brief, KAN-Brief 03/2025, S. 6-7.<text:line-break/><text:line-break/>
<text:a xlink:type="simple" xlink:href="http://www.wissen-hilfe.de/_Wissen/locked/papers/s-ing-2025-06-007.pdf" text:style-name="Internet_20_link" text:visited-style-name="Visited_20_Internet_20_Link">LINK</text:a><text:line-break/>Klagge, Matthias: Künstliche Intelligenz im Betrieb - Teil 1
Leitplanken und Haftungsfragen.<text:line-break/>In: Sicherheitsingenieur, Jg. 56-2025-06, S. 38-39.<text:line-break/><text:line-break/>
<text:a xlink:type="simple" xlink:href="http://www.wissen-hilfe.de/_Wissen/locked/papers/s-ing-2025-07-08-003.pdf" text:style-name="Internet_20_link" text:visited-style-name="Visited_20_Internet_20_Link">LINK</text:a><text:line-break/>Moser, Maximilian: Cyber Resilience Act
Neue Pflichten für die Industrie.<text:line-break/>In: Sicherheitsingenieur, Jg. 56-2025-07/08, S. 16-19.<text:line-break/><text:line-break/>
<text:a xlink:type="simple" xlink:href="http://www.wissen-hilfe.de/_Wissen/locked/papers/s-ing-2025-07-08-005.pdf" text:style-name="Internet_20_link" text:visited-style-name="Visited_20_Internet_20_Link">LINK</text:a><text:line-break/>Klagge, Matthias: Künstliche Intelligenz im Betrieb - Teil 2
Zwischen Risiko und Ressource.<text:line-break/>In: Sicherheitsingenieur, Jg. 56-2025-07/08, S. 44-45.<text:line-break/><text:line-break/>
<text:a xlink:type="simple" xlink:href="http://www.wissen-hilfe.de/_Wissen/locked/papers/s-ing-2025-09-004.pdf" text:style-name="Internet_20_link" text:visited-style-name="Visited_20_Internet_20_Link">LINK</text:a><text:line-break/>Magiera, Carsten: Einsatz und Anwendung von KI - Tools
Künstliche Intelligenz im Arbeitsschutz.<text:line-break/>In: Sicherheitsingenieur, Jg. 56-2025-09, S. 28-31.<text:line-break/><text:line-break/>
<text:a xlink:type="simple" xlink:href="http://www.wissen-hilfe.de/_Wissen/locked/papers/s-ing-2025-11-003.pdf" text:style-name="Internet_20_link" text:visited-style-name="Visited_20_Internet_20_Link">LINK</text:a><text:line-break/>Hensiek, Joerg: Maschinensicherheit in smarten CPS
Genügen konventionelle Risikobeurteilungen noch?.<text:line-break/>In: Sicherheitsingenieur, Jg. 56-2025-11, S. 20-22.<text:line-break/><text:line-break/>
<text:a xlink:type="simple" xlink:href="http://www.wissen-hilfe.de/_Wissen/locked/papers/sis-2025-07-08-005.pdf" text:style-name="Internet_20_link" text:visited-style-name="Visited_20_Internet_20_Link">LINK</text:a><text:line-break/>Pangert, Roland; Pernack, Ernst - Friedrich; Tannenhauer, Jörg: Bildschirmarbeit
Zur Bedeutung der neuen ASR A6 für die ergonomische Gestaltung.<text:line-break/>In: sicher ist sicher, Jg.76-2025-07/08, S. 332-338.<text:line-break/><text:line-break/>
<text:a xlink:type="simple" xlink:href="http://www.wissen-hilfe.de/_Wissen/locked/papers/sis-2025-12-001.pdf" text:style-name="Internet_20_link" text:visited-style-name="Visited_20_Internet_20_Link">LINK</text:a><text:line-break/>Kowollik, Raphael: Teleoperation mobiler Maschinen.<text:line-break/>In: sicher ist sicher, Jg.76-2025-12, S. 531-535.<text:line-break/><text:line-break/>
<text:a xlink:type="simple" xlink:href="http://www.wissen-hilfe.de/_Wissen/locked/papers/te-si-2025-05-06-004.pdf" text:style-name="Internet_20_link" text:visited-style-name="Visited_20_Internet_20_Link">LINK</text:a><text:line-break/>Schiel, Sophia: PrüfExpress: Die smarte Lösung für rechtssichere, effiziente Arbeitsmittelprüfungen.<text:line-break/>In: Technische Sicherheit, Jg. 15-2025-05-06, S. 40-41.<text:line-break/><text:line-break/>
<text:a xlink:type="simple" xlink:href="http://www.wissen-hilfe.de/_Wissen/locked/papers/te-si-2025-07-08-004.pdf" text:style-name="Internet_20_link" text:visited-style-name="Visited_20_Internet_20_Link">LINK</text:a><text:line-break/>Lo Coco, Thomas: Risikobewertung von Drittanbietem sorgt für mehr Cyber-Resilienz in der Sicherheitstechnik.<text:line-break/>In: Technische Sicherheit, Jg. 15-2025-07-08, S. 34-36.<text:line-break/><text:line-break/>
<text:a xlink:type="simple" xlink:href="http://www.wissen-hilfe.de/_Wissen/locked/papers/te-si-2025-07-08-005.pdf" text:style-name="Internet_20_link" text:visited-style-name="Visited_20_Internet_20_Link">LINK</text:a><text:line-break/>Rupprecht,Reinhard: Sicherheitsstrategie der Bundesregierung .<text:line-break/>In: Technische Sicherheit, Jg. 15-2025-07-08, S. 40-41.<text:line-break/><text:line-break/>
<text:a xlink:type="simple" xlink:href="http://www.wissen-hilfe.de/_Wissen/locked/papers/tk-2025-09-10-004.pdf" text:style-name="Internet_20_link" text:visited-style-name="Visited_20_Internet_20_Link">LINK</text:a><text:line-break/>Göttel, Sebastian: Wenn KI einen roten Faden braucht.<text:line-break/>In: technische kommunikation, Ausgabe-05-2025-09-10, S. 38-41.<text:line-break/><text:line-break/>
<text:a xlink:type="simple" xlink:href="http://www.wissen-hilfe.de/_Wissen/locked/papers/tk-2025-11-12-005.pdf" text:style-name="Internet_20_link" text:visited-style-name="Visited_20_Internet_20_Link">LINK</text:a><text:line-break/>Baldassare, Daniel: Zwischen Anspruch und Wirklichkeit
ChatGPT.<text:line-break/>In: technische kommunikation, Ausgabe-06-2025-11-12, S. 30-35.<text:line-break/><text:line-break/>
<text:a xlink:type="simple" xlink:href="http://www.wissen-hilfe.de/_Wissen/locked/papers/tk-2025-11-12-007.pdf" text:style-name="Internet_20_link" text:visited-style-name="Visited_20_Internet_20_Link">LINK</text:a><text:line-break/>Bohr, Bärbel; Verhein - Jarren, Annette: Dokumentieren mit Werten.<text:line-break/>In: technische kommunikation, Ausgabe-06-2025-11-12, S. 50-56.<text:line-break/><text:line-break/>
<text:a xlink:type="simple" xlink:href="http://www.wissen-hilfe.de/_Wissen/locked/papers/zfpc-2025-03-002.pdf" text:style-name="Internet_20_link" text:visited-style-name="Visited_20_Internet_20_Link">LINK</text:a><text:line-break/>Hessel, Stefan; Orgomet, Luka: Cybersicherheit für Hochrisiko-KI-Systeme
Anforderung der KI-Verordnung und praktische Umsetzung.<text:line-break/>In: Zfpc Zeitschrift für Product Compliance, 4 Jg.2025-03, S. 106-111.<text:line-break/><text:line-break/>
<text:a xlink:type="simple" xlink:href="http://www.wissen-hilfe.de/_Wissen/locked/papers/zfpc-2025-04-002.pdf" text:style-name="Internet_20_link" text:visited-style-name="Visited_20_Internet_20_Link">LINK</text:a><text:line-break/>Meggyes, Julia: Die EU-KI-Verordnung zwischen Regulierungsambition und Implementierungsrealität:
Eine kritische Analyse der Brüsseler Entwicklungen aus produktrechtlicher Sicht.<text:line-break/>In: Zfpc Zeitschrift für Product Compliance, 4 Jg.2025-04, S. 166-170.<text:line-break/><text:line-break/>
<text:a xlink:type="simple" xlink:href="http://www.wissen-hilfe.de/_Wissen/locked/papers/zfpc-2025-05-001.pdf" text:style-name="Internet_20_link" text:visited-style-name="Visited_20_Internet_20_Link">LINK</text:a><text:line-break/>Kreißl, Lennard: Der Cyber Resilience Act: Neue Cybersicherheitsanforderungen für Produkte mit digitalen Elementen.<text:line-break/>In: Zfpc Zeitschrift für Product Compliance, 4 Jg.2025-05, S. 223-227.<text:line-break/><text:line-break/>
<text:a xlink:type="simple" xlink:href="http://www.wissen-hilfe.de/_Wissen/locked/papers/zfpc-2025-05-005.pdf" text:style-name="Internet_20_link" text:visited-style-name="Visited_20_Internet_20_Link">LINK</text:a><text:line-break/>Höving, Maximilian; Ringlage, Philipp; Weschky, Julian: Zwischen horizontaler Geltung und sektoraler Delegation: Die Funktionsweise des Art. 2 Abs. 2 KI-VO im Gefüge des europäischen Produktsicherheitsrechts.<text:line-break/>In: Zfpc Zeitschrift für Product Compliance, 4 Jg.2025-05, S. 241-249.<text:line-break/><text:line-break/>
<text:a xlink:type="simple" xlink:href="http://www.wissen-hilfe.de/_Wissen/locked/papers/zfpc-2025-06-001.pdf" text:style-name="Internet_20_link" text:visited-style-name="Visited_20_Internet_20_Link">LINK</text:a><text:line-break/>Hofer, Matthias; Kirchmair, Verena: KI-Kompetenz in der Praxis: Compliance-Strategien für Unternehmen im Lichte der KI-VO.<text:line-break/>In: Zfpc Zeitschrift für Product Compliance, 4 Jg.2025-06, S. 270-275.<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1-003.pdf" text:style-name="Internet_20_link" text:visited-style-name="Visited_20_Internet_20_Link">LINK</text:a><text:line-break/>Koschwitz, Janos: Die Initiative Digitale Standarts ( IDiS ) geht den nächsten Schritt.<text:line-break/>In: DIN Mitteilungen, Jg.2024-01, S. 26-29.<text:line-break/><text:line-break/>
<text:a xlink:type="simple" xlink:href="http://www.wissen-hilfe.de/_Wissen/locked/papers/din-2024-04-001.pdf" text:style-name="Internet_20_link" text:visited-style-name="Visited_20_Internet_20_Link">LINK</text:a><text:line-break/>Elmas-Arslan, Filiz; Reinel, Claudia: Aktueller Umsetzungsstand der Deutschen Normungsroadmap Künstliche Intelligenz.<text:line-break/>In: DIN Mitteilungen, Jg.2024-04, S. 8-11.<text:line-break/><text:line-break/>
<text:a xlink:type="simple" xlink:href="http://www.wissen-hilfe.de/_Wissen/locked/papers/din-2024-04-003.pdf" text:style-name="Internet_20_link" text:visited-style-name="Visited_20_Internet_20_Link">LINK</text:a><text:line-break/>Czarny, Damian Tozoglu, Melik: VDE Content-as-a-Service-Ihr Zugang zu SMART Standards der Elektrotechnik.<text:line-break/>In: DIN Mitteilungen, Jg.2024-04, S. 15-18.<text:line-break/><text:line-break/>
<text:a xlink:type="simple" xlink:href="http://www.wissen-hilfe.de/_Wissen/locked/papers/din-2024-05-001.pdf" text:style-name="Internet_20_link" text:visited-style-name="Visited_20_Internet_20_Link">LINK</text:a><text:line-break/>Seeliger,Adrian, Wellhöfer, Johannes, Stehfest, Katja,et al.:: Die Zukunft gestalten:
Wie DIN mit KI das Regelwerk fit machen.<text:line-break/>In: DIN Mitteilungen, Jg.2024-05, S. 12-17.<text:line-break/><text:line-break/>
<text:a xlink:type="simple" xlink:href="http://www.wissen-hilfe.de/_Wissen/locked/papers/dp-2024-06-001.pdf" text:style-name="Internet_20_link" text:visited-style-name="Visited_20_Internet_20_Link">LINK</text:a><text:line-break/>Niepold, Karsten: Einsatz der KI- Basierten Objektdetektion in der Fertigung am Beispiel eines Engspaltschweßprozesses
Neue Möglichkeiten.<text:line-break/>In: Der Praktiker, 76. Jg. 2024-06, S. 38-43.<text:line-break/><text:line-break/>
<text:a xlink:type="simple" xlink:href="http://www.wissen-hilfe.de/_Wissen/locked/papers/dSV-2024-06-001.pdf" text:style-name="Internet_20_link" text:visited-style-name="Visited_20_Internet_20_Link">LINK</text:a><text:line-break/>Kern, Ingo; Kontusch, Oliver: Online bei Gericht
Innovativsein- Müssen oder Innovativsein - Wollen ?.<text:line-break/>In: Die Sachverständigen, 51. Jg. 2024-06, S. 155164.<text:line-break/><text:line-break/>
<text:a xlink:type="simple" xlink:href="http://www.wissen-hilfe.de/_Wissen/locked/papers/vdsi-2024-04-002.pdf.pdf" text:style-name="Internet_20_link" text:visited-style-name="Visited_20_Internet_20_Link">LINK</text:a><text:line-break/>Weidemann, Jörg: Synergien zwischen EU - KI - Verordnungen und TRBS 1115 Teil 1.<text:line-break/>In: VDSI aktuell , 2024-04, S. 10-11.<text:line-break/><text:line-break/>
<text:a xlink:type="simple" xlink:href="http://www.wissen-hilfe.de/_Wissen/locked/papers/zfpc-2024-02-005.pdf.pdf" text:style-name="Internet_20_link" text:visited-style-name="Visited_20_Internet_20_Link">LINK</text:a><text:line-break/>ZfPC: Fehlende Warnhinweis zu Gefahern von Biozidprodukten bei Präsentation des Produkts im Internet ohne Kaufmöglichkeit als irreführende geschäftliche Handlung.<text:line-break/>In: Zfpc Zeitschrift für Product Compliance, 3 Jg. 2024-02, S. 61-64.<text:line-break/><text:line-break/>
<text:a xlink:type="simple" xlink:href="http://www.wissen-hilfe.de/_Wissen/locked/papers/zfpc-2024-02-006.pdf.pdf" text:style-name="Internet_20_link" text:visited-style-name="Visited_20_Internet_20_Link">LINK</text:a><text:line-break/>ZfPC: Fehlende Materialangabe bei Bekleidungsstücken im Online- Shop unmittelbar vor dem Aufgeben der Bestellung.<text:line-break/>In: Zfpc Zeitschrift für Product Compliance, 3 Jg. 2024-02, S. 64-67.<text:line-break/><text:line-break/>
<text:a xlink:type="simple" xlink:href="http://www.wissen-hilfe.de/_Wissen/locked/papers/zfpc-2024-02-008.pdf.pdf" text:style-name="Internet_20_link" text:visited-style-name="Visited_20_Internet_20_Link">LINK</text:a><text:line-break/>Wendt, Janina; Wendt, Domenik: Einigung auf Rechtsrahmen für Künstliche Intelligenz in der EU: Al Act.<text:line-break/>In: Zfpc Zeitschrift für Product Compliance, 3 Jg. 2024-02, S. 86-88.<text:line-break/><text:line-break/>
<text:a xlink:type="simple" xlink:href="http://www.wissen-hilfe.de/_Wissen/locked/papers/zfpc-2024-03-004.pdf.pdf" text:style-name="Internet_20_link" text:visited-style-name="Visited_20_Internet_20_Link">LINK</text:a><text:line-break/>Rohrßen, Benedikt: KI &amp; CE - Die KI - VO, das Produktsicherheitsrecht für Künstliche Intelligenz.<text:line-break/>In: Zfpc Zeitschrift für Product Compliance, 3 Jg. 2024-03, S. 111-123.<text:line-break/><text:line-break/>
<text:a xlink:type="simple" xlink:href="http://www.wissen-hilfe.de/_Wissen/locked/papers/zfpc-2024-04-005.pdf.pdf" text:style-name="Internet_20_link" text:visited-style-name="Visited_20_Internet_20_Link">LINK</text:a><text:line-break/>Hoos, Katja: KI trifft auf Medizinprodukte - Das zukünftige Zusammenspiel von AL - Act und MDR.<text:line-break/>In: Zfpc Zeitschrift für Product Compliance, 3 Jg. 2024-04, S. 168-175.<text:line-break/><text:line-break/>
<text:a xlink:type="simple" xlink:href="http://www.wissen-hilfe.de/_Wissen/locked/papers/zfpc-2024-04-006.pdf.pdf" text:style-name="Internet_20_link" text:visited-style-name="Visited_20_Internet_20_Link">LINK</text:a><text:line-break/>Erdelt, Alexander: Meldepflichten des Cyber Resilience Acts.<text:line-break/>In: Zfpc Zeitschrift für Product Compliance, 3 Jg. 2024-04, S. 176-180.<text:line-break/><text:line-break/>
<text:a xlink:type="simple" xlink:href="http://www.wissen-hilfe.de/_Wissen/locked/papers/sis-2024-01-005.pdf.pdf" text:style-name="Internet_20_link" text:visited-style-name="Visited_20_Internet_20_Link">LINK</text:a><text:line-break/>Steimers, Andre: Der Entwurf für eine KI-Verordnung der europäischen Kommission.<text:line-break/>In: sicher ist sicher, 75. Jg.-2024-01, S. 32-36.<text:line-break/><text:line-break/>
<text:a xlink:type="simple" xlink:href="http://www.wissen-hilfe.de/_Wissen/locked/papers/sis-2024-03-004.pdf.pdf" text:style-name="Internet_20_link" text:visited-style-name="Visited_20_Internet_20_Link">LINK</text:a><text:line-break/>Wienhold, Lutz: Künstliche Intelligenz erfordert ethische Grundsätze ( Teil 1 von 3 ).<text:line-break/>In: sicher ist sicher, 75.Jg.-2024-03, S. 123-127.<text:line-break/><text:line-break/>
<text:a xlink:type="simple" xlink:href="http://www.wissen-hilfe.de/_Wissen/locked/papers/sis-2024-05-003.pdf.pdf" text:style-name="Internet_20_link" text:visited-style-name="Visited_20_Internet_20_Link">LINK</text:a><text:line-break/>Meyer, Sophie-Charlotte; Tisch, Anita: Technostreß am Arbeitsplatz:
eine empirische Studie zum Zusammenhang mit Burnout-Symptomen.<text:line-break/>In: sicher ist sicher, 75.Jg.-2024-05, S. 233-238.<text:line-break/><text:line-break/>
<text:a xlink:type="simple" xlink:href="http://www.wissen-hilfe.de/_Wissen/locked/papers/sis-2024-05-04.pdf.pdf" text:style-name="Internet_20_link" text:visited-style-name="Visited_20_Internet_20_Link">LINK</text:a><text:line-break/>Hezel, Marco; Licht Stefan; Rchter, Götz;et al.:: Individualisiertes und adaptives Lernen durch KI in der Arbeitssicherheit-
Ein Anwendungsbeispiel im Arbeirsschutz.<text:line-break/>In: sicher ist sicher, 75.Jg.-2024-05, S. 239-242.<text:line-break/><text:line-break/>
<text:a xlink:type="simple" xlink:href="http://www.wissen-hilfe.de/_Wissen/locked/papers/sis-2024-05-005.pdf.pdf" text:style-name="Internet_20_link" text:visited-style-name="Visited_20_Internet_20_Link">LINK</text:a><text:line-break/>Wienhold, Lutz: Künstliche Intelligenz erfordert ethische Grundsätze ( Teil 3von 3 ).<text:line-break/>In: sicher ist sicher, 75.Jg.-2024-05, S. 243-246.<text:line-break/><text:line-break/>
<text:a xlink:type="simple" xlink:href="http://www.wissen-hilfe.de/_Wissen/locked/papers/tk-2024-01-02-006.pdf" text:style-name="Internet_20_link" text:visited-style-name="Visited_20_Internet_20_Link">LINK</text:a><text:line-break/>Sistig, Claudia; Udemadu, Katharina: Abenteuer Chatbot.<text:line-break/>In: technische kommunikation, Ausgabe 01-2024-01-02, S. 39-44.<text:line-break/><text:line-break/>
<text:a xlink:type="simple" xlink:href="http://www.wissen-hilfe.de/_Wissen/locked/papers/tk-2024--03-04-001.pdf" text:style-name="Internet_20_link" text:visited-style-name="Visited_20_Internet_20_Link">LINK</text:a><text:line-break/>Closs, Sissi: Nicht nur für Software.<text:line-break/>In: technische kommunikation, Ausgabe 02-2024-03-04, S. 1317.<text:line-break/><text:line-break/>
<text:a xlink:type="simple" xlink:href="http://www.wissen-hilfe.de/_Wissen/locked/papers/tk-2024--03-04-003.pdf" text:style-name="Internet_20_link" text:visited-style-name="Visited_20_Internet_20_Link">LINK</text:a><text:line-break/>Massion, Francois: Mit künstlicher Intelligenz zur Definition.<text:line-break/>In: technische kommunikation, Ausgabe 02-2024-03-04, S. 27-33.<text:line-break/><text:line-break/>
<text:a xlink:type="simple" xlink:href="http://www.wissen-hilfe.de/_Wissen/locked/papers/tk-2024--03-04-005.pdf" text:style-name="Internet_20_link" text:visited-style-name="Visited_20_Internet_20_Link">LINK</text:a><text:line-break/>Loch, Frieder; Purandare, Mitra Stolze, Markus: So unterstützt KI die Redaktion.<text:line-break/>In: technische kommunikation, Ausgabe 02-2024-03-04, S. 42-46.<text:line-break/><text:line-break/>
<text:a xlink:type="simple" xlink:href="http://www.wissen-hilfe.de/_Wissen/locked/papers/tk-2024--05-06-001.pdf" text:style-name="Internet_20_link" text:visited-style-name="Visited_20_Internet_20_Link">LINK</text:a><text:line-break/>Burgard, Steffi: Der Spion auf dem Schreibtisch.<text:line-break/>In: technische kommunikation, Ausgabe 03-2024-05-06, S. 11-14.<text:line-break/><text:line-break/>
<text:a xlink:type="simple" xlink:href="http://www.wissen-hilfe.de/_Wissen/locked/papers/tk-2024--05-06-002.pdf" text:style-name="Internet_20_link" text:visited-style-name="Visited_20_Internet_20_Link">LINK</text:a><text:line-break/>Sistig, Claudia: Spielregeln für künstliche Intelligenz.<text:line-break/>In: technische kommunikation, Ausgabe 03-2024-05-06, S. 15-19.<text:line-break/><text:line-break/>
<text:a xlink:type="simple" xlink:href="http://www.wissen-hilfe.de/_Wissen/locked/papers/tk-2024--05-06-007.pdf" text:style-name="Internet_20_link" text:visited-style-name="Visited_20_Internet_20_Link">LINK</text:a><text:line-break/>Görs Britta: Der Beginn einer neuen Partnerschaft.<text:line-break/>In: technische kommunikation, Ausgabe 03-2024-05-06, S. 36-39.<text:line-break/><text:line-break/>
<text:a xlink:type="simple" xlink:href="http://www.wissen-hilfe.de/_Wissen/locked/papers/tk-2024--05-06-008.pdf" text:style-name="Internet_20_link" text:visited-style-name="Visited_20_Internet_20_Link">LINK</text:a><text:line-break/>Massion, Francois: Ein Netz aus guten Beziehungen.<text:line-break/>In: technische kommunikation, Ausgabe 03-2024-05-06, S. 40-45.<text:line-break/><text:line-break/>
<text:a xlink:type="simple" xlink:href="http://www.wissen-hilfe.de/_Wissen/locked/papers/tk-2024--07-08-002.pdf" text:style-name="Internet_20_link" text:visited-style-name="Visited_20_Internet_20_Link">LINK</text:a><text:line-break/>Nickl, Markus: Medienneutral in Sprache und Schrift.<text:line-break/>In: technische kommunikation, Ausgabe 04-2024-07-08, S. 26-34.<text:line-break/><text:line-break/>
<text:a xlink:type="simple" xlink:href="http://www.wissen-hilfe.de/_Wissen/locked/papers/te-si-2024-03-04-001.pdf" text:style-name="Internet_20_link" text:visited-style-name="Visited_20_Internet_20_Link">LINK</text:a><text:line-break/>Rupprect, Reinhard: Schwachstellen in der IT-Sicherheit.<text:line-break/>In: Technische Sicherheit, 14. Jg. 2024-03-04, S. 8-11.<text:line-break/><text:line-break/>
<text:a xlink:type="simple" xlink:href="http://www.wissen-hilfe.de/_Wissen/locked/papers/te-si-2024-07-08-002.pdf" text:style-name="Internet_20_link" text:visited-style-name="Visited_20_Internet_20_Link">LINK</text:a><text:line-break/>Rupprect, R.: Künstliche Intelligenz in der Scherheitstechnik.<text:line-break/>In: Technische Sicherheit, 14. Jg. 2024-07-08, S. 13-16.<text:line-break/><text:line-break/>
<text:a xlink:type="simple" xlink:href="http://www.wissen-hilfe.de/_Wissen/locked/papers/te-si-2024-07-08-004.pdf" text:style-name="Internet_20_link" text:visited-style-name="Visited_20_Internet_20_Link">LINK</text:a><text:line-break/>Jänicke, Lutz: Finale Verabschiedung des EU Cyber Resilience Acts im Herbst 2024- Sicherheitsniveau wird erheblich steigen.<text:line-break/>In: Technische Sicherheit, 14. Jg. 2024-07-08, S. 20-22.<text:line-break/><text:line-break/>
<text:a xlink:type="simple" xlink:href="http://www.wissen-hilfe.de/_Wissen/locked/papers/s-ing-2024-01-02-007.pdf" text:style-name="Internet_20_link" text:visited-style-name="Visited_20_Internet_20_Link">LINK</text:a><text:line-break/>Klagge, Matthias: Rechtssicheres Arbeitsschutzmanagement- Teil 4
Datenschutz im Arbeitsschutz.<text:line-break/>In: Sicherheitsingenieur, 55.Jg.2024-01-02, S. 38-40.<text:line-break/><text:line-break/>
<text:a xlink:type="simple" xlink:href="http://www.wissen-hilfe.de/_Wissen/locked/papers/s-ing-2024-03-005.pdf" text:style-name="Internet_20_link" text:visited-style-name="Visited_20_Internet_20_Link">LINK</text:a><text:line-break/>Schucht, Carsten: Cybersecurity im Maschinenrecht
Neue Anforderungen.<text:line-break/>In: Sicherheitsingenieur, 55.Jg.2024-03, S. 29-31.<text:line-break/><text:line-break/>
<text:a xlink:type="simple" xlink:href="http://www.wissen-hilfe.de/_Wissen/locked/papers/s-ing-2024-07-08-002.pdf" text:style-name="Internet_20_link" text:visited-style-name="Visited_20_Internet_20_Link">LINK</text:a><text:line-break/>Clausing, Eric: IoT-Wachstum und Sicherheitsrisiken
Digitale Sicherheit im Fokus.<text:line-break/>In: Sicherheitsingenieur, 55.Jg.2024-07-08, S. 16-19.<text:line-break/><text:line-break/>
<text:a xlink:type="simple" xlink:href="http://www.wissen-hilfe.de/_Wissen/locked/papers/tk-2024-09-10-001.pdf" text:style-name="Internet_20_link" text:visited-style-name="Visited_20_Internet_20_Link">LINK</text:a><text:line-break/>Peterka, Christopher: Auf das Neue konzentrieren.<text:line-break/>In: technische kommunikation, Ausgabe-05-2024-09-10, S. 17-19.<text:line-break/><text:line-break/>
<text:a xlink:type="simple" xlink:href="http://www.wissen-hilfe.de/_Wissen/locked/papers/tk-2024-09-10-005.pdf" text:style-name="Internet_20_link" text:visited-style-name="Visited_20_Internet_20_Link">LINK</text:a><text:line-break/>Schlicksupp, Martin: Was bringt der digitale Produktpass?.<text:line-break/>In: technische kommunikation, Ausgabe-05-2024-09-10, S. 36-40.<text:line-break/><text:line-break/>
<text:a xlink:type="simple" xlink:href="http://www.wissen-hilfe.de/_Wissen/locked/papers/tk-2024-09-10-007.pdf" text:style-name="Internet_20_link" text:visited-style-name="Visited_20_Internet_20_Link">LINK</text:a><text:line-break/>Halse, Alexander: Der Weg zum barrierefreien HTML.<text:line-break/>In: technische kommunikation, Ausgabe-05-2024-09-10, S. 45-50.<text:line-break/><text:line-break/>
<text:a xlink:type="simple" xlink:href="http://www.wissen-hilfe.de/_Wissen/locked/papers/din-2024-12-002.pdf" text:style-name="Internet_20_link" text:visited-style-name="Visited_20_Internet_20_Link">LINK</text:a><text:line-break/>Mandic, Stipe;Reinke, Markus;Kaumann,Daniel: Sektorenkopplung auf Basis sicherer Gateways und Router.<text:line-break/>In: DIN Mitteilungen, Jg. 2024-12, S. 32-36.<text:line-break/><text:line-break/>
<text:a xlink:type="simple" xlink:href="http://www.wissen-hilfe.de/_Wissen/locked/papers/dSV-2024-10-001.pdf" text:style-name="Internet_20_link" text:visited-style-name="Visited_20_Internet_20_Link">LINK</text:a><text:line-break/>Kontusch, Oliver; Kuntusch, Philipp: ZWANG ZUR INNOVATION
Sachverständige und der elektronische Rechtsverkehr.<text:line-break/>In: Die Sachverständigen, 51 Jg,2024-10, S. 263-267.<text:line-break/><text:line-break/>
<text:a xlink:type="simple" xlink:href="http://www.wissen-hilfe.de/_Wissen/locked/papers/dSV-2024-10-003.pdf" text:style-name="Internet_20_link" text:visited-style-name="Visited_20_Internet_20_Link">LINK</text:a><text:line-break/>Walter, Frank: Pflicht zur Eröffnung eines elektronischen Postfachs
ZPO § 173 II Nr. 1.<text:line-break/>In: Die Sachverständigen, 51 Jg,2024-10, S. 278-279.<text:line-break/><text:line-break/>
<text:a xlink:type="simple" xlink:href="http://www.wissen-hilfe.de/_Wissen/locked/papers/iifs-2024-04-001.pdf" text:style-name="Internet_20_link" text:visited-style-name="Visited_20_Internet_20_Link">LINK</text:a><text:line-break/>ifs: Aktuelles zur elektronischen Kommunikation.<text:line-break/>In: IfS Informationen, Ausgabe-04-2024, S. Seite12-15.<text:line-break/><text:line-break/>
<text:a xlink:type="simple" xlink:href="http://www.wissen-hilfe.de/_Wissen/locked/papers/s-ing-2024-12-002.pdf" text:style-name="Internet_20_link" text:visited-style-name="Visited_20_Internet_20_Link">LINK</text:a><text:line-break/>Metzler, Yannick: Maschinelles Lernen im Arbeitsschutz
Forschung und Praxis.<text:line-break/>In: Sicherheitsingenieur, 55. Jg.2024-12, S. 12-14.<text:line-break/><text:line-break/>
<text:a xlink:type="simple" xlink:href="http://www.wissen-hilfe.de/_Wissen/locked/papers/te-si-2024-11-12-001.pdf" text:style-name="Internet_20_link" text:visited-style-name="Visited_20_Internet_20_Link">LINK</text:a><text:line-break/>Da Silva, Philipp: Schnelle und präzise Brandfrüherkennung mit Video und Deep Learning.<text:line-break/>In: Technische Sicherheit, 14. Jg.-2024-11-12, S. 10-12.<text:line-break/><text:line-break/>
<text:a xlink:type="simple" xlink:href="http://www.wissen-hilfe.de/_Wissen/locked/papers/te-si-2024-11-12-002.pdf" text:style-name="Internet_20_link" text:visited-style-name="Visited_20_Internet_20_Link">LINK</text:a><text:line-break/>Langstrof, Alexandra; Besendörfer, Armin; Goldschmidt, Christian: Digitale Lösung für Brandschutzbeauftragte.<text:line-break/>In: Technische Sicherheit, 14. Jg.-2024-11-12, S. 14-19.<text:line-break/><text:line-break/>
<text:a xlink:type="simple" xlink:href="http://www.wissen-hilfe.de/_Wissen/locked/papers/te-si-2024-11-12-005.pdf" text:style-name="Internet_20_link" text:visited-style-name="Visited_20_Internet_20_Link">LINK</text:a><text:line-break/>Vogel, Olaf: Perimetersicherung mit Sensoren, Kameras und KI.<text:line-break/>In: Technische Sicherheit, 14. Jg.-2024-11-12, S. 31-32.<text:line-break/><text:line-break/>
<text:a xlink:type="simple" xlink:href="http://www.wissen-hilfe.de/_Wissen/locked/papers/tk-2024-11-12-003.pdf" text:style-name="Internet_20_link" text:visited-style-name="Visited_20_Internet_20_Link">LINK</text:a><text:line-break/>Sistig, Claudia: Unterstützung vom KI-Agenten.<text:line-break/>In: technische kommunikation, Ausgabe-06-2024-11-12, S. 44-47.<text:line-break/><text:line-break/>
<text:a xlink:type="simple" xlink:href="http://www.wissen-hilfe.de/_Wissen/locked/papers/zfpc-2024-05-002.pdf" text:style-name="Internet_20_link" text:visited-style-name="Visited_20_Internet_20_Link">LINK</text:a><text:line-break/>Ehtechami, Parnijan Tina; Gilch, Johannes: Genauigkeit, Robustheit und Cybersicherheit - Herausforderungen aus Art. 15 AI Act für den Lebenszyklus von Hochrisiko-KI-Systemen.<text:line-break/>In: Zfpc Zeitschrift für Product Compliance, 3 Jg. 2024-05, S. 206-211.<text:line-break/><text:line-break/>
<text:a xlink:type="simple" xlink:href="http://www.wissen-hilfe.de/_Wissen/locked/papers/zfpc-2024-B1-009.pdf" text:style-name="Internet_20_link" text:visited-style-name="Visited_20_Internet_20_Link">LINK</text:a><text:line-break/>Callewaert, Christoph: Cybersecurity und Datenschutz als Bestandteil der Product Compliance.<text:line-break/>In: Zfpc Zeitschrift für Product Compliance, Beilage-01-2024, S. 37-39.<text:line-break/><text:line-break/></text:p>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sis-2014-09-001.pdf" text:style-name="Internet_20_link" text:visited-style-name="Visited_20_Internet_20_Link">LINK</text:a><text:line-break/>Kudlacek, Jana: Videoüberwachung am Arbeitsplatz - ZuIässigkeit und rechtliche Grenzen.<text:line-break/>In: sicher ist sicher, 65. Jg 2014-09, S. 432 - 434.<text:line-break/><text:line-break/>
<text:a xlink:type="simple" xlink:href="http://www.wissen-hilfe.de/_Wissen/locked/papers/sis-2014-09-002.pdf" text:style-name="Internet_20_link" text:visited-style-name="Visited_20_Internet_20_Link">LINK</text:a><text:line-break/>Kudlacek, Dominic: Videoüberwachung aus Sicht von Arbeitnehmern mit Sicherheitsaufgaben. Ergebnisse einer qualitativen Expertenbefragung.<text:line-break/>In: sicher ist sicher, 65. Jg 2014-09, S. 436 - 441.<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8::44:59</meta:creation-date>
    <dc:creator>Generated</dc:creator>
    <dc:date>2026-09-01T18::44:59</dc:date>
    <dc:language>en-US</dc:language>
    <meta:editing-cycles>1</meta:editing-cycles>
    <meta:editing-duration>PT0S</meta:editing-duration>
    <dc:title>papers:p_internet_data_processing_security</dc:title>
  </office:meta>
</office:document-meta>
</file>