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d4c7d46ae0517aed7713dcb66b904b51.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191627358491cm" style:rel-height="scale"><draw:image xlink:href="Pictures/d4c7d46ae0517aed7713dcb66b904b51.gif"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machine_equipment_product_safety"/>Artikel: Maschinensicherheit, Gerätesicherheit, Produktsicherheit, technische Kommunikatio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in-2025-01-001.pdf" text:style-name="Internet_20_link" text:visited-style-name="Visited_20_Internet_20_Link">LINK</text:a><text:line-break/>Rudschuck,Michael; Puppan,Raymond: Normen zur Konformitätsbewertung (DKE ).<text:line-break/>In: DIN-Mitteilungen, Jg. 2025-01, S. 15-18.<text:line-break/><text:line-break/>
<text:a xlink:type="simple" xlink:href="http://www.wissen-hilfe.de/_Wissen/locked/papers/s-ing-2025-01-02-001.pdf" text:style-name="Internet_20_link" text:visited-style-name="Visited_20_Internet_20_Link">LINK</text:a><text:line-break/>Grafe, Robert; Hannweber, Helfried: Sichere Verwendung von Maschinen
Warum Betreiber keine CE - Kennzeichnung versehen sollten.<text:line-break/>In: Sicherheitsingenieur, Jg. 56-2025-01-02, S. 15-17.<text:line-break/><text:line-break/>
<text:a xlink:type="simple" xlink:href="http://www.wissen-hilfe.de/_Wissen/locked/papers/s-ing-2025-03-001.pdf" text:style-name="Internet_20_link" text:visited-style-name="Visited_20_Internet_20_Link">LINK</text:a><text:line-break/>Bobak, Joachim: Fahrbare Arbeitsbühnen
Rechtssicher hoch hinaus.<text:line-break/>In: Sicherheitsingenieur, Jg. 56-2025-03, S. 8-11.<text:line-break/><text:line-break/>
<text:a xlink:type="simple" xlink:href="http://www.wissen-hilfe.de/_Wissen/locked/papers/s-ing-2025-05-002.pdf" text:style-name="Internet_20_link" text:visited-style-name="Visited_20_Internet_20_Link">LINK</text:a><text:line-break/>Jacobs, Theo: Technologien für eine dynamische Sicherheit in der Produktion von morgen
Sicherer Robotereinsatz.<text:line-break/>In: Sicherheitsingenieur, Jg. 56-2025-05, S. 14-17.<text:line-break/><text:line-break/>
<text:a xlink:type="simple" xlink:href="http://www.wissen-hilfe.de/_Wissen/locked/papers/sis-2025-02-001.pdf" text:style-name="Internet_20_link" text:visited-style-name="Visited_20_Internet_20_Link">LINK</text:a><text:line-break/>Weis, Manuel: Produktsicherheit und Betriebssicherheit
Ein Plädoyer für den Blick über den Tellerrand.<text:line-break/>In: sicher ist sicher, Jg.76-2025-02, S. 54-58.<text:line-break/><text:line-break/>
<text:a xlink:type="simple" xlink:href="http://www.wissen-hilfe.de/_Wissen/locked/papers/sis-2025-02-002.pdf" text:style-name="Internet_20_link" text:visited-style-name="Visited_20_Internet_20_Link">LINK</text:a><text:line-break/>Kemper, Magda: Qualitätsinfrastruktur
Ein Vertrauensanker für sichere Produkte gestern, heute und morgen 1.<text:line-break/>In: sicher ist sicher, Jg.76-2025-02, S. 59-64.<text:line-break/><text:line-break/>
<text:a xlink:type="simple" xlink:href="http://www.wissen-hilfe.de/_Wissen/locked/papers/sis-2025-02-003.pdf" text:style-name="Internet_20_link" text:visited-style-name="Visited_20_Internet_20_Link">LINK</text:a><text:line-break/>Steimers, André: Die KI - Verordnung der Europäischen Union.<text:line-break/>In: sicher ist sicher, Jg.76-2025-02, S. 69-74.<text:line-break/><text:line-break/>
<text:a xlink:type="simple" xlink:href="http://www.wissen-hilfe.de/_Wissen/locked/papers/sis-2025-02-004.pdf" text:style-name="Internet_20_link" text:visited-style-name="Visited_20_Internet_20_Link">LINK</text:a><text:line-break/>Beckers, Marcel; Bömer, Thomas; Seifen Thomas: KI-basierte Assistenzsysteme im Maschinenschutz als Chance für die Reduzierung von Arbeitsunfällen.<text:line-break/>In: sicher ist sicher, Jg.76-2025-02, S. 75-80.<text:line-break/><text:line-break/>
<text:a xlink:type="simple" xlink:href="http://www.wissen-hilfe.de/_Wissen/locked/papers/te-si-2025-03--04-002.pdf" text:style-name="Internet_20_link" text:visited-style-name="Visited_20_Internet_20_Link">LINK</text:a><text:line-break/>Matzer, Michael: Einsatz von Echtzeit-Datenloggern in der Transportlogistik
Teure Maschinen und Anlagen absichern während des Transports.<text:line-break/>In: Technische Sicherheit, Jg. 15-2025-03-04, S. 26-29.<text:line-break/><text:line-break/>
<text:a xlink:type="simple" xlink:href="http://www.wissen-hilfe.de/_Wissen/locked/papers/te-si-2025-03--04-003.pdf" text:style-name="Internet_20_link" text:visited-style-name="Visited_20_Internet_20_Link">LINK</text:a><text:line-break/>Pöschko, Pascal; Bräuning, Maximilian; Marx, Marcus: Welches SIL ist sicher genug? - Mehr „FlexSIL-bilität„ für diskontinuierliche Prozesse.<text:line-break/>In: Technische Sicherheit, Jg. 15-2025-03-04, S. 30-32.<text:line-break/><text:line-break/>
<text:a xlink:type="simple" xlink:href="http://www.wissen-hilfe.de/_Wissen/locked/papers/tk-2025-01-02-001.pdf" text:style-name="Internet_20_link" text:visited-style-name="Visited_20_Internet_20_Link">LINK</text:a><text:line-break/>Ley, Martin; Darie, Sofia: Metadaten für Einsteiger.<text:line-break/>In: technische kommunikation, Ausgabe-01-2025-01-02, S. 11-15.<text:line-break/><text:line-break/>
<text:a xlink:type="simple" xlink:href="http://www.wissen-hilfe.de/_Wissen/locked/papers/tk-2025-01-02-002.pdf" text:style-name="Internet_20_link" text:visited-style-name="Visited_20_Internet_20_Link">LINK</text:a><text:line-break/>Kloke, Susanne: Eine Reise mit Metadaten.<text:line-break/>In: technische kommunikation, Ausgabe-01-2025-01-02, S. 16-23.<text:line-break/><text:line-break/>
<text:a xlink:type="simple" xlink:href="http://www.wissen-hilfe.de/_Wissen/locked/papers/tk-2025-01-02-003.pdf" text:style-name="Internet_20_link" text:visited-style-name="Visited_20_Internet_20_Link">LINK</text:a><text:line-break/>Lehmann, Anna: Praxiswissen: Word individualisieren.<text:line-break/>In: technische kommunikation, Ausgabe-01-2025-01-02, S. 24-27.<text:line-break/><text:line-break/>
<text:a xlink:type="simple" xlink:href="http://www.wissen-hilfe.de/_Wissen/locked/papers/tk-2025-01-02-004.pdf" text:style-name="Internet_20_link" text:visited-style-name="Visited_20_Internet_20_Link">LINK</text:a><text:line-break/>Frede, Dirk: Unfälle erkennen und vermeiden.<text:line-break/>In: technische kommunikation, Ausgabe-01-2025-01-02, S. Seite 41-44.<text:line-break/><text:line-break/>
<text:a xlink:type="simple" xlink:href="http://www.wissen-hilfe.de/_Wissen/locked/papers/tk-2025-03-04-001.pdf" text:style-name="Internet_20_link" text:visited-style-name="Visited_20_Internet_20_Link">LINK</text:a><text:line-break/>Schulz, Matthias: Ohne Kasten und Dreieck.<text:line-break/>In: technische kommunikation, Ausgabe-02-2025-03-04, S. 11-15.<text:line-break/><text:line-break/>
<text:a xlink:type="simple" xlink:href="http://www.wissen-hilfe.de/_Wissen/locked/papers/tk-2025-03-04-002.pdf" text:style-name="Internet_20_link" text:visited-style-name="Visited_20_Internet_20_Link">LINK</text:a><text:line-break/>Schmeling, Roland: Warnschilder mit Wirkung.<text:line-break/>In: technische kommunikation, Ausgabe-02-2025-03-04, S. 16-20.<text:line-break/><text:line-break/>
<text:a xlink:type="simple" xlink:href="http://www.wissen-hilfe.de/_Wissen/locked/papers/tk-2025-03-04-003.pdf" text:style-name="Internet_20_link" text:visited-style-name="Visited_20_Internet_20_Link">LINK</text:a><text:line-break/>Jänicke, Marco: Verbinden statt trennen.<text:line-break/>In: technische kommunikation, Ausgabe-02-2025-03-04, S. 21-27.<text:line-break/><text:line-break/>
<text:a xlink:type="simple" xlink:href="http://www.wissen-hilfe.de/_Wissen/locked/papers/tk-2025-03-04-004.pdf" text:style-name="Internet_20_link" text:visited-style-name="Visited_20_Internet_20_Link">LINK</text:a><text:line-break/>Nickl, Markus: Weniger ist nicht immer verständlicher.<text:line-break/>In: technische kommunikation, Ausgabe-02-2025-03-04, S. 28-29.<text:line-break/><text:line-break/>
<text:a xlink:type="simple" xlink:href="http://www.wissen-hilfe.de/_Wissen/locked/papers/tk-2025-03-04-005.pdf" text:style-name="Internet_20_link" text:visited-style-name="Visited_20_Internet_20_Link">LINK</text:a><text:line-break/>Waage, Bernhard: Ein Gewinn der Souveränität ?.<text:line-break/>In: technische kommunikation, Ausgabe-02-2025-03-04, S. 30-34.<text:line-break/><text:line-break/>
<text:a xlink:type="simple" xlink:href="http://www.wissen-hilfe.de/_Wissen/locked/papers/tk-2025-03-04-006.pdf" text:style-name="Internet_20_link" text:visited-style-name="Visited_20_Internet_20_Link">LINK</text:a><text:line-break/>Tillmann, Martin: Komplexität in Norm gebracht.<text:line-break/>In: technische kommunikation, Ausgabe-02-2025-03-04, S. 35-38.<text:line-break/><text:line-break/>
<text:a xlink:type="simple" xlink:href="http://www.wissen-hilfe.de/_Wissen/locked/papers/tk-2025-03-04-007.pdf" text:style-name="Internet_20_link" text:visited-style-name="Visited_20_Internet_20_Link">LINK</text:a><text:line-break/>Heuer-James, Jens-Uwe: Aktuelle Rechtsentwicklungen.<text:line-break/>In: technische kommunikation, Ausgabe-02-2025-03-04, S. 39-43.<text:line-break/><text:line-break/>
<text:a xlink:type="simple" xlink:href="http://www.wissen-hilfe.de/_Wissen/locked/papers/tk-2025-05-06-001.pdf" text:style-name="Internet_20_link" text:visited-style-name="Visited_20_Internet_20_Link">LINK</text:a><text:line-break/>Bollen, Anton: Die Reichweite erhöhen.<text:line-break/>In: technische kommunikation, Ausgabe-03-2025-05-06, S. 12-17.<text:line-break/><text:line-break/>
<text:a xlink:type="simple" xlink:href="http://www.wissen-hilfe.de/_Wissen/locked/papers/tk-2025-05-06-002.pdf" text:style-name="Internet_20_link" text:visited-style-name="Visited_20_Internet_20_Link">LINK</text:a><text:line-break/>Lehmann, Anna: Praxiswissen Word: Richtig getrennt.<text:line-break/>In: technische kommunikation, Ausgabe-03-2025-05-06, S. 25-26.<text:line-break/><text:line-break/>
<text:a xlink:type="simple" xlink:href="http://www.wissen-hilfe.de/_Wissen/locked/papers/tk-2025-05-06-003.pdf" text:style-name="Internet_20_link" text:visited-style-name="Visited_20_Internet_20_Link">LINK</text:a><text:line-break/>Nickl, Markus: Das geht zu weit.<text:line-break/>In: technische kommunikation, Ausgabe-03-2025-05-06, S. 27-28.<text:line-break/><text:line-break/>
<text:a xlink:type="simple" xlink:href="http://www.wissen-hilfe.de/_Wissen/locked/papers/tk-2025-05-06-004.pdf" text:style-name="Internet_20_link" text:visited-style-name="Visited_20_Internet_20_Link">LINK</text:a><text:line-break/>Nesbigall, Jasmin: Auf dem Weg zu sauberer Terminologie.<text:line-break/>In: technische kommunikation, Ausgabe-03-2025-05-06, S. 29-33.<text:line-break/><text:line-break/>
<text:a xlink:type="simple" xlink:href="http://www.wissen-hilfe.de/_Wissen/locked/papers/tk-2025-05-06-005.pdf" text:style-name="Internet_20_link" text:visited-style-name="Visited_20_Internet_20_Link">LINK</text:a><text:line-break/>Krauß, Lena: Bestandsdaten richtig managen.<text:line-break/>In: technische kommunikation, Ausgabe-03-2025-05-06, S. 34-35.<text:line-break/><text:line-break/>
<text:a xlink:type="simple" xlink:href="http://www.wissen-hilfe.de/_Wissen/locked/papers/tk-2025-05-06-006.pdf" text:style-name="Internet_20_link" text:visited-style-name="Visited_20_Internet_20_Link">LINK</text:a><text:line-break/>Kreimann, Tobias: Der Stand der Dinge in Sachen KI.<text:line-break/>In: technische kommunikation, Ausgabe-03-2025-05-06, S. 42-45.<text:line-break/><text:line-break/>
<text:a xlink:type="simple" xlink:href="http://www.wissen-hilfe.de/_Wissen/locked/papers/tk-2025-05-06-007.pdf" text:style-name="Internet_20_link" text:visited-style-name="Visited_20_Internet_20_Link">LINK</text:a><text:line-break/>Villiger, Claudia: Reparieren statt wegwerfen.<text:line-break/>In: technische kommunikation, Ausgabe-03-2025-05-06, S. 46-51.<text:line-break/><text:line-break/>
<text:a xlink:type="simple" xlink:href="http://www.wissen-hilfe.de/_Wissen/locked/papers/zfpc-2025-01-001.pdf" text:style-name="Internet_20_link" text:visited-style-name="Visited_20_Internet_20_Link">LINK</text:a><text:line-break/>Hartmann, Luca/ Klindt, Thomas: Grenzen der Gesetzgebungskompetenz - nationale Regelungsvorbehalte im europäischen Produktsicherheitsrecht am Beispiel von Postwertzeichen.<text:line-break/>In: Zfpc Zeitschrift für Product Compliance, 4 Jg.2025-01, S. 3-5.<text:line-break/><text:line-break/>
<text:a xlink:type="simple" xlink:href="http://www.wissen-hilfe.de/_Wissen/locked/papers/zfpc-2025-01-002.pdf" text:style-name="Internet_20_link" text:visited-style-name="Visited_20_Internet_20_Link">LINK</text:a><text:line-break/>Rohrßen, Benedikt: Robots,Cobots &amp; Co.:
Produktsicherheit für Maschinen mit integrierter KI.<text:line-break/>In: Zfpc Zeitschrift für Product Compliance, 4 Jg.2025-01, S. 6-17.<text:line-break/><text:line-break/>
<text:a xlink:type="simple" xlink:href="http://www.wissen-hilfe.de/_Wissen/locked/papers/zfpc-2025-01-003.pdf" text:style-name="Internet_20_link" text:visited-style-name="Visited_20_Internet_20_Link">LINK</text:a><text:line-break/>Nusser, Jens /Klusmeyer, David: Das Barrierefreiheitsstärkungsgezetz aus Sicht des Produktrechts.<text:line-break/>In: Zfpc Zeitschrift für Product Compliance, 4 Jg.2025-01, S. 18-25.<text:line-break/><text:line-break/>
<text:a xlink:type="simple" xlink:href="http://www.wissen-hilfe.de/_Wissen/locked/papers/zfpc-2025-02-001.pdf" text:style-name="Internet_20_link" text:visited-style-name="Visited_20_Internet_20_Link">LINK</text:a><text:line-break/>Schreiber, Kristina: Die Anforderungen an die Datenqualität: Regulatorische Umbrüche für Daten in der Produkt-Compliance.<text:line-break/>In: Zfpc Zeitschrift für Product Compliance, 4 Jg.2025-02, S. 46-50.<text:line-break/><text:line-break/>
<text:a xlink:type="simple" xlink:href="http://www.wissen-hilfe.de/_Wissen/locked/papers/zfpc-2025-02-002.pdf" text:style-name="Internet_20_link" text:visited-style-name="Visited_20_Internet_20_Link">LINK</text:a><text:line-break/>Öttinger, Michael/ Schucht, Carsten: Datenbanken, Register und Listen im Produktrecht.<text:line-break/>In: Zfpc Zeitschrift für Product Compliance, 4 Jg.2025-02, S. 51-58.<text:line-break/><text:line-break/>
<text:a xlink:type="simple" xlink:href="http://www.wissen-hilfe.de/_Wissen/locked/papers/zfpc-2025-02-003.pdf" text:style-name="Internet_20_link" text:visited-style-name="Visited_20_Internet_20_Link">LINK</text:a><text:line-break/>Nink, Judith: Cybersicherheitsanforderungen für das verarbeitende Gewerbe und Hersteller von Waren-Was die NIS-2-Richtlinie Neues bringt.<text:line-break/>In: Zfpc Zeitschrift für Product Compliance, 4 Jg.2025-02, S. 58-65.<text:line-break/><text:line-break/>
<text:a xlink:type="simple" xlink:href="http://www.wissen-hilfe.de/_Wissen/locked/papers/zfpc-2025-02-004.pdf" text:style-name="Internet_20_link" text:visited-style-name="Visited_20_Internet_20_Link">LINK</text:a><text:line-break/>Grube, Markus: Lieferkettensorgfaltspflichten und die Verkehrsfähigkeit von Verbrauchsgütern.<text:line-break/>In: Zfpc Zeitschrift für Product Compliance, 4 Jg.2025-02, S. 66-70.<text:line-break/><text:line-break/>
<text:a xlink:type="simple" xlink:href="http://www.wissen-hilfe.de/_Wissen/locked/papers/zfpc-2025-02-005.pdf" text:style-name="Internet_20_link" text:visited-style-name="Visited_20_Internet_20_Link">LINK</text:a><text:line-break/>Rauch, Nicole: Inhalt und Reichweite der Konformitätserklärungspflicht in der Verordnung(EU)2022/1616.<text:line-break/>In: Zfpc Zeitschrift für Product Compliance, 4 Jg.2025-02, S. 70-75.<text:line-break/><text:line-break/>
<text:a xlink:type="simple" xlink:href="http://www.wissen-hilfe.de/_Wissen/locked/papers/zfpc-2025-02-006.pdf" text:style-name="Internet_20_link" text:visited-style-name="Visited_20_Internet_20_Link">LINK</text:a><text:line-break/>: Schadenersatzansprüche aus Amtshaftung im Zusammenhang mit einer öffentlichen Produktwarnung.<text:line-break/>In: Zfpc Zeitschrift für Product Compliance, 4 Jg.2025-02, S. 76-81.<text:line-break/><text:line-break/>
<text:a xlink:type="simple" xlink:href="http://www.wissen-hilfe.de/_Wissen/locked/papers/zfpc-2025-02-007.pdf" text:style-name="Internet_20_link" text:visited-style-name="Visited_20_Internet_20_Link">LINK</text:a><text:line-break/>: Aufbau eines Compliance Management System-wie gelingt das in KMUs?.<text:line-break/>In: Zfpc Zeitschrift für Product Compliance, 4 Jg.2025-02, S. 92-93.<text:line-break/><text:line-break/>
<text:a xlink:type="simple" xlink:href="http://www.wissen-hilfe.de/_Wissen/locked/papers/din-2025-08-001.pdf" text:style-name="Internet_20_link" text:visited-style-name="Visited_20_Internet_20_Link">LINK</text:a><text:line-break/>Yahya, Samarkhel-Khan: Digitaler Produktpass: Normung als Schlüssel zur nachhaltigen Transformation.<text:line-break/>In: DIN-Mitteilungen, Jg. 2025-08, S. 16-18.<text:line-break/><text:line-break/>
<text:a xlink:type="simple" xlink:href="http://www.wissen-hilfe.de/_Wissen/locked/papers/KAN-Brief-2025-02-001.pdf" text:style-name="Internet_20_link" text:visited-style-name="Visited_20_Internet_20_Link">LINK</text:a><text:line-break/>Stein, Jonas; Sonnenburg, Arne: Von der Schwachstelle zur Norm - EU regelt Security neu.<text:line-break/>In: KAN-Brief, KAN-Brief 02/2025, S. 8-9.<text:line-break/><text:line-break/>
<text:a xlink:type="simple" xlink:href="http://www.wissen-hilfe.de/_Wissen/locked/papers/KAN-Brief-2025-02-002.pdf" text:style-name="Internet_20_link" text:visited-style-name="Visited_20_Internet_20_Link">LINK</text:a><text:line-break/>Kleineweischede, Andreas: Normung für Sicherheitsschränke zum Lagern und Ladwn von Lithium - Ionen - Batterien - Quo Vadis ?.<text:line-break/>In: KAN-Brief, KAN-Brief 02/2025, S. 12-13.<text:line-break/><text:line-break/>
<text:a xlink:type="simple" xlink:href="http://www.wissen-hilfe.de/_Wissen/locked/papers/KAN-Brief-2025-03-001.pdf" text:style-name="Internet_20_link" text:visited-style-name="Visited_20_Internet_20_Link">LINK</text:a><text:line-break/>Godas, Nicoletta: Digitale Produktpässe für die Kreislaufwirtschaft.<text:line-break/>In: KAN-Brief, KAN-Brief 03/2025, S. 6-7.<text:line-break/><text:line-break/>
<text:a xlink:type="simple" xlink:href="http://www.wissen-hilfe.de/_Wissen/locked/papers/KAN-Brief-2025-04-001.pdf" text:style-name="Internet_20_link" text:visited-style-name="Visited_20_Internet_20_Link">LINK</text:a><text:line-break/>Blaise, Jean- Chrisophe: Fahrerlose mobile Maschinen: eine Herausforderung für den Arbeitsschutz.<text:line-break/>In: KAN-Brief, KAN-Brief 04/2025, S. 4-5.<text:line-break/><text:line-break/>
<text:a xlink:type="simple" xlink:href="http://www.wissen-hilfe.de/_Wissen/locked/papers/KAN-Brief-2025-04-002.pdf" text:style-name="Internet_20_link" text:visited-style-name="Visited_20_Internet_20_Link">LINK</text:a><text:line-break/>Thierbach, Michael: Ohne Fahrer - aber bitte mit Sicherheit : KAN Position zu hochautomatisierten, fahrerlosen mobilen Landmaschinen.<text:line-break/>In: KAN-Brief, KAN-Brief 04/2025, S. 6-7.<text:line-break/><text:line-break/>
<text:a xlink:type="simple" xlink:href="http://www.wissen-hilfe.de/_Wissen/locked/papers/s-ing-2025-06-003.pdf" text:style-name="Internet_20_link" text:visited-style-name="Visited_20_Internet_20_Link">LINK</text:a><text:line-break/>Magiera, Carsten: Sicherheits- und Gesundheitsschutzkennzeichnung
Piktogramme im Ausland.<text:line-break/>In: Sicherheitsingenieur, Jg. 56-2025-06, S. 18-20.<text:line-break/><text:line-break/>
<text:a xlink:type="simple" xlink:href="http://www.wissen-hilfe.de/_Wissen/locked/papers/s-ing-2025-06-004.pdf" text:style-name="Internet_20_link" text:visited-style-name="Visited_20_Internet_20_Link">LINK</text:a><text:line-break/>Zimmermann, Timo: Verkehrswege für Flurförderzeuge
Zusätzliche Maßnahmen in Schmalgängen.<text:line-break/>In: Sicherheitsingenieur, Jg. 56-2025-06, S. 24-27.<text:line-break/><text:line-break/>
<text:a xlink:type="simple" xlink:href="http://www.wissen-hilfe.de/_Wissen/locked/papers/s-ing-2025-07-08-001.pdf" text:style-name="Internet_20_link" text:visited-style-name="Visited_20_Internet_20_Link">LINK</text:a><text:line-break/>Grafe, Robert: Unvollständige Maschinen
Missverständnis mit weitreichenden Folgen.<text:line-break/>In: Sicherheitsingenieur, Jg. 56-2025-07/08, S. 9-11.<text:line-break/><text:line-break/>
<text:a xlink:type="simple" xlink:href="http://www.wissen-hilfe.de/_Wissen/locked/papers/s-ing-2025-09-001.pdf" text:style-name="Internet_20_link" text:visited-style-name="Visited_20_Internet_20_Link">LINK</text:a><text:line-break/>Tischendorf, Markus: Fahrbare Hubarbeitsbühnen
Absturzrisiken effektiv vermeiden.<text:line-break/>In: Sicherheitsingenieur, Jg. 56-2025-09, S. 8-11.<text:line-break/><text:line-break/>
<text:a xlink:type="simple" xlink:href="http://www.wissen-hilfe.de/_Wissen/locked/papers/s-ing-2025-10-003.pdf" text:style-name="Internet_20_link" text:visited-style-name="Visited_20_Internet_20_Link">LINK</text:a><text:line-break/>Hensiek, Joerg: Industrieller 3D - Druck
Mit dem Markt wachsen die Risiken.<text:line-break/>In: Sicherheitsingenieur, Jg. 56-2025-10, S. 32-34.<text:line-break/><text:line-break/>
<text:a xlink:type="simple" xlink:href="http://www.wissen-hilfe.de/_Wissen/locked/papers/s-ing-2025-11-001.pdf" text:style-name="Internet_20_link" text:visited-style-name="Visited_20_Internet_20_Link">LINK</text:a><text:line-break/>Bördlein, Christoph: Manipulierte Schutzeinrichtungen
Wie kommt es dazu und was kann man dagegen tun?.<text:line-break/>In: Sicherheitsingenieur, Jg. 56-2025-11, S. 8-10.<text:line-break/><text:line-break/>
<text:a xlink:type="simple" xlink:href="http://www.wissen-hilfe.de/_Wissen/locked/papers/s-ing-2025-11-003.pdf" text:style-name="Internet_20_link" text:visited-style-name="Visited_20_Internet_20_Link">LINK</text:a><text:line-break/>Hensiek, Joerg: Maschinensicherheit in smarten CPS
Genügen konventionelle Risikobeurteilungen noch?.<text:line-break/>In: Sicherheitsingenieur, Jg. 56-2025-11, S. 20-22.<text:line-break/><text:line-break/>
<text:a xlink:type="simple" xlink:href="http://www.wissen-hilfe.de/_Wissen/locked/papers/sis-2025-09-002.pdf" text:style-name="Internet_20_link" text:visited-style-name="Visited_20_Internet_20_Link">LINK</text:a><text:line-break/>Kalisch, Tobias; Pendzich, Marie; Bleyer, Tobias: Der Einsatz von FFP2 - Masken während der SARS - CoV 2 Pandemie - Nutzung jenseits der “ vernünftigerweise vorhersehbaren Verwendung „.<text:line-break/>In: sicher ist sicher, Jg.76-2025-09, S. 369-372.<text:line-break/><text:line-break/>
<text:a xlink:type="simple" xlink:href="http://www.wissen-hilfe.de/_Wissen/locked/papers/sis-2025-10-001.pdf" text:style-name="Internet_20_link" text:visited-style-name="Visited_20_Internet_20_Link">LINK</text:a><text:line-break/>Grunwald, Armin: Technikfolgenabschätzung und Technikgestaltung
Technik und ihre Folgen.<text:line-break/>In: sicher ist sicher, Jg.76-2025-10, S. 420-426.<text:line-break/><text:line-break/>
<text:a xlink:type="simple" xlink:href="http://www.wissen-hilfe.de/_Wissen/locked/papers/sis-2025-12-001.pdf" text:style-name="Internet_20_link" text:visited-style-name="Visited_20_Internet_20_Link">LINK</text:a><text:line-break/>Kowollik, Raphael: Teleoperation mobiler Maschinen.<text:line-break/>In: sicher ist sicher, Jg.76-2025-12, S. 531-535.<text:line-break/><text:line-break/>
<text:a xlink:type="simple" xlink:href="http://www.wissen-hilfe.de/_Wissen/locked/papers/sis-2025-12-003.pdf" text:style-name="Internet_20_link" text:visited-style-name="Visited_20_Internet_20_Link">LINK</text:a><text:line-break/>Krauß, Hans-Joachim; List, Matthias; Alam, Uqba Aftab: SALSA statt Fallprüfung
aktuelle Forschung sergebnisse eröffneneine praxisnahe Auswahlmethodefür Laserschutzabschirmungen.<text:line-break/>In: sicher ist sicher, Jg.76-2025-12, S. 544-548.<text:line-break/><text:line-break/>
<text:a xlink:type="simple" xlink:href="http://www.wissen-hilfe.de/_Wissen/locked/papers/te-si-2025-07-08-001.pdf" text:style-name="Internet_20_link" text:visited-style-name="Visited_20_Internet_20_Link">LINK</text:a><text:line-break/>Langstrof, Alexandra; Gräbner, Vplker: Technische Sicherheit im Weltall.<text:line-break/>In: Technische Sicherheit, Jg. 15-2025-07-08, S. Seite11-16.<text:line-break/><text:line-break/>
<text:a xlink:type="simple" xlink:href="http://www.wissen-hilfe.de/_Wissen/locked/papers/te-si-2025-07-08-005.pdf" text:style-name="Internet_20_link" text:visited-style-name="Visited_20_Internet_20_Link">LINK</text:a><text:line-break/>Rupprecht,Reinhard: Sicherheitsstrategie der Bundesregierung .<text:line-break/>In: Technische Sicherheit, Jg. 15-2025-07-08, S. 40-41.<text:line-break/><text:line-break/>
<text:a xlink:type="simple" xlink:href="http://www.wissen-hilfe.de/_Wissen/locked/papers/te-si-2025-09-10-001.pdf" text:style-name="Internet_20_link" text:visited-style-name="Visited_20_Internet_20_Link">LINK</text:a><text:line-break/>Langstrof, Alexandra; Spatz, Johannes: LOTO: Maschinensicherheit im deutschen Mittelstand.<text:line-break/>In: Technische Sicherheit, Jg. 15-2025-09-10, S. 16-20.<text:line-break/><text:line-break/>
<text:a xlink:type="simple" xlink:href="http://www.wissen-hilfe.de/_Wissen/locked/papers/tk-2025-07-08-001.pdf" text:style-name="Internet_20_link" text:visited-style-name="Visited_20_Internet_20_Link">LINK</text:a><text:line-break/>Krauß, Lena: Agil und lösungsorientiert.<text:line-break/>In: technische kommunikation, Ausgabe-04-2025-07-08, S. 31-36.<text:line-break/><text:line-break/>
<text:a xlink:type="simple" xlink:href="http://www.wissen-hilfe.de/_Wissen/locked/papers/tk-2025-07-08-002.pdf" text:style-name="Internet_20_link" text:visited-style-name="Visited_20_Internet_20_Link">LINK</text:a><text:line-break/>Drewer, Petra; Schmitz, Klaus-Dirk: Qualitätsfaktor Terminologie.<text:line-break/>In: technische kommunikation, Ausgabe-04-2025-07-08, S. 37-40.<text:line-break/><text:line-break/>
<text:a xlink:type="simple" xlink:href="http://www.wissen-hilfe.de/_Wissen/locked/papers/tk-2025-09-10-001.pdf" text:style-name="Internet_20_link" text:visited-style-name="Visited_20_Internet_20_Link">LINK</text:a><text:line-break/>Gust, Dieter: Kommunikation jenseits von Kapiteln.<text:line-break/>In: technische kommunikation, Ausgabe-05-2025-09-10, S. Seite11-16.<text:line-break/><text:line-break/>
<text:a xlink:type="simple" xlink:href="http://www.wissen-hilfe.de/_Wissen/locked/papers/tk-2025-09-10-002.pdf" text:style-name="Internet_20_link" text:visited-style-name="Visited_20_Internet_20_Link">LINK</text:a><text:line-break/>Jung, Martin: Kunststoffschrauben ohne Kunststoff.<text:line-break/>In: technische kommunikation, Ausgabe-05-2025-09-10, S. 17-20.<text:line-break/><text:line-break/>
<text:a xlink:type="simple" xlink:href="http://www.wissen-hilfe.de/_Wissen/locked/papers/tk-2025-09-10-003.pdf" text:style-name="Internet_20_link" text:visited-style-name="Visited_20_Internet_20_Link">LINK</text:a><text:line-break/>Schulz, Matthias: ANSI 2535.7 und der Mut zur Lücke.<text:line-break/>In: technische kommunikation, Ausgabe-05-2025-09-10, S. 34-37.<text:line-break/><text:line-break/>
<text:a xlink:type="simple" xlink:href="http://www.wissen-hilfe.de/_Wissen/locked/papers/tk-2025-09-10-004.pdf" text:style-name="Internet_20_link" text:visited-style-name="Visited_20_Internet_20_Link">LINK</text:a><text:line-break/>Göttel, Sebastian: Wenn KI einen roten Faden braucht.<text:line-break/>In: technische kommunikation, Ausgabe-05-2025-09-10, S. 38-41.<text:line-break/><text:line-break/>
<text:a xlink:type="simple" xlink:href="http://www.wissen-hilfe.de/_Wissen/locked/papers/tk-2025-09-10-005.pdf" text:style-name="Internet_20_link" text:visited-style-name="Visited_20_Internet_20_Link">LINK</text:a><text:line-break/>Hattemer, Matthias: Word-Felder verstehen und einsetzen.<text:line-break/>In: technische kommunikation, Ausgabe-05-2025-09-10, S. 46-49.<text:line-break/><text:line-break/>
<text:a xlink:type="simple" xlink:href="http://www.wissen-hilfe.de/_Wissen/locked/papers/tk-2025-11-12-001.pdf" text:style-name="Internet_20_link" text:visited-style-name="Visited_20_Internet_20_Link">LINK</text:a><text:line-break/>Roppelt, Tobias: BFSG-Check: was zählt, was hilft.<text:line-break/>In: technische kommunikation, Ausgabe-06-2025-11-12, S. Seite 9-11.<text:line-break/><text:line-break/>
<text:a xlink:type="simple" xlink:href="http://www.wissen-hilfe.de/_Wissen/locked/papers/tk-2025-11-12-002.pdf" text:style-name="Internet_20_link" text:visited-style-name="Visited_20_Internet_20_Link">LINK</text:a><text:line-break/>Kadelbach, Florian: Videoanleitungen, die man gerne nutzt.<text:line-break/>In: technische kommunikation, Ausgabe-06-2025-11-12, S. Seite 12-16.<text:line-break/><text:line-break/>
<text:a xlink:type="simple" xlink:href="http://www.wissen-hilfe.de/_Wissen/locked/papers/tk-2025-11-12-003.pdf" text:style-name="Internet_20_link" text:visited-style-name="Visited_20_Internet_20_Link">LINK</text:a><text:line-break/>Drewer, Petra; Schmitz, Klaus-Dirk: Wie Terminologiearbeit gelingt.<text:line-break/>In: technische kommunikation, Ausgabe-06-2025-11-12, S. 20-23.<text:line-break/><text:line-break/>
<text:a xlink:type="simple" xlink:href="http://www.wissen-hilfe.de/_Wissen/locked/papers/tk-2025-11-12-004.pdf" text:style-name="Internet_20_link" text:visited-style-name="Visited_20_Internet_20_Link">LINK</text:a><text:line-break/>Schlicksupp, Martin: Startklar für den Digitalen Produktpass?.<text:line-break/>In: technische kommunikation, Ausgabe-06-2025-11-12, S. 24-29.<text:line-break/><text:line-break/>
<text:a xlink:type="simple" xlink:href="http://www.wissen-hilfe.de/_Wissen/locked/papers/tk-2025-11-12-005.pdf" text:style-name="Internet_20_link" text:visited-style-name="Visited_20_Internet_20_Link">LINK</text:a><text:line-break/>Baldassare, Daniel: Zwischen Anspruch und Wirklichkeit
ChatGPT.<text:line-break/>In: technische kommunikation, Ausgabe-06-2025-11-12, S. 30-35.<text:line-break/><text:line-break/>
<text:a xlink:type="simple" xlink:href="http://www.wissen-hilfe.de/_Wissen/locked/papers/tk-2025-11-12-006.pdf" text:style-name="Internet_20_link" text:visited-style-name="Visited_20_Internet_20_Link">LINK</text:a><text:line-break/>Grubitz, Pia: S1000D in Theorie und Praxis.<text:line-break/>In: technische kommunikation, Ausgabe-06-2025-11-12, S. 36-40.<text:line-break/><text:line-break/>
<text:a xlink:type="simple" xlink:href="http://www.wissen-hilfe.de/_Wissen/locked/papers/tk-2025-11-12-007.pdf" text:style-name="Internet_20_link" text:visited-style-name="Visited_20_Internet_20_Link">LINK</text:a><text:line-break/>Bohr, Bärbel; Verhein - Jarren, Annette: Dokumentieren mit Werten.<text:line-break/>In: technische kommunikation, Ausgabe-06-2025-11-12, S. 50-56.<text:line-break/><text:line-break/>
<text:a xlink:type="simple" xlink:href="http://www.wissen-hilfe.de/_Wissen/locked/papers/zfpc-2025-04-005.pdf" text:style-name="Internet_20_link" text:visited-style-name="Visited_20_Internet_20_Link">LINK</text:a><text:line-break/>Klindt,Thomas: Umwelt-, Chemikalien- und Produktrecht im Defence-Sektor.<text:line-break/>In: Zfpc Zeitschrift für Product Compliance, 4 Jg.2025-04, S. Seite 207.<text:line-break/><text:line-break/>
<text:a xlink:type="simple" xlink:href="http://www.wissen-hilfe.de/_Wissen/locked/papers/zfpc-2025-05-001.pdf" text:style-name="Internet_20_link" text:visited-style-name="Visited_20_Internet_20_Link">LINK</text:a><text:line-break/>Kreißl, Lennard: Der Cyber Resilience Act: Neue Cybersicherheitsanforderungen für Produkte mit digitalen Elementen.<text:line-break/>In: Zfpc Zeitschrift für Product Compliance, 4 Jg.2025-05, S. 223-227.<text:line-break/><text:line-break/>
<text:a xlink:type="simple" xlink:href="http://www.wissen-hilfe.de/_Wissen/locked/papers/zfpc-2025-05-005.pdf" text:style-name="Internet_20_link" text:visited-style-name="Visited_20_Internet_20_Link">LINK</text:a><text:line-break/>Höving, Maximilian; Ringlage, Philipp; Weschky, Julian: Zwischen horizontaler Geltung und sektoraler Delegation: Die Funktionsweise des Art. 2 Abs. 2 KI-VO im Gefüge des europäischen Produktsicherheitsrechts.<text:line-break/>In: Zfpc Zeitschrift für Product Compliance, 4 Jg.2025-05, S. 241-249.<text:line-break/><text:line-break/>
<text:a xlink:type="simple" xlink:href="http://www.wissen-hilfe.de/_Wissen/locked/papers/zfpc-2025-05-006.pdf" text:style-name="Internet_20_link" text:visited-style-name="Visited_20_Internet_20_Link">LINK</text:a><text:line-break/>Brenner, Raphael; Klindt, Thomas: Die Wächterfunktion des Händlers im Produktsicherheitsrecht: formelle Prüfpflicht als potenzielles Bußgeldrisiko.<text:line-break/>In: Zfpc Zeitschrift für Product Compliance, 4 Jg.2025-05, S. 249-254.<text:line-break/><text:line-break/>
<text:a xlink:type="simple" xlink:href="http://www.wissen-hilfe.de/_Wissen/locked/papers/zfpc-2025-06-001.pdf" text:style-name="Internet_20_link" text:visited-style-name="Visited_20_Internet_20_Link">LINK</text:a><text:line-break/>Hofer, Matthias; Kirchmair, Verena: KI-Kompetenz in der Praxis: Compliance-Strategien für Unternehmen im Lichte der KI-VO.<text:line-break/>In: Zfpc Zeitschrift für Product Compliance, 4 Jg.2025-06, S. 270-275.<text:line-break/><text:line-break/>
<text:a xlink:type="simple" xlink:href="http://www.wissen-hilfe.de/_Wissen/locked/papers/zfpc-2025-06-004.pdf" text:style-name="Internet_20_link" text:visited-style-name="Visited_20_Internet_20_Link">LINK</text:a><text:line-break/>Klindt,Thimas: Mitgeltende zivile Vorschriften der Product Compliance im Verteidigungssektor.<text:line-break/>In: Zfpc Zeitschrift für Product Compliance, 4 Jg.2025-06, S. 288-290.<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5-002.pdf" text:style-name="Internet_20_link" text:visited-style-name="Visited_20_Internet_20_Link">LINK</text:a><text:line-break/>Fleischer, Gabriela: Die europäische Maschinenverordnung mit neuen Regelungen zur digitalen Betriebsanleitung.<text:line-break/>In: DIN Mitteilungen, Jg.2024-05, S. 18-22.<text:line-break/><text:line-break/>
<text:a xlink:type="simple" xlink:href="http://www.wissen-hilfe.de/_Wissen/locked/papers/dSV-2024-04-001.pdf" text:style-name="Internet_20_link" text:visited-style-name="Visited_20_Internet_20_Link">LINK</text:a><text:line-break/>Schauer, Martin: Illusion und Wirklichkeit:
-Die Krux mit Elektrotechnischen Regelwerken
Fragwürdige juristische Auslegungen zur Vermutungswirkung.<text:line-break/>In: Die Sachverständigen, 51. Jg. 2024-04, S. 77-86.<text:line-break/><text:line-break/>
<text:a xlink:type="simple" xlink:href="http://www.wissen-hilfe.de/_Wissen/locked/papers/vdsi-2024-02-001.pdf.pdf" text:style-name="Internet_20_link" text:visited-style-name="Visited_20_Internet_20_Link">LINK</text:a><text:line-break/>Tischendorf, Markus: Sicher Arbeiten mit fahrbaren Hubarbeitsbühnen.<text:line-break/>In: VDSI aktuell , 2024-02, S. 6-9-.<text:line-break/><text:line-break/>
<text:a xlink:type="simple" xlink:href="http://www.wissen-hilfe.de/_Wissen/locked/papers/vdsi-2024-04-002.pdf.pdf" text:style-name="Internet_20_link" text:visited-style-name="Visited_20_Internet_20_Link">LINK</text:a><text:line-break/>Weidemann, Jörg: Synergien zwischen EU - KI - Verordnungen und TRBS 1115 Teil 1.<text:line-break/>In: VDSI aktuell , 2024-04, S. 10-11.<text:line-break/><text:line-break/>
<text:a xlink:type="simple" xlink:href="http://www.wissen-hilfe.de/_Wissen/locked/papers/zfpc-2024-01-002.pdf.pdf" text:style-name="Internet_20_link" text:visited-style-name="Visited_20_Internet_20_Link">LINK</text:a><text:line-break/>Hans, Ole; Hartmann, Volker; Seebach, Yannick: Product Compliance, Produkthaftung und Systems- Engineering
Rechtskonforme Entwicklung komplexer Produkte am Beispiel des vernetzten und automatisierten Fahrens ( Teil2 ).<text:line-break/>In: Zfpc Zeitschrift für Product Compliance, 3 Jg. 2024-01, S. 9-14.<text:line-break/><text:line-break/>
<text:a xlink:type="simple" xlink:href="http://www.wissen-hilfe.de/_Wissen/locked/papers/zfpc-2024-01-003.pd.pdf" text:style-name="Internet_20_link" text:visited-style-name="Visited_20_Internet_20_Link">LINK</text:a><text:line-break/>Scherer, Josef: Innovationen und enthaftende Wirkung eines Product- oder Nachhaltigkeits- Compliance- Managementsystems im Lichte aktueller höchstrichterlicher Rechtsprechung.<text:line-break/>In: Zfpc Zeitschrift für Product Compliance, 3 Jg. 2024-01, S. 15-20.<text:line-break/><text:line-break/>
<text:a xlink:type="simple" xlink:href="http://www.wissen-hilfe.de/_Wissen/locked/papers/zfpc-2024-01-004.pdf.pdf" text:style-name="Internet_20_link" text:visited-style-name="Visited_20_Internet_20_Link">LINK</text:a><text:line-break/>Franke, Lucia: Digitale Barrierefreiheit von Produkten und Dienstleistungen.<text:line-break/>In: Zfpc Zeitschrift für Product Compliance, 3 Jg. 2024-01, S. 21-27.<text:line-break/><text:line-break/>
<text:a xlink:type="simple" xlink:href="http://www.wissen-hilfe.de/_Wissen/locked/papers/zfpc-2024-01-005.pdf.pdf" text:style-name="Internet_20_link" text:visited-style-name="Visited_20_Internet_20_Link">LINK</text:a><text:line-break/>ZfPC: Anforderungen an die Kennzeichnung der Energieeffizienzklasse.<text:line-break/>In: Zfpc Zeitschrift für Product Compliance, 3 Jg. 2024-01, S. 28-29.<text:line-break/><text:line-break/>
<text:a xlink:type="simple" xlink:href="http://www.wissen-hilfe.de/_Wissen/locked/papers/zfpc-2024-01-002.pdf.pdf" text:style-name="Internet_20_link" text:visited-style-name="Visited_20_Internet_20_Link">LINK</text:a><text:line-break/>Thöne, Meik: Der produktsicherheitsrechtliche Rückruf - Anlass zurNeuordnung haftungsrechtlicher Determinanten?.<text:line-break/>In: Zfpc Zeitschrift für Product Compliance, 3 Jg. 2024-02, S. 49-53.<text:line-break/><text:line-break/>
<text:a xlink:type="simple" xlink:href="http://www.wissen-hilfe.de/_Wissen/locked/papers/zfpc-2024-02-003.pdf.pdf" text:style-name="Internet_20_link" text:visited-style-name="Visited_20_Internet_20_Link">LINK</text:a><text:line-break/>Preiß, Lukas: Die Zentrale Stelle Verpackungsregister - ein hybrides Gebilde zwischen Staatlichkeit und Privatwirtschaftlichkeit.<text:line-break/>In: Zfpc Zeitschrift für Product Compliance, 3 Jg. 2024-02, S. 54-57.<text:line-break/><text:line-break/>
<text:a xlink:type="simple" xlink:href="http://www.wissen-hilfe.de/_Wissen/locked/papers/zfpc-2024-03-001.pdf.pdf" text:style-name="Internet_20_link" text:visited-style-name="Visited_20_Internet_20_Link">LINK</text:a><text:line-break/>Piovano, Christian; Hess, Christian: Mehr Pflichten, mehr Rechte: Wie die neue EU- Produkthaftungsrichtlinie die Spielregeln für Wirtschaftsakteure und Verbraucher ändert ( Tiel 1 ).<text:line-break/>In: Zfpc Zeitschrift für Product Compliance, 3 Jg. 2024-03, S. 90-96.<text:line-break/><text:line-break/>
<text:a xlink:type="simple" xlink:href="http://www.wissen-hilfe.de/_Wissen/locked/papers/zfpc-2024-03-002.pdf.pdf" text:style-name="Internet_20_link" text:visited-style-name="Visited_20_Internet_20_Link">LINK</text:a><text:line-break/>Schnura, David; Pendzich, Marie; Bleyer, Tobias: Eine Analyse von Risikobewertungen nach der Rapex - Leitfaden - Methode - Herausforderungen für die Praxis.<text:line-break/>In: Zfpc Zeitschrift für Product Compliance, 3 Jg. 2024-03, S. 97-103.<text:line-break/><text:line-break/>
<text:a xlink:type="simple" xlink:href="http://www.wissen-hilfe.de/_Wissen/locked/papers/zfpc-2024-03-003.pdf.pdf" text:style-name="Internet_20_link" text:visited-style-name="Visited_20_Internet_20_Link">LINK</text:a><text:line-break/>Steinrötter, Björn; Schaller, Noel: Anforderungen an den Einsatz von Pflegerobotern unter Geltung des neuen EU - Produktsicherheitsregimes.<text:line-break/>In: Zfpc Zeitschrift für Product Compliance, 3 Jg. 2024-03, S. 104-111.<text:line-break/><text:line-break/>
<text:a xlink:type="simple" xlink:href="http://www.wissen-hilfe.de/_Wissen/locked/papers/zfpc-2024-03-004.pdf.pdf" text:style-name="Internet_20_link" text:visited-style-name="Visited_20_Internet_20_Link">LINK</text:a><text:line-break/>Rohrßen, Benedikt: KI &amp; CE - Die KI - VO, das Produktsicherheitsrecht für Künstliche Intelligenz.<text:line-break/>In: Zfpc Zeitschrift für Product Compliance, 3 Jg. 2024-03, S. 111-123.<text:line-break/><text:line-break/>
<text:a xlink:type="simple" xlink:href="http://www.wissen-hilfe.de/_Wissen/locked/papers/zfpc-2024-03-005.pdf.pdf" text:style-name="Internet_20_link" text:visited-style-name="Visited_20_Internet_20_Link">LINK</text:a><text:line-break/>Gesmann-Nuissl, Dagmar: Zugang zu harmonisierten Normen, deren Fundstelle im Amtsblatt der EU veröffentlicht wurde.<text:line-break/>In: Zfpc Zeitschrift für Product Compliance, 3 Jg. 2024-03, S. 123-129.<text:line-break/><text:line-break/>
<text:a xlink:type="simple" xlink:href="http://www.wissen-hilfe.de/_Wissen/locked/papers/zfpc-2024-03-006.pdf.pdf" text:style-name="Internet_20_link" text:visited-style-name="Visited_20_Internet_20_Link">LINK</text:a><text:line-break/>ZfPC: Hinweis auf Sicherheitsschwachstelle an elektronischen Türschlösern nur auf der Produktwebseite ist unzureichend.<text:line-break/>In: Zfpc Zeitschrift für Product Compliance, 3 Jg. 2024-03, S. 129-135.<text:line-break/><text:line-break/>
<text:a xlink:type="simple" xlink:href="http://www.wissen-hilfe.de/_Wissen/locked/papers/zfpc-2024-04-001.pdf.pdf" text:style-name="Internet_20_link" text:visited-style-name="Visited_20_Internet_20_Link">LINK</text:a><text:line-break/>Loerzer, Michael; Schucht, Carsten: Die “ Malamud„ - Entscheidung des EuGH - eine Analyse aus juristischer und technischer Perspektive.<text:line-break/>In: Zfpc Zeitschrift für Product Compliance, 3 Jg. 2024-04, S. 142-149.<text:line-break/><text:line-break/>
<text:a xlink:type="simple" xlink:href="http://www.wissen-hilfe.de/_Wissen/locked/papers/zfpc-2024-04-003.pdf.pdf" text:style-name="Internet_20_link" text:visited-style-name="Visited_20_Internet_20_Link">LINK</text:a><text:line-break/>Ipsen, Nils Christian: Safety Gate - Meldungen als wesentlicher Baustein der Marktüberwachung.<text:line-break/>In: Zfpc Zeitschrift für Product Compliance, 3 Jg. 2024-04, S. 155-160.<text:line-break/><text:line-break/>
<text:a xlink:type="simple" xlink:href="http://www.wissen-hilfe.de/_Wissen/locked/papers/zfpc-2024-04-004.pdf.pdf" text:style-name="Internet_20_link" text:visited-style-name="Visited_20_Internet_20_Link">LINK</text:a><text:line-break/>Piovano, Christian; Hess, Christian: Mehr Pflichten, mehr Rechte: Wie die neue EU- Produkthaftungsrichtlinie die Spielregeln für Wirtschaftsakteure und Verbraucher ändert ( Tiel 2 )).<text:line-break/>In: Zfpc Zeitschrift für Product Compliance, 3 Jg. 2024-04, S. 161-168.<text:line-break/><text:line-break/>
<text:a xlink:type="simple" xlink:href="http://www.wissen-hilfe.de/_Wissen/locked/papers/sis-2024-02-002.pdf.pdf" text:style-name="Internet_20_link" text:visited-style-name="Visited_20_Internet_20_Link">LINK</text:a><text:line-break/>Weis, Manuel: Sicherer Umgang mit Teleskopstaplern
Was beim Einsatz der mobilen Alleskönner zu beachten ist.<text:line-break/>In: sicher ist sicher, 75.Jg.-2024-02, S. 63-66.<text:line-break/><text:line-break/>
<text:a xlink:type="simple" xlink:href="http://www.wissen-hilfe.de/_Wissen/locked/papers/sis-2024-02-005.pdf.pdf" text:style-name="Internet_20_link" text:visited-style-name="Visited_20_Internet_20_Link">LINK</text:a><text:line-break/>Wilrich, Thomas: Strafverfahren nach Unfall am Laborwalzwerk.<text:line-break/>In: sicher ist sicher, 75.Jg.-2024-02, S. 83-88.<text:line-break/><text:line-break/>
<text:a xlink:type="simple" xlink:href="http://www.wissen-hilfe.de/_Wissen/locked/papers/sis-2024-03-001.pdf.pdf" text:style-name="Internet_20_link" text:visited-style-name="Visited_20_Internet_20_Link">LINK</text:a><text:line-break/>Kalisch, Tobias; Pendzich, Marie; Bleyer, Tobias: Untersuchung zur Produktsicherheit und Gebrauchstauglichkeit von FFP2-Masken bei alltäglicher Anwendung.<text:line-break/>In: sicher ist sicher, 75.Jg.-2024-03, S. 106-110.<text:line-break/><text:line-break/>
<text:a xlink:type="simple" xlink:href="http://www.wissen-hilfe.de/_Wissen/locked/papers/sis-2024-03-003.pdf.pdf" text:style-name="Internet_20_link" text:visited-style-name="Visited_20_Internet_20_Link">LINK</text:a><text:line-break/>Bringmann, Julia; Gümbel, Michael; Petersen, Benjamin Henry: Prospektive Folgenabschätzung:
Ein Ansatz zur gesundheitsgerechten Gestaltung von Software.<text:line-break/>In: sicher ist sicher, 75.Jg.-2024-03, S. 119-122.<text:line-break/><text:line-break/>
<text:a xlink:type="simple" xlink:href="http://www.wissen-hilfe.de/_Wissen/locked/papers/sis-2024-03-004.pdf.pdf" text:style-name="Internet_20_link" text:visited-style-name="Visited_20_Internet_20_Link">LINK</text:a><text:line-break/>Wienhold, Lutz: Künstliche Intelligenz erfordert ethische Grundsätze ( Teil 1 von 3 ).<text:line-break/>In: sicher ist sicher, 75.Jg.-2024-03, S. 123-127.<text:line-break/><text:line-break/>
<text:a xlink:type="simple" xlink:href="http://www.wissen-hilfe.de/_Wissen/locked/papers/sis-2024-04-001.pdf.pdf" text:style-name="Internet_20_link" text:visited-style-name="Visited_20_Internet_20_Link">LINK</text:a><text:line-break/>Ladzinski, Fabian; Goertz, Roland: Der Entstehungsbrand in Arbeitsstätten:
Brandwissenschaftliche Charakterisierung im Kontext der ASR A2.2 und Schlußfolgerungen für die Feuerlöschgeräte.<text:line-break/>In: sicher ist sicher, 75.Jg.-2024-04, S. 158-161.<text:line-break/><text:line-break/>
<text:a xlink:type="simple" xlink:href="http://www.wissen-hilfe.de/_Wissen/locked/papers/sis-2024-04-003.pdf.pdf" text:style-name="Internet_20_link" text:visited-style-name="Visited_20_Internet_20_Link">LINK</text:a><text:line-break/>Wienhold, Lutz: Künstliche Intelligenz erfordert ethische Grundsätze ( Teil 2 von 3 ).<text:line-break/>In: sicher ist sicher, 75.Jg.-2024-04, S. 174-181.<text:line-break/><text:line-break/>
<text:a xlink:type="simple" xlink:href="http://www.wissen-hilfe.de/_Wissen/locked/papers/sis-2024-05-005.pdf.pdf" text:style-name="Internet_20_link" text:visited-style-name="Visited_20_Internet_20_Link">LINK</text:a><text:line-break/>Wienhold, Lutz: Künstliche Intelligenz erfordert ethische Grundsätze ( Teil 3von 3 ).<text:line-break/>In: sicher ist sicher, 75.Jg.-2024-05, S. 243-246.<text:line-break/><text:line-break/>
<text:a xlink:type="simple" xlink:href="http://www.wissen-hilfe.de/_Wissen/locked/papers/sis-2024-06-001.pdf.pdf" text:style-name="Internet_20_link" text:visited-style-name="Visited_20_Internet_20_Link">LINK</text:a><text:line-break/>Mewes, Olaf; Ceylan, Orhan; Wetzel, Christoph: Prüfung der Rutschhemmung von Bodenbelägen.<text:line-break/>In: sicher ist sicher, 75.Jg.-2024-06, S. 266-269.<text:line-break/><text:line-break/>
<text:a xlink:type="simple" xlink:href="http://www.wissen-hilfe.de/_Wissen/locked/papers/sis-2024-07-08-002.pdf.pdf" text:style-name="Internet_20_link" text:visited-style-name="Visited_20_Internet_20_Link">LINK</text:a><text:line-break/>Janick, Eva; Brose, Martin; Gomolka, Malte: Hand-Laser-Maschinen ( HLM ):
Einsatz mit unterschätztem Risiko.<text:line-break/>In: sicher ist sicher, 75.Jg.-2024-07-08, S. 330-336.<text:line-break/><text:line-break/>
<text:a xlink:type="simple" xlink:href="http://www.wissen-hilfe.de/_Wissen/locked/papers/tk-2024-01-02-001.pdf" text:style-name="Internet_20_link" text:visited-style-name="Visited_20_Internet_20_Link">LINK</text:a><text:line-break/>Kaufhold, Hannah: Kleine Schritte in die richtige Richtung.<text:line-break/>In: technische kommunikation, Ausgabe 01-2024-01-02, S. 11-17.<text:line-break/><text:line-break/>
<text:a xlink:type="simple" xlink:href="http://www.wissen-hilfe.de/_Wissen/locked/papers/tk-2024-01-02-002.pdf" text:style-name="Internet_20_link" text:visited-style-name="Visited_20_Internet_20_Link">LINK</text:a><text:line-break/>Lopez, Conny: Einfach zugänglich.<text:line-break/>In: technische kommunikation, Ausgabe 01-2024-01-02, S. 18-22.<text:line-break/><text:line-break/>
<text:a xlink:type="simple" xlink:href="http://www.wissen-hilfe.de/_Wissen/locked/papers/tk-2024-01-02-003.pdf" text:style-name="Internet_20_link" text:visited-style-name="Visited_20_Internet_20_Link">LINK</text:a><text:line-break/>Lehmann, Anna: Praxiswissen Word:
flexibles Layout.<text:line-break/>In: technische kommunikation, Ausgabe 01-2024-01-02, S. 23-25.<text:line-break/><text:line-break/>
<text:a xlink:type="simple" xlink:href="http://www.wissen-hilfe.de/_Wissen/locked/papers/tk-2024-01-02-004.pdf" text:style-name="Internet_20_link" text:visited-style-name="Visited_20_Internet_20_Link">LINK</text:a><text:line-break/>Nickl, Markus: Die Komplexität im Griff.<text:line-break/>In: technische kommunikation, Ausgabe 01-2024-01-02, S. 26-27.<text:line-break/><text:line-break/>
<text:a xlink:type="simple" xlink:href="http://www.wissen-hilfe.de/_Wissen/locked/papers/tk-2024-01-02-005.pdf" text:style-name="Internet_20_link" text:visited-style-name="Visited_20_Internet_20_Link">LINK</text:a><text:line-break/>Hattemer, Marco: Der Weg ist das Ziel.<text:line-break/>In: technische kommunikation, Ausgabe 01-2024-01-02, S. 35-38.<text:line-break/><text:line-break/>
<text:a xlink:type="simple" xlink:href="http://www.wissen-hilfe.de/_Wissen/locked/papers/tk-2024-01-02-006.pdf" text:style-name="Internet_20_link" text:visited-style-name="Visited_20_Internet_20_Link">LINK</text:a><text:line-break/>Sistig, Claudia; Udemadu, Katharina: Abenteuer Chatbot.<text:line-break/>In: technische kommunikation, Ausgabe 01-2024-01-02, S. 39-44.<text:line-break/><text:line-break/>
<text:a xlink:type="simple" xlink:href="http://www.wissen-hilfe.de/_Wissen/locked/papers/tk-2024--03-04-001.pdf" text:style-name="Internet_20_link" text:visited-style-name="Visited_20_Internet_20_Link">LINK</text:a><text:line-break/>Closs, Sissi: Nicht nur für Software.<text:line-break/>In: technische kommunikation, Ausgabe 02-2024-03-04, S. 1317.<text:line-break/><text:line-break/>
<text:a xlink:type="simple" xlink:href="http://www.wissen-hilfe.de/_Wissen/locked/papers/tk-2024--03-04-002.pdf" text:style-name="Internet_20_link" text:visited-style-name="Visited_20_Internet_20_Link">LINK</text:a><text:line-break/>Lehmann, Anna: Praxiswissen Word:
flexibles Buchlayout.<text:line-break/>In: technische kommunikation, Ausgabe 02-2024-03-04, S. 22-24.<text:line-break/><text:line-break/>
<text:a xlink:type="simple" xlink:href="http://www.wissen-hilfe.de/_Wissen/locked/papers/tk-2024--03-04-003.pdf" text:style-name="Internet_20_link" text:visited-style-name="Visited_20_Internet_20_Link">LINK</text:a><text:line-break/>Massion, Francois: Mit künstlicher Intelligenz zur Definition.<text:line-break/>In: technische kommunikation, Ausgabe 02-2024-03-04, S. 27-33.<text:line-break/><text:line-break/>
<text:a xlink:type="simple" xlink:href="http://www.wissen-hilfe.de/_Wissen/locked/papers/tk-2024--03-04-004.pdf" text:style-name="Internet_20_link" text:visited-style-name="Visited_20_Internet_20_Link">LINK</text:a><text:line-break/>von der Stück, Mareike: Zeit und Wissen sind das Ziel.<text:line-break/>In: technische kommunikation, Ausgabe 02-2024-03-04, S. 34-37.<text:line-break/><text:line-break/>
<text:a xlink:type="simple" xlink:href="http://www.wissen-hilfe.de/_Wissen/locked/papers/tk-2024--03-04-005.pdf" text:style-name="Internet_20_link" text:visited-style-name="Visited_20_Internet_20_Link">LINK</text:a><text:line-break/>Loch, Frieder; Purandare, Mitra Stolze, Markus: So unterstützt KI die Redaktion.<text:line-break/>In: technische kommunikation, Ausgabe 02-2024-03-04, S. 42-46.<text:line-break/><text:line-break/>
<text:a xlink:type="simple" xlink:href="http://www.wissen-hilfe.de/_Wissen/locked/papers/tk-2024--05-06-002.pdf" text:style-name="Internet_20_link" text:visited-style-name="Visited_20_Internet_20_Link">LINK</text:a><text:line-break/>Sistig, Claudia: Spielregeln für künstliche Intelligenz.<text:line-break/>In: technische kommunikation, Ausgabe 03-2024-05-06, S. 15-19.<text:line-break/><text:line-break/>
<text:a xlink:type="simple" xlink:href="http://www.wissen-hilfe.de/_Wissen/locked/papers/tk-2024--05-06-003.pdf" text:style-name="Internet_20_link" text:visited-style-name="Visited_20_Internet_20_Link">LINK</text:a><text:line-break/>Lehmann, Anna: Praxiswissen Word:
ohne Barrieren.<text:line-break/>In: technische kommunikation, Ausgabe 03-2024-05-06, S. 23-25.<text:line-break/><text:line-break/>
<text:a xlink:type="simple" xlink:href="http://www.wissen-hilfe.de/_Wissen/locked/papers/tk-2024--05-06-004.pdf" text:style-name="Internet_20_link" text:visited-style-name="Visited_20_Internet_20_Link">LINK</text:a><text:line-break/>Nickl, Markus: Komplexität im großen Ganzen.<text:line-break/>In: technische kommunikation, Ausgabe 03-2024-05-06, S. 26-27.<text:line-break/><text:line-break/>
<text:a xlink:type="simple" xlink:href="http://www.wissen-hilfe.de/_Wissen/locked/papers/tk-2024--05-06-006.pdf" text:style-name="Internet_20_link" text:visited-style-name="Visited_20_Internet_20_Link">LINK</text:a><text:line-break/>Hattemer, Marco: Wie viel Qualität darf es denn sein?.<text:line-break/>In: technische kommunikation, Ausgabe 03-2024-05-06, S. 32-35.<text:line-break/><text:line-break/>
<text:a xlink:type="simple" xlink:href="http://www.wissen-hilfe.de/_Wissen/locked/papers/tk-2024--05-06-007.pdf" text:style-name="Internet_20_link" text:visited-style-name="Visited_20_Internet_20_Link">LINK</text:a><text:line-break/>Görs Britta: Der Beginn einer neuen Partnerschaft.<text:line-break/>In: technische kommunikation, Ausgabe 03-2024-05-06, S. 36-39.<text:line-break/><text:line-break/>
<text:a xlink:type="simple" xlink:href="http://www.wissen-hilfe.de/_Wissen/locked/papers/tk-2024--05-06-008.pdf" text:style-name="Internet_20_link" text:visited-style-name="Visited_20_Internet_20_Link">LINK</text:a><text:line-break/>Massion, Francois: Ein Netz aus guten Beziehungen.<text:line-break/>In: technische kommunikation, Ausgabe 03-2024-05-06, S. 40-45.<text:line-break/><text:line-break/>
<text:a xlink:type="simple" xlink:href="http://www.wissen-hilfe.de/_Wissen/locked/papers/tk-2024--05-06-009.pdf" text:style-name="Internet_20_link" text:visited-style-name="Visited_20_Internet_20_Link">LINK</text:a><text:line-break/>Jameson, Nina; Roppelt, Tobias: Informationsprodukte ohne Barrieren.<text:line-break/>In: technische kommunikation, Ausgabe 03-2024-05-06, S. 46-50.<text:line-break/><text:line-break/>
<text:a xlink:type="simple" xlink:href="http://www.wissen-hilfe.de/_Wissen/locked/papers/tk-2024--07-08-001.pdf" text:style-name="Internet_20_link" text:visited-style-name="Visited_20_Internet_20_Link">LINK</text:a><text:line-break/>Hattemer, Matthias: Arbeit mit Platzhalten.<text:line-break/>In: technische kommunikation, Ausgabe 04-2024-07-08, S. 22-25.<text:line-break/><text:line-break/>
<text:a xlink:type="simple" xlink:href="http://www.wissen-hilfe.de/_Wissen/locked/papers/tk-2024--07-08-002.pdf" text:style-name="Internet_20_link" text:visited-style-name="Visited_20_Internet_20_Link">LINK</text:a><text:line-break/>Nickl, Markus: Medienneutral in Sprache und Schrift.<text:line-break/>In: technische kommunikation, Ausgabe 04-2024-07-08, S. 26-34.<text:line-break/><text:line-break/>
<text:a xlink:type="simple" xlink:href="http://www.wissen-hilfe.de/_Wissen/locked/papers/tk-2024--07-08-003.pdf" text:style-name="Internet_20_link" text:visited-style-name="Visited_20_Internet_20_Link">LINK</text:a><text:line-break/>Bsdurrek, Pia; Meng, Mixhael: Ist weniger immer mehr?.<text:line-break/>In: technische kommunikation, Ausgabe 04-2024-07-08, S. 37-42.<text:line-break/><text:line-break/>
<text:a xlink:type="simple" xlink:href="http://www.wissen-hilfe.de/_Wissen/locked/papers/tk-2024--07-08-004.pdf" text:style-name="Internet_20_link" text:visited-style-name="Visited_20_Internet_20_Link">LINK</text:a><text:line-break/>Schmeling, Roland: Normgerechter Produktlebenszyklus.<text:line-break/>In: technische kommunikation, Ausgabe 04-2024-07-08, S. 43-48.<text:line-break/><text:line-break/>
<text:a xlink:type="simple" xlink:href="http://www.wissen-hilfe.de/_Wissen/locked/papers/tk-2024--07-08-005.pdf" text:style-name="Internet_20_link" text:visited-style-name="Visited_20_Internet_20_Link">LINK</text:a><text:line-break/>Dreikorn, Johannes: Wer zwingt uns eigentlich?.<text:line-break/>In: technische kommunikation, Ausgabe 04-2024-07-08, S. 49-52.<text:line-break/><text:line-break/>
<text:a xlink:type="simple" xlink:href="http://www.wissen-hilfe.de/_Wissen/locked/papers/te-si-2024-01-02-001.pdf" text:style-name="Internet_20_link" text:visited-style-name="Visited_20_Internet_20_Link">LINK</text:a><text:line-break/>TeSi: Neue VDI-Richtlinie: Intelligente Sicherheitslösungen für E-Mobilität.<text:line-break/>In: Technische Sicherheit, 14. Jg. 2024-01-02, S. 7.<text:line-break/><text:line-break/>
<text:a xlink:type="simple" xlink:href="http://www.wissen-hilfe.de/_Wissen/locked/papers/te-si-2024-03-04-001.pdf" text:style-name="Internet_20_link" text:visited-style-name="Visited_20_Internet_20_Link">LINK</text:a><text:line-break/>Rupprect, Reinhard: Schwachstellen in der IT-Sicherheit.<text:line-break/>In: Technische Sicherheit, 14. Jg. 2024-03-04, S. 8-11.<text:line-break/><text:line-break/>
<text:a xlink:type="simple" xlink:href="http://www.wissen-hilfe.de/_Wissen/locked/papers/te-si-2024-03-04-003.pdf" text:style-name="Internet_20_link" text:visited-style-name="Visited_20_Internet_20_Link">LINK</text:a><text:line-break/>Muro, Donato: F-Gase Regulation: Ein Beispiel für den effektiven Umgang mit umweltschädlichen Chemikalien.<text:line-break/>In: Technische Sicherheit, 14. Jg. 2024-03-04, S. 14-18.<text:line-break/><text:line-break/>
<text:a xlink:type="simple" xlink:href="http://www.wissen-hilfe.de/_Wissen/locked/papers/te-si-2024-05-06-007.pdf" text:style-name="Internet_20_link" text:visited-style-name="Visited_20_Internet_20_Link">LINK</text:a><text:line-break/>Klindt, Thomas: Ignorierte Produktrückrufe als Problem der Betriebssicherheit.<text:line-break/>In: Technische Sicherheit, 14. Jg. 2024-05-06, S. 44-45.<text:line-break/><text:line-break/>
<text:a xlink:type="simple" xlink:href="http://www.wissen-hilfe.de/_Wissen/locked/papers/te-si-2024-07-08-002.pdf" text:style-name="Internet_20_link" text:visited-style-name="Visited_20_Internet_20_Link">LINK</text:a><text:line-break/>Rupprect, R.: Künstliche Intelligenz in der Scherheitstechnik.<text:line-break/>In: Technische Sicherheit, 14. Jg. 2024-07-08, S. 13-16.<text:line-break/><text:line-break/>
<text:a xlink:type="simple" xlink:href="http://www.wissen-hilfe.de/_Wissen/locked/papers/te-si-2024-07-08-004.pdf" text:style-name="Internet_20_link" text:visited-style-name="Visited_20_Internet_20_Link">LINK</text:a><text:line-break/>Jänicke, Lutz: Finale Verabschiedung des EU Cyber Resilience Acts im Herbst 2024- Sicherheitsniveau wird erheblich steigen.<text:line-break/>In: Technische Sicherheit, 14. Jg. 2024-07-08, S. 20-22.<text:line-break/><text:line-break/>
<text:a xlink:type="simple" xlink:href="http://www.wissen-hilfe.de/_Wissen/locked/papers/s-ing-2024-01-02-006.pdf" text:style-name="Internet_20_link" text:visited-style-name="Visited_20_Internet_20_Link">LINK</text:a><text:line-break/>Kring, Friedhelm: Zwischen Hype und Praxistauglichkeit
Exoskelette: Die wichtigsten Kriterien.<text:line-break/>In: Sicherheitsingenieur, 55.Jg.2024-01-02, S. 34-37.<text:line-break/><text:line-break/>
<text:a xlink:type="simple" xlink:href="http://www.wissen-hilfe.de/_Wissen/locked/papers/s-ing-2024-03-005.pdf" text:style-name="Internet_20_link" text:visited-style-name="Visited_20_Internet_20_Link">LINK</text:a><text:line-break/>Schucht, Carsten: Cybersecurity im Maschinenrecht
Neue Anforderungen.<text:line-break/>In: Sicherheitsingenieur, 55.Jg.2024-03, S. 29-31.<text:line-break/><text:line-break/>
<text:a xlink:type="simple" xlink:href="http://www.wissen-hilfe.de/_Wissen/locked/papers/s-ing-2024-05-002.pdf" text:style-name="Internet_20_link" text:visited-style-name="Visited_20_Internet_20_Link">LINK</text:a><text:line-break/>Brunner, Rolf: Risikoanalyse in neuer Maschinenverordnung
Risiko richtig einschätzen.<text:line-break/>In: Sicherheitsingenieur, 55.Jg.2024-05, S. 18-21.<text:line-break/><text:line-break/>
<text:a xlink:type="simple" xlink:href="http://www.wissen-hilfe.de/_Wissen/locked/papers/te-si-2024-09-10-001.pdf" text:style-name="Internet_20_link" text:visited-style-name="Visited_20_Internet_20_Link">LINK</text:a><text:line-break/>Spatz, Johannes; Langstfof, Alexandra: Gefährdungen bei der Mensch-Maschine-Interaktion.<text:line-break/>In: Technische Sicherheit, 14. Jg.2024-09-10, S. 15-18.<text:line-break/><text:line-break/>
<text:a xlink:type="simple" xlink:href="http://www.wissen-hilfe.de/_Wissen/locked/papers/te-si-2024-09-10-005.pdf" text:style-name="Internet_20_link" text:visited-style-name="Visited_20_Internet_20_Link">LINK</text:a><text:line-break/>Rupprecht, R.: Regulierungsdichte und Bürokratie.<text:line-break/>In: Technische Sicherheit, 14. Jg.2024-09-10, S. 41-43.<text:line-break/><text:line-break/>
<text:a xlink:type="simple" xlink:href="http://www.wissen-hilfe.de/_Wissen/locked/papers/tk-2024-09-10-001.pdf" text:style-name="Internet_20_link" text:visited-style-name="Visited_20_Internet_20_Link">LINK</text:a><text:line-break/>Peterka, Christopher: Auf das Neue konzentrieren.<text:line-break/>In: technische kommunikation, Ausgabe-05-2024-09-10, S. 17-19.<text:line-break/><text:line-break/>
<text:a xlink:type="simple" xlink:href="http://www.wissen-hilfe.de/_Wissen/locked/papers/tk-2024-09-10-002.pdf" text:style-name="Internet_20_link" text:visited-style-name="Visited_20_Internet_20_Link">LINK</text:a><text:line-break/>Pich, Hans: Wege zur Technischen Übersetzung.<text:line-break/>In: technische kommunikation, Ausgabe-05-2024-09-10, S. 20-23.<text:line-break/><text:line-break/>
<text:a xlink:type="simple" xlink:href="http://www.wissen-hilfe.de/_Wissen/locked/papers/tk-2024-09-10-003.pdf" text:style-name="Internet_20_link" text:visited-style-name="Visited_20_Internet_20_Link">LINK</text:a><text:line-break/>Nickl, Markus: Doppelt hält einfach besser.<text:line-break/>In: technische kommunikation, Ausgabe-05-2024-09-10, S. 28-31.<text:line-break/><text:line-break/>
<text:a xlink:type="simple" xlink:href="http://www.wissen-hilfe.de/_Wissen/locked/papers/tk-2024-09-10-004.pdf" text:style-name="Internet_20_link" text:visited-style-name="Visited_20_Internet_20_Link">LINK</text:a><text:line-break/>Schulz, Matthias: ANSI Z 535 - Evolution statt Revolution.<text:line-break/>In: technische kommunikation, Ausgabe-05-2024-09-10, S. 32-35.<text:line-break/><text:line-break/>
<text:a xlink:type="simple" xlink:href="http://www.wissen-hilfe.de/_Wissen/locked/papers/tk-2024-09-10-005.pdf" text:style-name="Internet_20_link" text:visited-style-name="Visited_20_Internet_20_Link">LINK</text:a><text:line-break/>Schlicksupp, Martin: Was bringt der digitale Produktpass?.<text:line-break/>In: technische kommunikation, Ausgabe-05-2024-09-10, S. 36-40.<text:line-break/><text:line-break/>
<text:a xlink:type="simple" xlink:href="http://www.wissen-hilfe.de/_Wissen/locked/papers/tk-2024-09-10-006.pdf" text:style-name="Internet_20_link" text:visited-style-name="Visited_20_Internet_20_Link">LINK</text:a><text:line-break/>von der Stück, Mareike; Tauchnitz, Maximilian: Nach Anforderung managen.<text:line-break/>In: technische kommunikation, Ausgabe-05-2024-09-10, S. 41-44.<text:line-break/><text:line-break/>
<text:a xlink:type="simple" xlink:href="http://www.wissen-hilfe.de/_Wissen/locked/papers/tk-2024-09-10-007.pdf" text:style-name="Internet_20_link" text:visited-style-name="Visited_20_Internet_20_Link">LINK</text:a><text:line-break/>Halse, Alexander: Der Weg zum barrierefreien HTML.<text:line-break/>In: technische kommunikation, Ausgabe-05-2024-09-10, S. 45-50.<text:line-break/><text:line-break/>
<text:a xlink:type="simple" xlink:href="http://www.wissen-hilfe.de/_Wissen/locked/papers/s-ing-2024-09-001.pdf" text:style-name="Internet_20_link" text:visited-style-name="Visited_20_Internet_20_Link">LINK</text:a><text:line-break/>Piniek, Thorsten: Autonome Roboter in der Stahlindustrie
Sicherheit durch Kollaboration.<text:line-break/>In: Sicherheitsingenieur, 55. Jg.2024-09, S. 14-16.<text:line-break/><text:line-break/>
<text:a xlink:type="simple" xlink:href="http://www.wissen-hilfe.de/_Wissen/locked/papers/din-2024-12-001.pdf" text:style-name="Internet_20_link" text:visited-style-name="Visited_20_Internet_20_Link">LINK</text:a><text:line-break/>Bach, Ellias Lin-Chingyun: Sicher auf zwei Rädern
Die wichtigsten Fahrradnormen im Überblick.<text:line-break/>In: DIN Mitteilungen, Jg. 2024-12, S. 16-18.<text:line-break/><text:line-break/>
<text:a xlink:type="simple" xlink:href="http://www.wissen-hilfe.de/_Wissen/locked/papers/din-2024-12-002.pdf" text:style-name="Internet_20_link" text:visited-style-name="Visited_20_Internet_20_Link">LINK</text:a><text:line-break/>Mandic, Stipe;Reinke, Markus;Kaumann,Daniel: Sektorenkopplung auf Basis sicherer Gateways und Router.<text:line-break/>In: DIN Mitteilungen, Jg. 2024-12, S. 32-36.<text:line-break/><text:line-break/>
<text:a xlink:type="simple" xlink:href="http://www.wissen-hilfe.de/_Wissen/locked/papers/s-ing-2024-10-001.pdf" text:style-name="Internet_20_link" text:visited-style-name="Visited_20_Internet_20_Link">LINK</text:a><text:line-break/>Lausterer, Armin: Mensch-Roboter-Kollaboration
Sicher zusammenarbeiten.<text:line-break/>In: Sicherheitsingenieur, 55. Jg.2024-10, S. 6-9.<text:line-break/><text:line-break/>
<text:a xlink:type="simple" xlink:href="http://www.wissen-hilfe.de/_Wissen/locked/papers/s-ing-2024-10-004.pdf" text:style-name="Internet_20_link" text:visited-style-name="Visited_20_Internet_20_Link">LINK</text:a><text:line-break/>Tischendorf, Markus: Unfälle mit Stetigförderern
Schüttgüter sicher befördern.<text:line-break/>In: Sicherheitsingenieur, 55. Jg.2024-10, S. 20-23.<text:line-break/><text:line-break/>
<text:a xlink:type="simple" xlink:href="http://www.wissen-hilfe.de/_Wissen/locked/papers/s-ing-2024-11-005.pdf" text:style-name="Internet_20_link" text:visited-style-name="Visited_20_Internet_20_Link">LINK</text:a><text:line-break/>Tischendorf, Markus: Sicherheitssystem Lockout/Tagout
Maschinen und Anlagen sicher instandhalten.<text:line-break/>In: Sicherheitsingenieur, 55. Jg.2024-11, S. 21-23.<text:line-break/><text:line-break/>
<text:a xlink:type="simple" xlink:href="http://www.wissen-hilfe.de/_Wissen/locked/papers/sis-2024-12-001.pdf" text:style-name="Internet_20_link" text:visited-style-name="Visited_20_Internet_20_Link">LINK</text:a><text:line-break/>Prokopowicz, Thomas; Singenholz, Philipp: Zwischen etablierten Lösungen und neuen Hürden
Sicherheit von Fahrerlosen Transportfahrzeugen.<text:line-break/>In: sicher ist sicher, 75. Jg.-2024-12, S. 540-543.<text:line-break/><text:line-break/>
<text:a xlink:type="simple" xlink:href="http://www.wissen-hilfe.de/_Wissen/locked/papers/tk-2024-11-12-001.pdf" text:style-name="Internet_20_link" text:visited-style-name="Visited_20_Internet_20_Link">LINK</text:a><text:line-break/>von der Stück, Mareike; Tauchnitz, Maximilian: Aufgaben modularisieren.<text:line-break/>In: technische kommunikation, Ausgabe-06-2024-11-12, S. 34-38.<text:line-break/><text:line-break/>
<text:a xlink:type="simple" xlink:href="http://www.wissen-hilfe.de/_Wissen/locked/papers/tk-2024-11-12-002.pdf" text:style-name="Internet_20_link" text:visited-style-name="Visited_20_Internet_20_Link">LINK</text:a><text:line-break/>Lehmann, Anna: Das verständliche Ganze.<text:line-break/>In: technische kommunikation, Ausgabe-06-2024-11-12, S. 39-43.<text:line-break/><text:line-break/>
<text:a xlink:type="simple" xlink:href="http://www.wissen-hilfe.de/_Wissen/locked/papers/tk-2024-11-12-003.pdf" text:style-name="Internet_20_link" text:visited-style-name="Visited_20_Internet_20_Link">LINK</text:a><text:line-break/>Sistig, Claudia: Unterstützung vom KI-Agenten.<text:line-break/>In: technische kommunikation, Ausgabe-06-2024-11-12, S. 44-47.<text:line-break/><text:line-break/>
<text:a xlink:type="simple" xlink:href="http://www.wissen-hilfe.de/_Wissen/locked/papers/zfpc-2024-05-001.pdf" text:style-name="Internet_20_link" text:visited-style-name="Visited_20_Internet_20_Link">LINK</text:a><text:line-break/>Spiegel, Ulrich: Die Europäische Batterieverordnung - Entwicklungsstand am ersten Geburtstag.<text:line-break/>In: Zfpc Zeitschrift für Product Compliance, 3 Jg. 2024-05, S. 194-199.<text:line-break/><text:line-break/>
<text:a xlink:type="simple" xlink:href="http://www.wissen-hilfe.de/_Wissen/locked/papers/zfpc-2024-05-002.pdf" text:style-name="Internet_20_link" text:visited-style-name="Visited_20_Internet_20_Link">LINK</text:a><text:line-break/>Ehtechami, Parnijan Tina; Gilch, Johannes: Genauigkeit, Robustheit und Cybersicherheit - Herausforderungen aus Art. 15 AI Act für den Lebenszyklus von Hochrisiko-KI-Systemen.<text:line-break/>In: Zfpc Zeitschrift für Product Compliance, 3 Jg. 2024-05, S. 206-211.<text:line-break/><text:line-break/>
<text:a xlink:type="simple" xlink:href="http://www.wissen-hilfe.de/_Wissen/locked/papers/zfpc-2024-05-003.pdf" text:style-name="Internet_20_link" text:visited-style-name="Visited_20_Internet_20_Link">LINK</text:a><text:line-break/>Kemper, Magda; Peißler,Sandra; Felz,Sebastian: Das Vermarktungsverbot von Himmelslaternen und die Notifizierung von technischen Handelshemmnissen.<text:line-break/>In: Zfpc Zeitschrift für Product Compliance, 3 Jg. 2024-05, S. 218-221.<text:line-break/><text:line-break/>
<text:a xlink:type="simple" xlink:href="http://www.wissen-hilfe.de/_Wissen/locked/papers/zfpc-2024-05-004.pdf" text:style-name="Internet_20_link" text:visited-style-name="Visited_20_Internet_20_Link">LINK</text:a><text:line-break/>ZfPC: Herstellereigenschaft und Kennzeichnungspflicht bei einem Verbraucherprodukt.<text:line-break/>In: Zfpc Zeitschrift für Product Compliance, 3 Jg. 2024-05, S. 222-231.<text:line-break/><text:line-break/>
<text:a xlink:type="simple" xlink:href="http://www.wissen-hilfe.de/_Wissen/locked/papers/zfpc-2024-06-001.pdf" text:style-name="Internet_20_link" text:visited-style-name="Visited_20_Internet_20_Link">LINK</text:a><text:line-break/>Mattheis, Clemens; Kliendt, Thomas: Neuerungen zur Risikobewertung ante portas.<text:line-break/>In: Zfpc Zeitschrift für Product Compliance, 3 Jg. 2024-06, S. 234-241.<text:line-break/><text:line-break/>
<text:a xlink:type="simple" xlink:href="http://www.wissen-hilfe.de/_Wissen/locked/papers/zfpc-2024-06-004.pdf" text:style-name="Internet_20_link" text:visited-style-name="Visited_20_Internet_20_Link">LINK</text:a><text:line-break/>ZfPC: Zur Fehlerhaftigkeit des Produkts in Abgrenzung zur Fehlergefahr, zum Begriff des Schadens und der Kausalität sowie zur Ersatzpflicht für künftige Schäden.<text:line-break/>In: Zfpc Zeitschrift für Product Compliance, 4 Jg. 2024-06, S. 259-267.<text:line-break/><text:line-break/>
<text:a xlink:type="simple" xlink:href="http://www.wissen-hilfe.de/_Wissen/locked/papers/zfpc-2024-B1-009.pdf" text:style-name="Internet_20_link" text:visited-style-name="Visited_20_Internet_20_Link">LINK</text:a><text:line-break/>Callewaert, Christoph: Cybersecurity und Datenschutz als Bestandteil der Product Compliance.<text:line-break/>In: Zfpc Zeitschrift für Product Compliance, Beilage-01-2024, S. 37-39.<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in-2023-01-001.pdf" text:style-name="Internet_20_link" text:visited-style-name="Visited_20_Internet_20_Link">LINK</text:a><text:line-break/>Rudschuck, Michael; Gayko, Jens; Helfritz,Johannes Benjamin: Digitaler Produktpass
Digitalisierung und Kreislaufwirtschaft durch Interoperabilität, Qualität und Sicherheit.<text:line-break/>In: DIN Mitteilungen, 102. Jg.2023-01, S. 16-20.<text:line-break/><text:line-break/>
<text:a xlink:type="simple" xlink:href="http://www.wissen-hilfe.de/_Wissen/locked/papers/din-2023-05-001.pdf" text:style-name="Internet_20_link" text:visited-style-name="Visited_20_Internet_20_Link">LINK</text:a><text:line-break/>Weige, Ralph; Putzer,Henrik J.; Koch, Johannes: Ein Handbuch für KI-Entwickler: neuer VDE-Standard ermöglicht vertrauenswürdige künstliche Intelligenz.<text:line-break/>In: DIN Mitteilungen, 102. Jg.2023-05, S. 9-13.<text:line-break/><text:line-break/>
<text:a xlink:type="simple" xlink:href="http://www.wissen-hilfe.de/_Wissen/locked/papers/din-2023-06-001.pdf" text:style-name="Internet_20_link" text:visited-style-name="Visited_20_Internet_20_Link">LINK</text:a><text:line-break/>Sann-Ferro, Kerstin: Was bringt die EU-Batterieverordnung?.<text:line-break/>In: DIN Mitteilungen, 102. Jg.2023-06, S. 20-23.<text:line-break/><text:line-break/>
<text:a xlink:type="simple" xlink:href="http://www.wissen-hilfe.de/_Wissen/locked/papers/dp-2023-07-001.pdf" text:style-name="Internet_20_link" text:visited-style-name="Visited_20_Internet_20_Link">LINK</text:a><text:line-break/>Kessler, Berthold: Mobiles manuelles Laserstrahlschweißen und -reinigen
Schnell und sicher für Profis und Einsteiger.<text:line-break/>In: Der Praktiker, 75. Jg. 2023-07, S. 348-351.<text:line-break/><text:line-break/>
<text:a xlink:type="simple" xlink:href="http://www.wissen-hilfe.de/_Wissen/locked/papers/dp-2023-07-003.pdf" text:style-name="Internet_20_link" text:visited-style-name="Visited_20_Internet_20_Link">LINK</text:a><text:line-break/>Füller, Uwe: Vorbereitung von Schweißbauteilen zur norm- und fachgerechten Beschichtung - eine Betrachtung von Normen Standards, Teil 1
Unterschiedliche Gewerke, ein gemeinsames Ziel.<text:line-break/>In: Der Praktiker, 75. Jg. 2023-07, S. 358-364.<text:line-break/><text:line-break/>
<text:a xlink:type="simple" xlink:href="http://www.wissen-hilfe.de/_Wissen/locked/papers/dSV 2023-01-02-001.pdf" text:style-name="Internet_20_link" text:visited-style-name="Visited_20_Internet_20_Link">LINK</text:a><text:line-break/>Bleutge, Peter: Schweigepflicht der Sachverständigen - auch bei Gefahr für Leib und Leben.<text:line-break/>In: Die Sachverständigen, 50. Jg. 2023-01-02, S. 11-15.<text:line-break/><text:line-break/>
<text:a xlink:type="simple" xlink:href="http://www.wissen-hilfe.de/_Wissen/locked/papers/dSV-2023-01-02-002.pdf" text:style-name="Internet_20_link" text:visited-style-name="Visited_20_Internet_20_Link">LINK</text:a><text:line-break/>Zöller, Matthias: Allgemein anerkannte Regeln der Technik und Regelwerke.<text:line-break/>In: Die Sachverständigen, 50. Jg. 2023-01-02, S. 16-26.<text:line-break/><text:line-break/>
<text:a xlink:type="simple" xlink:href="http://www.wissen-hilfe.de/_Wissen/locked/papers/KAN Brief-2023-01-001.pdf" text:style-name="Internet_20_link" text:visited-style-name="Visited_20_Internet_20_Link">LINK</text:a><text:line-break/>Träger,Sven: Automatisiertes Fahren in betrieblichen Bereichen.<text:line-break/>In: KAN Brief, KAN BRIEF 1/23, S. 4-5.<text:line-break/><text:line-break/>
<text:a xlink:type="simple" xlink:href="http://www.wissen-hilfe.de/_Wissen/locked/papers/s-ing-2023-06-007.pdf" text:style-name="Internet_20_link" text:visited-style-name="Visited_20_Internet_20_Link">LINK</text:a><text:line-break/>Kerz, Hertha-Margarethe: Funktionale Sicherheit bei Embedded Systems
Damit der Arm dran bleibt.<text:line-break/>In: Sicherheitsingenieur, 54. Jg., 06/2023, S. 35-37.<text:line-break/><text:line-break/>
<text:a xlink:type="simple" xlink:href="http://www.wissen-hilfe.de/_Wissen/locked/papers/s-ing-2023-06-008.pdf" text:style-name="Internet_20_link" text:visited-style-name="Visited_20_Internet_20_Link">LINK</text:a><text:line-break/>Nappert, Hans: Sicherheit von Schlauchleitungen
Spezielle Vorsichtsmaßnahmen.<text:line-break/>In: Sicherheitsingenieur, 54. Jg., 06/2023, S. 38-39.<text:line-break/><text:line-break/>
<text:a xlink:type="simple" xlink:href="http://www.wissen-hilfe.de/_Wissen/locked/papers/s-ing-2023-06-009.pdf" text:style-name="Internet_20_link" text:visited-style-name="Visited_20_Internet_20_Link">LINK</text:a><text:line-break/>Wilrich, Thomas: Betreiberverantwortung: Bestandsschutz oder Nachrüst- oder Stilllegungspflicht?
Haftungsrisiko Altanlagen.<text:line-break/>In: Sicherheitsingenieur, 54. Jg., 06/2023, S. 40-43.<text:line-break/><text:line-break/>
<text:a xlink:type="simple" xlink:href="http://www.wissen-hilfe.de/_Wissen/locked/papers/s-ing-2023-07-08-001.pdf" text:style-name="Internet_20_link" text:visited-style-name="Visited_20_Internet_20_Link">LINK</text:a><text:line-break/>Windeler-Frick, Johannes: Schwerpunkt Safety &amp; Security: Maschinenrichtlinie 2006/42/EG wird ersetzt
Was kommt - was bleibt?.<text:line-break/>In: Sicherheitsingenieur, 54. Jg., 07-08/2023, S. 10-13.<text:line-break/><text:line-break/>
<text:a xlink:type="simple" xlink:href="http://www.wissen-hilfe.de/_Wissen/locked/papers/s-ing-2023-07-08-002.pdf" text:style-name="Internet_20_link" text:visited-style-name="Visited_20_Internet_20_Link">LINK</text:a><text:line-break/>Ryll, Christoph: Schwerpunkt Safety &amp; Security: Der Weg zur CE-Zertifizierung
Robotik - konform und sicher.<text:line-break/>In: Sicherheitsingenieur, 54. Jg., 07-08/2023, S. 14-17.<text:line-break/><text:line-break/>
<text:a xlink:type="simple" xlink:href="http://www.wissen-hilfe.de/_Wissen/locked/papers/sis-2023-02-002.pdf" text:style-name="Internet_20_link" text:visited-style-name="Visited_20_Internet_20_Link">LINK</text:a><text:line-break/>Heisterkamp, Fabian; Romanus, Erik; Brockt,georg: Geräuschemissionsangaben für Produktsicherheit und Gefährdungsbeurteilung beim Lärmschutz.<text:line-break/>In: sicher ist sicher, 74. Jg. 2023-02, S. 64-68.<text:line-break/><text:line-break/>
<text:a xlink:type="simple" xlink:href="http://www.wissen-hilfe.de/_Wissen/locked/papers/sis-2023-02-003.pdf" text:style-name="Internet_20_link" text:visited-style-name="Visited_20_Internet_20_Link">LINK</text:a><text:line-break/>Schneider, Moritz; Steimers, Ande: Vertrauenswürdige künstliche Intelligenz.<text:line-break/>In: sicher ist sicher, 74. Jg. 2023-02, S. 71-75.<text:line-break/><text:line-break/>
<text:a xlink:type="simple" xlink:href="http://www.wissen-hilfe.de/_Wissen/locked/papers/sis-2023-02-004.pdf" text:style-name="Internet_20_link" text:visited-style-name="Visited_20_Internet_20_Link">LINK</text:a><text:line-break/>Hartwig, Matthias; Mejer, Sophie-Charlotte; Tisch, Anita; et al.:: Künstliche Intelligenz als Arbeitsmittel: Verbreitung und Zusammenhänge mit psychosozialen Arbeitsbedingungen.<text:line-break/>In: sicher ist sicher, 74. Jg. 2023-02, S. 76-80.<text:line-break/><text:line-break/>
<text:a xlink:type="simple" xlink:href="http://www.wissen-hilfe.de/_Wissen/locked/papers/sis-2023-02-005.pdf" text:style-name="Internet_20_link" text:visited-style-name="Visited_20_Internet_20_Link">LINK</text:a><text:line-break/>Marx, Romy; cicciari, Sergio;  Wieske, Martin: Klimaschutz und Arbeitsschutz und was Metalle damit zu tun haben.<text:line-break/>In: sicher ist sicher, 74. Jg. 2023-02, S. 81-86.<text:line-break/><text:line-break/>
<text:a xlink:type="simple" xlink:href="http://www.wissen-hilfe.de/_Wissen/locked/papers/sis-2023-03-001.pdf" text:style-name="Internet_20_link" text:visited-style-name="Visited_20_Internet_20_Link">LINK</text:a><text:line-break/>Zimmermann, Jan: Sicherheit von kollaborierenden Robotern richtig bewerten - Zum Stand der Forschung.<text:line-break/>In: sicher ist sicher, 74. Jg. 2023-03, S. 122-127.<text:line-break/><text:line-break/>
<text:a xlink:type="simple" xlink:href="http://www.wissen-hilfe.de/_Wissen/locked/papers/sis-2023-04-001.pdf" text:style-name="Internet_20_link" text:visited-style-name="Visited_20_Internet_20_Link">LINK</text:a><text:line-break/>Rasche, David: Hochspezifische konstruktive Schutzkonzepte für die Wasserstoffinfrastruktur.<text:line-break/>In: sicher ist sicher, 74. Jg. 2023-04, S. 175-177.<text:line-break/><text:line-break/>
<text:a xlink:type="simple" xlink:href="http://www.wissen-hilfe.de/_Wissen/locked/papers/sis-2023-04-002.pdf" text:style-name="Internet_20_link" text:visited-style-name="Visited_20_Internet_20_Link">LINK</text:a><text:line-break/>Arnhold, Thorsten: „Ex-citing“ Future durch Wasserstoff (Teil 1 von 2).<text:line-break/>In: sicher ist sicher, 74. Jg. 2023-04, S. 178-183.<text:line-break/><text:line-break/>
<text:a xlink:type="simple" xlink:href="http://www.wissen-hilfe.de/_Wissen/locked/papers/sis-2023-06-005.pdf" text:style-name="Internet_20_link" text:visited-style-name="Visited_20_Internet_20_Link">LINK</text:a><text:line-break/>Huszedt, Michael; Worzischek Malte; et al.:: Selektive und chemiefreie Unkrautregulierung mittels KI-geführter Laserstrahlung.<text:line-break/>In: sicher ist sicher, 74. Jg. 2023-06, S. 287-292.<text:line-break/><text:line-break/>
<text:a xlink:type="simple" xlink:href="http://www.wissen-hilfe.de/_Wissen/locked/papers/sis-2023-06-006.pdf" text:style-name="Internet_20_link" text:visited-style-name="Visited_20_Internet_20_Link">LINK</text:a><text:line-break/>Wilrich, Thomas: Der Arbeitsunfall an der Presse ohne technische Schutzeinrichtungen
grobe Fahrlässigkeit des Geschäftsführers und Produktionsleiters durch Verstoß gegen den TOP-Grundsatz.<text:line-break/>In: sicher ist sicher, 74. Jg. 2023-06, S. 299-302.<text:line-break/><text:line-break/>
<text:a xlink:type="simple" xlink:href="http://www.wissen-hilfe.de/_Wissen/locked/papers/sis-2023-07-08-002.pdf" text:style-name="Internet_20_link" text:visited-style-name="Visited_20_Internet_20_Link">LINK</text:a><text:line-break/>Grimm, Andre; Janick, Eva; Brose, Martin: Laserstrahlung auf der Baustelle.<text:line-break/>In: sicher ist sicher, 74. Jg. 2023-07-08, S. 326-328.<text:line-break/><text:line-break/>
<text:a xlink:type="simple" xlink:href="http://www.wissen-hilfe.de/_Wissen/locked/papers/sis-2023-07-08-007.pdf" text:style-name="Internet_20_link" text:visited-style-name="Visited_20_Internet_20_Link">LINK</text:a><text:line-break/>Kopp, Tanja: Das Sachgebiet „Persönliche Schutzausrüstungen gegen Absturz und Rettungsausrüstungen“ im Fachbereich Persönliche Schutzausrüstungen informiert.<text:line-break/>In: sicher ist sicher, 74. Jg. 2023-07-08, S. 357-359.<text:line-break/><text:line-break/>
<text:a xlink:type="simple" xlink:href="http://www.wissen-hilfe.de/_Wissen/locked/papers/te-si-2023-03-04-001.pdf" text:style-name="Internet_20_link" text:visited-style-name="Visited_20_Internet_20_Link">LINK</text:a><text:line-break/>Rupprecht, Reinhard: Cybercrime: Die größte Bedrohung der Wirtschaft 2023.<text:line-break/>In: Technische Sicherheit, 13. Jg. (2023) Nr. 03-04, S. 9-13.<text:line-break/><text:line-break/>
<text:a xlink:type="simple" xlink:href="http://www.wissen-hilfe.de/_Wissen/locked/papers/te-si-2023-03-04-002.pdf" text:style-name="Internet_20_link" text:visited-style-name="Visited_20_Internet_20_Link">LINK</text:a><text:line-break/>Sieber, Peter; Schäfer, Bernd: Digitalisierung der funktionalen Sicherheit hat riesiges Potential.<text:line-break/>In: Technische Sicherheit, 13. Jg. (2023) Nr. 03-04, S. 14-16.<text:line-break/><text:line-break/>
<text:a xlink:type="simple" xlink:href="http://www.wissen-hilfe.de/_Wissen/locked/papers/te-si-2023-05-06-001.pdf" text:style-name="Internet_20_link" text:visited-style-name="Visited_20_Internet_20_Link">LINK</text:a><text:line-break/>Sulce, Anda; Langstrof, Alexandra: Brandschutz: Lithium-Ionen-Batterien sicher produzieren und lagern.<text:line-break/>In: Technische Sicherheit, 13. Jg. (2023) Nr. 05-06, S. 10-13.<text:line-break/><text:line-break/>
<text:a xlink:type="simple" xlink:href="http://www.wissen-hilfe.de/_Wissen/locked/papers/te-si-2023-05-06-006.pdf" text:style-name="Internet_20_link" text:visited-style-name="Visited_20_Internet_20_Link">LINK</text:a><text:line-break/>Wilrich, Thomas: Persönliche Verantwortung für technische Sicherheit - Teil 6.<text:line-break/>In: Technische Sicherheit, 13. Jg. (2023) Nr. 05-06, S. 43-45.<text:line-break/><text:line-break/>
<text:a xlink:type="simple" xlink:href="http://www.wissen-hilfe.de/_Wissen/locked/papers/te-si-2023-07-08-001.pdf" text:style-name="Internet_20_link" text:visited-style-name="Visited_20_Internet_20_Link">LINK</text:a><text:line-break/>Lumme, Rainer: Maschinensicherheit unter ex-Schutz-Bedingungen.<text:line-break/>In: Technische Sicherheit, 13. Jg. (2023) Nr. 07-08, S. 14-16.<text:line-break/><text:line-break/>
<text:a xlink:type="simple" xlink:href="http://www.wissen-hilfe.de/_Wissen/locked/papers/te-si-2023-07-08-003.pdf" text:style-name="Internet_20_link" text:visited-style-name="Visited_20_Internet_20_Link">LINK</text:a><text:line-break/>Wachter, Laura: Simulationsgestützte Risikoanalyse zur Bewertung eines Wasserstoffmotorenprüfstandes für das Sicherheitskonzept.<text:line-break/>In: Technische Sicherheit, 13. Jg. (2023) Nr. 07-08, S. 23-25.<text:line-break/><text:line-break/>
<text:a xlink:type="simple" xlink:href="http://www.wissen-hilfe.de/_Wissen/locked/papers/te-si-2023-07-08-006.pdf" text:style-name="Internet_20_link" text:visited-style-name="Visited_20_Internet_20_Link">LINK</text:a><text:line-break/>Wilrich, Thomas: Persönliche Verantwortung für technische Sicherheit - Teil 7.<text:line-break/>In: Technische Sicherheit, 13. Jg. (2023) Nr. 07-08, S. 42-44.<text:line-break/><text:line-break/>
<text:a xlink:type="simple" xlink:href="http://www.wissen-hilfe.de/_Wissen/locked/papers/tk-2023-01-02-001.pdf" text:style-name="Internet_20_link" text:visited-style-name="Visited_20_Internet_20_Link">LINK</text:a><text:line-break/>Fleischer, Gabriela: Vorfahrt für Nachhaltigkeit
Reparatur und Wiederverwendung defekter technischer Geräte.<text:line-break/>In: technische kommunikation, Ausgabe 01-2023-01-02, S. 11-15.<text:line-break/><text:line-break/>
<text:a xlink:type="simple" xlink:href="http://www.wissen-hilfe.de/_Wissen/locked/papers/tk-2023-01-02-002.pdf" text:style-name="Internet_20_link" text:visited-style-name="Visited_20_Internet_20_Link">LINK</text:a><text:line-break/>Schmeling, Roland; von der Stück, Mareike: Grundsätzlich konsistent!
Zur Norm DIN EN IEC/IEEE 82079-1.<text:line-break/>In: technische kommunikation, Ausgabe 01-2023-01-02, S. 30-34.<text:line-break/><text:line-break/>
<text:a xlink:type="simple" xlink:href="http://www.wissen-hilfe.de/_Wissen/locked/papers/tk-2023-01-02-003.pdf" text:style-name="Internet_20_link" text:visited-style-name="Visited_20_Internet_20_Link">LINK</text:a><text:line-break/>Oehmig, Peter: Wo bitte geht‘s zur Information?.<text:line-break/>In: technische kommunikation, Ausgabe 01-2023-01-02, S. 35-40.<text:line-break/><text:line-break/>
<text:a xlink:type="simple" xlink:href="http://www.wissen-hilfe.de/_Wissen/locked/papers/tk-2023-01-02-004.pdf" text:style-name="Internet_20_link" text:visited-style-name="Visited_20_Internet_20_Link">LINK</text:a><text:line-break/>Thiele, Ulrich: Der Weg zum digitalen Typenschild .<text:line-break/>In: technische kommunikation, Ausgabe 01-2023-01-02, S. 41-45.<text:line-break/><text:line-break/>
<text:a xlink:type="simple" xlink:href="http://www.wissen-hilfe.de/_Wissen/locked/papers/tk-2023-03-04-001.pdf" text:style-name="Internet_20_link" text:visited-style-name="Visited_20_Internet_20_Link">LINK</text:a><text:line-break/>Schmeling, Roland; Dang, Linh: Grundsätzlich nur das Nötige !
Zur Norm DIN EN IEC/IEEE 82079-1.<text:line-break/>In: technische kommunikation, Ausgabe 02-2023-03-04, S. 35-39.<text:line-break/><text:line-break/>
<text:a xlink:type="simple" xlink:href="http://www.wissen-hilfe.de/_Wissen/locked/papers/tk-2023-03-04-002.pdf" text:style-name="Internet_20_link" text:visited-style-name="Visited_20_Internet_20_Link">LINK</text:a><text:line-break/>Frede, Dirk: Risiken erkennen und minimieren.<text:line-break/>In: technische kommunikation, Ausgabe 02-2023-03-04, S. 40-44.<text:line-break/><text:line-break/>
<text:a xlink:type="simple" xlink:href="http://www.wissen-hilfe.de/_Wissen/locked/papers/tk-2023-05-06-001.pdf" text:style-name="Internet_20_link" text:visited-style-name="Visited_20_Internet_20_Link">LINK</text:a><text:line-break/>von der Stück, Mareike: Grundsätzlich prägnant!
Zur Norm DIN EN IEC/IEEE 82079-1.<text:line-break/>In: technische kommunikation, Ausgabe 03-2023-05-06, S. 37-40.<text:line-break/><text:line-break/>
<text:a xlink:type="simple" xlink:href="http://www.wissen-hilfe.de/_Wissen/locked/papers/tk-2023-05-06-002.pdf" text:style-name="Internet_20_link" text:visited-style-name="Visited_20_Internet_20_Link">LINK</text:a><text:line-break/>Gefken, Lucia: Konstruktiv zum Warnhinweis.<text:line-break/>In: technische kommunikation, Ausgabe 03-2023-05-06, S. 41-45.<text:line-break/><text:line-break/>
<text:a xlink:type="simple" xlink:href="http://www.wissen-hilfe.de/_Wissen/locked/papers/tk-2023-07-08-001.pdf" text:style-name="Internet_20_link" text:visited-style-name="Visited_20_Internet_20_Link">LINK</text:a><text:line-break/>Schmeling, Roland: Grundsätzlich verständlich!
Zur Norm DIN EN IEC/IEEE 82079-1.<text:line-break/>In: technische kommunikation, Ausgabe 04-2023-07-08, S. 30-35.<text:line-break/><text:line-break/>
<text:a xlink:type="simple" xlink:href="http://www.wissen-hilfe.de/_Wissen/locked/papers/tk-2023-07-08-002.pdf" text:style-name="Internet_20_link" text:visited-style-name="Visited_20_Internet_20_Link">LINK</text:a><text:line-break/>Kleiner, Horst-Henning: Ein Blick auf die andere Seite
Maschinenhersteller und Betreiberpflichten.<text:line-break/>In: technische kommunikation, Ausgabe 04-2023-07-08, S. 36-39.<text:line-break/><text:line-break/>
<text:a xlink:type="simple" xlink:href="http://www.wissen-hilfe.de/_Wissen/locked/papers/tk-2023-07-08-003.pdf" text:style-name="Internet_20_link" text:visited-style-name="Visited_20_Internet_20_Link">LINK</text:a><text:line-break/>Sistig, Claudia: Ewig rauschen die Bilder
Erstellen von Bild und Text mit Hilfe Künstlicher Intelligenz.<text:line-break/>In: technische kommunikation, Ausgabe 04-2023-07-08, S. 40-44.<text:line-break/><text:line-break/>
<text:a xlink:type="simple" xlink:href="http://www.wissen-hilfe.de/_Wissen/locked/papers/tk-2023-07-08-004.pdf" text:style-name="Internet_20_link" text:visited-style-name="Visited_20_Internet_20_Link">LINK</text:a><text:line-break/>Jänicke, Marco: Einfach mal anstupsen
Konzept des Nudging.<text:line-break/>In: technische kommunikation, Ausgabe 04-2023-07-08, S. 46-50.<text:line-break/><text:line-break/>
<text:a xlink:type="simple" xlink:href="http://www.wissen-hilfe.de/_Wissen/locked/papers/zfpc-2023-01-001.pdf" text:style-name="Internet_20_link" text:visited-style-name="Visited_20_Internet_20_Link">LINK</text:a><text:line-break/>Ebert, Andreas; Busch, Phillip;Spiecker, Indra; et al.:: Roboter im Supermarkt
Eine Betrachtung haftungs- und datenschutzrechtlicher Probleme beim Einsatz von Robotern im Einzelhandel.<text:line-break/>In: Zeitschrift für Product Compliance, 2. Jg.  01-2023, S. 16-29.<text:line-break/><text:line-break/>
<text:a xlink:type="simple" xlink:href="http://www.wissen-hilfe.de/_Wissen/locked/papers/zfpc-2023-01-002.pdf" text:style-name="Internet_20_link" text:visited-style-name="Visited_20_Internet_20_Link">LINK</text:a><text:line-break/>Mattheis, Clemens; Seeger, Jan: RAPEX-Methode als Risikobewertungstool in der Entwicklung?.<text:line-break/>In: Zeitschrift für Product Compliance, 2. Jg.  01-2023, S. 30-32.<text:line-break/><text:line-break/>
<text:a xlink:type="simple" xlink:href="http://www.wissen-hilfe.de/_Wissen/locked/papers/zfpc-2023-01-003.pdf" text:style-name="Internet_20_link" text:visited-style-name="Visited_20_Internet_20_Link">LINK</text:a><text:line-break/>Reusch, Philipp: CE-Kennzeichnung und EG-Konformitätserklärung bei einem elektrisch verstellbaren Sessel.<text:line-break/>In: Zeitschrift für Product Compliance, 2. Jg.  01-2023, S. 33-36.<text:line-break/><text:line-break/>
<text:a xlink:type="simple" xlink:href="http://www.wissen-hilfe.de/_Wissen/locked/papers/zfpc-2023-01-004.pdf" text:style-name="Internet_20_link" text:visited-style-name="Visited_20_Internet_20_Link">LINK</text:a><text:line-break/>Schwarz, Alexander; Kratze,Fabian: „Freiwillige“ Zertifikate im Europäischen Binnenmarkt.<text:line-break/>In: Zeitschrift für Product Compliance, 2. Jg.  01-2023, S. 37-39.<text:line-break/><text:line-break/>
<text:a xlink:type="simple" xlink:href="http://www.wissen-hilfe.de/_Wissen/locked/papers/zfpc-2023-01-005.pdf" text:style-name="Internet_20_link" text:visited-style-name="Visited_20_Internet_20_Link">LINK</text:a><text:line-break/>Poncza, Michael: Der Entwurf des Cyber Resilienz Act.<text:line-break/>In: Zeitschrift für Product Compliance, 2. Jg.  01-2023, S. 44-50.<text:line-break/><text:line-break/>
<text:a xlink:type="simple" xlink:href="http://www.wissen-hilfe.de/_Wissen/locked/papers/zfpc-2023-02-001.pdf" text:style-name="Internet_20_link" text:visited-style-name="Visited_20_Internet_20_Link">LINK</text:a><text:line-break/>Ruttloff, Marc; Wagner, Eric; Misztl, Marius: Die neue europäische Batterieverordnung - ein Überblick.<text:line-break/>In: Zeitschrift für Product Compliance, 2. Jg.  02-2023, S. 54-58.<text:line-break/><text:line-break/>
<text:a xlink:type="simple" xlink:href="http://www.wissen-hilfe.de/_Wissen/locked/papers/zfpc-2023-02-002.pdf" text:style-name="Internet_20_link" text:visited-style-name="Visited_20_Internet_20_Link">LINK</text:a><text:line-break/>Adelberg, Philipp: Perspektiven der Haftung für Fehler von Software und Software gestützten Produkten nach dem Änderungsentwurf zur EU-Produkthaftungsrichtlinie.<text:line-break/>In: Zeitschrift für Product Compliance, 2. Jg.  02-2023, S. 59-64.<text:line-break/><text:line-break/>
<text:a xlink:type="simple" xlink:href="http://www.wissen-hilfe.de/_Wissen/locked/papers/zfpc-2023-02-003.pdf" text:style-name="Internet_20_link" text:visited-style-name="Visited_20_Internet_20_Link">LINK</text:a><text:line-break/>Nusser, Jens: Remanufacturing - Produktrechtliche Einordnung und Herausforderungen.<text:line-break/>In: Zeitschrift für Product Compliance, 2. Jg.  02-2023, S. 69-75.<text:line-break/><text:line-break/>
<text:a xlink:type="simple" xlink:href="http://www.wissen-hilfe.de/_Wissen/locked/papers/zfpc-2023-02-004.pdf" text:style-name="Internet_20_link" text:visited-style-name="Visited_20_Internet_20_Link">LINK</text:a><text:line-break/>: Nichtselbsttätige Waagen - Zulässigkeit der Anzeige zur Höchstlast, Mindestlast und zum Eichwert ausschließlich auf dem Display - Auslegung des Begriffs „Aufschrift“.<text:line-break/>In: Zeitschrift für Product Compliance, 2. Jg.  02-2023, S. 98-104.<text:line-break/><text:line-break/>
<text:a xlink:type="simple" xlink:href="http://www.wissen-hilfe.de/_Wissen/locked/papers/zfpc-2023-02-005.pdf" text:style-name="Internet_20_link" text:visited-style-name="Visited_20_Internet_20_Link">LINK</text:a><text:line-break/>Mehnert, Julien: Händlerpflichten nach der EU Verordnung 2016/1628 (non-road mobile machinery).<text:line-break/>In: Zeitschrift für Product Compliance, 2. Jg.  02-2023, S. 105-106.<text:line-break/><text:line-break/>
<text:a xlink:type="simple" xlink:href="http://www.wissen-hilfe.de/_Wissen/locked/papers/zfpc-2023-03-001.pdf" text:style-name="Internet_20_link" text:visited-style-name="Visited_20_Internet_20_Link">LINK</text:a><text:line-break/>Arndt, Christine; Wende, Susanne: Die Abgrenzung von vorhersehbarem Fehlgebrauch und Produktmissbrauch - ein Pulverfass?.<text:line-break/>In: Zeitschrift für Product Compliance, 2. Jg.  03-2023, S. 110-116.<text:line-break/><text:line-break/>
<text:a xlink:type="simple" xlink:href="http://www.wissen-hilfe.de/_Wissen/locked/papers/zfpc-2023-03-002.pdf" text:style-name="Internet_20_link" text:visited-style-name="Visited_20_Internet_20_Link">LINK</text:a><text:line-break/>Poncza, Manuel; Keppeler, Lutz Martin; Lennartz, Markus: Die Open-Source-Bereichsausnahme im Entwurf des Cyber-Resilience-Act.<text:line-break/>In: Zeitschrift für Product Compliance, 2. Jg.  03-2023, S. 117-123.<text:line-break/><text:line-break/>
<text:a xlink:type="simple" xlink:href="http://www.wissen-hilfe.de/_Wissen/locked/papers/zfpc-2023-03-003.pdf" text:style-name="Internet_20_link" text:visited-style-name="Visited_20_Internet_20_Link">LINK</text:a><text:line-break/>Krüger, Daniel; Wagner,Susan: Das Phänomen „Künstliche Intelligenz“ aus regulatorischer und haftungsrechtlicher Sicht.<text:line-break/>In: Zeitschrift für Product Compliance, 2. Jg.  03-2023, S. 124-129.<text:line-break/><text:line-break/>
<text:a xlink:type="simple" xlink:href="http://www.wissen-hilfe.de/_Wissen/locked/papers/zfpc-2023-03-004.pdf" text:style-name="Internet_20_link" text:visited-style-name="Visited_20_Internet_20_Link">LINK</text:a><text:line-break/>Loerzer, Michael: Harmonisierte Normen - Das HAS-Assessment und Auswirkungen auf die Normanwender.<text:line-break/>In: Zeitschrift für Product Compliance, 2. Jg.  03-2023, S. 130-133.<text:line-break/><text:line-break/>
<text:a xlink:type="simple" xlink:href="http://www.wissen-hilfe.de/_Wissen/locked/papers/zfpc-2023-04-001.pdf" text:style-name="Internet_20_link" text:visited-style-name="Visited_20_Internet_20_Link">LINK</text:a><text:line-break/>Denga, Michael: Konformitätsbewertung von KI-Systemen.<text:line-break/>In: Zeitschrift für Product Compliance, 2. Jg.  04-2023, S. 154-159.<text:line-break/><text:line-break/>
<text:a xlink:type="simple" xlink:href="http://www.wissen-hilfe.de/_Wissen/locked/papers/zfpc-2023-04-002.pdf" text:style-name="Internet_20_link" text:visited-style-name="Visited_20_Internet_20_Link">LINK</text:a><text:line-break/>Neupert, Michael: Modulare Anlagen: Wer ist wofür verantwortlich?.<text:line-break/>In: Zeitschrift für Product Compliance, 2. Jg.  04-2023, S. 164-167.<text:line-break/><text:line-break/>
<text:a xlink:type="simple" xlink:href="http://www.wissen-hilfe.de/_Wissen/locked/papers/zfpc-2023-04-003.pdf" text:style-name="Internet_20_link" text:visited-style-name="Visited_20_Internet_20_Link">LINK</text:a><text:line-break/>Kemter, Luis; Jorzig, Alexandra: Der Einsatz Künstlicher Intelligenz in der Medizin im Spannungsfeld zwischen Medizinprodukte- und KI-Recht.<text:line-break/>In: Zeitschrift für Product Compliance, 2. Jg.  04-2023, S. 172-175.<text:line-break/><text:line-break/>
<text:a xlink:type="simple" xlink:href="http://www.wissen-hilfe.de/_Wissen/locked/papers/zfpc-2023-04-004.pdf" text:style-name="Internet_20_link" text:visited-style-name="Visited_20_Internet_20_Link">LINK</text:a><text:line-break/>Loerzer, Michael; Kritzler, Linda: Globale Product Compliance.<text:line-break/>In: Zeitschrift für Product Compliance, 2. Jg.  04-2023, S. 182-186.<text:line-break/><text:line-break/>
<text:a xlink:type="simple" xlink:href="http://www.wissen-hilfe.de/_Wissen/locked/papers/din-2023-11-001.pdf" text:style-name="Internet_20_link" text:visited-style-name="Visited_20_Internet_20_Link">LINK</text:a><text:line-break/>Minkwitz, Susann; Mann, Sabrina; Berthe, André: Der steinige Weg zu harmonisierten Normen im Gesundheitssektor.<text:line-break/>In: DIN Mitteilungen, 102. Jg.2023-11, S. 27-28.<text:line-break/><text:line-break/>
<text:a xlink:type="simple" xlink:href="http://www.wissen-hilfe.de/_Wissen/locked/papers/dp-2023-12-003.pdf" text:style-name="Internet_20_link" text:visited-style-name="Visited_20_Internet_20_Link">LINK</text:a><text:line-break/>Dripke, Caren: Zukunfts Vision für kollaborative Schweißroboter und Stromquellen
„Quo vadis“ Cobot?.<text:line-break/>In: Der Praktiker, 75. Jg.2023-12, S. 749-753.<text:line-break/><text:line-break/>
<text:a xlink:type="simple" xlink:href="http://www.wissen-hilfe.de/_Wissen/locked/papers/KAN Brief-2023-03-001.pdf" text:style-name="Internet_20_link" text:visited-style-name="Visited_20_Internet_20_Link">LINK</text:a><text:line-break/>Krempl, Jonas: EU-Verordnung: Die vernetzte Geräte- und Maschinenwelt soll sicherer werden.<text:line-break/>In: KAN Brief, KAN BRIEF 3/23, S. 4-6.<text:line-break/><text:line-break/>
<text:a xlink:type="simple" xlink:href="http://www.wissen-hilfe.de/_Wissen/locked/papers/KAN Brief-2023-03-002.pdf" text:style-name="Internet_20_link" text:visited-style-name="Visited_20_Internet_20_Link">LINK</text:a><text:line-break/>Stein, Jonas: Bewährtes Wissen in neuen Spezifikationen zu Industrial Security.<text:line-break/>In: KAN Brief, KAN BRIEF 3/23, S. 7-8.<text:line-break/><text:line-break/>
<text:a xlink:type="simple" xlink:href="http://www.wissen-hilfe.de/_Wissen/locked/papers/KAN Brief-2023-03-003.pdf" text:style-name="Internet_20_link" text:visited-style-name="Visited_20_Internet_20_Link">LINK</text:a><text:line-break/>Wohnsland, Frank: Die neue Maschinenverordnung - Konsequenzen für die harmonisierte Normung.<text:line-break/>In: KAN Brief, KAN BRIEF 3/23, S. 9-10.<text:line-break/><text:line-break/>
<text:a xlink:type="simple" xlink:href="http://www.wissen-hilfe.de/_Wissen/locked/papers/lfu-2023-09-10-001.pdf" text:style-name="Internet_20_link" text:visited-style-name="Visited_20_Internet_20_Link">LINK</text:a><text:line-break/>LfU: KI-basierte „Reverse Assist Kamera“ neu im Sicherheitsportfolio von Linde MH
Personenunfälle vermeiden.<text:line-break/>In: VDI Fachmedien GmbH &amp;Co. KG, 37. Jg.2023-09-10, S. 25.<text:line-break/><text:line-break/>
<text:a xlink:type="simple" xlink:href="http://www.wissen-hilfe.de/_Wissen/locked/papers/lfu-2023-09-10-002.pdf" text:style-name="Internet_20_link" text:visited-style-name="Visited_20_Internet_20_Link">LINK</text:a><text:line-break/>LfU: Mehr Effizienz und Sicherheit im Lager
Yale bietet zwei neue Fahrerassistenzsysteme für Elektrostapler.<text:line-break/>In: VDI Fachmedien GmbH &amp;Co. KG, 37. Jg.2023-09-10, S. 28.<text:line-break/><text:line-break/>
<text:a xlink:type="simple" xlink:href="http://www.wissen-hilfe.de/_Wissen/locked/papers/lfu-2023-09-10-003.pdf" text:style-name="Internet_20_link" text:visited-style-name="Visited_20_Internet_20_Link">LINK</text:a><text:line-break/>LfU: Überarbeitung der Richtlinie VDI 2510 Blatt 2
Materialtransport - aber sicher.<text:line-break/>In: VDI Fachmedien GmbH &amp;Co. KG, 37. Jg.2023-09-10, S. 33.<text:line-break/><text:line-break/>
<text:a xlink:type="simple" xlink:href="http://www.wissen-hilfe.de/_Wissen/locked/papers/lfu-2023-09-10-004.pdf" text:style-name="Internet_20_link" text:visited-style-name="Visited_20_Internet_20_Link">LINK</text:a><text:line-break/>LfU: Leuze bietet Kombination aus Laser Scannern als Zugangssicherung mit dynamischer Formatanpassung
Sicher flexibel bleiben.<text:line-break/>In: VDI Fachmedien GmbH &amp;Co. KG, 37. Jg.2023-09-10, S. 40-41.<text:line-break/><text:line-break/>
<text:a xlink:type="simple" xlink:href="http://www.wissen-hilfe.de/_Wissen/locked/papers/s-ing-2023-11-001.pdf" text:style-name="Internet_20_link" text:visited-style-name="Visited_20_Internet_20_Link">LINK</text:a><text:line-break/>Hensiek, Joerg: Moderne Maschinensicherheit
Vor- und Nachteile der Sensorik-Revolution.<text:line-break/>In: Sicherheitsingenieur, 54. Jg. 2023-11, S. 8-11.<text:line-break/><text:line-break/>
<text:a xlink:type="simple" xlink:href="http://www.wissen-hilfe.de/_Wissen/locked/papers/s-ing-2023-12-001.pdf" text:style-name="Internet_20_link" text:visited-style-name="Visited_20_Internet_20_Link">LINK</text:a><text:line-break/>Kring, Friedhelm: Kopfschutz am Arbeitsplatz
Echte Profis tragen Helm.<text:line-break/>In: Sicherheitsingenieur, 54. Jg. 2023-12, S. 8-11.<text:line-break/><text:line-break/>
<text:a xlink:type="simple" xlink:href="http://www.wissen-hilfe.de/_Wissen/locked/papers/s-ing-2023-12-002.pdf" text:style-name="Internet_20_link" text:visited-style-name="Visited_20_Internet_20_Link">LINK</text:a><text:line-break/>Otto, Stefan: Aktuelles Manipulationsgeschehen – Teil 2
Führungskräfte im Fokus.<text:line-break/>In: Sicherheitsingenieur, 54. Jg. 2023-12, S. 20-21.<text:line-break/><text:line-break/>
<text:a xlink:type="simple" xlink:href="http://www.wissen-hilfe.de/_Wissen/locked/papers/s-ing-2023-12-004.pdf" text:style-name="Internet_20_link" text:visited-style-name="Visited_20_Internet_20_Link">LINK</text:a><text:line-break/>Bristle, Matthias: Sicherheit an vollautomatisierten Übergabepunkten
Verzicht auf Gitter oder Zäune.<text:line-break/>In: Sicherheitsingenieur, 54. Jg. 2023-12, S. 30-31.<text:line-break/><text:line-break/>
<text:a xlink:type="simple" xlink:href="http://www.wissen-hilfe.de/_Wissen/locked/papers/sis-2023-09-001.pdf" text:style-name="Internet_20_link" text:visited-style-name="Visited_20_Internet_20_Link">LINK</text:a><text:line-break/>Otto, Stefan: Manipulation von Schutzeinrichtungen
Aktuelles Geschehen, Ursachen und Lösungsansätze.<text:line-break/>In: sicher ist sicher, 74.Jg.2023-09, S. 371-375.<text:line-break/><text:line-break/>
<text:a xlink:type="simple" xlink:href="http://www.wissen-hilfe.de/_Wissen/locked/papers/sis-2023-09-002.pdf" text:style-name="Internet_20_link" text:visited-style-name="Visited_20_Internet_20_Link">LINK</text:a><text:line-break/>Pfeifer, Michael; Bockius, Birger: Gefährdungsbeurteilung wird interaktiv
Moderne Risikobewertungen wächst mit modularen Anlagen mit.<text:line-break/>In: sicher ist sicher, 74.Jg.2023-09, S. 376-378.<text:line-break/><text:line-break/>
<text:a xlink:type="simple" xlink:href="http://www.wissen-hilfe.de/_Wissen/locked/papers/sis-2023-09-004.pdf" text:style-name="Internet_20_link" text:visited-style-name="Visited_20_Internet_20_Link">LINK</text:a><text:line-break/>Brombach, Felix; Schmitt, Ralf: Cybersicherheit ist jetzt auch Bestandteil des Arbeitsschutzes.<text:line-break/>In: sicher ist sicher, 74.Jg.2023-09, S. 390-394.<text:line-break/><text:line-break/>
<text:a xlink:type="simple" xlink:href="http://www.wissen-hilfe.de/_Wissen/locked/papers/sis-2023-11-006.pdf" text:style-name="Internet_20_link" text:visited-style-name="Visited_20_Internet_20_Link">LINK</text:a><text:line-break/>Wilrich, Cordula; Wilrich, Thomas: Nachbarklage gegen einen Sauerstofftank.<text:line-break/>In: sicher ist sicher, 74.Jg.2023-11, S. 513-516.<text:line-break/><text:line-break/>
<text:a xlink:type="simple" xlink:href="http://www.wissen-hilfe.de/_Wissen/locked/papers/te-si-2023-09-10-001.pdf" text:style-name="Internet_20_link" text:visited-style-name="Visited_20_Internet_20_Link">LINK</text:a><text:line-break/>Spatz, J.;Langstrof, A.: Manipulation von Schutzeinrichtungen - Signal für ein mangelhaftes Schutzkonzept?.<text:line-break/>In: Technische Sicherheit, 13.Jg.2023-09-10, S. 11-14.<text:line-break/><text:line-break/>
<text:a xlink:type="simple" xlink:href="http://www.wissen-hilfe.de/_Wissen/locked/papers/te-si-2023-09-10-003.pdf" text:style-name="Internet_20_link" text:visited-style-name="Visited_20_Internet_20_Link">LINK</text:a><text:line-break/>Schulz- Forberg, B.; Keller, H. B.: Sicherheitsrichtlinie der EU - fachgebietsübergreifend.<text:line-break/>In: Technische Sicherheit, 13.Jg.2023-09-10, S. 38-47.<text:line-break/><text:line-break/>
<text:a xlink:type="simple" xlink:href="http://www.wissen-hilfe.de/_Wissen/locked/papers/tk-2023-09-10-001.pdf" text:style-name="Internet_20_link" text:visited-style-name="Visited_20_Internet_20_Link">LINK</text:a><text:line-break/>Heuer-James, Jens-Uwe: Die EU sorgt für Spannung.<text:line-break/>In: technische kommunikation, Ausgabe 05 2023-09-10, S. 13-17.<text:line-break/><text:line-break/>
<text:a xlink:type="simple" xlink:href="http://www.wissen-hilfe.de/_Wissen/locked/papers/tk-2023-09-10-002.pdf" text:style-name="Internet_20_link" text:visited-style-name="Visited_20_Internet_20_Link">LINK</text:a><text:line-break/>Schwendicke, Anna: Der Cyber Resilience Act kommt.<text:line-break/>In: technische kommunikation, Ausgabe 05 2023-09-10, S. 18-22.<text:line-break/><text:line-break/>
<text:a xlink:type="simple" xlink:href="http://www.wissen-hilfe.de/_Wissen/locked/papers/tk-2023-09-10-003.pdf" text:style-name="Internet_20_link" text:visited-style-name="Visited_20_Internet_20_Link">LINK</text:a><text:line-break/>Lehmann, Anna: Hilfreiche Word-Vorlagen erstellen.<text:line-break/>In: technische kommunikation, Ausgabe 05 2023-09-10, S. 23-27.<text:line-break/><text:line-break/>
<text:a xlink:type="simple" xlink:href="http://www.wissen-hilfe.de/_Wissen/locked/papers/tk-2023-09-10-004.pdf" text:style-name="Internet_20_link" text:visited-style-name="Visited_20_Internet_20_Link">LINK</text:a><text:line-break/>Zellner, Franziska: Navigationshilfe für Einsteiger.<text:line-break/>In: technische kommunikation, Ausgabe 05 2023-09-10, S. 28-31.<text:line-break/><text:line-break/>
<text:a xlink:type="simple" xlink:href="http://www.wissen-hilfe.de/_Wissen/locked/papers/tk-2023-09-10-005.pdf" text:style-name="Internet_20_link" text:visited-style-name="Visited_20_Internet_20_Link">LINK</text:a><text:line-break/>Nickl, Markus: Wann ist der Satz ein Satz?.<text:line-break/>In: technische kommunikation, Ausgabe 05 2023-09-10, S. 32-33.<text:line-break/><text:line-break/>
<text:a xlink:type="simple" xlink:href="http://www.wissen-hilfe.de/_Wissen/locked/papers/tk-2023-09-10-006.pdf" text:style-name="Internet_20_link" text:visited-style-name="Visited_20_Internet_20_Link">LINK</text:a><text:line-break/>von der Stück, Mareike; Tillmann, Eva- Maria: Zweigleisig zur Übersetzung.<text:line-break/>In: technische kommunikation, Ausgabe 05 2023-09-10, S. 34-39.<text:line-break/><text:line-break/>
<text:a xlink:type="simple" xlink:href="http://www.wissen-hilfe.de/_Wissen/locked/papers/tk-2023-09-10-007.pdf" text:style-name="Internet_20_link" text:visited-style-name="Visited_20_Internet_20_Link">LINK</text:a><text:line-break/>Schmeling, Roland: Grundsätzlich zugänglich!
DIN EN IEC/IEEE 82079-1.<text:line-break/>In: technische kommunikation, Ausgabe 05 2023-09-10, S. 42-47.<text:line-break/><text:line-break/>
<text:a xlink:type="simple" xlink:href="http://www.wissen-hilfe.de/_Wissen/locked/papers/tk-2023-11-12-001.pdf" text:style-name="Internet_20_link" text:visited-style-name="Visited_20_Internet_20_Link">LINK</text:a><text:line-break/>Schulz, Matthias: Die digitale Betriebsanleitung kommt.<text:line-break/>In: technische kommunikation, Ausgabe 06 2023-11-12, S. 09-13.<text:line-break/><text:line-break/>
<text:a xlink:type="simple" xlink:href="http://www.wissen-hilfe.de/_Wissen/locked/papers/tk-2023-11-12-002.pdf" text:style-name="Internet_20_link" text:visited-style-name="Visited_20_Internet_20_Link">LINK</text:a><text:line-break/>Schmeling, Roland: Grundsätzlich hilfreich!
DIN EN IEC/IEEE 82079-1.<text:line-break/>In: technische kommunikation, Ausgabe 06 2023-11-12, S. 06-09.<text:line-break/><text:line-break/>
<text:a xlink:type="simple" xlink:href="http://www.wissen-hilfe.de/_Wissen/locked/papers/zfpc-2023-05-002.pdf" text:style-name="Internet_20_link" text:visited-style-name="Visited_20_Internet_20_Link">LINK</text:a><text:line-break/>Schöttle, Hendrik: Cyber Resilience Act, Produkthaftungsrichtlinie und andere Baustellen für die Open Source Communities.<text:line-break/>In: Zeitschrift für Product Compliance, 2. Jg.2023-05, S. 215-220.<text:line-break/><text:line-break/>
<text:a xlink:type="simple" xlink:href="http://www.wissen-hilfe.de/_Wissen/locked/papers/zfpc-2023-05-003.pdf" text:style-name="Internet_20_link" text:visited-style-name="Visited_20_Internet_20_Link">LINK</text:a><text:line-break/>Siglmüller, Jonas: Cyber Resilience Act und Digital Operational Resilience Act - Lässt sich IT-Sicherheit rechtlich erzwingen?.<text:line-break/>In: Zeitschrift für Product Compliance, 2. Jg.2023-05, S. 221-224.<text:line-break/><text:line-break/>
<text:a xlink:type="simple" xlink:href="http://www.wissen-hilfe.de/_Wissen/locked/papers/zfpc-2023-06-001.pdf" text:style-name="Internet_20_link" text:visited-style-name="Visited_20_Internet_20_Link">LINK</text:a><text:line-break/>Hans, Ole; Hartmann, Volker; Seebach, Yannick: Product Compliance, Produkthaftung und Systems Engineering
Rechtskonforme Entwicklung komplexer Produkte am Beispiel des vernetzten und automatisierten Fahrens (Teil 1).<text:line-break/>In: Zeitschrift für Product Compliance, 2. Jg.2023-06, S. 250-257.<text:line-break/><text:line-break/>
<text:a xlink:type="simple" xlink:href="http://www.wissen-hilfe.de/_Wissen/locked/papers/zfpc-2023-06-003.pdf" text:style-name="Internet_20_link" text:visited-style-name="Visited_20_Internet_20_Link">LINK</text:a><text:line-break/>ZfPC: Zur Beweislast und zu den Anforderungen an den Nachweis der Gleichwertigkeit im Falle des Verzichts auf die Anwendung harmonisierter Normen.<text:line-break/>In: Zeitschrift für Product Compliance, 2. Jg.2023-06, S. 268-279.<text:line-break/><text:line-break/>
<text:a xlink:type="simple" xlink:href="http://www.wissen-hilfe.de/_Wissen/locked/papers/zfpc-2023-06-005.pdf" text:style-name="Internet_20_link" text:visited-style-name="Visited_20_Internet_20_Link">LINK</text:a><text:line-break/>Kappler, Lisa: Deutsche Marktüberwachungskonferenz 2023
Tagungsbericht.<text:line-break/>In: Zeitschrift für Product Compliance, 2. Jg.2023-06, S. 295-298.<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c-2022-05-008.pdf" text:style-name="Internet_20_link" text:visited-style-name="Visited_20_Internet_20_Link">LINK</text:a><text:line-break/>Vereb, Simon: Zum Entwurf einer EU - Maschinenverordnung.<text:line-break/>In: ZfPC-Zeitschrift für Product Compliance, 1. Jg.  05-2022, S. 243-245.<text:line-break/><text:line-break/>
<text:a xlink:type="simple" xlink:href="http://www.wissen-hilfe.de/_Wissen/locked/papers/zfpc-2022-05-007.pdf" text:style-name="Internet_20_link" text:visited-style-name="Visited_20_Internet_20_Link">LINK</text:a><text:line-break/>Lange, Thomas; Quednau, Wolfgang: Das Inverkehrbringen von persönlicher Schutzausrüstung (PSA) nach Modul B + C2.<text:line-break/>In: ZfPC-Zeitschrift für Product Compliance, 1. Jg.  05-2022, S. 240-242.<text:line-break/><text:line-break/>
<text:a xlink:type="simple" xlink:href="http://www.wissen-hilfe.de/_Wissen/locked/papers/zfpc-2022-05-006.pdf" text:style-name="Internet_20_link" text:visited-style-name="Visited_20_Internet_20_Link">LINK</text:a><text:line-break/>Seehafer, Astrid: Produkthaftung des Quasi- Herstellers.<text:line-break/>In: ZfPC-Zeitschrift für Product Compliance, 1. Jg.  05-2022, S. 235-239.<text:line-break/><text:line-break/>
<text:a xlink:type="simple" xlink:href="http://www.wissen-hilfe.de/_Wissen/locked/papers/zfpc-2022-04-005.pdf" text:style-name="Internet_20_link" text:visited-style-name="Visited_20_Internet_20_Link">LINK</text:a><text:line-break/>Wende, Susanne: Verwechselbarkeit eines Non-Food-Produkts mit Lebensmitteln allein führt nicht zur Vermutung einer Produktgefahr.<text:line-break/>In: ZfPC-Zeitschrift für Product Compliance,  1. Jg. 04-2022, S. 187-191.<text:line-break/><text:line-break/>
<text:a xlink:type="simple" xlink:href="http://www.wissen-hilfe.de/_Wissen/locked/papers/zfpc-2022-04-004.pdf" text:style-name="Internet_20_link" text:visited-style-name="Visited_20_Internet_20_Link">LINK</text:a><text:line-break/>Asbrand, Dominik: Die Ökoesign- Anforderungen und der bei Inbetriebnahme nachzurüstende“ Torso„ - eine unverträgliche Kombination.<text:line-break/>In: ZfPC-Zeitschrift für Product Compliance, 1. Jg.  04-2022, S. 172-184.<text:line-break/><text:line-break/>
<text:a xlink:type="simple" xlink:href="http://www.wissen-hilfe.de/_Wissen/locked/papers/zfpc-2022-04-002.pdf" text:style-name="Internet_20_link" text:visited-style-name="Visited_20_Internet_20_Link">LINK</text:a><text:line-break/>Kappler, Lisa: Safety Gate- RAPEX 2.0 oder Novum?.<text:line-break/>In: ZfPC-Zeitschrift für Product Compliance, 1. Jg.  04-2022, S. 160-165.<text:line-break/><text:line-break/>
<text:a xlink:type="simple" xlink:href="http://www.wissen-hilfe.de/_Wissen/locked/papers/zfpc-2022-03-004.pdf" text:style-name="Internet_20_link" text:visited-style-name="Visited_20_Internet_20_Link">LINK</text:a><text:line-break/>Böck, Nicole; Reinsberg, Johannes: Einbeziehung cybersicherheitsrechtliche Produktanforderungen in die Funkanlagenrichtlinie.<text:line-break/>In: ZfPC-Zeitschrift für Product Compliance, 1. Jg.  03-2022, S. 126-129.<text:line-break/><text:line-break/>
<text:a xlink:type="simple" xlink:href="http://www.wissen-hilfe.de/_Wissen/locked/papers/zfpc-2022-03-003.pdf" text:style-name="Internet_20_link" text:visited-style-name="Visited_20_Internet_20_Link">LINK</text:a><text:line-break/>Schmidt- Kessel, Martin: Digitale Produktsicherheit im neuen Vertragsrecht.<text:line-break/>In: ZfPC-Zeitschrift für Product Compliance, 1. Jg.  03-2022, S. 117-126.<text:line-break/><text:line-break/>
<text:a xlink:type="simple" xlink:href="http://www.wissen-hilfe.de/_Wissen/locked/papers/zfpc-2022-03-002.pdf" text:style-name="Internet_20_link" text:visited-style-name="Visited_20_Internet_20_Link">LINK</text:a><text:line-break/>Matheis, Clemens: „Mental health risks“ und das Safety-Konzept der neuen Produktsicherheitsordnung - Wenn der Kühlschrank dir den Schlaf raubt und daher vom Markt genommen werden muß.<text:line-break/>In: ZfPC-Zeitschrift für Product Compliance, 1. Jg.  03-2022, S. 104-109.<text:line-break/><text:line-break/>
<text:a xlink:type="simple" xlink:href="http://www.wissen-hilfe.de/_Wissen/locked/papers/zfpc-2022-03-001.pdf" text:style-name="Internet_20_link" text:visited-style-name="Visited_20_Internet_20_Link">LINK</text:a><text:line-break/>Wiebe, Gerhard: Produktsicherheitsrechtliche Implikationen in der Sharing economy.<text:line-break/>In: ZfPC-Zeitschrift für Product Compliance, 1. Jg.  03-2022, S. 98-103.<text:line-break/><text:line-break/>
<text:a xlink:type="simple" xlink:href="http://www.wissen-hilfe.de/_Wissen/locked/papers/zfpc-2022-02-008.pdf" text:style-name="Internet_20_link" text:visited-style-name="Visited_20_Internet_20_Link">LINK</text:a><text:line-break/>Böhmer, Jendrik; Hösker, Carsten: Kein Sonder(haftungs)recht in der Automobilindustrie.<text:line-break/>In: Zeitschrift für Product Compliance, 1. Jg 02-2022, S. 85-88.<text:line-break/><text:line-break/>
<text:a xlink:type="simple" xlink:href="http://www.wissen-hilfe.de/_Wissen/locked/papers/zfpc-2022-02-007.pdf" text:style-name="Internet_20_link" text:visited-style-name="Visited_20_Internet_20_Link">LINK</text:a><text:line-break/>Böhmer, Jendrik; Hösker, Carsten: Regressansprüche im Zulieferergeschäft nur bei Haftung in der gesamten Lieferkette.<text:line-break/>In: Zeitschrift für Product Compliance, 1. Jg 02-2022, S. 83-85.<text:line-break/><text:line-break/>
<text:a xlink:type="simple" xlink:href="http://www.wissen-hilfe.de/_Wissen/locked/papers/zfpc-2022-02-005.pdf" text:style-name="Internet_20_link" text:visited-style-name="Visited_20_Internet_20_Link">LINK</text:a><text:line-break/>Hartmann, Christoph; Klindt, Thomas: Kritisches zum Kommissions - Entwurf für eine Produktsicherheits - VO.<text:line-break/>In: Zeitschrift für Product Compliance, 1. Jg 02-2022, S. 73-77.<text:line-break/><text:line-break/>
<text:a xlink:type="simple" xlink:href="http://www.wissen-hilfe.de/_Wissen/locked/papers/zfpc-2022-02-004.pdf" text:style-name="Internet_20_link" text:visited-style-name="Visited_20_Internet_20_Link">LINK</text:a><text:line-break/>Ackermann, Tobias; Golling, Manuel: Entwurf einer neuen Produktsicherheits-Verordnung - Worauf sich Hersteller künftig einstellen müssen.<text:line-break/>In: Zeitschrift für Product Compliance, 1. Jg  02-2022, S. 67-72.<text:line-break/><text:line-break/>
<text:a xlink:type="simple" xlink:href="http://www.wissen-hilfe.de/_Wissen/locked/papers/zfpc-2022-01-007.pdf" text:style-name="Internet_20_link" text:visited-style-name="Visited_20_Internet_20_Link">LINK</text:a><text:line-break/>Arndt, Christine: Marktüberwachungsmaßnahmen kein einklagbares subjektives Recht auf ein Einschreiten der Behörde.<text:line-break/>In: ZfPC-Zeitschrift für Product Compliance, 1. Jg.  01-2022, S. 38-42.<text:line-break/><text:line-break/>
<text:a xlink:type="simple" xlink:href="http://www.wissen-hilfe.de/_Wissen/locked/papers/zfpc-2022-01-005.pdf" text:style-name="Internet_20_link" text:visited-style-name="Visited_20_Internet_20_Link">LINK</text:a><text:line-break/>Beierle, Benedikt: Die Bedeutung des Inverkehrbringens für IoT-Produkte bei der Produkthaftung.<text:line-break/>In: ZfPC-Zeitschrift für Product Compliance, 1. Jg.  01-2022, S. 22-27.<text:line-break/><text:line-break/>
<text:a xlink:type="simple" xlink:href="http://www.wissen-hilfe.de/_Wissen/locked/papers/zfpc-2022-01-004.pdf" text:style-name="Internet_20_link" text:visited-style-name="Visited_20_Internet_20_Link">LINK</text:a><text:line-break/>Georg, Corinna: Product Compliance im Vereinigten Königreich nach dem Brexit - neue Vorschriften im alten Gewand.<text:line-break/>In: ZfPC-Zeitschrift für Product Compliance, 1. Jg.  01-2022, S. 18-22.<text:line-break/><text:line-break/>
<text:a xlink:type="simple" xlink:href="http://www.wissen-hilfe.de/_Wissen/locked/papers/zfpc-2022-01-003.pdf" text:style-name="Internet_20_link" text:visited-style-name="Visited_20_Internet_20_Link">LINK</text:a><text:line-break/>Meents, Jan Geert; Obradovic, Julia: Pflicht zur Durchführung und Duldung von Over-the-Air-Updates.<text:line-break/>In: ZfPC-Zeitschrift für Product Compliance, 1. Jg.  01-2022, S. 13-18.<text:line-break/><text:line-break/>
<text:a xlink:type="simple" xlink:href="http://www.wissen-hilfe.de/_Wissen/locked/papers/zfpc-2022-01-002.pdf" text:style-name="Internet_20_link" text:visited-style-name="Visited_20_Internet_20_Link">LINK</text:a><text:line-break/>Krings, Martin: Verschärfung der Pflichten für Online-Händler und -Marktplätze nach dem ElektroG.<text:line-break/>In: ZfPC-Zeitschrift für Product Compliance, 1. Jg.  01-2022, S. 8-13,.<text:line-break/><text:line-break/>
<text:a xlink:type="simple" xlink:href="http://www.wissen-hilfe.de/_Wissen/locked/papers/zfpc-2022-01-001.pdf" text:style-name="Internet_20_link" text:visited-style-name="Visited_20_Internet_20_Link">LINK</text:a><text:line-break/>Öttinger, Michael: Aktuelle Entwicklungen im produktbezogenen Umweltrecht.<text:line-break/>In: ZfPC-Zeitschrift für Product Compliance, 1. Jg.  01-2022, S. 2-7.<text:line-break/><text:line-break/>
<text:a xlink:type="simple" xlink:href="http://www.wissen-hilfe.de/_Wissen/locked/papers/tk-2022-11-12-002.pdf" text:style-name="Internet_20_link" text:visited-style-name="Visited_20_Internet_20_Link">LINK</text:a><text:line-break/>Schulz, Matthias: Sechs offene Punkte zur EN ISO 20607.<text:line-break/>In: technische kommunikation, Ausgabe 06-2022-11-12, S. 47-50.<text:line-break/><text:line-break/>
<text:a xlink:type="simple" xlink:href="http://www.wissen-hilfe.de/_Wissen/locked/papers/tk-2022-11-12-001.pdf" text:style-name="Internet_20_link" text:visited-style-name="Visited_20_Internet_20_Link">LINK</text:a><text:line-break/>Schmeling, Roland; Hattemer, Marco: Grundsätzlich korrekt!  Informationsqualität nach DIN EN ICE/IEEE 82079-1.<text:line-break/>In: technische kommunikation, Ausgabe 06-2022-11-12, S. 42-46.<text:line-break/><text:line-break/>
<text:a xlink:type="simple" xlink:href="http://www.wissen-hilfe.de/_Wissen/locked/papers/tk-2022-09-10-002.pdf" text:style-name="Internet_20_link" text:visited-style-name="Visited_20_Internet_20_Link">LINK</text:a><text:line-break/>Hoffmann, Christian Hugo: Risikomanagement neu gedacht.<text:line-break/>In: technische kommunikation, Ausgabe 05-2022-09-10, S. 51-54.<text:line-break/><text:line-break/>
<text:a xlink:type="simple" xlink:href="http://www.wissen-hilfe.de/_Wissen/locked/papers/tk-2022-09-10-001.pdf" text:style-name="Internet_20_link" text:visited-style-name="Visited_20_Internet_20_Link">LINK</text:a><text:line-break/>Schmeling, Roland: Grundsätzliches zur Vollständigkeit.<text:line-break/>In: technische kommunikation, Ausgabe 05-2022-09-10, S. 36-40.<text:line-break/><text:line-break/>
<text:a xlink:type="simple" xlink:href="http://www.wissen-hilfe.de/_Wissen/locked/papers/tk-2022-07-08-004.pdf" text:style-name="Internet_20_link" text:visited-style-name="Visited_20_Internet_20_Link">LINK</text:a><text:line-break/>Heuer-James, Jens- Uwe; Schmeling, Roland: Konform durch Benutzungsinformation.<text:line-break/>In: technische kommunikation, Ausgabe 04-2022-07-08, S. 36-40.<text:line-break/><text:line-break/>
<text:a xlink:type="simple" xlink:href="http://www.wissen-hilfe.de/_Wissen/locked/papers/tk-2022-07-08-003.pdf" text:style-name="Internet_20_link" text:visited-style-name="Visited_20_Internet_20_Link">LINK</text:a><text:line-break/>Radloff, Astrid: Grün hat Vorrang.<text:line-break/>In: technische kommunikation, Ausgabe 04-2022-07-08, S. 22-25.<text:line-break/><text:line-break/>
<text:a xlink:type="simple" xlink:href="http://www.wissen-hilfe.de/_Wissen/locked/papers/tk-2022-07-08-002.pdf" text:style-name="Internet_20_link" text:visited-style-name="Visited_20_Internet_20_Link">LINK</text:a><text:line-break/>Gefken, Lucia: Ein gepflegtes Miteinander.<text:line-break/>In: technische kommunikation, Ausgabe 04-2022-07-08, S. 16-21.<text:line-break/><text:line-break/>
<text:a xlink:type="simple" xlink:href="http://www.wissen-hilfe.de/_Wissen/locked/papers/tk-2022-07-08-001.pdf" text:style-name="Internet_20_link" text:visited-style-name="Visited_20_Internet_20_Link">LINK</text:a><text:line-break/>Schneider, Manuel: Wichtiger als gedacht.<text:line-break/>In: technische kommunikation, Ausgabe 04-2022-07-08, S. 11-14.<text:line-break/><text:line-break/>
<text:a xlink:type="simple" xlink:href="http://www.wissen-hilfe.de/_Wissen/locked/papers/tk-2022-05-06-004.pdf" text:style-name="Internet_20_link" text:visited-style-name="Visited_20_Internet_20_Link">LINK</text:a><text:line-break/>Dreikorn, Johannes: Warnhinweise als Sicherheitsrisiko.<text:line-break/>In: technische kommunikation, Ausgabe 03-2022-05-06, S. 42-46.<text:line-break/><text:line-break/>
<text:a xlink:type="simple" xlink:href="http://www.wissen-hilfe.de/_Wissen/locked/papers/tk-2022-05-06-003.pdf" text:style-name="Internet_20_link" text:visited-style-name="Visited_20_Internet_20_Link">LINK</text:a><text:line-break/>Gruchmann, Torsten: Sicherheit im Überfluss.<text:line-break/>In: technische kommunikation, Ausgabe 03-2022-05-06, S. 39-41.<text:line-break/><text:line-break/>
<text:a xlink:type="simple" xlink:href="http://www.wissen-hilfe.de/_Wissen/locked/papers/tk-2022-05-06-002.pdf" text:style-name="Internet_20_link" text:visited-style-name="Visited_20_Internet_20_Link">LINK</text:a><text:line-break/>Schmeling, Roland: Grundsätzliches zur Sicherheit.<text:line-break/>In: technische kommunikation, Ausgabe 03-2022-05-06, S. 35-38.<text:line-break/><text:line-break/>
<text:a xlink:type="simple" xlink:href="http://www.wissen-hilfe.de/_Wissen/locked/papers/tk-2022-05-06-001.pdf" text:style-name="Internet_20_link" text:visited-style-name="Visited_20_Internet_20_Link">LINK</text:a><text:line-break/>Schneider, Manuel: Vom Stiefkind zum Musterknaben.<text:line-break/>In: technische kommunikation, Ausgabe 03-2022-05-06, S. 16-21.<text:line-break/><text:line-break/>
<text:a xlink:type="simple" xlink:href="http://www.wissen-hilfe.de/_Wissen/locked/papers/tk-2022-03-04-003.pdf" text:style-name="Internet_20_link" text:visited-style-name="Visited_20_Internet_20_Link">LINK</text:a><text:line-break/>Jänicke, Marco: Mit Hand und Fuß.<text:line-break/>In: technische kommunikation, Ausgabe 02-2022-03-04, S. 45-50.<text:line-break/><text:line-break/>
<text:a xlink:type="simple" xlink:href="http://www.wissen-hilfe.de/_Wissen/locked/papers/tk-2022-03-04-002.pdf" text:style-name="Internet_20_link" text:visited-style-name="Visited_20_Internet_20_Link">LINK</text:a><text:line-break/>Heuer-James, Jens- Uwe: Gesetz mit Fragezeichen.<text:line-break/>In: technische kommunikation, Ausgabe 02-2022-03-04, S. 43-44.<text:line-break/><text:line-break/>
<text:a xlink:type="simple" xlink:href="http://www.wissen-hilfe.de/_Wissen/locked/papers/tk-2022-03-04-001.pdf" text:style-name="Internet_20_link" text:visited-style-name="Visited_20_Internet_20_Link">LINK</text:a><text:line-break/>von der Stück, Mareike; Schmeling,Roland: Grundsätzliches zur Zielgruppe.<text:line-break/>In: technische kommunikation, Ausgabe 02-2022-03-04, S. 37-42.<text:line-break/><text:line-break/>
<text:a xlink:type="simple" xlink:href="http://www.wissen-hilfe.de/_Wissen/locked/papers/te-si-2022-09-10-003.pdf" text:style-name="Internet_20_link" text:visited-style-name="Visited_20_Internet_20_Link">LINK</text:a><text:line-break/>Schulz- Forberg, Bernd: Das Risiko und seine Wahrnehmung.<text:line-break/>In: Technische Sicherheit, 12. Jg. (2022) Nr. 09-10, S. 29-33.<text:line-break/><text:line-break/>
<text:a xlink:type="simple" xlink:href="http://www.wissen-hilfe.de/_Wissen/locked/papers/te-si-2022-09-10-001.pdf" text:style-name="Internet_20_link" text:visited-style-name="Visited_20_Internet_20_Link">LINK</text:a><text:line-break/>Spatz, Johannes; Langstrof, Alexandra: Cobots: So gelingt die sichere Mensch - Maschine - Interaktio.<text:line-break/>In: Technische Sicherheit, 12. Jg. (2022) Nr. 09-10, S. 11-15.<text:line-break/><text:line-break/>
<text:a xlink:type="simple" xlink:href="http://www.wissen-hilfe.de/_Wissen/locked/papers/te-si-2022-07-08-008.pdf" text:style-name="Internet_20_link" text:visited-style-name="Visited_20_Internet_20_Link">LINK</text:a><text:line-break/>Wilrich, Thomas: Persönliche Verantwortung für technische Sicherheit-Teil 2.<text:line-break/>In: Technische Sicherheit, 12. Jg. (2022) Nr. 07-08, S. 47-51.<text:line-break/><text:line-break/>
<text:a xlink:type="simple" xlink:href="http://www.wissen-hilfe.de/_Wissen/locked/papers/te-si-2022-07-08-005.pdf" text:style-name="Internet_20_link" text:visited-style-name="Visited_20_Internet_20_Link">LINK</text:a><text:line-break/>Kemmling, Alexander: Vermeidung wirksamer Zündquellen als Maßnahme des vorbeugenden Explosionsschutzes.<text:line-break/>In: Technische Sicherheit, 12. Jg. (2022) Nr. 07-08, S. 29-31.<text:line-break/><text:line-break/>
<text:a xlink:type="simple" xlink:href="http://www.wissen-hilfe.de/_Wissen/locked/papers/te-si-2022-07-08-004.pdf" text:style-name="Internet_20_link" text:visited-style-name="Visited_20_Internet_20_Link">LINK</text:a><text:line-break/>Lumme, Rainer: Explosionsschutz und Anlagensicherheit: eine doppelte Herausforderung.<text:line-break/>In: Technische Sicherheit, 12. Jg. (2022) Nr. 07-08, S. 26-28.<text:line-break/><text:line-break/>
<text:a xlink:type="simple" xlink:href="http://www.wissen-hilfe.de/_Wissen/locked/papers/te-si-2022-05-06-007.pdf" text:style-name="Internet_20_link" text:visited-style-name="Visited_20_Internet_20_Link">LINK</text:a><text:line-break/>Wilrich,Thomas: Persönliche Verantwortung für technische Sicherheit-Teil 1.<text:line-break/>In: Technische Sicherheit, 12. Jg. (2022) Nr. 05-06, S. 41-44.<text:line-break/><text:line-break/>
<text:a xlink:type="simple" xlink:href="http://www.wissen-hilfe.de/_Wissen/locked/papers/te-si-2020-05-06-006.pdf" text:style-name="Internet_20_link" text:visited-style-name="Visited_20_Internet_20_Link">LINK</text:a><text:line-break/>Rupprecht, Reinhard: Künstliche Intelligenz in der Sicherheitstechnik.<text:line-break/>In: Technische Sicherheit, 12. Jg. (2022) Nr. 05-06, S. 37-40.<text:line-break/><text:line-break/>
<text:a xlink:type="simple" xlink:href="http://www.wissen-hilfe.de/_Wissen/locked/papers/sis-2022-12-008.pdf" text:style-name="Internet_20_link" text:visited-style-name="Visited_20_Internet_20_Link">LINK</text:a><text:line-break/>Dörr, Christoph: Das Sachgebiet Persönliche Schutzausrüstungen gegen Ertrinken im Fachbereich Persönliche Schutzausrüstungen informiert:
Entscheidungshilfe für die Auswahl von Rettungswesten und Schwimmhilfen.<text:line-break/>In: sicher ist sicher, 73. Jg. 12-2022, S. 557-558.<text:line-break/><text:line-break/>
<text:a xlink:type="simple" xlink:href="http://www.wissen-hilfe.de/_Wissen/locked/papers/sis-2022-12-001.pdf" text:style-name="Internet_20_link" text:visited-style-name="Visited_20_Internet_20_Link">LINK</text:a><text:line-break/>Schlummer, Marco; Müller, Nico: Die Sicherheit der Sollfunktion im Automobilbereich (SOZIF) - ein neuer Aspekt in dem Komplex der technischen Produktsicherheit.<text:line-break/>In: sicher ist sicher, 73. Jg. 12-2022, S. 518-522.<text:line-break/><text:line-break/>
<text:a xlink:type="simple" xlink:href="http://www.wissen-hilfe.de/_Wissen/locked/papers/sis-2022-07-08-004.pdf" text:style-name="Internet_20_link" text:visited-style-name="Visited_20_Internet_20_Link">LINK</text:a><text:line-break/>Werner, Christian; Otto, Stefan: Mechanische Gefährdungen an energetisch höhenverstellbaren Liegen.<text:line-break/>In: sicher ist sicher, 73. Jg. 07-08-2022, S. 317-321.<text:line-break/><text:line-break/>
<text:a xlink:type="simple" xlink:href="http://www.wissen-hilfe.de/_Wissen/locked/papers/sis-2022-02-004.pdf" text:style-name="Internet_20_link" text:visited-style-name="Visited_20_Internet_20_Link">LINK</text:a><text:line-break/>Wilrich, Thomas: Der Arbeitsunfall des Leiharbeitnehmers in der „Anlernphase“ an der „störanfälligen„ Transfermaschine in der „Testphase“.<text:line-break/>In: sicher ist sicher, 73. Jg. 2022-02, S. 90-95.<text:line-break/><text:line-break/>
<text:a xlink:type="simple" xlink:href="http://www.wissen-hilfe.de/_Wissen/locked/papers/s-ing-2022-12-008.pdf" text:style-name="Internet_20_link" text:visited-style-name="Visited_20_Internet_20_Link">LINK</text:a><text:line-break/>Marnach, Steve: Gefahren für Mitarbeiter und für Produkte
Aufkommende Risiken in der Pharmaindustrie: Die Rolle der PSA.<text:line-break/>In: Sicherheitsingenieur, 53. Jg. 12-2022, S. 43-46.<text:line-break/><text:line-break/>
<text:a xlink:type="simple" xlink:href="http://www.wissen-hilfe.de/_Wissen/locked/papers/s-ing-2022-10-002.pdf" text:style-name="Internet_20_link" text:visited-style-name="Visited_20_Internet_20_Link">LINK</text:a><text:line-break/>Kring, Friedhelm: Öko-Aspekte beim 3D-Druck.<text:line-break/>In: Sicherheitsingenieur, 53. Jg. 10-2022, S. 14-17.<text:line-break/><text:line-break/>
<text:a xlink:type="simple" xlink:href="http://www.wissen-hilfe.de/_Wissen/locked/papers/s-ing-2022-10-001.pdf" text:style-name="Internet_20_link" text:visited-style-name="Visited_20_Internet_20_Link">LINK</text:a><text:line-break/>Quednau, Wolfgang: Gesetzliche Anforderungen an PSA aus dem Blickwinkel der Nachhaltigkeit.<text:line-break/>In: Sicherheitsingenieur, 53. Jg. 10-2022, S. 8-12.<text:line-break/><text:line-break/>
<text:a xlink:type="simple" xlink:href="http://www.wissen-hilfe.de/_Wissen/locked/papers/s-ing-2022-06-003.pdf" text:style-name="Internet_20_link" text:visited-style-name="Visited_20_Internet_20_Link">LINK</text:a><text:line-break/>Otto, Andreas: Sichertsanforderungen fühzeitig berücksichtigen.<text:line-break/>In: Sicherheitsingenieur, 53. Jg. 2022-06, S. 31-33.<text:line-break/><text:line-break/>
<text:a xlink:type="simple" xlink:href="http://www.wissen-hilfe.de/_Wissen/locked/papers/s-ing-2022-03-001.pdf" text:style-name="Internet_20_link" text:visited-style-name="Visited_20_Internet_20_Link">LINK</text:a><text:line-break/>Wilrich, Thomas: Der Arbeitsunfall des Leiharbeitnehmers an der selbst gebauten Profilwalze.<text:line-break/>In: Sicherheitsingenieur, 53. Jg. 2022-03, S. 33-36.<text:line-break/><text:line-break/>
<text:a xlink:type="simple" xlink:href="http://www.wissen-hilfe.de/_Wissen/locked/papers/s-ing-2022-01-003.pdf" text:style-name="Internet_20_link" text:visited-style-name="Visited_20_Internet_20_Link">LINK</text:a><text:line-break/>Klar, Markus: Zusätzliche Risiken bedenken
Geräte für den Haushaltsgebrauch im Unternehmen?.<text:line-break/>In: Sicherheitsingenieur, 53. Jg., 01/2022, S. 36-38.<text:line-break/><text:line-break/>
<text:a xlink:type="simple" xlink:href="http://www.wissen-hilfe.de/_Wissen/locked/papers/KAN Brief-2022-04-002.pdf" text:style-name="Internet_20_link" text:visited-style-name="Visited_20_Internet_20_Link">LINK</text:a><text:line-break/>Dlugi, Andreas: Aufgabe und Rolle des Ausschusses für Produktsicherheit (AfPS).<text:line-break/>In: KAN  Brief Kommission Arbeitsschutz und Normung 03-2022, KAN BRIEF 4/22, S. 6-7.<text:line-break/><text:line-break/>
<text:a xlink:type="simple" xlink:href="http://www.wissen-hilfe.de/_Wissen/locked/papers/KAN Brief-2022-03-004.pdf" text:style-name="Internet_20_link" text:visited-style-name="Visited_20_Internet_20_Link">LINK</text:a><text:line-break/>Schmauder, Martin: Digitale Methoden in der Ergonomie.<text:line-break/>In: KAN  Brief Kommissin Arbeitsschutz und Normung 03-2022, KAN BRIEF 3/22, S. 13-14.<text:line-break/><text:line-break/>
<text:a xlink:type="simple" xlink:href="http://www.wissen-hilfe.de/_Wissen/locked/papers/KAN Brief-2022-03-002.pdf" text:style-name="Internet_20_link" text:visited-style-name="Visited_20_Internet_20_Link">LINK</text:a><text:line-break/>Dittmar, Sebastian: Hochautomatisierte Fahrzeuge in der Landwirtschaft.<text:line-break/>In: KAN  Brief Kommissin Arbeitsschutz und Normung 03-2022, KAN BRIEF 3/22, S. 9-10.<text:line-break/><text:line-break/>
<text:a xlink:type="simple" xlink:href="http://www.wissen-hilfe.de/_Wissen/locked/papers/KAN Brief-2022-03-001.pdf" text:style-name="Internet_20_link" text:visited-style-name="Visited_20_Internet_20_Link">LINK</text:a><text:line-break/>Adler, Rasmus; Kläs,Michael: Sicherheit bei KI - Systemen.<text:line-break/>In: KAN  Brief Kommissin Arbeitsschutz und Normung 03-2022, KAN BRIEF 3/22, S. 6-8.<text:line-break/><text:line-break/>
<text:a xlink:type="simple" xlink:href="http://www.wissen-hilfe.de/_Wissen/locked/papers/KAN Brief-2022-02-001.pdf" text:style-name="Internet_20_link" text:visited-style-name="Visited_20_Internet_20_Link">LINK</text:a><text:line-break/>Steimers, André; Bömer, Thomas: Künstliche Intelligenz im Kontext funktionaler Sicherheit.<text:line-break/>In: KAN Brief, 02-2022, S. 8-9.<text:line-break/><text:line-break/>
<text:a xlink:type="simple" xlink:href="http://www.wissen-hilfe.de/_Wissen/locked/papers/din-2022-12-001.pdf" text:style-name="Internet_20_link" text:visited-style-name="Visited_20_Internet_20_Link">LINK</text:a><text:line-break/>Elmas, Filiz: Künstliche Intelligenz: Veröffentlichung der 2. Ausgabe der Normungsroadmap.<text:line-break/>In: DIN Mitteilungen, 101. Jg.2022-12, S. 9-14.<text:line-break/><text:line-break/>
<text:a xlink:type="simple" xlink:href="http://www.wissen-hilfe.de/_Wissen/locked/papers/din-2022-10-002.pdf" text:style-name="Internet_20_link" text:visited-style-name="Visited_20_Internet_20_Link">LINK</text:a><text:line-break/>Fleischer, Gabriela: Der Europäische Grüne Deal: Wie können Nutzungsinformationen die nachhaltige Nutzung von Produkten unterstützen?
Mit Technischer Kommunikation.<text:line-break/>In: DIN Mitteilungen, 101. Jg.2022-10, S. 17-21.<text:line-break/><text:line-break/>
<text:a xlink:type="simple" xlink:href="http://www.wissen-hilfe.de/_Wissen/locked/papers/din-2022-01-002.pdf" text:style-name="Internet_20_link" text:visited-style-name="Visited_20_Internet_20_Link">LINK</text:a><text:line-break/>Egger, André; Babel, Olaf; Kocma, Jan: Gasflaschenanschlüsse für Gase: Verwechslungsgefahr bei Beatmung und medizinischen Anwendungen.<text:line-break/>In: DIN Mitteilungen, 101. Jg. 2022-01, S. 95-99.<text:line-break/><text:line-break/></text:p>
      <text:h text:style-name="Heading_20_2" text:outline-level="2"><text:bookmark-start text:name="__RefHeading___NoTitle_5"/><text:bookmark-start text:name="section4"/>2021<text:bookmark-end text:name="__RefHeading___NoTitle_5"/><text:bookmark-end text:name="section4"/></text:h>
      <text:p text:style-name="Text_20_body"><text:a xlink:type="simple" xlink:href="http://www.wissen-hilfe.de/_Wissen/locked/papers/dp-2021-01-02-002.pdf" text:style-name="Internet_20_link" text:visited-style-name="Visited_20_Internet_20_Link">LINK</text:a><text:line-break/>Killing, Ulrich; Lemke, Reiner: Systematik für Lieferantenauswahl und Qualitätssicherung
Prozessoptimierung durch Risikobetrachtung, Teil 1: Druckgerätebeschaffung und Abnahmeplanung.<text:line-break/>In: Der Praktiker, 73. Jg. 2021-01-02, S. 30-33.<text:line-break/><text:line-break/>
<text:a xlink:type="simple" xlink:href="http://www.wissen-hilfe.de/_Wissen/locked/papers/dp-2021-05-001.pdf" text:style-name="Internet_20_link" text:visited-style-name="Visited_20_Internet_20_Link">LINK</text:a><text:line-break/>Hachmann, Andreas: Erfolgreiche Zusammenarbeit
Neubau einer mobilen Rettungswinde für die Grubenrettung.<text:line-break/>In: Der Praktiker, 73. Jg. 2021-05, S. 206-209.<text:line-break/><text:line-break/>
<text:a xlink:type="simple" xlink:href="http://www.wissen-hilfe.de/_Wissen/locked/papers/din-2021-04-002.pdf" text:style-name="Internet_20_link" text:visited-style-name="Visited_20_Internet_20_Link">LINK</text:a><text:line-break/>Fleischer, Gabriela: Nutzungsinformationen (Gebrauchsanleitungen)¹ für Produkte.<text:line-break/>In: DIN Mitteilungen, 100. Jg.2021-04, S. 49-53.<text:line-break/><text:line-break/>
<text:a xlink:type="simple" xlink:href="http://www.wissen-hilfe.de/_Wissen/locked/papers/din-2021-07-002.pdf" text:style-name="Internet_20_link" text:visited-style-name="Visited_20_Internet_20_Link">LINK</text:a><text:line-break/>Mair, Georg W; Günzel, Stephan: Wasserstoffspeicher in der Normung - Steuerung des Sicherheitsniveaus.<text:line-break/>In: DIN Mitteilungen, 100. Jg.2021-07, S. 50-55.<text:line-break/><text:line-break/>
<text:a xlink:type="simple" xlink:href="http://www.wissen-hilfe.de/_Wissen/locked/papers/din-2021-08-001.pdf" text:style-name="Internet_20_link" text:visited-style-name="Visited_20_Internet_20_Link">LINK</text:a><text:line-break/>Herfritz, Benjamin: QI-DIGITAL - Vorreiter für Qualität und Sicherheit in digitalen Welten
Die digitale Transformation der Qualitätsinfrastruktur nimmt Fahrt auf.<text:line-break/>In: DIN Mitteilungen, 100. Jg.2021-08, S. 10-12.<text:line-break/><text:line-break/>
<text:a xlink:type="simple" xlink:href="http://www.wissen-hilfe.de/_Wissen/locked/papers/din-2021-08-002.pdf" text:style-name="Internet_20_link" text:visited-style-name="Visited_20_Internet_20_Link">LINK</text:a><text:line-break/>Risch, Lisa: Der digitale Produktpass.<text:line-break/>In: DIN Mitteilungen, 100. Jg.2021-08, S. 15-17.<text:line-break/><text:line-break/>
<text:a xlink:type="simple" xlink:href="http://www.wissen-hilfe.de/_Wissen/locked/papers/din-2021-10-001.pdf" text:style-name="Internet_20_link" text:visited-style-name="Visited_20_Internet_20_Link">LINK</text:a><text:line-break/>Rudschuck, Michael; Gayke, Jens: Das Digitale Typenschild als Basis von Industrie 4.0
Ein Konzept - Zwei Ausprägungen
DKE.<text:line-break/>In: DIN Mitteilungen, 100. Jg.2021-10, S. 24-28.<text:line-break/><text:line-break/>
<text:a xlink:type="simple" xlink:href="http://www.wissen-hilfe.de/_Wissen/locked/papers/InTeR_2021-03-001.pdf" text:style-name="Internet_20_link" text:visited-style-name="Visited_20_Internet_20_Link">LINK</text:a><text:line-break/>Wagner, Manuela: Fast and Furious: auf der Überholspur zum autonomen Fahren oder Sackgasse für Forschung und Entwicklung?.<text:line-break/>In: InTeR, InTeR 3/21, S. 132-140.<text:line-break/><text:line-break/>
<text:a xlink:type="simple" xlink:href="http://www.wissen-hilfe.de/_Wissen/locked/papers/InTeR_2021-03-002.pdf" text:style-name="Internet_20_link" text:visited-style-name="Visited_20_Internet_20_Link">LINK</text:a><text:line-break/>Conrad, Conrad S.: Künstliche lntelligenz: Neue Einwilligungslösungen zum Datenschutz.<text:line-break/>In: InTeR, InTeR 3/21, S. 147-154.<text:line-break/><text:line-break/>
<text:a xlink:type="simple" xlink:href="http://www.wissen-hilfe.de/_Wissen/locked/papers/InTeR_2021-03-003.pdf" text:style-name="Internet_20_link" text:visited-style-name="Visited_20_Internet_20_Link">LINK</text:a><text:line-break/>Ostermann, Hans-J.: Standpunkte
Aufzüge mit verkürztem Schachtkopf.<text:line-break/>In: InTeR, InTeR 3/21, S. 159-164.<text:line-break/><text:line-break/>
<text:a xlink:type="simple" xlink:href="http://www.wissen-hilfe.de/_Wissen/locked/papers/KAN Brief-2021-01-001.pdf" text:style-name="Internet_20_link" text:visited-style-name="Visited_20_Internet_20_Link">LINK</text:a><text:line-break/>Mattiuzzo, Corrado : Produktsicherheit mit komplexer künstlicher Intelligenz?
Der Gesetzgeber steht vor der Herausforderung, Anforderungen an Systeme zu definieren, deren Verhalten nicht vorhersehbar ist.<text:line-break/>In: KAN Brief, KAN BRIEF 1/21, S. 8-9.<text:line-break/><text:line-break/>
<text:a xlink:type="simple" xlink:href="http://www.wissen-hilfe.de/_Wissen/locked/papers/KAN Brief-2021-02-001.pdf" text:style-name="Internet_20_link" text:visited-style-name="Visited_20_Internet_20_Link">LINK</text:a><text:line-break/>Robert, Michael: Der Stand der Technik und Normung
Ein Auftrag für die Normungsarbeit.<text:line-break/>In: KAN Brief, KAN BRIEF 2/22, S. 9-11.<text:line-break/><text:line-break/>
<text:a xlink:type="simple" xlink:href="http://www.wissen-hilfe.de/_Wissen/locked/papers/RAW-2021-02-001.pdf" text:style-name="Internet_20_link" text:visited-style-name="Visited_20_Internet_20_Link">LINK</text:a><text:line-break/>Kleemann, Steven; Dr. Clemens: Das Gesetz zum „autonomen„ Fahren in Deutschland
Automatisiertes Fahren findet seinen Weg im StVG.<text:line-break/>In: RAW, 9. Jg. 2/21, S. 99-105.<text:line-break/><text:line-break/>
<text:a xlink:type="simple" xlink:href="http://www.wissen-hilfe.de/_Wissen/locked/papers/sis-2021-02-001.pdf" text:style-name="Internet_20_link" text:visited-style-name="Visited_20_Internet_20_Link">LINK</text:a><text:line-break/>Korfmacher, Sebastian; Schulze, Marc: Die Revision der Maschinenrichtlinie 2006/ 42/EG - ein Zwischenbericht.<text:line-break/>In: sicher ist sicher, 72. Jg. 2021-02, S. 68-70.<text:line-break/><text:line-break/>
<text:a xlink:type="simple" xlink:href="http://www.wissen-hilfe.de/_Wissen/locked/papers/sis-2021-02-002.pdf" text:style-name="Internet_20_link" text:visited-style-name="Visited_20_Internet_20_Link">LINK</text:a><text:line-break/>Schwarz, Doris; et al.:: Industrieanlagen und der Binnenmarkt Rechtliche Anforderungen und Aspekte der Umsetzung.<text:line-break/>In: sicher ist sicher, 72. Jg. 2021-02, S. 71-78.<text:line-break/><text:line-break/>
<text:a xlink:type="simple" xlink:href="http://www.wissen-hilfe.de/_Wissen/locked/papers/sis-2021-02-003.pdf" text:style-name="Internet_20_link" text:visited-style-name="Visited_20_Internet_20_Link">LINK</text:a><text:line-break/>Zöllner, Rolf: Anlagensicherheit: Arbeitsschutz im digitalen Wandel
.<text:line-break/>In: sicher ist sicher, 72. Jg. 2021-02, S. 79-80.<text:line-break/><text:line-break/>
<text:a xlink:type="simple" xlink:href="http://www.wissen-hilfe.de/_Wissen/locked/papers/sis-2021-02-005.pdf" text:style-name="Internet_20_link" text:visited-style-name="Visited_20_Internet_20_Link">LINK</text:a><text:line-break/>Wilrich, Thomas: Haftung aus Freigabe und Unterschrift
Zur Verantwortung bei Unterzeichnung von EG-Konformitätserklärung und „Freigabescheinen“.<text:line-break/>In: sicher ist sicher, 72. Jg. 2021-02, S. 91-93.<text:line-break/><text:line-break/>
<text:a xlink:type="simple" xlink:href="http://www.wissen-hilfe.de/_Wissen/locked/papers/sis-2021-02-006.pdf" text:style-name="Internet_20_link" text:visited-style-name="Visited_20_Internet_20_Link">LINK</text:a><text:line-break/>Felz, Sebastian: Aktuelle Rechtsprechung zum Produktsicherheitsgesetz.<text:line-break/>In: sicher ist sicher, 72. Jg. 2021-02, S. 94-96.<text:line-break/><text:line-break/>
<text:a xlink:type="simple" xlink:href="http://www.wissen-hilfe.de/_Wissen/locked/papers/sis-2021-05-005.pdf" text:style-name="Internet_20_link" text:visited-style-name="Visited_20_Internet_20_Link">LINK</text:a><text:line-break/>Reindl, Josef: Neue Herausforderungen für den Arbeits- und Gesundheitsschutz
Digitalisierung und indirekte Steuerung (Teil 1 von 2).<text:line-break/>In: sicher ist sicher, 72. Jg. 2021-05, S. 248-251.<text:line-break/><text:line-break/>
<text:a xlink:type="simple" xlink:href="http://www.wissen-hilfe.de/_Wissen/locked/papers/sis-2021-06-006.pdf" text:style-name="Internet_20_link" text:visited-style-name="Visited_20_Internet_20_Link">LINK</text:a><text:line-break/>Reindl, Josef: Neue Herausforderungen für den Arbeits- und Gesundheitsschutz
Digitalisierung und indirekte Steuerung (Teil 2 von 2).<text:line-break/>In: sicher ist sicher, 72. Jg. 2021-06, S. 300-304.<text:line-break/><text:line-break/>
<text:a xlink:type="simple" xlink:href="http://www.wissen-hilfe.de/_Wissen/locked/papers/sis-2021-09-001.pdf" text:style-name="Internet_20_link" text:visited-style-name="Visited_20_Internet_20_Link">LINK</text:a><text:line-break/>Brose, Martin; Janick, Eva: Lichtspiele mit Risiko.
Laser-Einrichtungen für Show und Projektionsanwendungen.<text:line-break/>In: sicher ist sicher, 72. Jg. 2021-09, S. 400-404.<text:line-break/><text:line-break/>
<text:a xlink:type="simple" xlink:href="http://www.wissen-hilfe.de/_Wissen/locked/papers/sis-2021-11-004.pdf" text:style-name="Internet_20_link" text:visited-style-name="Visited_20_Internet_20_Link">LINK</text:a><text:line-break/>Wilrich, Thomas: Strafurteil nach tödlichem Unfall wegen DIN-Norm-widriger Heizungsmontage.<text:line-break/>In: sicher ist sicher, 72. Jg. 2021-11, S. 540-542.<text:line-break/><text:line-break/>
<text:a xlink:type="simple" xlink:href="http://www.wissen-hilfe.de/_Wissen/locked/papers/sis-2021-12-001.pdf" text:style-name="Internet_20_link" text:visited-style-name="Visited_20_Internet_20_Link">LINK</text:a><text:line-break/>Schlummer, Marco; Heinrich, Johannes: Automotive Cybersecurity &amp; Functional Safety - ein gemeinsamer Weg zur sicheren Mobilität?.<text:line-break/>In: sicher ist sicher, 72. Jg. 2021-12, S. 558-564.<text:line-break/><text:line-break/>
<text:a xlink:type="simple" xlink:href="http://www.wissen-hilfe.de/_Wissen/locked/papers/sis-2021-12-002.pdf" text:style-name="Internet_20_link" text:visited-style-name="Visited_20_Internet_20_Link">LINK</text:a><text:line-break/>Behnke, Katrin; Abdullina, Rezeda; Wank, Markus: Normung von Leitern
Europäische Gewerkschaften engagieren sich für sichere Produktstandards.<text:line-break/>In: sicher ist sicher, 72. Jg. 2021-12, S. 565-570.<text:line-break/><text:line-break/>
<text:a xlink:type="simple" xlink:href="http://www.wissen-hilfe.de/_Wissen/locked/papers/s-ing-2021-01-005.pdf" text:style-name="Internet_20_link" text:visited-style-name="Visited_20_Internet_20_Link">LINK</text:a><text:line-break/>Broda-Kaczmarek, Ewelina : Inbetriebnahme und Betrieb
„Einfache Druckbehälter„ sind rechtlich gar nicht so einfach Teil 2.<text:line-break/>In: Sicherheitsingenieur, 52. Jg., 01/2021, S. 37-39.<text:line-break/><text:line-break/>
<text:a xlink:type="simple" xlink:href="http://www.wissen-hilfe.de/_Wissen/locked/papers/s-ing-2021-02-005.pdf" text:style-name="Internet_20_link" text:visited-style-name="Visited_20_Internet_20_Link">LINK</text:a><text:line-break/>Meyer, Christoph: Schutzscheiben an Maschinen
Sichere Drehbearbeitung.<text:line-break/>In: Sicherheitsingenieur, 52. Jg., 02/2021, S. 30-31.<text:line-break/><text:line-break/>
<text:a xlink:type="simple" xlink:href="http://www.wissen-hilfe.de/_Wissen/locked/papers/s-ing-2021-05-002.pdf" text:style-name="Internet_20_link" text:visited-style-name="Visited_20_Internet_20_Link">LINK</text:a><text:line-break/>Vandieken, Henrik; Seibel, Stefan : Prüfung und Messung an Maschinen
Mehr als die DGUV-Vorschriften.<text:line-break/>In: Sicherheitsingenieur, 52. Jg., 05/2021, S. 18-21.<text:line-break/><text:line-break/>
<text:a xlink:type="simple" xlink:href="http://www.wissen-hilfe.de/_Wissen/locked/papers/s-ing-2021-06-007.pdf" text:style-name="Internet_20_link" text:visited-style-name="Visited_20_Internet_20_Link">LINK</text:a><text:line-break/>Klagge, Matthias : OVG Lüneburg - Rücknahme von Atemschutzmasken mit unzutreffender CE-Kennzeichnung
Marktüberwachung.<text:line-break/>In: Sicherheitsingenieur, 52. Jg., 06/2021, S. 44-45.<text:line-break/><text:line-break/>
<text:a xlink:type="simple" xlink:href="http://www.wissen-hilfe.de/_Wissen/locked/papers/s-ing-2021-07-008.pdf" text:style-name="Internet_20_link" text:visited-style-name="Visited_20_Internet_20_Link">LINK</text:a><text:line-break/>: Wie ein Kühlschmierstoff Mensch, Maschine und Umwelt schützt
Anlagenhygiene, Gesundheits- und Umweltschutz in einem.<text:line-break/>In: Sicherheitsingenieur, 52. Jg., 07/2021, S. 44-45.<text:line-break/><text:line-break/>
<text:a xlink:type="simple" xlink:href="http://www.wissen-hilfe.de/_Wissen/locked/papers/s-ing-2021-08-006.pdf" text:style-name="Internet_20_link" text:visited-style-name="Visited_20_Internet_20_Link">LINK</text:a><text:line-break/>Wilrich, Thomas: Die Unkenntnis des Rechts ist vorzugsweise strafverschärfend und nur ausnahmsweise strafvermeidend
Sicherheitsverantwortung, Arbeitsschutzorganisation und Haftung: Mythen und Wahrheiten.<text:line-break/>In: Sicherheitsingenieur, 52. Jg., 08/2021, S. 38-39.<text:line-break/><text:line-break/>
<text:a xlink:type="simple" xlink:href="http://www.wissen-hilfe.de/_Wissen/locked/papers/s-ing-2021-09-004.pdf" text:style-name="Internet_20_link" text:visited-style-name="Visited_20_Internet_20_Link">LINK</text:a><text:line-break/>Vandieken, Henrik: Fachwissen in jedem Fall notwendig.
Nachlaufzeitmessung an berührungslos wirkenden Schutzeinrichtungen.<text:line-break/>In: Sicherheitsingenieur, 52. Jg., 09/2021, S. 36-38.<text:line-break/><text:line-break/>
<text:a xlink:type="simple" xlink:href="http://www.wissen-hilfe.de/_Wissen/locked/papers/s-ing-2021-12-003.pdf" text:style-name="Internet_20_link" text:visited-style-name="Visited_20_Internet_20_Link">LINK</text:a><text:line-break/>Vandieken, Hendrik; Peters, Benjamin: Integration eines kollaborierenden Roboters in eine Fräsanwendung
Aus der Praxis.<text:line-break/>In: Sicherheitsingenieur, 52. Jg., 12/2021, S. 32-35.<text:line-break/><text:line-break/>
<text:a xlink:type="simple" xlink:href="http://www.wissen-hilfe.de/_Wissen/locked/papers/tk-2021-01-001.pdf" text:style-name="Internet_20_link" text:visited-style-name="Visited_20_Internet_20_Link">LINK</text:a><text:line-break/>Schäfer, Gregor: Die Maschinenrichtlinie wird zur Verordnung.<text:line-break/>In: technische kommunikation, 43. Jg., 01/2021, S. 11-13.<text:line-break/><text:line-break/>
<text:a xlink:type="simple" xlink:href="http://www.wissen-hilfe.de/_Wissen/locked/papers/tk-2021-01-002.pdf" text:style-name="Internet_20_link" text:visited-style-name="Visited_20_Internet_20_Link">LINK</text:a><text:line-break/>Schulz, Matthias: Mit wenig viel erreichen.<text:line-break/>In: technische kommunikation, 43. Jg., 01/2021, S. 43-47.<text:line-break/><text:line-break/>
<text:a xlink:type="simple" xlink:href="http://www.wissen-hilfe.de/_Wissen/locked/papers/tk-2021-02-001.pdf" text:style-name="Internet_20_link" text:visited-style-name="Visited_20_Internet_20_Link">LINK</text:a><text:line-break/>Rieder, Martin: Neues Zeichen für Konformität.<text:line-break/>In: technische kommunikation, 43. Jg., 02/2021, S. 53-57.<text:line-break/><text:line-break/>
<text:a xlink:type="simple" xlink:href="http://www.wissen-hilfe.de/_Wissen/locked/papers/tk-2021-03-001.pdf" text:style-name="Internet_20_link" text:visited-style-name="Visited_20_Internet_20_Link">LINK</text:a><text:line-break/>Schulz, Matthias: Informationen mit Schutzmechanismus.<text:line-break/>In: technische kommunikation, 43. Jg., 03/2021, S. 38-43.<text:line-break/><text:line-break/>
<text:a xlink:type="simple" xlink:href="http://www.wissen-hilfe.de/_Wissen/locked/papers/tk-2021-04-001.pdf" text:style-name="Internet_20_link" text:visited-style-name="Visited_20_Internet_20_Link">LINK</text:a><text:line-break/>Tillmann, Martin: Eine eigene Norm.<text:line-break/>In: technische kommunikation, 43. Jg., 04/2021, S. 14-16.<text:line-break/><text:line-break/>
<text:a xlink:type="simple" xlink:href="http://www.wissen-hilfe.de/_Wissen/locked/papers/tk-2021-04-002.pdf" text:style-name="Internet_20_link" text:visited-style-name="Visited_20_Internet_20_Link">LINK</text:a><text:line-break/>Rieder, Martin: Mit System dokumentieren.<text:line-break/>In: technische kommunikation, 43. Jg., 04/2021, S. 17-21.<text:line-break/><text:line-break/>
<text:a xlink:type="simple" xlink:href="http://www.wissen-hilfe.de/_Wissen/locked/papers/tk-2021-04-003.pdf" text:style-name="Internet_20_link" text:visited-style-name="Visited_20_Internet_20_Link">LINK</text:a><text:line-break/>Hattemer, Marco: Ein Minimum an Struktur.<text:line-break/>In: technische kommunikation, 43. Jg., 04/2021, S. 22-24.<text:line-break/><text:line-break/>
<text:a xlink:type="simple" xlink:href="http://www.wissen-hilfe.de/_Wissen/locked/papers/tk-2021-04-005.pdf" text:style-name="Internet_20_link" text:visited-style-name="Visited_20_Internet_20_Link">LINK</text:a><text:line-break/>Schrempp, Karsten: Raus aus dem Informationsdilemma.<text:line-break/>In: technische kommunikation, 43. Jg., 04/2021, S. 31-37.<text:line-break/><text:line-break/>
<text:a xlink:type="simple" xlink:href="http://www.wissen-hilfe.de/_Wissen/locked/papers/tk-2021-04-006.pdf" text:style-name="Internet_20_link" text:visited-style-name="Visited_20_Internet_20_Link">LINK</text:a><text:line-break/>Klumpp, Claudia, Schmeling, Roland: Nur noch digital?.<text:line-break/>In: technische kommunikation, 43. Jg., 04/2021, S. 38-39.<text:line-break/><text:line-break/>
<text:a xlink:type="simple" xlink:href="http://www.wissen-hilfe.de/_Wissen/locked/papers/tk-2021-05-001.pdf" text:style-name="Internet_20_link" text:visited-style-name="Visited_20_Internet_20_Link">LINK</text:a><text:line-break/>Schulz, Matthias: Risiken beurteilen und verstehen.<text:line-break/>In: technische kommunikation, 43. Jg., 05/2021, S. 43-46.<text:line-break/><text:line-break/>
<text:a xlink:type="simple" xlink:href="http://www.wissen-hilfe.de/_Wissen/locked/papers/tk-2021-05-002.pdf" text:style-name="Internet_20_link" text:visited-style-name="Visited_20_Internet_20_Link">LINK</text:a><text:line-break/>Reusch, Philipp: Neue Pflichten für Wirtschaftsakteure.<text:line-break/>In: technische kommunikation, 43. Jg., 05/2021, S. 47-49.<text:line-break/><text:line-break/>
<text:a xlink:type="simple" xlink:href="http://www.wissen-hilfe.de/_Wissen/locked/papers/tk-2021-06-001.pdf" text:style-name="Internet_20_link" text:visited-style-name="Visited_20_Internet_20_Link">LINK</text:a><text:line-break/>Nickl, Markus: Grammatikalisches Wechselspiel.<text:line-break/>In: technische kommunikation, 43. Jg., 06/2021, S. 34-35.<text:line-break/><text:line-break/>
<text:a xlink:type="simple" xlink:href="http://www.wissen-hilfe.de/_Wissen/locked/papers/te-si-2021-01-02-002.pdf" text:style-name="Internet_20_link" text:visited-style-name="Visited_20_Internet_20_Link">LINK</text:a><text:line-break/>Wilrich, Thomas: Der Geldautomat mit Biss und das Gerichtsurteil ohne Biss
Ein juristisches Verfahren zur Betreiberverantwortung und zu den Tücken der Automatisierungstechnik und ein Kommentar zu den Tücken der Urteilsfindung.<text:line-break/>In: Technische Sicherheit, Bd.11 (2021) Nr. 01-02, S. 16-18.<text:line-break/><text:line-break/>
<text:a xlink:type="simple" xlink:href="http://www.wissen-hilfe.de/_Wissen/locked/papers/te-si-2021-03-04-001.pdf" text:style-name="Internet_20_link" text:visited-style-name="Visited_20_Internet_20_Link">LINK</text:a><text:line-break/>Radandt, Siegfried: Digitalisierung der Explosionssicherheit in der Schüttguttechnik.<text:line-break/>In: Technische Sicherheit, Bd.11 (2021) Nr. 03-04, S. 8-16.<text:line-break/><text:line-break/>
<text:a xlink:type="simple" xlink:href="http://www.wissen-hilfe.de/_Wissen/locked/papers/te-si-2021-03-04-002.pdf" text:style-name="Internet_20_link" text:visited-style-name="Visited_20_Internet_20_Link">LINK</text:a><text:line-break/>Lumme, Rainer: Technologie und Anwendungsbeispiele von Ex-Funkschaltern
Schaltgeräte: Kabellos im Ex-Bereich.<text:line-break/>In: Technische Sicherheit, Bd.11 (2021) Nr. 03-04, S. 18-20.<text:line-break/><text:line-break/>
<text:a xlink:type="simple" xlink:href="http://www.wissen-hilfe.de/_Wissen/locked/papers/te-si-2021-03-04-003.pdf" text:style-name="Internet_20_link" text:visited-style-name="Visited_20_Internet_20_Link">LINK</text:a><text:line-break/>Köhler, Christian; Ehrler, Claudia: Sicherer Zugriff mittels elektronischer Schlüsselschalter
Schlüssel-Chaos und Passwort-Dschungel ade:.<text:line-break/>In: Technische Sicherheit, Bd.11 (2021) Nr. 03-04, S. 22-24.<text:line-break/><text:line-break/>
<text:a xlink:type="simple" xlink:href="http://www.wissen-hilfe.de/_Wissen/locked/papers/te-si-2021-03-04-006.pdf" text:style-name="Internet_20_link" text:visited-style-name="Visited_20_Internet_20_Link">LINK</text:a><text:line-break/>Mudimu, Ompe Aime ; Schuh, Lukas; Sommer, Joachim: Änderungen in Prozessanlagen
Lösungsansätze für rechtliche Anforderungen und Probleme der Praxis
Umsetzung des Änderungsmanagements in Unternehmen der chemischen, petrochemischen und pharmazeutischen Industrie.<text:line-break/>In: Technische Sicherheit, Bd.11 (2021) Nr. 03-04, S. 31-35.<text:line-break/><text:line-break/>
<text:a xlink:type="simple" xlink:href="http://www.wissen-hilfe.de/_Wissen/locked/papers/te-si-2021-03-04-007.pdf" text:style-name="Internet_20_link" text:visited-style-name="Visited_20_Internet_20_Link">LINK</text:a><text:line-break/>Wilrich, Thomas: „Eigentor“ durch Keyless-Go-Schlüssel in der Waschstraße
Verantwortung und Haftung für Automatisierung, Robotik und Sicherheitstechnik.<text:line-break/>In: Technische Sicherheit, Bd.11 (2021) Nr. 03-04, S. 36-38.<text:line-break/><text:line-break/>
<text:a xlink:type="simple" xlink:href="http://www.wissen-hilfe.de/_Wissen/locked/papers/te-si-2021-03-04-008.pdf" text:style-name="Internet_20_link" text:visited-style-name="Visited_20_Internet_20_Link">LINK</text:a><text:line-break/>Konersmann, Rainer: Sicherheit duldet keine Kompromisse.<text:line-break/>In: Technische Sicherheit, Bd.11 (2021) Nr. 03-04, S. 39-48.<text:line-break/><text:line-break/>
<text:a xlink:type="simple" xlink:href="http://www.wissen-hilfe.de/_Wissen/locked/papers/te-si-2021-09-10-002.pdf" text:style-name="Internet_20_link" text:visited-style-name="Visited_20_Internet_20_Link">LINK</text:a><text:line-break/>Ernst, Benjamin; Kaulbars, Uwe: Bestimmung der Vibrationsdosis mit Hilfssystemen als Alternative zu normgerechten Messsystemen.<text:line-break/>In: Technische Sicherheit, Bd.11 (2021) Nr. 09-10, S. 23-28.<text:line-break/><text:line-break/>
<text:a xlink:type="simple" xlink:href="http://www.wissen-hilfe.de/_Wissen/locked/papers/te-si-2021-11-12-002.pdf" text:style-name="Internet_20_link" text:visited-style-name="Visited_20_Internet_20_Link">LINK</text:a><text:line-break/>Hesener, Ute; Beck, Mattias: Explosionsschutzkonzepte für magnetgekuppelte Kreiselpumpen.<text:line-break/>In: Technische Sicherheit, Bd.11 (2021) Nr. 11-12, S. 24-27.<text:line-break/><text:line-break/>
<text:a xlink:type="simple" xlink:href="http://www.wissen-hilfe.de/_Wissen/locked/papers/te-si-2021-11-12-005.pdf" text:style-name="Internet_20_link" text:visited-style-name="Visited_20_Internet_20_Link">LINK</text:a><text:line-break/>Sievers, Sven: Der richtige Umgang mit Druckgasen: Sicherheit hat höchste Priorität.<text:line-break/>In: Technische Sicherheit, Bd.11 (2021) Nr. 11-12, S. 38-40.<text:line-break/><text:line-break/></text:p>
      <text:h text:style-name="Heading_20_2" text:outline-level="2"><text:bookmark-start text:name="__RefHeading___NoTitle_6"/><text:bookmark-start text:name="section5"/>2020<text:bookmark-end text:name="__RefHeading___NoTitle_6"/><text:bookmark-end text:name="section5"/></text:h>
      <text:p text:style-name="Text_20_body"><text:a xlink:type="simple" xlink:href="http://www.wissen-hilfe.de/_Wissen/locked/papers/BL-2020-104-001.pdf" text:style-name="Internet_20_link" text:visited-style-name="Visited_20_Internet_20_Link">LINK</text:a><text:line-break/>Neufeld, Christian : Sichere Mensch-Maschine-Kolaboation.
Wie tofmotion mit 3D-Kamerasystemen die Basis für echte Autonomie und Kollaboration legt - ein Interview.<text:line-break/>In: Der Betriebsleiter, 61. Jg., 10/2020, S. 18-19.<text:line-break/><text:line-break/>
<text:a xlink:type="simple" xlink:href="http://www.wissen-hilfe.de/_Wissen/locked/papers/dVS-2020-07-08-002.pdf" text:style-name="Internet_20_link" text:visited-style-name="Visited_20_Internet_20_Link">LINK</text:a><text:line-break/>Morgenstern, Holger: IT-Sicherheit in Zeiten der Unsicherheit.<text:line-break/>In: Der Sachverständige, 47.Jg., DS 7-8/2020, S. 166-168.<text:line-break/><text:line-break/>
<text:a xlink:type="simple" xlink:href="http://www.wissen-hilfe.de/_Wissen/locked/papers/dVS-2020-07-08-003.pdf" text:style-name="Internet_20_link" text:visited-style-name="Visited_20_Internet_20_Link">LINK</text:a><text:line-break/>Alt, Ulrich: Datensicherheit, Datenschutz und Technik - ein risikoorientierter Ansatz.<text:line-break/>In: Der Sachverständige, 47.Jg., DS 7-8/2020, S. 169-172.<text:line-break/><text:line-break/>
<text:a xlink:type="simple" xlink:href="http://www.wissen-hilfe.de/_Wissen/locked/papers/din-2020-01-001.pdf" text:style-name="Internet_20_link" text:visited-style-name="Visited_20_Internet_20_Link">LINK</text:a><text:line-break/>Fritz, Jessica; Heusinger, Stefan: Mensch-Maschine-Schnittstelle in der digitalen Fabrikhalle 2030.
DKE.
Teil 1: Einführung und Überblick
.<text:line-break/>In: DIN Mitteilungen, 99.Jg.2020-01, S. 14-19.<text:line-break/><text:line-break/>
<text:a xlink:type="simple" xlink:href="http://www.wissen-hilfe.de/_Wissen/locked/papers/din-2020-05-001.pdf" text:style-name="Internet_20_link" text:visited-style-name="Visited_20_Internet_20_Link">LINK</text:a><text:line-break/>Urmann, David: Laser - ein Karajan für Photonen.<text:line-break/>In: DIN Mitteilungen, 99.Jg.2020-05, S. 11-14.<text:line-break/><text:line-break/>
<text:a xlink:type="simple" xlink:href="http://www.wissen-hilfe.de/_Wissen/locked/papers/din-2020-08-001.pdf" text:style-name="Internet_20_link" text:visited-style-name="Visited_20_Internet_20_Link">LINK</text:a><text:line-break/>Steiger, Gerhard; Krogmann, Ralph: Ist der auf harmonisierten Normen basierte New Approach {NLF) im EU-Binnenmarkt noch zu retten?.<text:line-break/>In: DIN Mitteilungen, 99.Jg.2020-08, S. 9-14.<text:line-break/><text:line-break/>
<text:a xlink:type="simple" xlink:href="http://www.wissen-hilfe.de/_Wissen/locked/papers/din-2020-08-003.pdf" text:style-name="Internet_20_link" text:visited-style-name="Visited_20_Internet_20_Link">LINK</text:a><text:line-break/>Döring, Tanja; Lutherdt, Stefan; Fritz, Jessica: Mensch- Maschine-Schnittstelle in der digitalen Fabrikhalle 2030.
DKE
Teil 5: Zukunftsszenario 4 . „Umgang mit Unterschieden zwischen Kulturen, Milieus, Generationen, Bildungsniveaus, Überforderungsschwelle„.<text:line-break/>In: DIN Mitteilungen, 99.Jg.2020-08, S. 35-38.<text:line-break/><text:line-break/>
<text:a xlink:type="simple" xlink:href="http://www.wissen-hilfe.de/_Wissen/locked/papers/din-2020-09-001.pdf" text:style-name="Internet_20_link" text:visited-style-name="Visited_20_Internet_20_Link">LINK</text:a><text:line-break/>Langanke, Dunja; Duncke, Pea; Spohn, Max: Veränderte Veröffentlichungspraxis der Europäischen
Kommission zur Bekanntgabe harmonisierter Normen im Amtsblatt der EU und deren Konsequenzen für Anwender aus dokumentarischer Sicht.<text:line-break/>In: DIN Mitteilungen, 99.Jg.2020-09, S. 17-24.<text:line-break/><text:line-break/>
<text:a xlink:type="simple" xlink:href="http://www.wissen-hilfe.de/_Wissen/locked/papers/din-2020-12-001.pdf" text:style-name="Internet_20_link" text:visited-style-name="Visited_20_Internet_20_Link">LINK</text:a><text:line-break/>Noubissi, André; Lutherdt, Stefan; Klippert, Jürgen: Mensch-Maschine-Schnittstelle in der digitalen Fabrikhalle 2030.
DKE.
Teil 7: Szenario 7 „Die Maschine als Lernort“ und Szenario 8 „Smartwatches im Fertigungsumfeld„
.<text:line-break/>In: DIN Mitteilungen, 99.Jg.2020-09, S. 20-24.<text:line-break/><text:line-break/>
<text:a xlink:type="simple" xlink:href="http://www.wissen-hilfe.de/_Wissen/locked/papers/sis-2020-01-005.pdf" text:style-name="Internet_20_link" text:visited-style-name="Visited_20_Internet_20_Link">LINK</text:a><text:line-break/>Winkler, Franz-Gusav: (Stech)-Schutzhandschuhe an beweglichen Maschinenteilen und Antrieben.<text:line-break/>In: sicher ist sicher, 71. Jg. 2020-01, S. 48-52.<text:line-break/><text:line-break/>
<text:a xlink:type="simple" xlink:href="http://www.wissen-hilfe.de/_Wissen/locked/papers/sis-2020-02-001.pdf" text:style-name="Internet_20_link" text:visited-style-name="Visited_20_Internet_20_Link">LINK</text:a><text:line-break/>Bretschneider-Hagemes, Michael: Anmerkungen zur Revision der Maschinenrichtlinie.
Sicherheit und „Human Factors“ vor neuen Herausforderungen durch künstliche Intelligenz?.<text:line-break/>In: sicher ist sicher, 71. Jg. 2020-02, S. 67-70.<text:line-break/><text:line-break/>
<text:a xlink:type="simple" xlink:href="http://www.wissen-hilfe.de/_Wissen/locked/papers/sis-2020-02-002.pdf" text:style-name="Internet_20_link" text:visited-style-name="Visited_20_Internet_20_Link">LINK</text:a><text:line-break/>Felz, Sebastian; Hoetter, Torben; Kratzke, Fabian: Schnellwechseleinrichtungen.<text:line-break/>In: sicher ist sicher, 71. Jg. 2020-02, S. 72-76.<text:line-break/><text:line-break/>
<text:a xlink:type="simple" xlink:href="http://www.wissen-hilfe.de/_Wissen/locked/papers/sis-2020-07-08-001.pdf" text:style-name="Internet_20_link" text:visited-style-name="Visited_20_Internet_20_Link">LINK</text:a><text:line-break/>Heisterkamp, Fabian; Arendt, Ilka; Romanus, Erik: Geräuschemissionsangaben: Eine messtechnische Überprüfung für Outdoor-Geräte.<text:line-break/>In: sicher ist sicher, 71. Jg. 2020-07-08, S. 330-335.<text:line-break/><text:line-break/>
<text:a xlink:type="simple" xlink:href="http://www.wissen-hilfe.de/_Wissen/locked/papers/sis-2020-07-08-002.pdf" text:style-name="Internet_20_link" text:visited-style-name="Visited_20_Internet_20_Link">LINK</text:a><text:line-break/>Reidenbach, Hans-Dieter: Werden eigene Grenzwerte bei optischer Strahlung auch für die Allgemeinbevölkerung benötigt?
(Teil 1 von 4).<text:line-break/>In: sicher ist sicher, 71. Jg. 2020-07-08, S. 336-341.<text:line-break/><text:line-break/>
<text:a xlink:type="simple" xlink:href="http://www.wissen-hilfe.de/_Wissen/locked/papers/sis-2020-09-002.pdf" text:style-name="Internet_20_link" text:visited-style-name="Visited_20_Internet_20_Link">LINK</text:a><text:line-break/>Reidenbach, Hans-Dieter: Werden eigene Grenzwerte bei optischer Strahlung auch für die Allgemeinbevölkerung benötigt? (Teil 2 von 4).<text:line-break/>In: sicher ist sicher, 71. Jg. 2020-09, S. 398-402.<text:line-break/><text:line-break/>
<text:a xlink:type="simple" xlink:href="http://www.wissen-hilfe.de/_Wissen/locked/papers/sis-2020-11-004.pdf" text:style-name="Internet_20_link" text:visited-style-name="Visited_20_Internet_20_Link">LINK</text:a><text:line-break/>Geiss, Joachim; Felz, Sebastian: Die neue Marktüberwachungsverordnung 2019/1020* .<text:line-break/>In: sicher ist sicher, 71. Jg. 2020-11, S. 489-493.<text:line-break/><text:line-break/>
<text:a xlink:type="simple" xlink:href="http://www.wissen-hilfe.de/_Wissen/locked/papers/sis-2020-11-005.pdf" text:style-name="Internet_20_link" text:visited-style-name="Visited_20_Internet_20_Link">LINK</text:a><text:line-break/>Reidenbach, Hans-Dieter: Werden eigene Grenzwerte bei optischer Strahlung auch für die Allgemeinbevölkerung benötigt?
(Teil 4 von 4).<text:line-break/>In: sicher ist sicher, 71. Jg. 2020-11, S. 494-497.<text:line-break/><text:line-break/>
<text:a xlink:type="simple" xlink:href="http://www.wissen-hilfe.de/_Wissen/locked/papers/s-ing-2020-01-002.pdf" text:style-name="Internet_20_link" text:visited-style-name="Visited_20_Internet_20_Link">LINK</text:a><text:line-break/>Schulze, Marc; Hüning, Alois: Revision der Maschinenrichtlinie Rückblick und Ausblick.
Teil 1: Rückblick.<text:line-break/>In: Sicherheitsingenieur, 51. Jg., 01/2020, S. 18-20.<text:line-break/><text:line-break/>
<text:a xlink:type="simple" xlink:href="http://www.wissen-hilfe.de/_Wissen/locked/papers/s-ing-2020-02-002.pdf" text:style-name="Internet_20_link" text:visited-style-name="Visited_20_Internet_20_Link">LINK</text:a><text:line-break/>Manokowski, Jens: Sichere Verwendung von Kühlschmierstoffen.
Ein Überblick.<text:line-break/>In: Sicherheitsingenieur, 51. Jg., 02/2020, S. 11-13.<text:line-break/><text:line-break/>
<text:a xlink:type="simple" xlink:href="http://www.wissen-hilfe.de/_Wissen/locked/papers/s-ing-2020-02-004.pdf" text:style-name="Internet_20_link" text:visited-style-name="Visited_20_Internet_20_Link">LINK</text:a><text:line-break/>Strauch, Günter: ,,Ein sehr sicherer Arbeitsplatz„
Roboter als Inklusionshilfe.<text:line-break/>In: Sicherheitsingenieur, 51. Jg., 02/2020, S. 30-32.<text:line-break/><text:line-break/>
<text:a xlink:type="simple" xlink:href="http://www.wissen-hilfe.de/_Wissen/locked/papers/s-ing-2020-03-004.pdf" text:style-name="Internet_20_link" text:visited-style-name="Visited_20_Internet_20_Link">LINK</text:a><text:line-break/>Schulze, Marc; Hüning, Alois: Revision Maschinenrichtlinie - Rückblick und Ausblick
Teil II: Ausblick.<text:line-break/>In: Sicherheitsingenieur, 51. Jg., 03/2020, S. 19-21.<text:line-break/><text:line-break/>
<text:a xlink:type="simple" xlink:href="http://www.wissen-hilfe.de/_Wissen/locked/papers/s-ing-2020-03-005.pdf" text:style-name="Internet_20_link" text:visited-style-name="Visited_20_Internet_20_Link">LINK</text:a><text:line-break/>Bördlein, Christoph; Zeitler, Lisa: Das Verhalten der Mitarbeiter verstehen.
Die Performance Diagnostic Checklist-Safety.<text:line-break/>In: Sicherheitsingenieur, 51. Jg., 03/2020, S. 22-25.<text:line-break/><text:line-break/>
<text:a xlink:type="simple" xlink:href="http://www.wissen-hilfe.de/_Wissen/locked/papers/s-ing-2020-07-003.pdf" text:style-name="Internet_20_link" text:visited-style-name="Visited_20_Internet_20_Link">LINK</text:a><text:line-break/>Sommer, Joachim: Außer Kontrolle.
Wie ein Prozessleitsystem falschen Informationen aufsitzen kann.<text:line-break/>In: Sicherheitsingenieur, 51. Jg., 07/2020, S. 14-16.<text:line-break/><text:line-break/>
<text:a xlink:type="simple" xlink:href="http://www.wissen-hilfe.de/_Wissen/locked/papers/s-ing-2020-07-005.pdf" text:style-name="Internet_20_link" text:visited-style-name="Visited_20_Internet_20_Link">LINK</text:a><text:line-break/>Wilrich, Thomas: Probebetrieb und Betreiberverantwortung.
Mythen und Rechtsrealitäten; Teil 1.<text:line-break/>In: Sicherheitsingenieur, 51. Jg., 07/2020, S. 37-39.<text:line-break/><text:line-break/>
<text:a xlink:type="simple" xlink:href="http://www.wissen-hilfe.de/_Wissen/locked/papers/s-ing-2020-08-003.pdf" text:style-name="Internet_20_link" text:visited-style-name="Visited_20_Internet_20_Link">LINK</text:a><text:line-break/>Wilrich, Thomas: Persönliche Verantwortung für lnbetriebnahmeprozesse und Anlagensicherheit.
Probebetrieb und Betreiberverantwortung
Teil 2.<text:line-break/>In: Sicherheitsingenieur, 51. Jg., 08/2020, S. 34-37.<text:line-break/><text:line-break/>
<text:a xlink:type="simple" xlink:href="http://www.wissen-hilfe.de/_Wissen/locked/papers/s-ing-2020-09-002.pdf" text:style-name="Internet_20_link" text:visited-style-name="Visited_20_Internet_20_Link">LINK</text:a><text:line-break/>Wollstein, Thomas: „Klimaanlagen“ - Fluch oder Segen in Zeiten von Corona?
Raumlufttechnik.<text:line-break/>In: Sicherheitsingenieur, 51. Jg., 09/2020, S. 38-41.<text:line-break/><text:line-break/>
<text:a xlink:type="simple" xlink:href="http://www.wissen-hilfe.de/_Wissen/locked/papers/s-ing-2020-10-005.pdf" text:style-name="Internet_20_link" text:visited-style-name="Visited_20_Internet_20_Link">LINK</text:a><text:line-break/>Broda-Kaczmarek, Ewelina: „Einfache Druckbehälter„ sind rechtlich gar nicht so einfach.
Herstellung und Inverkehrbringen Teil 1.<text:line-break/>In: Sicherheitsingenieur, 51. Jg., 10/2020, S. 31-33.<text:line-break/><text:line-break/>
<text:a xlink:type="simple" xlink:href="http://www.wissen-hilfe.de/_Wissen/locked/papers/s-ing-2020-12-004.pdf" text:style-name="Internet_20_link" text:visited-style-name="Visited_20_Internet_20_Link">LINK</text:a><text:line-break/>Sebastian, Erik: Sicherheit von Erodiermaschinen.
Geeignete Konzepte sind wichtig.<text:line-break/>In: Sicherheitsingenieur, 51. Jg., 12/2020, S. 22-25.<text:line-break/><text:line-break/>
<text:a xlink:type="simple" xlink:href="http://www.wissen-hilfe.de/_Wissen/locked/papers/tk-2020-05-002.pdf" text:style-name="Internet_20_link" text:visited-style-name="Visited_20_Internet_20_Link">LINK</text:a><text:line-break/>Ottmann, Angelika; Canfora, Carmen: Aus Fehlern lernen.<text:line-break/>In: technische kommunikation, 42. Jg., 05/2020, S. 40-47.<text:line-break/><text:line-break/>
<text:a xlink:type="simple" xlink:href="http://www.wissen-hilfe.de/_Wissen/locked/papers/te-si-2020-01-02-002.pdf" text:style-name="Internet_20_link" text:visited-style-name="Visited_20_Internet_20_Link">LINK</text:a><text:line-break/>Staub-Lang, Pascal: Berührungslos wirkende Schutzeinrichtungen.
Funktionstests allein genügen nicht.<text:line-break/>In: Technische Sicherheit, Bd.10 (2020) Nr. 01-02, S. 24-27.<text:line-break/><text:line-break/>
<text:a xlink:type="simple" xlink:href="http://www.wissen-hilfe.de/_Wissen/locked/papers/te-si-2020-03-003.pdf" text:style-name="Internet_20_link" text:visited-style-name="Visited_20_Internet_20_Link">LINK</text:a><text:line-break/>Ostermann, Hans-Joachim: Funkanlagenrichtlinie versus Maschinenrichtlinie ¹⁾.<text:line-break/>In: Technische Sicherheit, Bd.10 (2020) Nr. 03, S. 19-21.<text:line-break/><text:line-break/>
<text:a xlink:type="simple" xlink:href="http://www.wissen-hilfe.de/_Wissen/locked/papers/te-si-2020-06-001.pdf" text:style-name="Internet_20_link" text:visited-style-name="Visited_20_Internet_20_Link">LINK</text:a><text:line-break/>Filthaus, Matthias: Wenn es „plötzlich“ immer schneller geht.
Was eine chemische „Runaway„-Reakti1on mit der Ausbreitung des Corona-Virus verbindet:.<text:line-break/>In: Technische Sicherheit, 10. Jg 2020-Nr. 06, S. 11-13.<text:line-break/><text:line-break/>
<text:a xlink:type="simple" xlink:href="http://www.wissen-hilfe.de/_Wissen/locked/papers/te-si-2020-06-002.pdf" text:style-name="Internet_20_link" text:visited-style-name="Visited_20_Internet_20_Link">LINK</text:a><text:line-break/>Matejit-Papka, Maresa : Sicherheit von Industrieanlagen in Coro1na-Zeiten.
Anlagenprüfung während der Corona-Pandemie
.<text:line-break/>In: Technische Sicherheit, 10. Jg 2020-Nr. 06, S. 14-16.<text:line-break/><text:line-break/>
<text:a xlink:type="simple" xlink:href="http://www.wissen-hilfe.de/_Wissen/locked/papers/te-si-2020-06-003.pdf" text:style-name="Internet_20_link" text:visited-style-name="Visited_20_Internet_20_Link">LINK</text:a><text:line-break/>Backen, Katja: Brandgefahr in der Jackentasche.<text:line-break/>In: Technische Sicherheit, 10. Jg 2020-Nr. 06, S. 23-25.<text:line-break/><text:line-break/>
<text:a xlink:type="simple" xlink:href="http://www.wissen-hilfe.de/_Wissen/locked/papers/te-si-2020-07-08-003.pdf" text:style-name="Internet_20_link" text:visited-style-name="Visited_20_Internet_20_Link">LINK</text:a><text:line-break/>Weber, Michaela: Welche Änderungen gelten für Gelenkleitern?
Reform der Leiternorm EN 131-4.<text:line-break/>In: Technische Sicherheit, 10. Jg 2020-Nr. 07-08, S. 32-36.<text:line-break/><text:line-break/>
<text:a xlink:type="simple" xlink:href="http://www.wissen-hilfe.de/_Wissen/locked/papers/te-si-2020-09-002.pdf" text:style-name="Internet_20_link" text:visited-style-name="Visited_20_Internet_20_Link">LINK</text:a><text:line-break/>Wenzler, Leslie: Sicherheitsrelais: Gefahrloser Betrieb von Bahnen und Aufzügen.
Im Ernstfall zuverlässig.<text:line-break/>In: Technische Sicherheit, 10. Jg 2020-Nr. 09, S. 30-32.<text:line-break/><text:line-break/>
<text:a xlink:type="simple" xlink:href="http://www.wissen-hilfe.de/_Wissen/locked/papers/te-si-2020-09-003.pdf" text:style-name="Internet_20_link" text:visited-style-name="Visited_20_Internet_20_Link">LINK</text:a><text:line-break/>Herold, Matthias; Staub-Lang, Pascal: Faktoren für eine harmonische Partnerschaft.
Mitarbeiter und Cobots.<text:line-break/>In: Technische Sicherheit, 10. Jg 2020-Nr. 09, S. 35-37.<text:line-break/><text:line-break/>
<text:a xlink:type="simple" xlink:href="http://www.wissen-hilfe.de/_Wissen/locked/papers/te-si-2020-11-12-001.pdf" text:style-name="Internet_20_link" text:visited-style-name="Visited_20_Internet_20_Link">LINK</text:a><text:line-break/>Pfeifer, Ida; et al.:: Systematische Darstellung, Bewertung und Einordnung des Dichtheitsbegriffs in Bezug auf technische Anlagen.<text:line-break/>In: Technische Sicherheit, 10. Jg 2020-Nr. 11-12, S. 12-16.<text:line-break/><text:line-break/></text:p>
      <text:h text:style-name="Heading_20_2" text:outline-level="2"><text:bookmark-start text:name="__RefHeading___NoTitle_7"/><text:bookmark-start text:name="section6"/>2019<text:bookmark-end text:name="__RefHeading___NoTitle_7"/><text:bookmark-end text:name="section6"/></text:h>
      <text:p text:style-name="Text_20_body"><text:a xlink:type="simple" xlink:href="http://www.wissen-hilfe.de/_Wissen/locked/papers/BL-2019-4-001.pdf" text:style-name="Internet_20_link" text:visited-style-name="Visited_20_Internet_20_Link">LINK</text:a><text:line-break/>Schili, Martina: Sensorlos sicher. Effiziente, prozessgesteuerte Zugangssicherung ohne Muting-Sensoren.<text:line-break/>In: Der Betriebsleiter, 60. Jg., 4/2019, S. 28-29.<text:line-break/><text:line-break/>
<text:a xlink:type="simple" xlink:href="http://www.wissen-hilfe.de/_Wissen/locked/papers/dp-2019-06-001.pdf" text:style-name="Internet_20_link" text:visited-style-name="Visited_20_Internet_20_Link">LINK</text:a><text:line-break/>Killing, Ulrich: Kleine Ursache, große Wirkung
Fertigung von Chemieapparaten: Auswirkungen von kleinen Fehlstellen auf das Korrosionsverhalten von Apparatebaustählen.<text:line-break/>In: Der Praktiker, 71. Jg. 2019-6, S. 266-271.<text:line-break/><text:line-break/>
<text:a xlink:type="simple" xlink:href="http://www.wissen-hilfe.de/_Wissen/locked/papers/din-2019-03-001.pdf" text:style-name="Internet_20_link" text:visited-style-name="Visited_20_Internet_20_Link">LINK</text:a><text:line-break/>Wilrich, Thomas: Der Arbeitsunfall an der DIN-Norm-widrigen Lederschleifmaschine. Rechtsprechung. Rückgriff der BG beim Maschinenhersteller bei Verstoß gegen technische Norm.<text:line-break/>In: DIN Mitteilungen, 98.Jg.2019-02, S. 120-122.<text:line-break/><text:line-break/>
<text:a xlink:type="simple" xlink:href="http://www.wissen-hilfe.de/_Wissen/locked/papers/din-2019-09-001.pdf" text:style-name="Internet_20_link" text:visited-style-name="Visited_20_Internet_20_Link">LINK</text:a><text:line-break/>Lange, Holger; Heusinger, Stefan: Komplexe Welt - ohne Funktionale Sicherheit undenkbar
DKE.<text:line-break/>In: DIN Mitteilungen, 98.Jg.2019-09, S. 4-8.<text:line-break/><text:line-break/>
<text:a xlink:type="simple" xlink:href="http://www.wissen-hilfe.de/_Wissen/locked/papers/sis-2019-01-004.pdf" text:style-name="Internet_20_link" text:visited-style-name="Visited_20_Internet_20_Link">LINK</text:a><text:line-break/>Wilrich, Thomas: Der Tod des Frühchens auf der Wärmematte ohne GS-Zeichen (Teil 2 von 2)
Zur strafrechtlichen Verantwortung des Einkäufers und der Fachkraft für Arbeitssicherheit für ein sicherheitswidriges Arbeitsmittel.<text:line-break/>In: sicher ist sicher, 70. Jg. 2019-01, S. 30-36.<text:line-break/><text:line-break/>
<text:a xlink:type="simple" xlink:href="http://www.wissen-hilfe.de/_Wissen/locked/papers/sis-2019-02-001.pdf" text:style-name="Internet_20_link" text:visited-style-name="Visited_20_Internet_20_Link">LINK</text:a><text:line-break/>Honnacker, Matthias: Das Richtige richtig tun!
Wie gut darf die Marktüberwachung sein?.<text:line-break/>In: sicher ist sicher, 70. Jg. 2019-02, S. 63-67.<text:line-break/><text:line-break/>
<text:a xlink:type="simple" xlink:href="http://www.wissen-hilfe.de/_Wissen/locked/papers/sis-2019-02-003.pdf" text:style-name="Internet_20_link" text:visited-style-name="Visited_20_Internet_20_Link">LINK</text:a><text:line-break/>Kreil, Carolin; Schmauder, Martin; Klöber, Karl: Variabilität der Annäherungsgeschwindigkeiten des Menschen an Gefahrenstellen unter Berücksichtigung der Zugangsbedingungen.<text:line-break/>In: sicher ist sicher, 70. Jg. 2019-02, S. 74-78.<text:line-break/><text:line-break/>
<text:a xlink:type="simple" xlink:href="http://www.wissen-hilfe.de/_Wissen/locked/papers/sis-2019-02-005.pdf" text:style-name="Internet_20_link" text:visited-style-name="Visited_20_Internet_20_Link">LINK</text:a><text:line-break/>Staupascal; van Bebber, Jan: Steuerungen normkonform optimieren.
Die Funktionale Sicherheit von Steuerungen bei Retrofit-Maßnahmen erhalten.<text:line-break/>In: sicher ist sicher, 70. Jg. 2019-02, S. 81-84.<text:line-break/><text:line-break/>
<text:a xlink:type="simple" xlink:href="http://www.wissen-hilfe.de/_Wissen/locked/papers/sis-2019-03-002.pdf" text:style-name="Internet_20_link" text:visited-style-name="Visited_20_Internet_20_Link">LINK</text:a><text:line-break/>Sommer, Sarah; Rosen, Patricia Hellen; Wischniewski, Sascha: Von der Idee zum routinemäßigen
Einsatz- Einführungsbedingungen von Mensch-Roboter-Interaktionen in der Industrie.<text:line-break/>In: sicher ist sicher, 70. Jg. 2019-03, S. 116-121.<text:line-break/><text:line-break/>
<text:a xlink:type="simple" xlink:href="http://www.wissen-hilfe.de/_Wissen/locked/papers/sis-2019-03-005.pdf" text:style-name="Internet_20_link" text:visited-style-name="Visited_20_Internet_20_Link">LINK</text:a><text:line-break/>Wilrich, Thomas; Frick, Johannes: Der Unfall an der nicht CE-gekennzeichneten Schweißmaschine.<text:line-break/>In: sicher ist sicher, 70. Jg. 2019-03, S. 133-138.<text:line-break/><text:line-break/>
<text:a xlink:type="simple" xlink:href="http://www.wissen-hilfe.de/_Wissen/locked/papers/sis-2019-10-006.pdf" text:style-name="Internet_20_link" text:visited-style-name="Visited_20_Internet_20_Link">LINK</text:a><text:line-break/>Heistenkamp, Fabian; Romanus, Erik: Fakten für den Kauf leiserer Maschinen.<text:line-break/>In: sicher ist sicher, 70. Jg. 2019-10, S. 479.<text:line-break/><text:line-break/>
<text:a xlink:type="simple" xlink:href="http://www.wissen-hilfe.de/_Wissen/locked/papers/sis-2019-10-007.pdf" text:style-name="Internet_20_link" text:visited-style-name="Visited_20_Internet_20_Link">LINK</text:a><text:line-break/>Dyrna, Jonathan; Gnauck, David; Kasper, Björn: PROSUmEr - Ein interaktives, nachhaltiges Lehrkonzept zur proaktiven Produkt- und Maschinensicherheit für die universitäre Ausbildung.<text:line-break/>In: sicher ist sicher, 70. Jg. 2019-10, S. 488-493.<text:line-break/><text:line-break/>
<text:a xlink:type="simple" xlink:href="http://www.wissen-hilfe.de/_Wissen/locked/papers/sis-2019-11-006.pdf" text:style-name="Internet_20_link" text:visited-style-name="Visited_20_Internet_20_Link">LINK</text:a><text:line-break/>Felz, Sebastian: Unbegrenzt „haltbar“: Akkreditierungen von Konformitätsbewertungsstellen können ohne gesetzliche Grundlage nicht befristet werden.
BVerwGv. 19.9.2018, Az. 8 C 6.17.<text:line-break/>In: sicher ist sicher, 70. Jg. 2019-11, S. 542-544.<text:line-break/><text:line-break/>
<text:a xlink:type="simple" xlink:href="http://www.wissen-hilfe.de/_Wissen/locked/papers/sis-2019-12-003.pdf" text:style-name="Internet_20_link" text:visited-style-name="Visited_20_Internet_20_Link">LINK</text:a><text:line-break/>Staub-Lang, Pascal: Rechtskonforme Prüfung von Schutzeinrichtungen.
Berührungslos wirkende Schutzeinrichtungen.<text:line-break/>In: sicher ist sicher, 70. Jg. 2019-12, S. 585-587.<text:line-break/><text:line-break/>
<text:a xlink:type="simple" xlink:href="http://www.wissen-hilfe.de/_Wissen/locked/papers/sis-2019-12-005.pdf" text:style-name="Internet_20_link" text:visited-style-name="Visited_20_Internet_20_Link">LINK</text:a><text:line-break/>Felz, Sebastian; Schulze, Marc: Die Durchführungsgesetze der EU-Verordnungen zu Gasgeräten und persönlichen Schutzausrüstungen.<text:line-break/>In: sicher ist sicher, 70. Jg. 2019-12, S. 593-597.<text:line-break/><text:line-break/>
<text:a xlink:type="simple" xlink:href="http://www.wissen-hilfe.de/_Wissen/locked/papers/s-ing-2019-11-001.pdf" text:style-name="Internet_20_link" text:visited-style-name="Visited_20_Internet_20_Link">LINK</text:a><text:line-break/>Labestin, Bernhard: Von der Beschaffung bis zur Abnahme.
Maschinen für industrietechnische Anlagen.<text:line-break/>In: Sicherheitsingenieur, 50. Jg., 11/2019, S. 8-10.<text:line-break/><text:line-break/>
<text:a xlink:type="simple" xlink:href="http://www.wissen-hilfe.de/_Wissen/locked/papers/s-ing-2019-11-002.pdf" text:style-name="Internet_20_link" text:visited-style-name="Visited_20_Internet_20_Link">LINK</text:a><text:line-break/>Börkircher, Mirco: Effizient und sicher gestalten.
Arbeitsplätze mit kollaborierenden Robotern.<text:line-break/>In: Sicherheitsingenieur, 50. Jg., 11/2019, S. 12-15.<text:line-break/><text:line-break/>
<text:a xlink:type="simple" xlink:href="http://www.wissen-hilfe.de/_Wissen/locked/papers/tk-2019-01-001.pdf" text:style-name="Internet_20_link" text:visited-style-name="Visited_20_Internet_20_Link">LINK</text:a><text:line-break/>Erfle, Robert: Alle Macht den Metadaten.<text:line-break/>In: technische kommunikation, 41. Jg.,  01/2019, S. 41-47.<text:line-break/><text:line-break/>
<text:a xlink:type="simple" xlink:href="http://www.wissen-hilfe.de/_Wissen/locked/papers/tk-2019-03-001.pdf" text:style-name="Internet_20_link" text:visited-style-name="Visited_20_Internet_20_Link">LINK</text:a><text:line-break/>Greulich, Walter: Nummerieren nach Sequenz.<text:line-break/>In: technische kommunikation, 41. Jg.,  03/2019, S. 38-41.<text:line-break/><text:line-break/>
<text:a xlink:type="simple" xlink:href="http://www.wissen-hilfe.de/_Wissen/locked/papers/tk-2019-03-002.pdf" text:style-name="Internet_20_link" text:visited-style-name="Visited_20_Internet_20_Link">LINK</text:a><text:line-break/>Heuer-James, Jens-Uwe: Aktuelles Recht für die Redaktion.<text:line-break/>In: technische kommunikation, 41. Jg.,  03/2019, S. 44-47.<text:line-break/><text:line-break/>
<text:a xlink:type="simple" xlink:href="http://www.wissen-hilfe.de/_Wissen/locked/papers/tk-2019-04-001.pdf" text:style-name="Internet_20_link" text:visited-style-name="Visited_20_Internet_20_Link">LINK</text:a><text:line-break/>Schmerling, Roland: Minimal und prägnant informieren.<text:line-break/>In: technische kommunikation, 41. Jg.,  04/2019, S. 15-23.<text:line-break/><text:line-break/>
<text:a xlink:type="simple" xlink:href="http://www.wissen-hilfe.de/_Wissen/locked/papers/tk-2019-04-002.pdf" text:style-name="Internet_20_link" text:visited-style-name="Visited_20_Internet_20_Link">LINK</text:a><text:line-break/>Heuer-James, Jens-Uwe: Die rechtliche Seite von Edition 2.<text:line-break/>In: technische kommunikation, 41. Jg.,  04/2019, S. 24-26.<text:line-break/><text:line-break/>
<text:a xlink:type="simple" xlink:href="http://www.wissen-hilfe.de/_Wissen/locked/papers/tk-2019-04-003.pdf" text:style-name="Internet_20_link" text:visited-style-name="Visited_20_Internet_20_Link">LINK</text:a><text:line-break/>Rieder, Martin: Die Zwei - Maschinen dokumentieren.<text:line-break/>In: technische kommunikation, 41. Jg.,  04/2019, S. 27-34.<text:line-break/><text:line-break/>
<text:a xlink:type="simple" xlink:href="http://www.wissen-hilfe.de/_Wissen/locked/papers/tk-2019-04-004.pdf" text:style-name="Internet_20_link" text:visited-style-name="Visited_20_Internet_20_Link">LINK</text:a><text:line-break/>Gefken, Lucia; Langstrof, Alexandra: Wenn aus alten Maschinen neue werden.<text:line-break/>In: technische kommunikation, 41. Jg.,  04/2019, S. 60-64.<text:line-break/><text:line-break/>
<text:a xlink:type="simple" xlink:href="http://www.wissen-hilfe.de/_Wissen/locked/papers/tk-2019-06-001.pdf" text:style-name="Internet_20_link" text:visited-style-name="Visited_20_Internet_20_Link">LINK</text:a><text:line-break/>Grunwald, Anja: Überblick garantiert.<text:line-break/>In: technische kommunikation, 41. Jg.,  06/2019, S. 20-26.<text:line-break/><text:line-break/>
<text:a xlink:type="simple" xlink:href="http://www.wissen-hilfe.de/_Wissen/locked/papers/te-si-2019-05-004.pdf" text:style-name="Internet_20_link" text:visited-style-name="Visited_20_Internet_20_Link">LINK</text:a><text:line-break/>Schwalbe, Thomas: Entstaubungsfilter zum Schutz vor giftigen Stäuben und Staubexplosionen.<text:line-break/>In: Technische Sicherheit, Bd.9 (2019) Nr. 5, S. 36-40.<text:line-break/><text:line-break/>
<text:a xlink:type="simple" xlink:href="http://www.wissen-hilfe.de/_Wissen/locked/papers/te-si-2019-06-005.pdf" text:style-name="Internet_20_link" text:visited-style-name="Visited_20_Internet_20_Link">LINK</text:a><text:line-break/>Sommer, Joachim; et al.:: Methoden zur Risikoanalyse und -bewertung in verfahrenstechnischen Anlagen.<text:line-break/>In: Technische Sicherheit, Bd.9 (2019) Nr. 6, S. 29-34.<text:line-break/><text:line-break/>
<text:a xlink:type="simple" xlink:href="http://www.wissen-hilfe.de/_Wissen/locked/papers/te-si-2019-07_08-005.pdf" text:style-name="Internet_20_link" text:visited-style-name="Visited_20_Internet_20_Link">LINK</text:a><text:line-break/>Staub-Lang, Pascal; van Bebber, Jan: Retrofit: Maschinen verändern, die Sicherheit erhalten.<text:line-break/>In: Technische Sicherheit, Bd.9 (2019) Nr. 7/8, S. 34-35.<text:line-break/><text:line-break/>
<text:a xlink:type="simple" xlink:href="http://www.wissen-hilfe.de/_Wissen/locked/papers/te-si-2019-10-002.pdf" text:style-name="Internet_20_link" text:visited-style-name="Visited_20_Internet_20_Link">LINK</text:a><text:line-break/>Spatz, Johannes; Langstrof, Alexandra: Effiziente fertigungsbegleitende Sicherheitskonzepte.<text:line-break/>In: Technische Sicherheit, Bd.9 (2019) Nr. 10, S. 12-16.<text:line-break/><text:line-break/>
<text:a xlink:type="simple" xlink:href="http://www.wissen-hilfe.de/_Wissen/locked/papers/te-si-2019-10-003.pdf" text:style-name="Internet_20_link" text:visited-style-name="Visited_20_Internet_20_Link">LINK</text:a><text:line-break/>Stunder, Dominik; Joosten, Stephan; Napp, Andreas: Beschäftigte mit Implantat an Arbeitsplätzen mit elektromagnetischen Feldern.<text:line-break/>In: Technische Sicherheit, Bd.9 (2019) Nr. 10, S. 18-24.<text:line-break/><text:line-break/>
<text:a xlink:type="simple" xlink:href="http://www.wissen-hilfe.de/_Wissen/locked/papers/te-si-2019-10-004.pdf" text:style-name="Internet_20_link" text:visited-style-name="Visited_20_Internet_20_Link">LINK</text:a><text:line-break/>Sommer, Joachim: Wozu braucht man noch die Anlagensicherheit?
Die Gefährdungsbeurteilung macht bereits der Arbeitsschutz! Ein Diskussionsbeitrag zur Verdeutlichung unterschiedlicher Ansätze.<text:line-break/>In: Technische Sicherheit, Bd.9 (2019) Nr. 10, S. 25-27.<text:line-break/><text:line-break/>
<text:a xlink:type="simple" xlink:href="http://www.wissen-hilfe.de/_Wissen/locked/papers/te-si-2019-10-005.pdf" text:style-name="Internet_20_link" text:visited-style-name="Visited_20_Internet_20_Link">LINK</text:a><text:line-break/>Regge, Martin: Ventilatoren/Kompressoren/Gebläse an Biogasanlagen.<text:line-break/>In: Technische Sicherheit, Bd.9 (2019) Nr. 10, S. 46-50.<text:line-break/><text:line-break/>
<text:a xlink:type="simple" xlink:href="http://www.wissen-hilfe.de/_Wissen/locked/papers/te-si-2019-11-12-001.pdf" text:style-name="Internet_20_link" text:visited-style-name="Visited_20_Internet_20_Link">LINK</text:a><text:line-break/>Binner, Axel: Das Thema Sicherheit muss zu jeder Zeit groß geschrieben werden!.<text:line-break/>In: Technische Sicherheit, Bd.9 (2019) Nr. 11-12, S. 12-15.<text:line-break/><text:line-break/>
<text:a xlink:type="simple" xlink:href="http://www.wissen-hilfe.de/_Wissen/locked/papers/te-si-2019-11-12-002.pdf" text:style-name="Internet_20_link" text:visited-style-name="Visited_20_Internet_20_Link">LINK</text:a><text:line-break/>Fluchs, Sarah; Schmidt, Nicole; Mendl-Heinisch, Andreas: Ein Systemmodell für Security-Engineering.<text:line-break/>In: Technische Sicherheit, Bd.9 (2019) Nr. 11-12, S. 35-44.<text:line-break/><text:line-break/>
<text:a xlink:type="simple" xlink:href="http://www.wissen-hilfe.de/_Wissen/locked/papers/te-si-2019-1-2-002.pdf" text:style-name="Internet_20_link" text:visited-style-name="Visited_20_Internet_20_Link">LINK</text:a><text:line-break/>Himstedt, Matthias; et al.:: Trockenlaufschutz von Kreiselpumpen im Ex-Bereich durch Wirkleistungsüberwachung.<text:line-break/>In: Technische Sicherheit, Bd.9 (2019) Nr. 01/02, S. 26-31.<text:line-break/><text:line-break/>
<text:a xlink:type="simple" xlink:href="http://www.wissen-hilfe.de/_Wissen/locked/papers/te-si-2019-1-2-003.pdf" text:style-name="Internet_20_link" text:visited-style-name="Visited_20_Internet_20_Link">LINK</text:a><text:line-break/>Langstrof, Alexandra; Handwerk, Jörg: CE-Kennzeichnung - Schutzeinrichtungen für Maschinen.<text:line-break/>In: Technische Sicherheit, Bd.9 (2019) Nr. 01/02, S. 42-46.<text:line-break/><text:line-break/>
<text:a xlink:type="simple" xlink:href="http://www.wissen-hilfe.de/_Wissen/locked/papers/te-si-2019-3-003.pdf" text:style-name="Internet_20_link" text:visited-style-name="Visited_20_Internet_20_Link">LINK</text:a><text:line-break/>Pilz, Dieter; et al.:: The need for a statutory base to establish modern safety directives.<text:line-break/>In: Technische Sicherheit, Bd.9 (2019) Nr. 3, S. 21-28.<text:line-break/><text:line-break/>
<text:a xlink:type="simple" xlink:href="http://www.wissen-hilfe.de/_Wissen/locked/papers/te-si-2019-3-005.pdf" text:style-name="Internet_20_link" text:visited-style-name="Visited_20_Internet_20_Link">LINK</text:a><text:line-break/>Wilrich, Thomas: Ohne CE-Kennzeichnung und Gefahrenhinweise kein Import.<text:line-break/>In: Technische Sicherheit, Bd.9 (2019) Nr. 3, S. 42-43.<text:line-break/><text:line-break/>
<text:a xlink:type="simple" xlink:href="http://www.wissen-hilfe.de/_Wissen/locked/papers/te-si-2019-4-002.pdf" text:style-name="Internet_20_link" text:visited-style-name="Visited_20_Internet_20_Link">LINK</text:a><text:line-break/>Schmauder, Martin; Höhn, Katrin; Hilgers, Inga-Lisa: Sicherheit im Umgang mit 3-D-Druckern.<text:line-break/>In: Technische Sicherheit, Bd.9 (2019) Nr. 4, S. 10-16.<text:line-break/><text:line-break/>
<text:a xlink:type="simple" xlink:href="http://www.wissen-hilfe.de/_Wissen/locked/papers/te-si-2019-4-004.pdf" text:style-name="Internet_20_link" text:visited-style-name="Visited_20_Internet_20_Link">LINK</text:a><text:line-break/>Sommer, Joachim: Management von „kleinen'' Änderungen.<text:line-break/>In: Technische Sicherheit, Bd.9 (2019) Nr. 4, S. 22-25.<text:line-break/><text:line-break/></text:p>
      <text:h text:style-name="Heading_20_2" text:outline-level="2"><text:bookmark-start text:name="__RefHeading___NoTitle_8"/><text:bookmark-start text:name="section7"/>2018<text:bookmark-end text:name="__RefHeading___NoTitle_8"/><text:bookmark-end text:name="section7"/></text:h>
      <text:p text:style-name="Text_20_body"><text:a xlink:type="simple" xlink:href="http://www.wissen-hilfe.de/_Wissen/locked/papers/baua_aktuell_2018-04-001.pdf" text:style-name="Internet_20_link" text:visited-style-name="Visited_20_Internet_20_Link">LINK</text:a><text:line-break/>Pipke, Rüdiger: Anwendungssichere Chemikalien und Produkte. Innovative Materialien und Industrie 4.0.<text:line-break/>In: baua: Aktuell, 2018-04, S. 4-5.<text:line-break/><text:line-break/>
<text:a xlink:type="simple" xlink:href="http://www.wissen-hilfe.de/_Wissen/locked/papers/BL-2018-6-001.pdf" text:style-name="Internet_20_link" text:visited-style-name="Visited_20_Internet_20_Link">LINK</text:a><text:line-break/>Davis, Simon: RFID macht's möglich. Umfassender Manipulationsschutz bei höchster Sicherheit.<text:line-break/>In: Der Betriebsleiter, 59. Jg,  6/2018, S. 34-35.<text:line-break/><text:line-break/>
<text:a xlink:type="simple" xlink:href="http://www.wissen-hilfe.de/_Wissen/locked/papers/BL-2018-6-002.pdf" text:style-name="Internet_20_link" text:visited-style-name="Visited_20_Internet_20_Link">LINK</text:a><text:line-break/><text:a xlink:type="simple" xlink:href="http://www.hema-group.com" text:style-name="Internet_20_link" text:visited-style-name="Visited_20_Internet_20_Link">www.hema-group.com</text:a>: Auf Nummer sicher. Strenge Tests garantieren die Qualität von Maschinenschutz-Systemen.<text:line-break/>In: Der Betriebsleiter, 59. Jg,  6/2018, S. 36-37.<text:line-break/><text:line-break/>
<text:a xlink:type="simple" xlink:href="http://www.wissen-hilfe.de/_Wissen/locked/papers/dVS-2018-11-002.pdf" text:style-name="Internet_20_link" text:visited-style-name="Visited_20_Internet_20_Link">LINK</text:a><text:line-break/>Faber, Tobias; Griga, Martin; Groß, Johannes: Predictive Maintenance- Hürden und Chancen zur sinnvollen Nutzung von Maschinendaten.<text:line-break/>In: Der Sachverständige, 45.Jg., DS 11/2018, S. 299-302.<text:line-break/><text:line-break/>
<text:a xlink:type="simple" xlink:href="http://www.wissen-hilfe.de/_Wissen/locked/papers/din-2018-03-002.pdf" text:style-name="Internet_20_link" text:visited-style-name="Visited_20_Internet_20_Link">LINK</text:a><text:line-break/>Liedtke, Christopher: HECTOS- Auf dem Weg zum harmonisierten europäischen Sicherheitsmarkt.<text:line-break/>In: DIN Mitteilungen, Jg 97.2018-3, S. 26-29.<text:line-break/><text:line-break/>
<text:a xlink:type="simple" xlink:href="http://www.wissen-hilfe.de/_Wissen/locked/papers/lfu_2018-09-001.pdf" text:style-name="Internet_20_link" text:visited-style-name="Visited_20_Internet_20_Link">LINK</text:a><text:line-break/>Fottner, Johannes / Molter, Benjamin: Fahrerassistenzsysteme für Flurförderzeuge.<text:line-break/>In: Logistik für Unternehmen, 32.Jg. (2018) 09-2018, S. 24-27.<text:line-break/><text:line-break/>
<text:a xlink:type="simple" xlink:href="http://www.wissen-hilfe.de/_Wissen/locked/papers/lfu_2018-09-002.pdf" text:style-name="Internet_20_link" text:visited-style-name="Visited_20_Internet_20_Link">LINK</text:a><text:line-break/>: Assistenzsysteme senken Kosten und reduzieren den Wartungsaufwand. Hyster bietet unterschiedliche Systeme an, die die Arbeit des Staplerfahrers erleichtern.<text:line-break/>In: Logistik für Unternehmen, 32.Jg. (2018) 09-2018, S. 40-41.<text:line-break/><text:line-break/>
<text:a xlink:type="simple" xlink:href="http://www.wissen-hilfe.de/_Wissen/locked/papers/sis-2018-04-002.pdf" text:style-name="Internet_20_link" text:visited-style-name="Visited_20_Internet_20_Link">LINK</text:a><text:line-break/>Honnacker, Matthias: Compliance- Das ungeliebte Kind?.<text:line-break/>In: sicher ist sicher, 69. Jg. 2018-04, S. 167-170.<text:line-break/><text:line-break/>
<text:a xlink:type="simple" xlink:href="http://www.wissen-hilfe.de/_Wissen/locked/papers/sis-2018-04-005.pdf" text:style-name="Internet_20_link" text:visited-style-name="Visited_20_Internet_20_Link">LINK</text:a><text:line-break/>Wilrich, Thomas; Rebhan, Matthias: Die Grillbrennpaste und die Hebelkraft: Produkthaftung für Konstruktionsfehler eines Sicherheitsventils.<text:line-break/>In: sicher ist sicher, 69. Jg. 2018-04, S. 188-192.<text:line-break/><text:line-break/>
<text:a xlink:type="simple" xlink:href="http://www.wissen-hilfe.de/_Wissen/locked/papers/sis-2018-07-08-001.pdf" text:style-name="Internet_20_link" text:visited-style-name="Visited_20_Internet_20_Link">LINK</text:a><text:line-break/>Reidenbach, Hans-Dieter: Laser als Verbraucherprodukte - hilft eine neue Laserklasse? (Teil 1 von 2).<text:line-break/>In: sicher ist sicher, 69. Jg. 2018-07-08, S. 315-321.<text:line-break/><text:line-break/>
<text:a xlink:type="simple" xlink:href="http://www.wissen-hilfe.de/_Wissen/locked/papers/sis-2018-09-001.pdf" text:style-name="Internet_20_link" text:visited-style-name="Visited_20_Internet_20_Link">LINK</text:a><text:line-break/>Kasper, Björn ; Voss, Stefan: Neue Anforderungen an die Sicherheitsnachweisführung von Maschinen und Anlagen im Kontext von Industrie 4.0.<text:line-break/>In: sicher ist sicher, 69. Jg. 2018-09, S. 368-371.<text:line-break/><text:line-break/>
<text:a xlink:type="simple" xlink:href="http://www.wissen-hilfe.de/_Wissen/locked/papers/sis-2018-09-002.pdf" text:style-name="Internet_20_link" text:visited-style-name="Visited_20_Internet_20_Link">LINK</text:a><text:line-break/>Staub-Lang, Pascal: Maschinensteuerungen.
Funktionale Sicherheit prüfen und nachweisen.<text:line-break/>In: sicher ist sicher, 69. Jg. 2018-09, S. 372-374.<text:line-break/><text:line-break/>
<text:a xlink:type="simple" xlink:href="http://www.wissen-hilfe.de/_Wissen/locked/papers/sis-2018-09-005.pdf" text:style-name="Internet_20_link" text:visited-style-name="Visited_20_Internet_20_Link">LINK</text:a><text:line-break/>Reidenbach, Hans-Dieter: Laser als Verbraucherprodukte hilft eine neue Laserklasse? (Teil 2 von 2).<text:line-break/>In: sicher ist sicher, 69. Jg. 2018-09, S. 390-395.<text:line-break/><text:line-break/>
<text:a xlink:type="simple" xlink:href="http://www.wissen-hilfe.de/_Wissen/locked/papers/sis-2018-12-001.pdf" text:style-name="Internet_20_link" text:visited-style-name="Visited_20_Internet_20_Link">LINK</text:a><text:line-break/>Plinke, Fabian; Braasch, Andreas; Heinrich, Johannes: Anforderungen an die Zuverlässigkeit, Verfügbarkeit und Sicherheit automatisiert und autonom agierender Systeme.<text:line-break/>In: sicher ist sicher, 69. Jg. 2018-12, S. 532-537.<text:line-break/><text:line-break/>
<text:a xlink:type="simple" xlink:href="http://www.wissen-hilfe.de/_Wissen/locked/papers/sis-2018-12-006.pdf" text:style-name="Internet_20_link" text:visited-style-name="Visited_20_Internet_20_Link">LINK</text:a><text:line-break/>Wilrich, Thomas: Der Tod des Frühchens auf der Wärmematte ohne GS-Zeichen (Teil 1 von 2)
Zur strafrechtlichen Verantwortung des Einkäufers für ein sicherheitswidriges Arbeitsmittel.<text:line-break/>In: sicher ist sicher, 69. Jg. 2018-12, S. 559-563.<text:line-break/><text:line-break/>
<text:a xlink:type="simple" xlink:href="http://www.wissen-hilfe.de/_Wissen/locked/papers/tk-2018-03-001.pdf" text:style-name="Internet_20_link" text:visited-style-name="Visited_20_Internet_20_Link">LINK</text:a><text:line-break/>Heuer-James, Jens-Uwe: Wegweisende Entscheidungen.<text:line-break/>In: technische kommunikation, 40. Jg., tk 03/2018, S. 39-43.<text:line-break/><text:line-break/>
<text:a xlink:type="simple" xlink:href="http://www.wissen-hilfe.de/_Wissen/locked/papers/tk-2018-05-001.pdf" text:style-name="Internet_20_link" text:visited-style-name="Visited_20_Internet_20_Link">LINK</text:a><text:line-break/>Greulich, Walter: Gutes vom Feld.<text:line-break/>In: technische kommunikation, 40. Jg.,  05/2018, S. 24-27.<text:line-break/><text:line-break/>
<text:a xlink:type="simple" xlink:href="http://www.wissen-hilfe.de/_Wissen/locked/papers/tk-2018-05-002.pdf" text:style-name="Internet_20_link" text:visited-style-name="Visited_20_Internet_20_Link">LINK</text:a><text:line-break/>Schmidt, Johannes: Aktenwesen für Anlagen.<text:line-break/>In: technische kommunikation, 40. Jg.,  05/2018, S. 39-43.<text:line-break/><text:line-break/>
<text:a xlink:type="simple" xlink:href="http://www.wissen-hilfe.de/_Wissen/locked/papers/tk-2018-05-003.pdf" text:style-name="Internet_20_link" text:visited-style-name="Visited_20_Internet_20_Link">LINK</text:a><text:line-break/>Jähnicke, Marco: Anleitung mit Symbolkraft.<text:line-break/>In: technische kommunikation, 40. Jg.,  05/2018, S. 55-61.<text:line-break/><text:line-break/>
<text:a xlink:type="simple" xlink:href="http://www.wissen-hilfe.de/_Wissen/locked/papers/tk-2018-06-001.pdf" text:style-name="Internet_20_link" text:visited-style-name="Visited_20_Internet_20_Link">LINK</text:a><text:line-break/>Schmerling, Roland: Der neue Stand der Technik.<text:line-break/>In: technische kommunikation, 40. Jg.,  06/2018, S. 30-38.<text:line-break/><text:line-break/>
<text:a xlink:type="simple" xlink:href="http://www.wissen-hilfe.de/_Wissen/locked/papers/te-si-2018-03-004.pdf" text:style-name="Internet_20_link" text:visited-style-name="Visited_20_Internet_20_Link">LINK</text:a><text:line-break/>Himstadt, Matthias / Baumann, Florian / Möckel, Dieter: Explosionsschutz an Membranpumpen.<text:line-break/>In: Technische Sicherheit, Bd.8 (2018) Nr.3, S. 20-23.<text:line-break/><text:line-break/>
<text:a xlink:type="simple" xlink:href="http://www.wissen-hilfe.de/_Wissen/locked/papers/te-si-2018-05-006.pdf" text:style-name="Internet_20_link" text:visited-style-name="Visited_20_Internet_20_Link">LINK</text:a><text:line-break/>Wilrich, Thomas; Wilrich, Cordula: Die Ösen und das pendelnde Silo.<text:line-break/>In: Technische Sicherheit, Bd.8 (2018) Nr. 5, S. 36-39.<text:line-break/><text:line-break/>
<text:a xlink:type="simple" xlink:href="http://www.wissen-hilfe.de/_Wissen/locked/papers/te-si-2018-07-08-001.pdf" text:style-name="Internet_20_link" text:visited-style-name="Visited_20_Internet_20_Link">LINK</text:a><text:line-break/>BGHM: Brände an Maschinen vermeiden.<text:line-break/>In: Technische Sicherheit, Bd.8 (2018) Nr. 7/8, S. 9.<text:line-break/><text:line-break/>
<text:a xlink:type="simple" xlink:href="http://www.wissen-hilfe.de/_Wissen/locked/papers/te-si-2018-07-08-003.pdf" text:style-name="Internet_20_link" text:visited-style-name="Visited_20_Internet_20_Link">LINK</text:a><text:line-break/>Staub-Lang, Pascal: Konformität von Steuerungen sicher nachweisen.<text:line-break/>In: Technische Sicherheit, Bd.8 (2018) Nr. 7/8, S. 18-20.<text:line-break/><text:line-break/>
<text:a xlink:type="simple" xlink:href="http://www.wissen-hilfe.de/_Wissen/locked/papers/te-si-2018-07-08-004.pdf" text:style-name="Internet_20_link" text:visited-style-name="Visited_20_Internet_20_Link">LINK</text:a><text:line-break/>Wilrich, Thomas: Der Radlader ohne Konformitätsvermutung.<text:line-break/>In: Technische Sicherheit, Bd.8 (2018) Nr. 7/8, S. 21-22.<text:line-break/><text:line-break/>
<text:a xlink:type="simple" xlink:href="http://www.wissen-hilfe.de/_Wissen/locked/papers/te-si-2018-07-08-007.pdf" text:style-name="Internet_20_link" text:visited-style-name="Visited_20_Internet_20_Link">LINK</text:a><text:line-break/>Langstrof, Alexandra; Handwerk, Jörg: Fünf Grundregeln für die sichere
Instandhaltung von Maschinen.<text:line-break/>In: Technische Sicherheit, Bd.8 (2018) Nr. 7/8, S. 43-46.<text:line-break/><text:line-break/>
<text:a xlink:type="simple" xlink:href="http://www.wissen-hilfe.de/_Wissen/locked/papers/te-si-2018-09-004.pdf" text:style-name="Internet_20_link" text:visited-style-name="Visited_20_Internet_20_Link">LINK</text:a><text:line-break/>Krone, Volker: Ventil zur flammenlosen Druckentlastung - für die Schüttgutindustrie.<text:line-break/>In: Technische Sicherheit, Bd.8 (2018) Nr. 9, S. 27-29.<text:line-break/><text:line-break/>
<text:a xlink:type="simple" xlink:href="http://www.wissen-hilfe.de/_Wissen/locked/papers/te-si-2018-10-004.pdf" text:style-name="Internet_20_link" text:visited-style-name="Visited_20_Internet_20_Link">LINK</text:a><text:line-break/>Bauer, Matthias K.: Kombinierte Produkte - Nachtrag der Europäischen Kommission zu den Leitfäden LVD/EMCD/RED.<text:line-break/>In: Technische Sicherheit, Bd.8 (2018) Nr. 10, S. 33-38.<text:line-break/><text:line-break/></text:p>
      <text:h text:style-name="Heading_20_2" text:outline-level="2"><text:bookmark-start text:name="__RefHeading___NoTitle_9"/><text:bookmark-start text:name="section8"/>2017<text:bookmark-end text:name="__RefHeading___NoTitle_9"/><text:bookmark-end text:name="section8"/></text:h>
      <text:p text:style-name="Text_20_body"><text:a xlink:type="simple" xlink:href="http://www.wissen-hilfe.de/_Wissen/locked/papers/at-2017-09-001.pdf" text:style-name="Internet_20_link" text:visited-style-name="Visited_20_Internet_20_Link">LINK</text:a><text:line-break/>Löwe, Bernhard: Sicherheit³.<text:line-break/>In: at - antriebstechnik, 56. Jg 9/2017, S. 50 - 51.<text:line-break/><text:line-break/>
<text:a xlink:type="simple" xlink:href="http://www.wissen-hilfe.de/_Wissen/locked/papers/BL-2017-11-12-002.pdf" text:style-name="Internet_20_link" text:visited-style-name="Visited_20_Internet_20_Link">LINK</text:a><text:line-break/>: LOTO bringt Energie unter Kontrolle.<text:line-break/>In: Der Betriebsleiter, 58. Jg 2017/11-12, S. 8-9.<text:line-break/><text:line-break/>
<text:a xlink:type="simple" xlink:href="http://www.wissen-hilfe.de/_Wissen/locked/papers/BL-2017-11-12-003.pdf" text:style-name="Internet_20_link" text:visited-style-name="Visited_20_Internet_20_Link">LINK</text:a><text:line-break/>Schenk, Andreas: Verzicht aufs Kabel bringt Vorteile.<text:line-break/>In: Der Betriebsleiter, 58. Jg 2017/11-12, S. 12-13.<text:line-break/><text:line-break/>
<text:a xlink:type="simple" xlink:href="http://www.wissen-hilfe.de/_Wissen/locked/papers/din-2017-12-001.pdf" text:style-name="Internet_20_link" text:visited-style-name="Visited_20_Internet_20_Link">LINK</text:a><text:line-break/>Wilrich, Thomas : Das voreilige Garagentor des nachlässigen Vermieters. Rechtsprechung. Bestandsschutz oder Nachrüstungspflicht?.<text:line-break/>In: DIN Mitteilungen, Jg 96.2017-12, S. 133-135.<text:line-break/><text:line-break/>
<text:a xlink:type="simple" xlink:href="http://www.wissen-hilfe.de/_Wissen/locked/papers/hf-2017-01-02-001.pdf" text:style-name="Internet_20_link" text:visited-style-name="Visited_20_Internet_20_Link">LINK</text:a><text:line-break/>Pfaff, Mathias et al.:: Schwingungsabwehr an Krankabinen.
Einsatz von semiaktiven Dämpfern.<text:line-break/>In: hf - Hebezeuge Fördermittel, 01-02/2017, S. 34-35.<text:line-break/><text:line-break/>
<text:a xlink:type="simple" xlink:href="http://www.wissen-hilfe.de/_Wissen/locked/papers/hf-2017-06-001.pdf" text:style-name="Internet_20_link" text:visited-style-name="Visited_20_Internet_20_Link">LINK</text:a><text:line-break/>Hamke, Norbert: Sicher manövrieren.<text:line-break/>In: hf - Hebezeuge Fördermittel, 6/2017, S. 20 - 21.<text:line-break/><text:line-break/>
<text:a xlink:type="simple" xlink:href="http://www.wissen-hilfe.de/_Wissen/locked/papers/hf-2017-06-003.pdf" text:style-name="Internet_20_link" text:visited-style-name="Visited_20_Internet_20_Link">LINK</text:a><text:line-break/>Kasper, Christina: Ein normenkonformes Konzept.<text:line-break/>In: hf - Hebezeuge Fördermittel, 6/2017, S. 33.<text:line-break/><text:line-break/>
<text:a xlink:type="simple" xlink:href="http://www.wissen-hilfe.de/_Wissen/locked/papers/hf-2017-06-004.pdf" text:style-name="Internet_20_link" text:visited-style-name="Visited_20_Internet_20_Link">LINK</text:a><text:line-break/>Lantschner, Daniel: Automatisch sicher durch das Lager.<text:line-break/>In: hf - Hebezeuge Fördermittel, 6/2017, S. 46 - 47.<text:line-break/><text:line-break/>
<text:a xlink:type="simple" xlink:href="http://www.wissen-hilfe.de/_Wissen/locked/papers/sis-2017-02-001.pdf" text:style-name="Internet_20_link" text:visited-style-name="Visited_20_Internet_20_Link">LINK</text:a><text:line-break/>Bleyer, Tobias: Neues vom Produktsicherheitsgesetz &amp; Co..<text:line-break/>In: sicher ist sicher, 68. Jg. 2017-02, S. 59-64.<text:line-break/><text:line-break/>
<text:a xlink:type="simple" xlink:href="http://www.wissen-hilfe.de/_Wissen/locked/papers/sis-2017-02-004.pdf" text:style-name="Internet_20_link" text:visited-style-name="Visited_20_Internet_20_Link">LINK</text:a><text:line-break/>Semmler, Rainer: Gemeinsam für mehr Sicherheit.
Mechanische Schutzeinrichtungen.<text:line-break/>In: sicher ist sicher, 68. Jg. 2017-02, S. 76-78.<text:line-break/><text:line-break/>
<text:a xlink:type="simple" xlink:href="http://www.wissen-hilfe.de/_Wissen/locked/papers/sis-2017-02-008.pdf" text:style-name="Internet_20_link" text:visited-style-name="Visited_20_Internet_20_Link">LINK</text:a><text:line-break/>Lang, Karl-Heinz: Zum Schwerpunktthema Inverkehrbringen von Produkten/Sicherer Betrieb von Arbeitsmitteln und Anlagen.<text:line-break/>In: sicher ist sicher, 68. Jg. 2017-02, S. 91.<text:line-break/><text:line-break/>
<text:a xlink:type="simple" xlink:href="http://www.wissen-hilfe.de/_Wissen/locked/papers/sis-2017-03-002.pdf" text:style-name="Internet_20_link" text:visited-style-name="Visited_20_Internet_20_Link">LINK</text:a><text:line-break/>Schmauder, Martin et al.:: Messverfahren für eine sichere
Personenerkennung bei der Mensch-Maschine-Interaktion. Funktionsweisen, Anwendungsgebiete und Verfahrensgrenzen.<text:line-break/>In: sicher ist sicher, 68. Jg. 2017-03, S. 112-118.<text:line-break/><text:line-break/>
<text:a xlink:type="simple" xlink:href="http://www.wissen-hilfe.de/_Wissen/locked/papers/sis-2017-04-001.pdf" text:style-name="Internet_20_link" text:visited-style-name="Visited_20_Internet_20_Link">LINK</text:a><text:line-break/>Aich, Ursula: ATEX-Geräte- worauf man bein1 Kauf achten sollte.<text:line-break/>In: sicher ist sicher, 68. Jg. 2017-04, S. 162-166.<text:line-break/><text:line-break/>
<text:a xlink:type="simple" xlink:href="http://www.wissen-hilfe.de/_Wissen/locked/papers/sis-2017-07-08-002.pdf" text:style-name="Internet_20_link" text:visited-style-name="Visited_20_Internet_20_Link">LINK</text:a><text:line-break/>Rokosch, Frank: Fragen und Antworten zum Thema „Zehn Jahre Lärm- und Vibrations- Arbeitsschutzverordnung“
.<text:line-break/>In: sicher ist sicher, 68. Jg. 2017-07-08, S. 314-317.<text:line-break/><text:line-break/>
<text:a xlink:type="simple" xlink:href="http://www.wissen-hilfe.de/_Wissen/locked/papers/sis-2017-07-08-008.pdf" text:style-name="Internet_20_link" text:visited-style-name="Visited_20_Internet_20_Link">LINK</text:a><text:line-break/>Becker, Corinna, Radtke, Markus: Belastungen durch statische Magnetfelder bei der Nutzung von Lasthebemagneten im Stahl- und Schrotthandel.<text:line-break/>In: sicher ist sicher, 68. Jg. 2017-07-08, S. 339-342.<text:line-break/><text:line-break/>
<text:a xlink:type="simple" xlink:href="http://www.wissen-hilfe.de/_Wissen/locked/papers/sis-2017-09-003.pdf" text:style-name="Internet_20_link" text:visited-style-name="Visited_20_Internet_20_Link">LINK</text:a><text:line-break/>Ostermann, Björn; Werner, Christian: Sichere Fernwartung.<text:line-break/>In: sicher ist sicher, 68. Jg. 2017-09, S. 373-377.<text:line-break/><text:line-break/>
<text:a xlink:type="simple" xlink:href="http://www.wissen-hilfe.de/_Wissen/locked/papers/sis-2017-12-001.pdf" text:style-name="Internet_20_link" text:visited-style-name="Visited_20_Internet_20_Link">LINK</text:a><text:line-break/>Wickert, Karl: Algorithmen: Chance und Herausforderung für die Maschinensicherheit.<text:line-break/>In: sicher ist sicher, 68. Jg. 2017-12, S. 531-533.<text:line-break/><text:line-break/>
<text:a xlink:type="simple" xlink:href="http://www.wissen-hilfe.de/_Wissen/locked/papers/sis-2017-12-004.pdf" text:style-name="Internet_20_link" text:visited-style-name="Visited_20_Internet_20_Link">LINK</text:a><text:line-break/>Nordhaus, Martin; Schlechter, Sara: Vibrationen an Lastenpedelecs, ein unterschätztes Thema?.<text:line-break/>In: sicher ist sicher, 68. Jg. 2017-12, S. 546-549.<text:line-break/><text:line-break/>
<text:a xlink:type="simple" xlink:href="http://www.wissen-hilfe.de/_Wissen/locked/papers/tk-2017-02-001.pdf" text:style-name="Internet_20_link" text:visited-style-name="Visited_20_Internet_20_Link">LINK</text:a><text:line-break/>Heuer-James, Jens- Uwe: Von Fall zu Fall.<text:line-break/>In: technische kommunikation, 39. Jg., tk 02/2017, S. 36-38.<text:line-break/><text:line-break/>
<text:a xlink:type="simple" xlink:href="http://www.wissen-hilfe.de/_Wissen/locked/papers/tk-2017-03-001.pdf" text:style-name="Internet_20_link" text:visited-style-name="Visited_20_Internet_20_Link">LINK</text:a><text:line-break/>Tjarks-Sobhani, Marita: Humor soll amerikanisches Haftungsrecht ändern.<text:line-break/>In: technische kommunikation, 39. Jg., tk 03/2017, S. 47-51.<text:line-break/><text:line-break/>
<text:a xlink:type="simple" xlink:href="http://www.wissen-hilfe.de/_Wissen/locked/papers/tk-2017-04-001.pdf" text:style-name="Internet_20_link" text:visited-style-name="Visited_20_Internet_20_Link">LINK</text:a><text:line-break/>Klumpp, Claudia: Hoher Einsatz für Normen.<text:line-break/>In: technische kommunikation, 39. Jg., tk 04/2017, S. 39.<text:line-break/><text:line-break/>
<text:a xlink:type="simple" xlink:href="http://www.wissen-hilfe.de/_Wissen/locked/papers/tk-2017-05-001.pdf" text:style-name="Internet_20_link" text:visited-style-name="Visited_20_Internet_20_Link">LINK</text:a><text:line-break/>Bollen, Anton: Eine neue Hauptrolle.<text:line-break/>In: technische kommunikation, 39. Jg., tk 05/2017, S. 13-19.<text:line-break/><text:line-break/>
<text:a xlink:type="simple" xlink:href="http://www.wissen-hilfe.de/_Wissen/locked/papers/tk-2017-05-002.pdf" text:style-name="Internet_20_link" text:visited-style-name="Visited_20_Internet_20_Link">LINK</text:a><text:line-break/>Thiele, Ulrich: Regie leicht gemacht.<text:line-break/>In: technische kommunikation, 39. Jg., tk 05/2017, S. 20-26.<text:line-break/><text:line-break/>
<text:a xlink:type="simple" xlink:href="http://www.wissen-hilfe.de/_Wissen/locked/papers/tk-2017-05-003.pdf" text:style-name="Internet_20_link" text:visited-style-name="Visited_20_Internet_20_Link">LINK</text:a><text:line-break/>Voges, Rainer Bernd: Der richtige Dreh.<text:line-break/>In: technische kommunikation, 39. Jg., tk 05/2017, S. 28-35.<text:line-break/><text:line-break/>
<text:a xlink:type="simple" xlink:href="http://www.wissen-hilfe.de/_Wissen/locked/papers/tk-2017-06-001.pdf" text:style-name="Internet_20_link" text:visited-style-name="Visited_20_Internet_20_Link">LINK</text:a><text:line-break/>Heuer-James, Jens- Uwe: Zu viel des Guten?.<text:line-break/>In: technische kommunikation, 39. Jg., tk 06/2017, S. 52-56.<text:line-break/><text:line-break/>
<text:a xlink:type="simple" xlink:href="http://www.wissen-hilfe.de/_Wissen/locked/papers/te-si-2017-01-02-007.pdf" text:style-name="Internet_20_link" text:visited-style-name="Visited_20_Internet_20_Link">LINK</text:a><text:line-break/>Steffen, Oliver; Kaulbars, Uwe: Messen von Ankopplungskräften zur Beurteilung der Vibrationsübertragung auf die Hände.
Preiswerte Alternative zu konventioneller Messtechnik.<text:line-break/>In: Technische Sicherheit, 7. Jg. Bd.7 (2017) Nr. 01/02, S. 41-46.<text:line-break/><text:line-break/>
<text:a xlink:type="simple" xlink:href="http://www.wissen-hilfe.de/_Wissen/locked/papers/te-si-2017-03-007.pdf" text:style-name="Internet_20_link" text:visited-style-name="Visited_20_Internet_20_Link">LINK</text:a><text:line-break/>Lafrenz, Bettina: Neue Informations- und Kommunikationstechnik in Leitwarten. Was ist einsetzbar?.<text:line-break/>In: Technische Sicherheit, 7. Jg. Bd.7 (2017) Nr. 3, S. 52-56.<text:line-break/><text:line-break/>
<text:a xlink:type="simple" xlink:href="http://www.wissen-hilfe.de/_Wissen/locked/papers/te-si-2017-04-001.pdf" text:style-name="Internet_20_link" text:visited-style-name="Visited_20_Internet_20_Link">LINK</text:a><text:line-break/>Sefrin, Harald et al.:: Brand- und Explosionsrisiko bei der Minimalmengenschmierung in Werkzeugmaschinen.<text:line-break/>In: Technische Sicherheit, 7. Jg. Bd.7 (2017) Nr. 4, S. 11-13.<text:line-break/><text:line-break/>
<text:a xlink:type="simple" xlink:href="http://www.wissen-hilfe.de/_Wissen/locked/papers/te-si-2017-04-003.pdf" text:style-name="Internet_20_link" text:visited-style-name="Visited_20_Internet_20_Link">LINK</text:a><text:line-break/>Gutmann, Regina: Kennzeichnungen nach der ATEX-Richtlinie 2014/34 EU für den Explosionsschutz.<text:line-break/>In: Technische Sicherheit, 7. Jg. Bd.7 (2017) Nr. 4, S. 18-20.<text:line-break/><text:line-break/>
<text:a xlink:type="simple" xlink:href="http://www.wissen-hilfe.de/_Wissen/locked/papers/te-si-2017-04-008.pdf" text:style-name="Internet_20_link" text:visited-style-name="Visited_20_Internet_20_Link">LINK</text:a><text:line-break/>Kretzschmar, Frank: Elektronisches Schlüsselsystem für die sichere Betriebsartenwahl.<text:line-break/>In: Technische Sicherheit, 7. Jg. Bd.7 (2017) Nr. 4, S. 42-43.<text:line-break/><text:line-break/>
<text:a xlink:type="simple" xlink:href="http://www.wissen-hilfe.de/_Wissen/locked/papers/te-si-2017-05-001.pdf" text:style-name="Internet_20_link" text:visited-style-name="Visited_20_Internet_20_Link">LINK</text:a><text:line-break/>Weber, Ulrich; Deddner, Dominik: Angriffsvektoren auf sicherheitsgerichtete Steuerungen in Industrie 4.0.<text:line-break/>In: Technische Sicherheit, 7. Jg. Bd.7 (2017) Nr. 5, S. 12-16.<text:line-break/><text:line-break/>
<text:a xlink:type="simple" xlink:href="http://www.wissen-hilfe.de/_Wissen/locked/papers/te-si-2017-05-004.pdf" text:style-name="Internet_20_link" text:visited-style-name="Visited_20_Internet_20_Link">LINK</text:a><text:line-break/>Schoppa, André; Szczepaniak, Mariusz; Mair, Georg W.: Die Anwendung der hydraulischen Prüfverfahren in der Praxis. Teil 1: Die hydraulische Berstprüfung.<text:line-break/>In: Technische Sicherheit, 7. Jg. Bd.7 (2017) Nr. 5, S. 25-30.<text:line-break/><text:line-break/>
<text:a xlink:type="simple" xlink:href="http://www.wissen-hilfe.de/_Wissen/locked/papers/te-si-2017-06-004.pdf" text:style-name="Internet_20_link" text:visited-style-name="Visited_20_Internet_20_Link">LINK</text:a><text:line-break/>Warnecke, Thomas: Maschinen sicher löschen. Sind C0₂-Löschanlagen für den Objektschutz noch zeitgemäß?.<text:line-break/>In: Technische Sicherheit, 7. Jg. Bd.7 (2017) Nr. 6, S. 21-22.<text:line-break/><text:line-break/>
<text:a xlink:type="simple" xlink:href="http://www.wissen-hilfe.de/_Wissen/locked/papers/te-si-2017-06-005.pdf" text:style-name="Internet_20_link" text:visited-style-name="Visited_20_Internet_20_Link">LINK</text:a><text:line-break/>Verstrynge, Cedric: Hybridlöschsysteme für Rechenzentren.<text:line-break/>In: Technische Sicherheit, 7. Jg. Bd.7 (2017) Nr. 6, S. 23-24.<text:line-break/><text:line-break/>
<text:a xlink:type="simple" xlink:href="http://www.wissen-hilfe.de/_Wissen/locked/papers/te-si-2017-06-008.pdf" text:style-name="Internet_20_link" text:visited-style-name="Visited_20_Internet_20_Link">LINK</text:a><text:line-break/>Zeps, Robert et al.:: Sichere Auslegung von Druckentlastungseinrichtungen. Warum eine Überarbeitung der Standards notwendig ist.<text:line-break/>In: Technische Sicherheit, 7. Jg. Bd.7 (2017) Nr. 6, S. 34-39.<text:line-break/><text:line-break/>
<text:a xlink:type="simple" xlink:href="http://www.wissen-hilfe.de/_Wissen/locked/papers/te-si-2017-06-011.pdf" text:style-name="Internet_20_link" text:visited-style-name="Visited_20_Internet_20_Link">LINK</text:a><text:line-break/>Langstrof, Alexandra; Handwerk, Jörg: Mit LOTO Leben schützen. Wartungssicherungen an Maschinen.<text:line-break/>In: Technische Sicherheit, 7. Jg. Bd.7 (2017) Nr. 6, S. 47-49.<text:line-break/><text:line-break/>
<text:a xlink:type="simple" xlink:href="http://www.wissen-hilfe.de/_Wissen/locked/papers/te-si-2017-07-08-004.pdf" text:style-name="Internet_20_link" text:visited-style-name="Visited_20_Internet_20_Link">LINK</text:a><text:line-break/>Weder, Andreas: Erhöhte Sicherheit durch RFID-Sensorik für Predictive Maintenance Anwendungen.<text:line-break/>In: Technische Sicherheit, 7. Jg. Bd.7 (2017) Nr. 7/8, S. 25-27.<text:line-break/><text:line-break/>
<text:a xlink:type="simple" xlink:href="http://www.wissen-hilfe.de/_Wissen/locked/papers/te-si-2017-07-08-005.pdf" text:style-name="Internet_20_link" text:visited-style-name="Visited_20_Internet_20_Link">LINK</text:a><text:line-break/>Schoppa, André; Szczepaniak, Mariusz; Mair, Georg W.: Die Anwendung der hydraulischen Prüfverfahren in der Praxis. Teil 2: Die hydraulische Lastwechselprüfung.<text:line-break/>In: Technische Sicherheit, 7. Jg. Bd.7 (2017) Nr. 7/8, S. 28-34.<text:line-break/><text:line-break/>
<text:a xlink:type="simple" xlink:href="http://www.wissen-hilfe.de/_Wissen/locked/papers/te-si-2017-09-011.pdf" text:style-name="Internet_20_link" text:visited-style-name="Visited_20_Internet_20_Link">LINK</text:a><text:line-break/>Langstrof, Alexandra; Handwerk, Jörg; Spatz, Johannes: Zugangssicherungen - Sicherungskonzept für die verschiedenen Lebensphasen einer Maschine.<text:line-break/>In: Technische Sicherheit, 7. Jg. Bd.7 (2017) Nr. 9, S. 61-63.<text:line-break/><text:line-break/>
<text:a xlink:type="simple" xlink:href="http://www.wissen-hilfe.de/_Wissen/locked/papers/te-si-2017-10-004.pdf" text:style-name="Internet_20_link" text:visited-style-name="Visited_20_Internet_20_Link">LINK</text:a><text:line-break/>Feist, Thekla; Kaulbars, Uwe: Die Vibrationsdosis messen oder schätzen. Vergleich neuer Systeme mit normgerechten Messungen.<text:line-break/>In: Technische Sicherheit, 7. Jg. Bd.7 (2017) Nr.10, S. 20-24.<text:line-break/><text:line-break/>
<text:a xlink:type="simple" xlink:href="http://www.wissen-hilfe.de/_Wissen/locked/papers/te-si-2017-10-008.pdf" text:style-name="Internet_20_link" text:visited-style-name="Visited_20_Internet_20_Link">LINK</text:a><text:line-break/>Kiesewetter, Jörg: Regelwerke zu Gaswarngeräten - Aktueller Stand und Ausblick.<text:line-break/>In: Technische Sicherheit, 7. Jg. Bd.7 (2017) Nr.10, S. 39-44.<text:line-break/><text:line-break/>
<text:a xlink:type="simple" xlink:href="http://www.wissen-hilfe.de/_Wissen/locked/papers/te-si-2017-11-12-008.pdf" text:style-name="Internet_20_link" text:visited-style-name="Visited_20_Internet_20_Link">LINK</text:a><text:line-break/>Bleyer, Tobias: Herausforderungen des Onlinehandels für die Produktsicherheit.<text:line-break/>In: Technische Sicherheit, 7. Jg. Bd.7 (2017) Nr.11/12, S. 51-53.<text:line-break/><text:line-break/>
<text:a xlink:type="simple" xlink:href="http://www.wissen-hilfe.de/_Wissen/locked/papers/te-si-2017-11-12-010.pdf" text:style-name="Internet_20_link" text:visited-style-name="Visited_20_Internet_20_Link">LINK</text:a><text:line-break/>Lang, Armin; Fottner, Johannes: Intelligente Kollisionswarnung für
Gabelstaplerfahrer.<text:line-break/>In: Technische Sicherheit, 7. Jg. Bd.7 (2017) Nr.11/12, S. 59-61.<text:line-break/><text:line-break/>
<text:a xlink:type="simple" xlink:href="http://www.wissen-hilfe.de/_Wissen/locked/papers/te-si-2017-11-12-011.pdf" text:style-name="Internet_20_link" text:visited-style-name="Visited_20_Internet_20_Link">LINK</text:a><text:line-break/>Üblacker,Rainer: Neue EU-Standards für Leitern.<text:line-break/>In: Technische Sicherheit, 7. Jg. Bd.7 (2017) Nr.11/12, S. 62-63.<text:line-break/><text:line-break/>
<text:a xlink:type="simple" xlink:href="http://www.wissen-hilfe.de/_Wissen/locked/papers/te-ue-2017-04-002.pdf" text:style-name="Internet_20_link" text:visited-style-name="Visited_20_Internet_20_Link">LINK</text:a><text:line-break/>Preuß, Liliana: Digitalisierung in der Industrie: die Erfolgsfaktoren.<text:line-break/>In: Technische Überwachung, Bd. 58, 2017-04, S. 9-11.<text:line-break/><text:line-break/>
<text:a xlink:type="simple" xlink:href="http://www.wissen-hilfe.de/_Wissen/locked/papers/te-ue-2017-04-003.pdf" text:style-name="Internet_20_link" text:visited-style-name="Visited_20_Internet_20_Link">LINK</text:a><text:line-break/>Eberle, Christian: Funktionale Sicherheit: Chancen und Risiken der Digitalisierung.<text:line-break/>In: Technische Überwachung, Bd. 58, 2017-04, S. 12-17.<text:line-break/><text:line-break/>
<text:a xlink:type="simple" xlink:href="http://www.wissen-hilfe.de/_Wissen/locked/papers/te-ue-2017-04-009.pdf" text:style-name="Internet_20_link" text:visited-style-name="Visited_20_Internet_20_Link">LINK</text:a><text:line-break/>Hoffmann, Volker: Funktionale Sicherheit im Zusammenhang mit nach BetrSichV 2015 prüfpflichtigen Anlagen.<text:line-break/>In: Technische Überwachung, Bd. 58, 2017-04, S. 31-35.<text:line-break/><text:line-break/>
<text:a xlink:type="simple" xlink:href="http://www.wissen-hilfe.de/_Wissen/locked/papers/te-ue-2017-04-010.pdf" text:style-name="Internet_20_link" text:visited-style-name="Visited_20_Internet_20_Link">LINK</text:a><text:line-break/>Schock, Winfried: Die neue Druckgeräterichtlinie. Alter Wein in neuen Schläuchen oder alles neu?.<text:line-break/>In: Technische Überwachung, Bd. 58, 2017-04, S. 36-39.<text:line-break/><text:line-break/>
<text:a xlink:type="simple" xlink:href="http://www.wissen-hilfe.de/_Wissen/locked/papers/te-ue-2017-04-011.pdf" text:style-name="Internet_20_link" text:visited-style-name="Visited_20_Internet_20_Link">LINK</text:a><text:line-break/>Staub-Lang, Pascal: Neue Ausgabe der DIN EN ISO 13849-1 hilft Maschinenherstellern.<text:line-break/>In: Technische Überwachung, Bd. 58, 2017-04, S. 40-43.<text:line-break/><text:line-break/>
<text:a xlink:type="simple" xlink:href="http://www.wissen-hilfe.de/_Wissen/locked/papers/te-ue-2017-04-023.pdf" text:style-name="Internet_20_link" text:visited-style-name="Visited_20_Internet_20_Link">LINK</text:a><text:line-break/>Adams, Wilko; Kölbl, Dirk: ASME Code und Druckgeräterichtlinie. Wie eine Dokumentation die Prüffristen bestimmt.<text:line-break/>In: Technische Überwachung, Bd. 58, 2017-04, S. 81-86.<text:line-break/><text:line-break/>
<text:a xlink:type="simple" xlink:href="http://www.wissen-hilfe.de/_Wissen/locked/papers/te-ue-2017-04-024.pdf" text:style-name="Internet_20_link" text:visited-style-name="Visited_20_Internet_20_Link">LINK</text:a><text:line-break/>Paluszkiewicz, Piotr: ln welchen Fällen ist eine ASME-Zulassung nötig und was heißt eigentlich „ASME mit Stamp„ ?.<text:line-break/>In: Technische Überwachung, Bd. 58, 2017-04, S. 87-88.<text:line-break/><text:line-break/>
<text:a xlink:type="simple" xlink:href="http://www.wissen-hilfe.de/_Wissen/locked/papers/te-ue-2017-04-030.pdf" text:style-name="Internet_20_link" text:visited-style-name="Visited_20_Internet_20_Link">LINK</text:a><text:line-break/>Straube, Jürgen: Problematik von doppelwandigen Behältern mit unterem Auslauf in Hinsicht auf die Lecküberwachung.<text:line-break/>In: Technische Überwachung, Bd. 58, 2017-04, S. 113-115.<text:line-break/><text:line-break/>
<text:a xlink:type="simple" xlink:href="http://www.wissen-hilfe.de/_Wissen/locked/papers/te-ue-2017-04-034.pdf" text:style-name="Internet_20_link" text:visited-style-name="Visited_20_Internet_20_Link">LINK</text:a><text:line-break/>Kaschner, Morten: Anforderungen an den Stahlbau im industriellen Anlagenbau.<text:line-break/>In: Technische Überwachung, Bd. 58, 2017-04, S. 125-129.<text:line-break/><text:line-break/></text:p>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8-04-002.pdf" text:style-name="Internet_20_link" text:visited-style-name="Visited_20_Internet_20_Link">LINK</text:a><text:line-break/>Mußmann, Jochen W.: Qualitätsanforderungen bei der Wärmebehandlung - Die neue ISO 17 663 als Bindeglied zwischen Produktnorm und Glühtätigkeit.<text:line-break/>In: Der Praktiker, 60. Jg 2008-04, S. 142 - 146.<text:line-break/><text:line-break/>
<text:a xlink:type="simple" xlink:href="http://www.wissen-hilfe.de/_Wissen/locked/papers/din-2016-08-001.pdf" text:style-name="Internet_20_link" text:visited-style-name="Visited_20_Internet_20_Link">LINK</text:a><text:line-break/>Großmann, Jürgen :  Vernetzte IT-Sicherheit in kritischen Infrastrukturen. Teil 2: Informationssicherheit. .<text:line-break/>In: DIN Mitteilungen, Jg 95.2016-08, S. 4 - 6.<text:line-break/><text:line-break/>
<text:a xlink:type="simple" xlink:href="http://www.wissen-hilfe.de/_Wissen/locked/papers/din-2016-08-002.pdf" text:style-name="Internet_20_link" text:visited-style-name="Visited_20_Internet_20_Link">LINK</text:a><text:line-break/>Bentkus, Alexander  / Heusinger, Stefan :  lndustrialradio - Funksysteme für Industrie 4.0. Forschungsverbund ZDKI. .<text:line-break/>In: DIN Mitteilungen, Jg 95.2016-08, S. 7 - 10.<text:line-break/><text:line-break/>
<text:a xlink:type="simple" xlink:href="http://www.wissen-hilfe.de/_Wissen/locked/papers/sis-2014-10-006.pdf" text:style-name="Internet_20_link" text:visited-style-name="Visited_20_Internet_20_Link">LINK</text:a><text:line-break/>Honnacker, Matthias: Marktüberwachung - Herausforderungen für die Zukunft.<text:line-break/>In: sicher ist sicher, 65. Jg 2014-10, S. 512 - 516.<text:line-break/><text:line-break/>
<text:a xlink:type="simple" xlink:href="http://www.wissen-hilfe.de/_Wissen/locked/papers/sis-2015-01-005.pdf" text:style-name="Internet_20_link" text:visited-style-name="Visited_20_Internet_20_Link">LINK</text:a><text:line-break/>Rack, Thomas : Pedelecs - Die Weiterentwicklung des ,,Fahrrad 2.0“ im Blick auf Normung und Sicherheit.<text:line-break/>In: sicher ist sicher, 66. Jg 2015-01, S. 30 - 32.<text:line-break/><text:line-break/>
<text:a xlink:type="simple" xlink:href="http://www.wissen-hilfe.de/_Wissen/locked/papers/sis-2015-02-001.pdf" text:style-name="Internet_20_link" text:visited-style-name="Visited_20_Internet_20_Link">LINK</text:a><text:line-break/>Rohland, Jörg: Sicherheitstechnische Modernisierung einer hydraulischen Zweiständerpresse.<text:line-break/>In: sicher ist sicher, 66. Jg 2015-02, S. 68 - 73.<text:line-break/><text:line-break/>
<text:a xlink:type="simple" xlink:href="http://www.wissen-hilfe.de/_Wissen/locked/papers/sis-2015-02-002.pdf" text:style-name="Internet_20_link" text:visited-style-name="Visited_20_Internet_20_Link">LINK</text:a><text:line-break/>Hauptvogel, Andreas / Thomann, Stefan : Aktuelles zur Kerzen-Normung*.<text:line-break/>In: sicher ist sicher, 66. Jg 2015-02, S. 74 - 75.<text:line-break/><text:line-break/>
<text:a xlink:type="simple" xlink:href="http://www.wissen-hilfe.de/_Wissen/locked/papers/sis-2015-02-005.pdf" text:style-name="Internet_20_link" text:visited-style-name="Visited_20_Internet_20_Link">LINK</text:a><text:line-break/>Schäper, Wolfgang: Sicherheit bei Steigschutzeinrichtungen - Aktueller Stand und Auswirkungen der neuen DIN EN 353, Teil 1.<text:line-break/>In: sicher ist sicher, 66. Jg 2015-02, S. 102 - 104.<text:line-break/><text:line-break/>
<text:a xlink:type="simple" xlink:href="http://www.wissen-hilfe.de/_Wissen/locked/papers/sis-2015-03-001.pdf" text:style-name="Internet_20_link" text:visited-style-name="Visited_20_Internet_20_Link">LINK</text:a><text:line-break/>Küenzlen, Jürgen / Scheller, Eckehard : Einzelanschlagpunkte - baulich verankerte Anschlageinrichtungen.<text:line-break/>In: sicher ist sicher, 66. Jg 2015-03, S. 126 - 131.<text:line-break/><text:line-break/>
<text:a xlink:type="simple" xlink:href="http://www.wissen-hilfe.de/_Wissen/locked/papers/sis-2015-03-002.pdf" text:style-name="Internet_20_link" text:visited-style-name="Visited_20_Internet_20_Link">LINK</text:a><text:line-break/>Adler, Jan: Sicherheitstechnische Betrachtung von elektrisch unterstützten Fahrrädern bis 25 km/h¹.<text:line-break/>In: sicher ist sicher, 66. Jg 2015-03, S. 132 - 137.<text:line-break/><text:line-break/>
<text:a xlink:type="simple" xlink:href="http://www.wissen-hilfe.de/_Wissen/locked/papers/sis-2015-04-006.pdf" text:style-name="Internet_20_link" text:visited-style-name="Visited_20_Internet_20_Link">LINK</text:a><text:line-break/>Winkler, Franz-Gustav: Vom Faustkeil zur Ringgeflechtschürze Wie Stechschutzausrüstungen das wurden, was sie heute sind.<text:line-break/>In: sicher ist sicher, 66. Jg 2015-04, S. 217 - 221.<text:line-break/><text:line-break/>
<text:a xlink:type="simple" xlink:href="http://www.wissen-hilfe.de/_Wissen/locked/papers/sis-2015-05-006.pdf" text:style-name="Internet_20_link" text:visited-style-name="Visited_20_Internet_20_Link">LINK</text:a><text:line-break/>Tiegs, Tilo: Allein arbeiten ohne allein gelassen zu sein - Notrufmöglichkeiten für Alleinarbeitsplätze.<text:line-break/>In: sicher ist sicher, 66. Jg 2015-05, S. 280 - 282.<text:line-break/><text:line-break/>
<text:a xlink:type="simple" xlink:href="http://www.wissen-hilfe.de/_Wissen/locked/papers/sis-2015-06-001.pdf" text:style-name="Internet_20_link" text:visited-style-name="Visited_20_Internet_20_Link">LINK</text:a><text:line-break/>Kuhnsch, Hans-Joachim: Umgang mit Baulasern¹.<text:line-break/>In: sicher ist sicher, 66. Jg 2015-06, S. 302 - 305.<text:line-break/><text:line-break/>
<text:a xlink:type="simple" xlink:href="http://www.wissen-hilfe.de/_Wissen/locked/papers/sis-2015-09-002.pdf" text:style-name="Internet_20_link" text:visited-style-name="Visited_20_Internet_20_Link">LINK</text:a><text:line-break/>Brose, Sebastian: Neue VdS-Anerkennungen im Sektor der Sicherungsdienstleistungen. Im Zuge der DIN EN 50518 musste ein Großteil neu geregelt werden.<text:line-break/>In: sicher ist sicher, 66. Jg 2015-09, S. 436 - 439.<text:line-break/><text:line-break/>
<text:a xlink:type="simple" xlink:href="http://www.wissen-hilfe.de/_Wissen/locked/papers/sis-2015-10-005.pdf" text:style-name="Internet_20_link" text:visited-style-name="Visited_20_Internet_20_Link">LINK</text:a><text:line-break/>Romanus, Erik / Udovicic, Ljiljona / Ott, Günter : TROS - Technische Regeln für die Arbeitsschutzverordnung zu künstlicher optischer Strahlung.<text:line-break/>In: sicher ist sicher, 66. Jg 2015-10, S. 498 - 501.<text:line-break/><text:line-break/>
<text:a xlink:type="simple" xlink:href="http://www.wissen-hilfe.de/_Wissen/locked/papers/sis-2015-12-003.pdf" text:style-name="Internet_20_link" text:visited-style-name="Visited_20_Internet_20_Link">LINK</text:a><text:line-break/>Knust, Franz-Josef: ,,Stand der Technik„ im Arbeitsschutz.<text:line-break/>In: sicher ist sicher, 66. Jg 2015-12, S. 610 - 615.<text:line-break/><text:line-break/>
<text:a xlink:type="simple" xlink:href="http://www.wissen-hilfe.de/_Wissen/locked/papers/sis-2015-12-004.pdf" text:style-name="Internet_20_link" text:visited-style-name="Visited_20_Internet_20_Link">LINK</text:a><text:line-break/>Wilrich, Thomas: Der Holzsplitter im Parkettboden und die Schulleiterin, die es „unterließ, die Turnhalle für den Sportunterricht zu sperren“. Zur strafrechtlichen Verantwortung für den Zustand von Räumlichkeiten.<text:line-break/>In: sicher ist sicher, 66. Jg 2015-12, S. 619 - 622.<text:line-break/><text:line-break/>
<text:a xlink:type="simple" xlink:href="http://www.wissen-hilfe.de/_Wissen/locked/papers/sis-2016-02-001.pdf" text:style-name="Internet_20_link" text:visited-style-name="Visited_20_Internet_20_Link">LINK</text:a><text:line-break/>Barth, Christof: Auswahl von Arbeitsmitteln.<text:line-break/>In: sicher ist sicher, 67. Jg 2016-02, S. 64 - 69.<text:line-break/><text:line-break/>
<text:a xlink:type="simple" xlink:href="http://www.wissen-hilfe.de/_Wissen/locked/papers/sis-2016-02-002.pdf" text:style-name="Internet_20_link" text:visited-style-name="Visited_20_Internet_20_Link">LINK</text:a><text:line-break/>Adler, Jan: Produktsicherheit und Marktüberwachung im Zeichen von „Industrie 4.0“.<text:line-break/>In: sicher ist sicher, 67. Jg 2016-02, S. 70 - 75.<text:line-break/><text:line-break/>
<text:a xlink:type="simple" xlink:href="http://www.wissen-hilfe.de/_Wissen/locked/papers/sis-2016-02-003.pdf" text:style-name="Internet_20_link" text:visited-style-name="Visited_20_Internet_20_Link">LINK</text:a><text:line-break/>Romanus, Erik / Kittelmann, Marlies / Mössner, Thomas / Ott, Günter : Maschine oder nicht, das ist hier die Frage. Ein Positionspapier zur EU-Richtlinienrelevanz bei der Bewertung der Sicherheit von Laserprodukten.<text:line-break/>In: sicher ist sicher, 67. Jg 2016-02, S. 76 - 78.<text:line-break/><text:line-break/>
<text:a xlink:type="simple" xlink:href="http://www.wissen-hilfe.de/_Wissen/locked/papers/sis-2016-02-004.pdf" text:style-name="Internet_20_link" text:visited-style-name="Visited_20_Internet_20_Link">LINK</text:a><text:line-break/>Honnacker, Matthias / Scharfenberg, Anja: Onlinehandel und globales Einkaufen - Segen oder Fluch für Verbraucher? Erfahrungen und Herausforderungen der Marktüberwachung.<text:line-break/>In: sicher ist sicher, 67. Jg 2016-02, S. 80 - 85.<text:line-break/><text:line-break/>
<text:a xlink:type="simple" xlink:href="http://www.wissen-hilfe.de/_Wissen/locked/papers/sis-2016-03-001.pdf" text:style-name="Internet_20_link" text:visited-style-name="Visited_20_Internet_20_Link">LINK</text:a><text:line-break/>Wittmann, Andreas: Zum Spannungsfeld zwischen Persönlicher Schutzausrüstung und Medizinprodukten.<text:line-break/>In: sicher ist sicher, 67. Jg 2016-03, S. 141 - 144.<text:line-break/><text:line-break/>
<text:a xlink:type="simple" xlink:href="http://www.wissen-hilfe.de/_Wissen/locked/papers/sis-2016-03-002.pdf" text:style-name="Internet_20_link" text:visited-style-name="Visited_20_Internet_20_Link">LINK</text:a><text:line-break/>Lee, Doo-Ung: Vibrationsemissionsangaben in der Praxis. Untersuchungsergebnis über die praktizierte Vibrationsemissionsangabe von Herstellern entsprechend den Anforderungen der Maschinenrichtlinie 2006/42/EG.<text:line-break/>In: sicher ist sicher, 67. Jg 2016-03, S. 145 - 149.<text:line-break/><text:line-break/>
<text:a xlink:type="simple" xlink:href="http://www.wissen-hilfe.de/_Wissen/locked/papers/sis-2016-04-001.pdf" text:style-name="Internet_20_link" text:visited-style-name="Visited_20_Internet_20_Link">LINK</text:a><text:line-break/>Apfeld, Ralf / Meyer, Christoph / Rempel, Paul / Sefrin, Harald: Brandvermeidung und -bekämpfung an Werkzeugmaschinen.<text:line-break/>In: sicher ist sicher, 67. Jg 2016-04, S. 178 - 181.<text:line-break/><text:line-break/>
<text:a xlink:type="simple" xlink:href="http://www.wissen-hilfe.de/_Wissen/locked/papers/sis-2016-06-002.pdf" text:style-name="Internet_20_link" text:visited-style-name="Visited_20_Internet_20_Link">LINK</text:a><text:line-break/>Mattke, Claudia: Ganzkörper-Vibrationen beim Fahren von Flurförderzeugen in der Nahrungsmittel- und Getränkeindustrie.<text:line-break/>In: sicher ist sicher, 67. Jg 2016-06, S. 306 - 309.<text:line-break/><text:line-break/>
<text:a xlink:type="simple" xlink:href="http://www.wissen-hilfe.de/_Wissen/locked/papers/sis-2016-06-004.pdf" text:style-name="Internet_20_link" text:visited-style-name="Visited_20_Internet_20_Link">LINK</text:a><text:line-break/>Gaertner, Thomas: Roboter auf freiem Fuß.<text:line-break/>In: sicher ist sicher, 67. Jg 2016-06, S. 318 - 319.<text:line-break/><text:line-break/>
<text:a xlink:type="simple" xlink:href="http://www.wissen-hilfe.de/_Wissen/locked/papers/sis-2016-09-003.pdf" text:style-name="Internet_20_link" text:visited-style-name="Visited_20_Internet_20_Link">LINK</text:a><text:line-break/>Lafrenz, B. / Jeschke, P.: Neue Informations- und Kommunikationstechnologien in Leitwarten. Derzeitiger Einsatz sowie Gestaltung und Einführung neuer Systeme.<text:line-break/>In: sicher ist sicher, 67. Jg 2016-09, S. 436 - 442.<text:line-break/><text:line-break/>
<text:a xlink:type="simple" xlink:href="http://www.wissen-hilfe.de/_Wissen/locked/papers/sis-2016-10-003.pdf" text:style-name="Internet_20_link" text:visited-style-name="Visited_20_Internet_20_Link">LINK</text:a><text:line-break/>Adolph, Lars / Kirchhoff, Britta: Arbeit in der digitalen Welt - Neue Herausforderungen für den Arbeitsschutz.<text:line-break/>In: sicher ist sicher, 67. Jg 2016-10, S. 503 - 505.<text:line-break/><text:line-break/>
<text:a xlink:type="simple" xlink:href="http://www.wissen-hilfe.de/_Wissen/locked/papers/te-si-2011-01-02-001.pdf" text:style-name="Internet_20_link" text:visited-style-name="Visited_20_Internet_20_Link">LINK</text:a><text:line-break/>Raab, Johann: Sicherer Umgang mit Acetylen. Chemische und physikalische Eigenschaften kennen und berücksichtigen.<text:line-break/>In: Technische Sicherheit, Bd.1(2011)Nr.1/2  , S. 10 - 13.<text:line-break/><text:line-break/>
<text:a xlink:type="simple" xlink:href="http://www.wissen-hilfe.de/_Wissen/locked/papers/te-si-2011-01-02-006.pdf" text:style-name="Internet_20_link" text:visited-style-name="Visited_20_Internet_20_Link">LINK</text:a><text:line-break/>Warm, Andre / Löhnert, Andrea / Reich, Franziska / Marx, Marcus : Anzusetzende Branddauern bei Flugzeugabstürzen auf Industriegebäude.<text:line-break/>In: Technische Sicherheit, Bd.1(2011)Nr.1/2 , S. 41 - 45.<text:line-break/><text:line-break/>
<text:a xlink:type="simple" xlink:href="http://www.wissen-hilfe.de/_Wissen/locked/papers/te-si-2011-01-02-008.pdf" text:style-name="Internet_20_link" text:visited-style-name="Visited_20_Internet_20_Link">LINK</text:a><text:line-break/>Baartz, Udo : Regale: Erkenntnisse aus dem Einsturz eines Hochregallagers.<text:line-break/>In: Technische Sicherheit, Bd.1(2011)Nr.1/2 , S. 52 - 55.<text:line-break/><text:line-break/>
<text:a xlink:type="simple" xlink:href="http://www.wissen-hilfe.de/_Wissen/locked/papers/te-si-2011-03-001.pdf" text:style-name="Internet_20_link" text:visited-style-name="Visited_20_Internet_20_Link">LINK</text:a><text:line-break/>Kiesewetter, Jörg : Anderungen der Normen für Gaswarngeräte. Inhalte und Auswirkungen..<text:line-break/>In: Technische Sicherheit, Bd.1(2011)Nr.3  , S. 10 - 14.<text:line-break/><text:line-break/>
<text:a xlink:type="simple" xlink:href="http://www.wissen-hilfe.de/_Wissen/locked/papers/te-si-2011-03-002.pdf" text:style-name="Internet_20_link" text:visited-style-name="Visited_20_Internet_20_Link">LINK</text:a><text:line-break/>Paulick, Hans-Jürgen : Frühzeitige Berücksichtigung des Explosionsschutzes - Voraussetzung für die sichere Gestaltung von Prozessen.<text:line-break/>In: Technische Sicherheit, Bd.1(2011)Nr.3  , S. 16 - 20.<text:line-break/><text:line-break/>
<text:a xlink:type="simple" xlink:href="http://www.wissen-hilfe.de/_Wissen/locked/papers/te-si-2011-03-004.pdf" text:style-name="Internet_20_link" text:visited-style-name="Visited_20_Internet_20_Link">LINK</text:a><text:line-break/>Dannecker, Klaus / Ostermann, Hans-J. : Die neue Maschinenrichtlinie 2006/42/EG: „Regelungslücken“ privatvertraglich ausgleichen. Was Verkäufer und Einkäufer beachten müssen..<text:line-break/>In: Technische Sicherheit, Bd.1(2011)Nr.3 , S. 38 - 42.<text:line-break/><text:line-break/>
<text:a xlink:type="simple" xlink:href="http://www.wissen-hilfe.de/_Wissen/locked/papers/te-si-2011-03-007.pdf" text:style-name="Internet_20_link" text:visited-style-name="Visited_20_Internet_20_Link">LINK</text:a><text:line-break/> Sanchez Marquez, Juan Sebastian/ Deml, Barbara / Böckelmann, lrina: Arbeitssicherheit beim Einsatz ultraschallbasierter Technologien.<text:line-break/>In: Technische Sicherheit, Bd.1(2011)Nr.3 , S. 51 - 53.<text:line-break/><text:line-break/>
<text:a xlink:type="simple" xlink:href="http://www.wissen-hilfe.de/_Wissen/locked/papers/te-si-2011-04-005.pdf" text:style-name="Internet_20_link" text:visited-style-name="Visited_20_Internet_20_Link">LINK</text:a><text:line-break/>Fischer, Gabriel / Günthner, Willibald A.: Ganzkörper-Vibrationen bei Flurförderzeugen.<text:line-break/>In: Technische Sicherheit, Bd.1(2011)Nr.4  , S. 38 - 42.<text:line-break/><text:line-break/>
<text:a xlink:type="simple" xlink:href="http://www.wissen-hilfe.de/_Wissen/locked/papers/te-si-2011-05-005.pdf" text:style-name="Internet_20_link" text:visited-style-name="Visited_20_Internet_20_Link">LINK</text:a><text:line-break/>Popp, Tobias: Explosionsgeschützte Ausrüstung für den maritimen Öl- und Gassektor.<text:line-break/>In: Technische Sicherheit, Bd.1(2011)Nr.5  , S. 38 - 40.<text:line-break/><text:line-break/>
<text:a xlink:type="simple" xlink:href="http://www.wissen-hilfe.de/_Wissen/locked/papers/te-si-2011-05-006.pdf" text:style-name="Internet_20_link" text:visited-style-name="Visited_20_Internet_20_Link">LINK</text:a><text:line-break/>Ostermann, Björn: Der Schaltschrank unter dem Dach der Maschinenrichtlinie.<text:line-break/>In: Technische Sicherheit, Bd.1(2011)Nr.5 , S. 46 - 49.<text:line-break/><text:line-break/>
<text:a xlink:type="simple" xlink:href="http://www.wissen-hilfe.de/_Wissen/locked/papers/te-si-2011-06-002.pdf" text:style-name="Internet_20_link" text:visited-style-name="Visited_20_Internet_20_Link">LINK</text:a><text:line-break/>Hufenbach, Werner A. / Böhm, Robert / Thieme, Mike / Tyczynski, Thomas: Überwachung von Rohrleitungen und Behältern mit integrierten Sensornetzwerken.<text:line-break/>In: Technische Sicherheit, Bd.1(2011)Nr.6  , S. 16 - 20.<text:line-break/><text:line-break/>
<text:a xlink:type="simple" xlink:href="http://www.wissen-hilfe.de/_Wissen/locked/papers/te-si-2011-06-003.pdf" text:style-name="Internet_20_link" text:visited-style-name="Visited_20_Internet_20_Link">LINK</text:a><text:line-break/>Leimbach, Wolfgang  : Leckanzeigersysteme.<text:line-break/>In: Technische Sicherheit, Bd.1(2011)Nr.6 , S. 21 - 25.<text:line-break/><text:line-break/>
<text:a xlink:type="simple" xlink:href="http://www.wissen-hilfe.de/_Wissen/locked/papers/te-si-2011-06-004.pdf" text:style-name="Internet_20_link" text:visited-style-name="Visited_20_Internet_20_Link">LINK</text:a><text:line-break/>Kaulbars, Uwe: Schutz vor Hand-Arm-Vibration durch Substituieren und Isolieren. Praxisbeispiele zur Technischen Regel..<text:line-break/>In: Technische Sicherheit, Bd.1(2011)Nr.6 , S. 47 - 53.<text:line-break/><text:line-break/>
<text:a xlink:type="simple" xlink:href="http://www.wissen-hilfe.de/_Wissen/locked/papers/te-si-2011-06-005.pdf" text:style-name="Internet_20_link" text:visited-style-name="Visited_20_Internet_20_Link">LINK</text:a><text:line-break/>Maue, Jürgen H.  : Bestimmen des Emissions-Schalldruckpegels am Arbeitsplatz. Geräuschangabe nach der EG-Maschinenrichtlinie..<text:line-break/>In: Technische Sicherheit, Bd.1(2011)Nr.6  , S. 54 - 57.<text:line-break/><text:line-break/>
<text:a xlink:type="simple" xlink:href="http://www.wissen-hilfe.de/_Wissen/locked/papers/te-si-2011-09-002.pdf" text:style-name="Internet_20_link" text:visited-style-name="Visited_20_Internet_20_Link">LINK</text:a><text:line-break/>Vogl, Albrecht / Radandt, Siegfried: Neue Erkenntnisse für den konstruktiven Explosionsschutz von Becherelevatoren.<text:line-break/>In: Technische Sicherheit, Bd.1(2011)Nr.9, S. 15 - 19.<text:line-break/><text:line-break/>
<text:a xlink:type="simple" xlink:href="http://www.wissen-hilfe.de/_Wissen/locked/papers/te-si-2011-09-003.pdf" text:style-name="Internet_20_link" text:visited-style-name="Visited_20_Internet_20_Link">LINK</text:a><text:line-break/>Sippel, Michael: Anwendungen der Strömungssimulation zur Berechnung von Explosionsabläufen in großtechnischen Anlagen.<text:line-break/>In: Technische Sicherheit, Bd.1(2011)Nr.9, S. 22 - 26.<text:line-break/><text:line-break/>
<text:a xlink:type="simple" xlink:href="http://www.wissen-hilfe.de/_Wissen/locked/papers/te-si-2011-10-006.pdf" text:style-name="Internet_20_link" text:visited-style-name="Visited_20_Internet_20_Link">LINK</text:a><text:line-break/>Ganz, Christian / Deuerler, Friederike: Die Risikoanalyse mittels Konsequenz und Eintrittswahrscheinlichkeit. Methodik am Beispiel des Druckbehälterversagens - Teil 1: Konsequenz.<text:line-break/>In: Technische Sicherheit, Bd.1(2011)Nr.10, S. 53 - 58.<text:line-break/><text:line-break/>
<text:a xlink:type="simple" xlink:href="http://www.wissen-hilfe.de/_Wissen/locked/papers/te-si-2011-11-12-003.pdf" text:style-name="Internet_20_link" text:visited-style-name="Visited_20_Internet_20_Link">LINK</text:a><text:line-break/>Wick, Wolfgang: Technisch dichte Flanschverbindungen nach TA Luft. Umsetzung der Richtlinie VDI 2290 aus Sicht der Behörde.<text:line-break/>In: Technische Sicherheit, Bd.1(2011)Nr.11/12, S. 21 - 27.<text:line-break/><text:line-break/>
<text:a xlink:type="simple" xlink:href="http://www.wissen-hilfe.de/_Wissen/locked/papers/te-si-2012-01-02-001.pdf" text:style-name="Internet_20_link" text:visited-style-name="Visited_20_Internet_20_Link">LINK</text:a><text:line-break/>Honnacker, Matthias: Neues Produktsicherheitsgesetz in Kraft getreten.<text:line-break/>In: Technische Sicherheit, Bd.2(2012)Nr.1/2, S. 10 - 12.<text:line-break/><text:line-break/>
<text:a xlink:type="simple" xlink:href="http://www.wissen-hilfe.de/_Wissen/locked/papers/te-si-2012-01-02-002.pdf" text:style-name="Internet_20_link" text:visited-style-name="Visited_20_Internet_20_Link">LINK</text:a><text:line-break/>Müller, Norbert: Lagerung von Gefahrstoffen: Änderungen in Sicht.<text:line-break/>In: Technische Sicherheit, Bd.2(2012)Nr.1/2, S. 21 - 23.<text:line-break/><text:line-break/>
<text:a xlink:type="simple" xlink:href="http://www.wissen-hilfe.de/_Wissen/locked/papers/te-si-2012-01-02-005.pdf" text:style-name="Internet_20_link" text:visited-style-name="Visited_20_Internet_20_Link">LINK</text:a><text:line-break/>Konersmann, Rainer : Zur Abschätzung von Bauwerksschäden durch Flugzeugabstürze.<text:line-break/>In: Technische Sicherheit, Bd.2(2012)Nr.1/2, S. 36 - 42.<text:line-break/><text:line-break/>
<text:a xlink:type="simple" xlink:href="http://www.wissen-hilfe.de/_Wissen/locked/papers/te-si-2012-03-003.pdf" text:style-name="Internet_20_link" text:visited-style-name="Visited_20_Internet_20_Link">LINK</text:a><text:line-break/>Hartwig ,Sylvius / Festag, Sebastian  : Über risikoerhöhendes menschliches Verhalten durch falsche Führungsstrategien.<text:line-break/>In: Technische Sicherheit, Bd.2(2012)Nr.3, S. 24 - 29.<text:line-break/><text:line-break/>
<text:a xlink:type="simple" xlink:href="http://www.wissen-hilfe.de/_Wissen/locked/papers/te-si-2012-04-003.pdf" text:style-name="Internet_20_link" text:visited-style-name="Visited_20_Internet_20_Link">LINK</text:a><text:line-break/>Lottermann ,Johannes  : Konstruktiver Explosionsschutz an Werkzeugmaschinen. Besonderheiten im Hinblick auf klassische Schutzsysteme gemäß 94/9/EG am Beispiel der flammenlosen Explosionsdruckentlastung..<text:line-break/>In: Technische Sicherheit, Bd.2(2012)Nr.4, S. 29 - 31.<text:line-break/><text:line-break/>
<text:a xlink:type="simple" xlink:href="http://www.wissen-hilfe.de/_Wissen/locked/papers/te-si-2012-04-004.pdf" text:style-name="Internet_20_link" text:visited-style-name="Visited_20_Internet_20_Link">LINK</text:a><text:line-break/>Mewes, Detlef / Herbst, Peter : Trennende Schutzeinrichtungen an ortsfesten Schleifmaschinen ohne Primärschutzhaube.<text:line-break/>In: Technische Sicherheit, Bd.2(2012)Nr.4, S. 32 - 36.<text:line-break/><text:line-break/>
<text:a xlink:type="simple" xlink:href="http://www.wissen-hilfe.de/_Wissen/locked/papers/te-si-2012-04-005.pdf" text:style-name="Internet_20_link" text:visited-style-name="Visited_20_Internet_20_Link">LINK</text:a><text:line-break/>Pfister, Michael: Sicherer Maschinenzugang.<text:line-break/>In: Technische Sicherheit, Bd.2(2012)Nr.4, S. 37 - 38.<text:line-break/><text:line-break/>
<text:a xlink:type="simple" xlink:href="http://www.wissen-hilfe.de/_Wissen/locked/papers/te-si-2012-05-001.pdf" text:style-name="Internet_20_link" text:visited-style-name="Visited_20_Internet_20_Link">LINK</text:a><text:line-break/>Köppke, Karl-Erich / Jochum, Christian: Vorkehrungen und Maßnahmen wegen der Gefahrenquellen Niederschläge und Hochwasser. Technische Regel Anlagensicherheit (TRAS) 310..<text:line-break/>In: Technische Sicherheit, Bd.2(2012)Nr.5, S. 10 - 13.<text:line-break/><text:line-break/>
<text:a xlink:type="simple" xlink:href="http://www.wissen-hilfe.de/_Wissen/locked/papers/te-si-2012-05-004.pdf" text:style-name="Internet_20_link" text:visited-style-name="Visited_20_Internet_20_Link">LINK</text:a><text:line-break/>Ostermann, Hans-J. / Frank, Wolfgang: Offshore-Bauwerke auf dem Markt bereitstellen.<text:line-break/>In: Technische Sicherheit, Bd.2(2012)Nr.5, S. 24 - 27.<text:line-break/><text:line-break/>
<text:a xlink:type="simple" xlink:href="http://www.wissen-hilfe.de/_Wissen/locked/papers/te-si-2012-05-006.pdf" text:style-name="Internet_20_link" text:visited-style-name="Visited_20_Internet_20_Link">LINK</text:a><text:line-break/>Konersmann, Rainer: Zugentgleisungen mit Eisenbahnkesselwagen.<text:line-break/>In: Technische Sicherheit, Bd.2(2012)Nr.5, S. 38 - 46.<text:line-break/><text:line-break/>
<text:a xlink:type="simple" xlink:href="http://www.wissen-hilfe.de/_Wissen/locked/papers/te-si-2012-06-005.pdf" text:style-name="Internet_20_link" text:visited-style-name="Visited_20_Internet_20_Link">LINK</text:a><text:line-break/>Neugebauer, Frank / Frobese, Dirk-Hans: Flurförderzeuge für den Einsatz in explosionsgefährdeten Bereichen. lnverkehrbringen nach Richtlinie 94/9/EG und EN 1755.<text:line-break/>In: Technische Sicherheit, Bd.2(2012)Nr.6, S. 34 - 38.<text:line-break/><text:line-break/>
<text:a xlink:type="simple" xlink:href="http://www.wissen-hilfe.de/_Wissen/locked/papers/te-si-2012-06-006.pdf" text:style-name="Internet_20_link" text:visited-style-name="Visited_20_Internet_20_Link">LINK</text:a><text:line-break/>Ostermann, Hans-J. / Moritz, Dirk / Geiß, Joachim: Sichere Gebrauchtmaschinen bereitstellen. Der Handel mit Gebrauchtmaschinen im Rahmen des Produktsicherheitsgesetzes (ProdSG).<text:line-break/>In: Technische Sicherheit, Bd.2(2012)Nr.6, S. 39 - 41.<text:line-break/><text:line-break/>
<text:a xlink:type="simple" xlink:href="http://www.wissen-hilfe.de/_Wissen/locked/papers/te-si-2012-06-007.pdf" text:style-name="Internet_20_link" text:visited-style-name="Visited_20_Internet_20_Link">LINK</text:a><text:line-break/>Reppien, Michael / Schünemann, Arne /  Riedl,  Alexander/ Korves, Alexander: Untersuchung verschiedener Anziehverfahren zur Flanschmontage.<text:line-break/>In: Technische Sicherheit, Bd.2(2012)Nr.6, S. 44 - 49.<text:line-break/><text:line-break/>
<text:a xlink:type="simple" xlink:href="http://www.wissen-hilfe.de/_Wissen/locked/papers/te-si-2012-07-08-003.pdf" text:style-name="Internet_20_link" text:visited-style-name="Visited_20_Internet_20_Link">LINK</text:a><text:line-break/>Frobese, Dirk-Hans / Neugebauer, Frank: Flurförderzeuge für den Einsatz in explosionsgefährdeten Bereichen. Verantwortung der Belreiber bei Inbetriebnahme, Instandsetzung und wiederkehrender Prüfung..<text:line-break/>In: Technische Sicherheit, Bd.2(2012)Nr.7/8, S. 18 - 21.<text:line-break/><text:line-break/>
<text:a xlink:type="simple" xlink:href="http://www.wissen-hilfe.de/_Wissen/locked/papers/te-si-2012-07-08-007.pdf" text:style-name="Internet_20_link" text:visited-style-name="Visited_20_Internet_20_Link">LINK</text:a><text:line-break/>Konersmann, Rainer : Risiken infolge naturbedingter Gefahrenquellen.<text:line-break/>In: Technische Sicherheit, Bd.2(2012)Nr.7/8, S. 45 - 50.<text:line-break/><text:line-break/>
<text:a xlink:type="simple" xlink:href="http://www.wissen-hilfe.de/_Wissen/locked/papers/te-si-2012-09-004.pdf" text:style-name="Internet_20_link" text:visited-style-name="Visited_20_Internet_20_Link">LINK</text:a><text:line-break/>Lipphardt, Thomas: Flucht mit dem Aufzug. Rettungsaufzüge nach dem Normentwurf prEN 81-76.<text:line-break/>In: Technische Sicherheit, Bd.2(2012)Nr.9, S. 44 - 46.<text:line-break/><text:line-break/>
<text:a xlink:type="simple" xlink:href="http://www.wissen-hilfe.de/_Wissen/locked/papers/te-si-2012-10-002.pdf" text:style-name="Internet_20_link" text:visited-style-name="Visited_20_Internet_20_Link">LINK</text:a><text:line-break/>Ottersbach, Hans Jürgen / Huelke, Michael: Kollaborierende Roboter. Konzept und Realisierung eines biofidelen Messgeräts zur Begrenzung der Kollisionsbelastung auf Personen bei Arbeitsplätzen mit kollaborierenden Robotern.<text:line-break/>In: Technische Sicherheit, Bd.2(2012)Nr.10, S. 14 - 19.<text:line-break/><text:line-break/>
<text:a xlink:type="simple" xlink:href="http://www.wissen-hilfe.de/_Wissen/locked/papers/te-si-2012-10-003.pdf" text:style-name="Internet_20_link" text:visited-style-name="Visited_20_Internet_20_Link">LINK</text:a><text:line-break/>Hartwig, Sylvius : Kollektives Sicherheitsversagen. Vom Managementverhalten induzierte Common-Mode-Fehlersituationen in Industrie und Politik.<text:line-break/>In: Technische Sicherheit, Bd.2(2012)Nr.10, S. 26 - 31.<text:line-break/><text:line-break/>
<text:a xlink:type="simple" xlink:href="http://www.wissen-hilfe.de/_Wissen/locked/papers/te-si-2012-11-12-003.pdf" text:style-name="Internet_20_link" text:visited-style-name="Visited_20_Internet_20_Link">LINK</text:a><text:line-break/>Leimbach, Wolfgang  : Doppelwandige Rohrleitungen. Sicherheit für Anlagen und Schutz der Umwelt..<text:line-break/>In: Technische Sicherheit, Bd.2(2012)Nr.11/12, S. 18 - 20.<text:line-break/><text:line-break/>
<text:a xlink:type="simple" xlink:href="http://www.wissen-hilfe.de/_Wissen/locked/papers/te-si-2012-11-12-007.pdf" text:style-name="Internet_20_link" text:visited-style-name="Visited_20_Internet_20_Link">LINK</text:a><text:line-break/>Sommer, Joachim / Guterl,  Peter / Mauermann, Martin : <text:a xlink:type="simple" xlink:href="http://www.gase.bgrci.de" text:style-name="Internet_20_link" text:visited-style-name="Visited_20_Internet_20_Link">www.gase.bgrci.de</text:a>:  Neues Internetportal zum Thema Gase.<text:line-break/>In: Technische Sicherheit, Bd.2(2012)Nr.11/12, S. 36 - 37.<text:line-break/><text:line-break/>
<text:a xlink:type="simple" xlink:href="http://www.wissen-hilfe.de/_Wissen/locked/papers/te-si-2013-01-02-002.pdf" text:style-name="Internet_20_link" text:visited-style-name="Visited_20_Internet_20_Link">LINK</text:a><text:line-break/>Festag, Sebastian /Hartwig, Sylvius : Sicherheitsprobleme durch die Vernachlässigung von Mitarbeiterreaktionen auf betriebliche Managementbeschlüsse.<text:line-break/>In: Technische Sicherheit, Bd.3(2013)Nr.1/2 , S. 17 - 22.<text:line-break/><text:line-break/>
<text:a xlink:type="simple" xlink:href="http://www.wissen-hilfe.de/_Wissen/locked/papers/te-si-2013-01-02-003.pdf" text:style-name="Internet_20_link" text:visited-style-name="Visited_20_Internet_20_Link">LINK</text:a><text:line-break/>Witt, Waldemar: Umsetzung der Seveso-III-Richtlinie. Notwendigkeit von Informationstechnologie..<text:line-break/>In: Technische Sicherheit, Bd.3(2013)Nr.1/2 , S. 28 - 30.<text:line-break/><text:line-break/>
<text:a xlink:type="simple" xlink:href="http://www.wissen-hilfe.de/_Wissen/locked/papers/te-si-2013-01-02-005.pdf" text:style-name="Internet_20_link" text:visited-style-name="Visited_20_Internet_20_Link">LINK</text:a><text:line-break/>Müller, Norbert  : Druckgaspackungen - geänderte Regelungen.<text:line-break/>In: Technische Sicherheit, Bd.3(2013)Nr.1/2 , S. 37 - 40.<text:line-break/><text:line-break/>
<text:a xlink:type="simple" xlink:href="http://www.wissen-hilfe.de/_Wissen/locked/papers/te-si-2013-03-005.pdf" text:style-name="Internet_20_link" text:visited-style-name="Visited_20_Internet_20_Link">LINK</text:a><text:line-break/>Kittel, Andreas : Wesentliche Änderungen bei der Überarbeitung der EN 13480-5. Metallische industrielle Rohrleitungen - Teil 5: Prüfung..<text:line-break/>In: Technische Sicherheit, Bd.3(2013)Nr.3, S. 30 - 33.<text:line-break/><text:line-break/>
<text:a xlink:type="simple" xlink:href="http://www.wissen-hilfe.de/_Wissen/locked/papers/te-si-2013-03-008.pdf" text:style-name="Internet_20_link" text:visited-style-name="Visited_20_Internet_20_Link">LINK</text:a><text:line-break/>Lechtenberg-Auffarth, Eva : Gesellschaftliche Akzeptanz von Risiken. Das Risikokonzept des AGS für den Umgang mit krebserzeugenden Stoffen und das Zulassungsverfahren unter REACH.<text:line-break/>In: Technische Sicherheit, Bd.3(2013)Nr.3, S. 52 - 57.<text:line-break/><text:line-break/>
<text:a xlink:type="simple" xlink:href="http://www.wissen-hilfe.de/_Wissen/locked/papers/te-si-2013-05-002.pdf" text:style-name="Internet_20_link" text:visited-style-name="Visited_20_Internet_20_Link">LINK</text:a><text:line-break/>Kuboth, Josef /Dafelmair, Ferdinand / Kania,  Markus : Anforderungen an Notstromsysteme für Anlagen, die der Störfall-Verordnung unterliegen.<text:line-break/>In: Technische Sicherheit, Bd.3(2013)Nr.5, S. 25 - 27.<text:line-break/><text:line-break/>
<text:a xlink:type="simple" xlink:href="http://www.wissen-hilfe.de/_Wissen/locked/papers/te-si-2013-07-08-001.pdf" text:style-name="Internet_20_link" text:visited-style-name="Visited_20_Internet_20_Link">LINK</text:a><text:line-break/>Kern, Alexander / Braun, Christian: Risikomanagement für den Blitzschutz. Die neue DIN EN 62305-2 (VDE 0185-305-2) Ed.2:2013-02- Änderungen und zugehörige Beiblätter.<text:line-break/>In: Technische Sicherheit, Bd.3(2013)Nr.7/8, S. 10 - 14.<text:line-break/><text:line-break/>
<text:a xlink:type="simple" xlink:href="http://www.wissen-hilfe.de/_Wissen/locked/papers/te-si-2013-07-08-009.pdf" text:style-name="Internet_20_link" text:visited-style-name="Visited_20_Internet_20_Link">LINK</text:a><text:line-break/>Brack, Thomas H. / Heil,  Volker / Philipp,  Hermann / Seifert,  Ulrich / Steffens, Wilfried / Timm, Kurt : Abspülwirksamkeit bei Überkopf-Notduschen.<text:line-break/>In: Technische Sicherheit, Bd.3(2013)Nr.7/8, S. 53 - 58.<text:line-break/><text:line-break/>
<text:a xlink:type="simple" xlink:href="http://www.wissen-hilfe.de/_Wissen/locked/papers/te-si-2013-09-001.pdf" text:style-name="Internet_20_link" text:visited-style-name="Visited_20_Internet_20_Link">LINK</text:a><text:line-break/>Kahl, Anke / Sommer, Joachim / Au, Michael / Born, Michael / Hailwood, Mark / Hermesdorf, Michael / Scheit, Theodor / Wolf, Torsten : Die Entscheidung des „Standes der Technik“ am Beispiel der Abfüllung von Chlorbleichlauge. Praktische Anwendung der TRGS 460 „Handlungsempfehlung zur Ermittlung des Standes der Technik“.<text:line-break/>In: Technische Sicherheit, Bd.3(2013)Nr.9, S. 12 - 17.<text:line-break/><text:line-break/>
<text:a xlink:type="simple" xlink:href="http://www.wissen-hilfe.de/_Wissen/locked/papers/te-si-2013-09-002.pdf" text:style-name="Internet_20_link" text:visited-style-name="Visited_20_Internet_20_Link">LINK</text:a><text:line-break/>Schwing, Stefan : Konstruktiver Explosionsschutz.<text:line-break/>In: Technische Sicherheit, Bd.3(2013)Nr.9, S. 18 - 23.<text:line-break/><text:line-break/>
<text:a xlink:type="simple" xlink:href="http://www.wissen-hilfe.de/_Wissen/locked/papers/te-si-2013-09-005.pdf" text:style-name="Internet_20_link" text:visited-style-name="Visited_20_Internet_20_Link">LINK</text:a><text:line-break/>Gosewinkel, Martin / Dworschak, Rene / Milde, Joachim   : Lithium-Ionen-Akku - nur ein (elektro-)chemischer Reaktor?.<text:line-break/>In: Technische Sicherheit, Bd.3(2013)Nr.9, S. 32 - 34.<text:line-break/><text:line-break/>
<text:a xlink:type="simple" xlink:href="http://www.wissen-hilfe.de/_Wissen/locked/papers/te-si-2013-09-008.pdf" text:style-name="Internet_20_link" text:visited-style-name="Visited_20_Internet_20_Link">LINK</text:a><text:line-break/>Ruppert, Kurt Alfred : Kriterien nachhaltiger Sicherheit. Teil 1 : Erstellen, Prüfen und Bewerten sicherheitstechnischer Analysen.<text:line-break/>In: Technische Sicherheit, Bd.3(2013)Nr.9, S. 43 - 53.<text:line-break/><text:line-break/>
<text:a xlink:type="simple" xlink:href="http://www.wissen-hilfe.de/_Wissen/locked/papers/te-si-2013-10-001.pdf" text:style-name="Internet_20_link" text:visited-style-name="Visited_20_Internet_20_Link">LINK</text:a><text:line-break/>Kaulbars, Uwe : Messungen der Vibrationsexposition am Arbeitsplatz. Aktueller Stand der Messtechnik..<text:line-break/>In: Technische Sicherheit, Bd.3(2013)Nr.10, S. 10 - 15.<text:line-break/><text:line-break/>
<text:a xlink:type="simple" xlink:href="http://www.wissen-hilfe.de/_Wissen/locked/papers/te-si-2013-10-002.pdf" text:style-name="Internet_20_link" text:visited-style-name="Visited_20_Internet_20_Link">LINK</text:a><text:line-break/>Hennigs, Christian / Hustedt, Michael / Brodeßer, Alexander / Kaierle, Stefan / Markstein, Sandra / Wenzel, Dirk : Laserschutzkleidung - Woher nehmen?.<text:line-break/>In: Technische Sicherheit, Bd.3(2013)Nr.10, S. 17 - 23.<text:line-break/><text:line-break/>
<text:a xlink:type="simple" xlink:href="http://www.wissen-hilfe.de/_Wissen/locked/papers/te-si-2013-10-003.pdf" text:style-name="Internet_20_link" text:visited-style-name="Visited_20_Internet_20_Link">LINK</text:a><text:line-break/>Schau, Holger: Schutz vor Störlichtbögen. Entwicklungen auf dem Gebiet des Personenschutzes..<text:line-break/>In: Technische Sicherheit, Bd.3(2013)Nr.10, S. 24 -28.<text:line-break/><text:line-break/>
<text:a xlink:type="simple" xlink:href="http://www.wissen-hilfe.de/_Wissen/locked/papers/te-si-2013-10-008.pdf" text:style-name="Internet_20_link" text:visited-style-name="Visited_20_Internet_20_Link">LINK</text:a><text:line-break/>Kasch, Thomas / Binder, Christian / Brack, Thomas / Hesse, Olaf / Treisch, Nico : Berstscheiben in Sauerstoffanlagen. Berstscheiben sollen der Sicherheit dienen - doch in Sauerstoffanlagen können sie ein Sicherheitsrisiko darstellen.<text:line-break/>In: Technische Sicherheit, Bd.3(2013)Nr.10, S. 50 - 53.<text:line-break/><text:line-break/>
<text:a xlink:type="simple" xlink:href="http://www.wissen-hilfe.de/_Wissen/locked/papers/te-si-2013-11-12-001.pdf" text:style-name="Internet_20_link" text:visited-style-name="Visited_20_Internet_20_Link">LINK</text:a><text:line-break/>Meinert, David / Krebs, Philipp / Ridder, Adrian / Barth, Uli   : Zündrisikobewertung von nicht nach der Richtlinie 94/9/EG in Verkehr gebrachten Verdichtern.<text:line-break/>In: Technische Sicherheit, Bd.3(2013)Nr.11/12, S. 10 - 15.<text:line-break/><text:line-break/>
<text:a xlink:type="simple" xlink:href="http://www.wissen-hilfe.de/_Wissen/locked/papers/te-si-2013-11-12-005.pdf" text:style-name="Internet_20_link" text:visited-style-name="Visited_20_Internet_20_Link">LINK</text:a><text:line-break/>Niemitz, Klaus-Jürgen / Suter, Georg : Tornados als umgebungsbedingte Gefahrenquelle im Sinne der Störtall-Verordnung.<text:line-break/>In: Technische Sicherheit, Bd.3(2013)Nr.11/12, S. 32 - 37.<text:line-break/><text:line-break/>
<text:a xlink:type="simple" xlink:href="http://www.wissen-hilfe.de/_Wissen/locked/papers/te-si-2013-11-12-007.pdf" text:style-name="Internet_20_link" text:visited-style-name="Visited_20_Internet_20_Link">LINK</text:a><text:line-break/>Borch, Jörg / Otremba, Frank / Balke, Christian / Burghardt, Frank: Sicherheit von Flüssiggasflaschen im Unfallfeuer.<text:line-break/>In: Technische Sicherheit, Bd.3(2013)Nr.11/12, S. 44 - 47.<text:line-break/><text:line-break/>
<text:a xlink:type="simple" xlink:href="http://www.wissen-hilfe.de/_Wissen/locked/papers/te-si-2013-11-12-008.pdf" text:style-name="Internet_20_link" text:visited-style-name="Visited_20_Internet_20_Link">LINK</text:a><text:line-break/>Mair, Georg W. / Hoffmann,  Martin : Baumusterprüfung von Composite-Druckgefäßen. Probabilistische Betrachtung der Mindestberstdruckforderung nach Norm..<text:line-break/>In: Technische Sicherheit, Bd.3(2013)Nr.11/12, S. 48 - 54.<text:line-break/><text:line-break/>
<text:a xlink:type="simple" xlink:href="http://www.wissen-hilfe.de/_Wissen/locked/papers/te-si-2013-11-12-009.pdf" text:style-name="Internet_20_link" text:visited-style-name="Visited_20_Internet_20_Link">LINK</text:a><text:line-break/>Handwerk, Maren: Die sichere Maschine am Arbeitsplatz.<text:line-break/>In: Technische Sicherheit, Bd.3(2013)Nr.11/12, S. 55 - 56.<text:line-break/><text:line-break/>
<text:a xlink:type="simple" xlink:href="http://www.wissen-hilfe.de/_Wissen/locked/papers/te-si-2014-01-02-007.pdf" text:style-name="Internet_20_link" text:visited-style-name="Visited_20_Internet_20_Link">LINK</text:a><text:line-break/>Buchberger, Michael / Lewandowski, Andreas : Kollisionsvermeidung im Umfeld von Baumaschinen und Gabelstaplern.<text:line-break/>In: Technische Sicherheit, Bd.4(2014)Nr.1/2 , S. 41 - 45.<text:line-break/><text:line-break/>
<text:a xlink:type="simple" xlink:href="http://www.wissen-hilfe.de/_Wissen/locked/papers/te-si-2014-03-001.pdf" text:style-name="Internet_20_link" text:visited-style-name="Visited_20_Internet_20_Link">LINK</text:a><text:line-break/>Schmees, Maik: Die neue Bauproduktenverordnung bei Natürlichen Rauch- und Wärmeabzugsgeräten.<text:line-break/>In: Technische Sicherheit, Bd.4(2014)Nr.3, S. 10 - 12.<text:line-break/><text:line-break/>
<text:a xlink:type="simple" xlink:href="http://www.wissen-hilfe.de/_Wissen/locked/papers/te-si-2014-03-002.pdf" text:style-name="Internet_20_link" text:visited-style-name="Visited_20_Internet_20_Link">LINK</text:a><text:line-break/>Egbers, Mark: Optische Signalgeber in Brandmeldeanlagen. Die neue EN 54-23..<text:line-break/>In: Technische Sicherheit, Bd.4(2014)Nr.3, S. 13 - 15.<text:line-break/><text:line-break/>
<text:a xlink:type="simple" xlink:href="http://www.wissen-hilfe.de/_Wissen/locked/papers/te-si-2014-03-003.pdf" text:style-name="Internet_20_link" text:visited-style-name="Visited_20_Internet_20_Link">LINK</text:a><text:line-break/>Trabold, Rolf-Jürgen / Scherb, Andreas : DIN 15185-2: Eine Sicherheitsnorm mit zusätzlichen Anforderungen für Flurförderzeuge im Schmalgang.<text:line-break/>In: Technische Sicherheit, Bd.4(2014)Nr.3, S. 18 - 19.<text:line-break/><text:line-break/>
<text:a xlink:type="simple" xlink:href="http://www.wissen-hilfe.de/_Wissen/locked/papers/te-si-2014-03-004.pdf" text:style-name="Internet_20_link" text:visited-style-name="Visited_20_Internet_20_Link">LINK</text:a><text:line-break/>Ryll, Frank / Felsch, Torsten / Vogel, Christian: Einsatz von Seilrobotern zur Inspektion
von Hochregallagern.<text:line-break/>In: Technische Sicherheit, Bd.4(2014)Nr.3, S. 20 - 22.<text:line-break/><text:line-break/>
<text:a xlink:type="simple" xlink:href="http://www.wissen-hilfe.de/_Wissen/locked/papers/te-si-2014-03-006.pdf" text:style-name="Internet_20_link" text:visited-style-name="Visited_20_Internet_20_Link">LINK</text:a><text:line-break/>van der Voort, Ronald / Zeiff, Andreas : Kapazitive Touchsensoren im Handschuhtest.<text:line-break/>In: Technische Sicherheit, Bd.4(2014)Nr.3, S. 25 - 27.<text:line-break/><text:line-break/>
<text:a xlink:type="simple" xlink:href="http://www.wissen-hilfe.de/_Wissen/locked/papers/te-si-2014-03-007.pdf" text:style-name="Internet_20_link" text:visited-style-name="Visited_20_Internet_20_Link">LINK</text:a><text:line-break/>Westphal, Frank / Christ, Monika : Erfahrungen aus der Praxis mit dem 3%-Kriterium für die Zuleitung von Sicherheitsventilen.<text:line-break/>In: Technische Sicherheit, Bd.4(2014)Nr.3, S. 28 - 31.<text:line-break/><text:line-break/>
<text:a xlink:type="simple" xlink:href="http://www.wissen-hilfe.de/_Wissen/locked/papers/te-si-2014-03-008.pdf" text:style-name="Internet_20_link" text:visited-style-name="Visited_20_Internet_20_Link">LINK</text:a><text:line-break/>Mair, Georg W. / Scherer, Florian / Schönfelder, Thorsten / Scholz, lrene  : Die Restfestigkeit von Atemluftflaschen am Lebensende. Einstieg in die Betrachtungen an einem Beispiel..<text:line-break/>In: Technische Sicherheit, Bd.4(2014)Nr.3, S. 32 - 41.<text:line-break/><text:line-break/>
<text:a xlink:type="simple" xlink:href="http://www.wissen-hilfe.de/_Wissen/locked/papers/te-si-2014-03-009.pdf" text:style-name="Internet_20_link" text:visited-style-name="Visited_20_Internet_20_Link">LINK</text:a><text:line-break/>Mewes, Detlef / Walther, Carina / Böhm, Michael / Paridon, Hiltraut : Sichtbarkeit von Verkehrsteilnehmern.<text:line-break/>In: Technische Sicherheit, Bd.4(2014)Nr.3, S. 42 - 46.<text:line-break/><text:line-break/>
<text:a xlink:type="simple" xlink:href="http://www.wissen-hilfe.de/_Wissen/locked/papers/te-si-2014-03-010.pdf" text:style-name="Internet_20_link" text:visited-style-name="Visited_20_Internet_20_Link">LINK</text:a><text:line-break/>Schöbben, Sebastian : Warnkleidung für mehr Sichtbarkeit und Sicherheit am Arbeitsplatz.<text:line-break/>In: Technische Sicherheit, Bd.4(2014)Nr.3, S. 47 - 48.<text:line-break/><text:line-break/>
<text:a xlink:type="simple" xlink:href="http://www.wissen-hilfe.de/_Wissen/locked/papers/te-si-2014-04-001.pdf" text:style-name="Internet_20_link" text:visited-style-name="Visited_20_Internet_20_Link">LINK</text:a><text:line-break/>Redeker, Tammo: Explosionsartige Zersetzung eines fluorierten Polyether-Schmieröls in Vakuumpumpen.<text:line-break/>In: Technische Sicherheit, Bd.4(2014)Nr.4, S. 10 - 14.<text:line-break/><text:line-break/>
<text:a xlink:type="simple" xlink:href="http://www.wissen-hilfe.de/_Wissen/locked/papers/te-si-2014-04-002.pdf" text:style-name="Internet_20_link" text:visited-style-name="Visited_20_Internet_20_Link">LINK</text:a><text:line-break/>Föhse, Martin / Knopp, Roland : EN 1539: Neue Anforderungen an den Explosionsschutz von Trocknern.<text:line-break/>In: Technische Sicherheit, Bd.4(2014)Nr.4, S. 15 - 18.<text:line-break/><text:line-break/>
<text:a xlink:type="simple" xlink:href="http://www.wissen-hilfe.de/_Wissen/locked/papers/te-si-2014-04-003.pdf" text:style-name="Internet_20_link" text:visited-style-name="Visited_20_Internet_20_Link">LINK</text:a><text:line-break/>Vogl, Albrecht  : Neue Richtlinie VDI 2263 Blatt 8.2. Explosionsunterdrückung und Kombination von konstruktiven Schutzmaßnahmen an Elevatoren.<text:line-break/>In: Technische Sicherheit, Bd.4(2014)Nr.4, S. 19 - 21.<text:line-break/><text:line-break/>
<text:a xlink:type="simple" xlink:href="http://www.wissen-hilfe.de/_Wissen/locked/papers/te-si-2014-04-004.pdf" text:style-name="Internet_20_link" text:visited-style-name="Visited_20_Internet_20_Link">LINK</text:a><text:line-break/>Gutmann, Regina  : Neue Kennzeichnungen im Explosionsschutz.<text:line-break/>In: Technische Sicherheit, Bd.4(2014)Nr.4, S. 22 - 24.<text:line-break/><text:line-break/>
<text:a xlink:type="simple" xlink:href="http://www.wissen-hilfe.de/_Wissen/locked/papers/te-si-2014-04-008.pdf" text:style-name="Internet_20_link" text:visited-style-name="Visited_20_Internet_20_Link">LINK</text:a><text:line-break/>Apfeld, Ralf : Überwachung von Schutztüren an Maschinen. Hilfestellung durch die neue DIN EN ISO 14119..<text:line-break/>In: Technische Sicherheit, Bd.4(2014)Nr.4, S. 45 - 49.<text:line-break/><text:line-break/>
<text:a xlink:type="simple" xlink:href="http://www.wissen-hilfe.de/_Wissen/locked/papers/te-si-2014-04-009.pdf" text:style-name="Internet_20_link" text:visited-style-name="Visited_20_Internet_20_Link">LINK</text:a><text:line-break/>Sahin, Turgay / Jaeger,  Karl : Toolgestütztes Safety Management im Entwicklungsprozess durch Product Lifecycle Management (PLM).<text:line-break/>In: Technische Sicherheit, Bd.4(2014)Nr.4, S. 50 - 53.<text:line-break/><text:line-break/>
<text:a xlink:type="simple" xlink:href="http://www.wissen-hilfe.de/_Wissen/locked/papers/te-si-2014-05-009.pdf" text:style-name="Internet_20_link" text:visited-style-name="Visited_20_Internet_20_Link">LINK</text:a><text:line-break/>Schlick-Hasper, Eva / Goedecke, Thomas / Kraume, Matthias   : Dichtheilsprüfung von Gefahrgutverpackungen unter Verwendung von Prüfschäumen.<text:line-break/>In: Technische Sicherheit, Bd.4(2014)Nr.5, S. 47 - 50.<text:line-break/><text:line-break/>
<text:a xlink:type="simple" xlink:href="http://www.wissen-hilfe.de/_Wissen/locked/papers/te-si-2014-05-010.pdf" text:style-name="Internet_20_link" text:visited-style-name="Visited_20_Internet_20_Link">LINK</text:a><text:line-break/>Festag, Sebastian: Das Versagen von unangepassten Sicherheitsstrategien.<text:line-break/>In: Technische Sicherheit, Bd.4(2014)Nr.5, S. 51 - 55.<text:line-break/><text:line-break/>
<text:a xlink:type="simple" xlink:href="http://www.wissen-hilfe.de/_Wissen/locked/papers/te-si-2014-06-003.pdf" text:style-name="Internet_20_link" text:visited-style-name="Visited_20_Internet_20_Link">LINK</text:a><text:line-break/>Reidenbach, Hans-Dieter / Ott,  Günter / Brose, Martin   : Vorübergehende Blendung durch Laserstrahlung.<text:line-break/>In: Technische Sicherheit, Bd.4(2014)Nr.6, S. 18 - 25.<text:line-break/><text:line-break/>
<text:a xlink:type="simple" xlink:href="http://www.wissen-hilfe.de/_Wissen/locked/papers/te-si-2014-06-007.pdf" text:style-name="Internet_20_link" text:visited-style-name="Visited_20_Internet_20_Link">LINK</text:a><text:line-break/>Schulze, Uwe / Grätz, Rainer: Sicherheitstechnische Betrachtungen zur Neuausgabe der DIN EN ISO 9539.<text:line-break/>In: Technische Sicherheit, Bd.4(2014)Nr.6, S. 37 .<text:line-break/><text:line-break/>
<text:a xlink:type="simple" xlink:href="http://www.wissen-hilfe.de/_Wissen/locked/papers/te-si-2014-06-008.pdf" text:style-name="Internet_20_link" text:visited-style-name="Visited_20_Internet_20_Link">LINK</text:a><text:line-break/>Plate, Cathrin / Gebert, Bernd / Richter, Klaus : Elektronische Typenschilder als sicherheitsfördernde Maßnahme im industriellen Umfeld.<text:line-break/>In: Technische Sicherheit, Bd.4(2014)Nr.6, S. 38 - 40.<text:line-break/><text:line-break/>
<text:a xlink:type="simple" xlink:href="http://www.wissen-hilfe.de/_Wissen/locked/papers/te-si-2014-06-010.pdf" text:style-name="Internet_20_link" text:visited-style-name="Visited_20_Internet_20_Link">LINK</text:a><text:line-break/>Konersmann, Rainer / Sklorz, Christian: Zur Früherkennung technischer Risiken.<text:line-break/>In: Technische Sicherheit, Bd.4(2014)Nr.6, S. 45 - 50.<text:line-break/><text:line-break/>
<text:a xlink:type="simple" xlink:href="http://www.wissen-hilfe.de/_Wissen/locked/papers/te-si-2014-07-08-006.pdf" text:style-name="Internet_20_link" text:visited-style-name="Visited_20_Internet_20_Link">LINK</text:a><text:line-break/>Ziehmer, Rainer: Störlichtbogengeprüfte Schutzausrüstung für das Arbeiten in elektrischen Anlagen.<text:line-break/>In: Technische Sicherheit, Bd.4(2014)Nr.7/8, S. 28 - 31.<text:line-break/><text:line-break/>
<text:a xlink:type="simple" xlink:href="http://www.wissen-hilfe.de/_Wissen/locked/papers/te-si-2014-07-08-007.pdf" text:style-name="Internet_20_link" text:visited-style-name="Visited_20_Internet_20_Link">LINK</text:a><text:line-break/>Hauke, Michael / Naber, Birgit / Huelke, Michael / Bömer, Thomas /Koppenborg, Markus : Unterkriechen und Umgehen dreidimensionaler Schutzräume an Maschinen. Passen die normativen Anforderungen auf moderne Schutzeinrichtungen wie Kamerasysteme?..<text:line-break/>In: Technische Sicherheit, Bd.4(2014)Nr.7/8, S. 38 - 43.<text:line-break/><text:line-break/>
<text:a xlink:type="simple" xlink:href="http://www.wissen-hilfe.de/_Wissen/locked/papers/te-si-2014-07-08-008.pdf" text:style-name="Internet_20_link" text:visited-style-name="Visited_20_Internet_20_Link">LINK</text:a><text:line-break/>Lee, Doo-Ung: ISOMAG - Software zur Optimierung der mechanischen Schwingungsisolierung. Neue Version: ISOMAG 2.0.<text:line-break/>In: Technische Sicherheit, Bd.4(2014)Nr.7/8, S. 44 - 47.<text:line-break/><text:line-break/>
<text:a xlink:type="simple" xlink:href="http://www.wissen-hilfe.de/_Wissen/locked/papers/te-si-2014-07-08-011.pdf" text:style-name="Internet_20_link" text:visited-style-name="Visited_20_Internet_20_Link">LINK</text:a><text:line-break/>Glasen, Werner: ,,Genormte„ Ladungssicherung in Deutschland und Europa.<text:line-break/>In: Technische Sicherheit, Bd.4(2014)Nr.7/8, S. 51 - 53.<text:line-break/><text:line-break/>
<text:a xlink:type="simple" xlink:href="http://www.wissen-hilfe.de/_Wissen/locked/papers/te-si-2014-09-003.pdf" text:style-name="Internet_20_link" text:visited-style-name="Visited_20_Internet_20_Link">LINK</text:a><text:line-break/>Niederberger, Markus / Rumeney, Jürgen : Sichere Evakuierung aus Gebäuden planen.<text:line-break/>In: Technische Sicherheit, Bd.4(2014)Nr.9, S. 20 - 21.<text:line-break/><text:line-break/>
<text:a xlink:type="simple" xlink:href="http://www.wissen-hilfe.de/_Wissen/locked/papers/te-si-2014-09-005.pdf" text:style-name="Internet_20_link" text:visited-style-name="Visited_20_Internet_20_Link">LINK</text:a><text:line-break/>Bansemer, Björn / Halfmann,  Michael / Trettin, Corinna / Wittbecker, Friedrich-Wilhelm / Reil, Florian / Althaus, Jörg : Entwicklung einer Brandprüfmethode für dachmontierte Photovoltaik-Systeme.<text:line-break/>In: Technische Sicherheit, Bd.4(2014)Nr.9, S. 26 -29.<text:line-break/><text:line-break/>
<text:a xlink:type="simple" xlink:href="http://www.wissen-hilfe.de/_Wissen/locked/papers/te-si-2014-09-006.pdf" text:style-name="Internet_20_link" text:visited-style-name="Visited_20_Internet_20_Link">LINK</text:a><text:line-break/>Blum, Carsten / Thust, Christoph / Meinert, David: Untersuchung möglicher Zündgefahren infolge elektrostatischer Aufladungen an PTFE-Wellringdichtungen.<text:line-break/>In: Technische Sicherheit, Bd.4(2014)Nr.9, S. 36 - 38.<text:line-break/><text:line-break/>
<text:a xlink:type="simple" xlink:href="http://www.wissen-hilfe.de/_Wissen/locked/papers/te-si-2014-09-008.pdf" text:style-name="Internet_20_link" text:visited-style-name="Visited_20_Internet_20_Link">LINK</text:a><text:line-break/>Vogl, Albrecht  : Können Schneckenförderer die Übertragung von Staubexplosionen in angeschlossene Anlagenteile verhindern?.<text:line-break/>In: Technische Sicherheit, Bd.4(2014)Nr.9, S. 40 - 43.<text:line-break/><text:line-break/>
<text:a xlink:type="simple" xlink:href="http://www.wissen-hilfe.de/_Wissen/locked/papers/te-si-2014-09-010.pdf" text:style-name="Internet_20_link" text:visited-style-name="Visited_20_Internet_20_Link">LINK</text:a><text:line-break/>Buhn, Johannes: Sicherheit komplexer Geräte und Systeme im Ex-Bereich.<text:line-break/>In: Technische Sicherheit, Bd.4(2014)Nr.9, S. 50 - 52.<text:line-break/><text:line-break/>
<text:a xlink:type="simple" xlink:href="http://www.wissen-hilfe.de/_Wissen/locked/papers/te-si-2014-10-003.pdf" text:style-name="Internet_20_link" text:visited-style-name="Visited_20_Internet_20_Link">LINK</text:a><text:line-break/>Paproth, Martin : Technische Dichtheit von Gasspeichereinrichtungen in Biogasanlagen. Aktuelle Situation - Anforderungen - Handlungsbedarf.<text:line-break/>In: Technische Sicherheit, Bd.4(2014)Nr.10, S. 21 - 25.<text:line-break/><text:line-break/>
<text:a xlink:type="simple" xlink:href="http://www.wissen-hilfe.de/_Wissen/locked/papers/te-si-2014-10-006.pdf" text:style-name="Internet_20_link" text:visited-style-name="Visited_20_Internet_20_Link">LINK</text:a><text:line-break/>Sippel, Michael / Kipping, Marc / Stegmair, Kilian : Explosionsschutz und Funktionale Sicherheit zur Risikominimierung für Gasmotorenprüfstände.<text:line-break/>In: Technische Sicherheit, Bd.4(2014)Nr.10, S. 33 - 38.<text:line-break/><text:line-break/>
<text:a xlink:type="simple" xlink:href="http://www.wissen-hilfe.de/_Wissen/locked/papers/te-si-2014-10-007.pdf" text:style-name="Internet_20_link" text:visited-style-name="Visited_20_Internet_20_Link">LINK</text:a><text:line-break/>Ruppert, Kurt Alfred : Kriterien nachhaltiger Sicherheit. Teil 2 : Erstellen, Prüfen und Bewerten von Schutzkonzepten.<text:line-break/>In: Technische Sicherheit, Bd.4(2014)Nr.10, S. 39 - 44.<text:line-break/><text:line-break/>
<text:a xlink:type="simple" xlink:href="http://www.wissen-hilfe.de/_Wissen/locked/papers/te-si-2014-10-008.pdf" text:style-name="Internet_20_link" text:visited-style-name="Visited_20_Internet_20_Link">LINK</text:a><text:line-break/>Handwerk, Maren: Risikobeurteilung im Anlagenbau.<text:line-break/>In: Technische Sicherheit, Bd.4(2014)Nr.10, S. 45.<text:line-break/><text:line-break/>
<text:a xlink:type="simple" xlink:href="http://www.wissen-hilfe.de/_Wissen/locked/papers/te-si-2014-10-009.pdf" text:style-name="Internet_20_link" text:visited-style-name="Visited_20_Internet_20_Link">LINK</text:a><text:line-break/>Figgel, Michael / Guder, Manfred : Die Betriebsunterbrechungsanalyse - Ausgangsbasis für ein angemessenes Risikomanagement.<text:line-break/>In: Technische Sicherheit, Bd.4(2014)Nr.10, S. 46 - 51.<text:line-break/><text:line-break/>
<text:a xlink:type="simple" xlink:href="http://www.wissen-hilfe.de/_Wissen/locked/papers/te-si-2014-11-12-002.pdf" text:style-name="Internet_20_link" text:visited-style-name="Visited_20_Internet_20_Link">LINK</text:a><text:line-break/>Bußhaus, Ludger  : Anwendungsbeispiel für Lagertanks in Grabenlagerung mit geringer Erdüberdeckung.<text:line-break/>In: Technische Sicherheit, Bd.4(2014)Nr.11/12, S. 18 - 22.<text:line-break/><text:line-break/>
<text:a xlink:type="simple" xlink:href="http://www.wissen-hilfe.de/_Wissen/locked/papers/te-si-2014-11-12-004.pdf" text:style-name="Internet_20_link" text:visited-style-name="Visited_20_Internet_20_Link">LINK</text:a><text:line-break/>Westphalen, Max: Biogasanlagen - sicherheitstechnisches Niemandsland?.<text:line-break/>In: Technische Sicherheit, Bd.4(2014)Nr.11/12, S. 27 - 31.<text:line-break/><text:line-break/>
<text:a xlink:type="simple" xlink:href="http://www.wissen-hilfe.de/_Wissen/locked/papers/te-si-2014-11-12-005.pdf" text:style-name="Internet_20_link" text:visited-style-name="Visited_20_Internet_20_Link">LINK</text:a><text:line-break/>Holländer, Lars / Grunewald, Thomas / Grätz,Rainer: Ist Edelstahl funkenärmer als unlegierter Stahl?. Untersuchungen zur Wahrscheinlichkeit der Zündung explosionsfähiger Atmosphären durch Schlagvorgänge bei der Verwendung von Edelstahl..<text:line-break/>In: Technische Sicherheit, Bd.4(2014)Nr.11/12, S. 32 - 35.<text:line-break/><text:line-break/>
<text:a xlink:type="simple" xlink:href="http://www.wissen-hilfe.de/_Wissen/locked/papers/te-si-2015-01-02-005.pdf" text:style-name="Internet_20_link" text:visited-style-name="Visited_20_Internet_20_Link">LINK</text:a><text:line-break/>Krawczyk, Nikolai : Damit das Zündinitial nicht die Initiative ergreift.<text:line-break/>In: Technische Sicherheit, Bd.5(2015)Nr.1/2 , S. 31 - 32.<text:line-break/><text:line-break/>
<text:a xlink:type="simple" xlink:href="http://www.wissen-hilfe.de/_Wissen/locked/papers/te-si-2015-03-004.pdf" text:style-name="Internet_20_link" text:visited-style-name="Visited_20_Internet_20_Link">LINK</text:a><text:line-break/>Schalau, Bernd: Sicherheitstechnische Anforderungen an Ammoniak-Kälteanlagen. Die neue TRAS 110..<text:line-break/>In: Technische Sicherheit, Bd.5(2015)Nr.3, S. 25 - 26.<text:line-break/><text:line-break/>
<text:a xlink:type="simple" xlink:href="http://www.wissen-hilfe.de/_Wissen/locked/papers/te-si-2015-03-006.pdf" text:style-name="Internet_20_link" text:visited-style-name="Visited_20_Internet_20_Link">LINK</text:a><text:line-break/>Wengler, Peter / Draack, Lars / Beck, Hermann : Die (un)-sinnvolle Gestaltung von Sicherheitstechnik an Maschinen. Wie man sinnvoll mit dem Maschinenbestand umgeht - ein Beispiel aus dem Michelin-Werk Trier.<text:line-break/>In: Technische Sicherheit, Bd.5(2015)Nr.3, S. 35 - 39.<text:line-break/><text:line-break/>
<text:a xlink:type="simple" xlink:href="http://www.wissen-hilfe.de/_Wissen/locked/papers/te-si-2015-04-002.pdf" text:style-name="Internet_20_link" text:visited-style-name="Visited_20_Internet_20_Link">LINK</text:a><text:line-break/>Gutmann, Regina  : Neue Entwicklungen im Explosionsschutz.<text:line-break/>In: Technische Sicherheit, Bd.5(2015)Nr.4, S. 16 - 18.<text:line-break/><text:line-break/>
<text:a xlink:type="simple" xlink:href="http://www.wissen-hilfe.de/_Wissen/locked/papers/te-si-2015-05-001.pdf" text:style-name="Internet_20_link" text:visited-style-name="Visited_20_Internet_20_Link">LINK</text:a><text:line-break/>Kiesewetter, Jörg : Normen für Gaswarngeräte.<text:line-break/>In: Technische Sicherheit, Bd.5(2015)Nr.5, S. 10 -15.<text:line-break/><text:line-break/>
<text:a xlink:type="simple" xlink:href="http://www.wissen-hilfe.de/_Wissen/locked/papers/te-si-2015-05-003.pdf" text:style-name="Internet_20_link" text:visited-style-name="Visited_20_Internet_20_Link">LINK</text:a><text:line-break/>Giesen, Stefan: Qualitätssicherung von Flanschverbindungen. Praxiserfahrungen in der Instandhaltung mit einem Montageworkflow.<text:line-break/>In: Technische Sicherheit, Bd.5(2015)Nr.5, S. 23 - 26.<text:line-break/><text:line-break/>
<text:a xlink:type="simple" xlink:href="http://www.wissen-hilfe.de/_Wissen/locked/papers/te-si-2015-05-004.pdf" text:style-name="Internet_20_link" text:visited-style-name="Visited_20_Internet_20_Link">LINK</text:a><text:line-break/>Körner, Ursula: Marktüberwachung an Druckgasflaschen zur Überprüfung der Wärmebehandlung*.<text:line-break/>In: Technische Sicherheit, Bd.5(2015)Nr.5, S. 27 - 36.<text:line-break/><text:line-break/>
<text:a xlink:type="simple" xlink:href="http://www.wissen-hilfe.de/_Wissen/locked/papers/te-si-2015-06-001.pdf" text:style-name="Internet_20_link" text:visited-style-name="Visited_20_Internet_20_Link">LINK</text:a><text:line-break/>Sefrin, Harald: Die neue ISO 19353: Der rote Faden für den Brandschutz.<text:line-break/>In: Technische Sicherheit, Bd.5(2015)Nr.6, S. 11 - 15.<text:line-break/><text:line-break/>
<text:a xlink:type="simple" xlink:href="http://www.wissen-hilfe.de/_Wissen/locked/papers/te-si-2015-06-003.pdf" text:style-name="Internet_20_link" text:visited-style-name="Visited_20_Internet_20_Link">LINK</text:a><text:line-break/>Wangrin, Norbert: Anlagensicherheit - Brand- und Explosionsschutz in der Industrie.<text:line-break/>In: Technische Sicherheit, Bd.5(2015)Nr.6, S. 18 - 19.<text:line-break/><text:line-break/>
<text:a xlink:type="simple" xlink:href="http://www.wissen-hilfe.de/_Wissen/locked/papers/te-si-2015-06-004.pdf" text:style-name="Internet_20_link" text:visited-style-name="Visited_20_Internet_20_Link">LINK</text:a><text:line-break/>Lienesch, Frank: Die ,,neue“ ATEX-Richtlinie 2014/34/EU.<text:line-break/>In: Technische Sicherheit, Bd.5(2015)Nr.6, S. 20 - 24.<text:line-break/><text:line-break/>
<text:a xlink:type="simple" xlink:href="http://www.wissen-hilfe.de/_Wissen/locked/papers/te-si-2015-06-009.pdf" text:style-name="Internet_20_link" text:visited-style-name="Visited_20_Internet_20_Link">LINK</text:a><text:line-break/>Huth, Volker: Einsatz von Systemen der Prozessanalysentechnik in PLI-Schutzeinrichtungen.<text:line-break/>In: Technische Sicherheit, Bd.5(2015)Nr.6, S. 52 -54.<text:line-break/><text:line-break/>
<text:a xlink:type="simple" xlink:href="http://www.wissen-hilfe.de/_Wissen/locked/papers/te-si-2015-10-004.pdf" text:style-name="Internet_20_link" text:visited-style-name="Visited_20_Internet_20_Link">LINK</text:a><text:line-break/>Salzmann, Gerhard: Hazard Rating Number (HRN) zur Bewertung von Gefährdungen an Maschinen. Praxisbeispiel in einem Aluminium-Strangpresswerk..<text:line-break/>In: Technische Sicherheit, Bd.5(2015)Nr.10, S. 27 - 31.<text:line-break/><text:line-break/>
<text:a xlink:type="simple" xlink:href="http://www.wissen-hilfe.de/_Wissen/locked/papers/te-si-2015-10-008.pdf" text:style-name="Internet_20_link" text:visited-style-name="Visited_20_Internet_20_Link">LINK</text:a><text:line-break/>Lipphardt, Thomas: Prüfung vor Inbetriebnahme für neue Aufzüge.<text:line-break/>In: Technische Sicherheit, Bd.5(2015)Nr.10, S. 47 - 48.<text:line-break/><text:line-break/>
<text:a xlink:type="simple" xlink:href="http://www.wissen-hilfe.de/_Wissen/locked/papers/te-si-2015-11-12-003.pdf" text:style-name="Internet_20_link" text:visited-style-name="Visited_20_Internet_20_Link">LINK</text:a><text:line-break/>Härtel, Hartmut /Redeker, Tammo : Prüfverfahren zur Ermittlung der Zündsicherheit im Inneren von explosionsgeschützten Vakuumpumpen nach ATEX. Ethertest..<text:line-break/>In: Technische Sicherheit, Bd.5(2015)Nr.11/12, S. 22 - 26.<text:line-break/><text:line-break/>
<text:a xlink:type="simple" xlink:href="http://www.wissen-hilfe.de/_Wissen/locked/papers/te-si-2015-11-12-005.pdf" text:style-name="Internet_20_link" text:visited-style-name="Visited_20_Internet_20_Link">LINK</text:a><text:line-break/>Strack, Michael / Wendt, Moritz: Modellbasiertes Design von Druckentlastungssystemen.<text:line-break/>In: Technische Sicherheit, Bd.5(2015)Nr.11/12, S. 34 - 37.<text:line-break/><text:line-break/>
<text:a xlink:type="simple" xlink:href="http://www.wissen-hilfe.de/_Wissen/locked/papers/te-si-2015-11-12-006.pdf" text:style-name="Internet_20_link" text:visited-style-name="Visited_20_Internet_20_Link">LINK</text:a><text:line-break/>Becker, Ben /Mair, Georg W. : Risiko und Sicherheitsniveau von Composite-Druckgefäßen.<text:line-break/>In: Technische Sicherheit, Bd.5(2015)Nr.11/12, S. 38 - 44.<text:line-break/><text:line-break/>
<text:a xlink:type="simple" xlink:href="http://www.wissen-hilfe.de/_Wissen/locked/papers/te-si-2015-11-12-008.pdf" text:style-name="Internet_20_link" text:visited-style-name="Visited_20_Internet_20_Link">LINK</text:a><text:line-break/>Schmitz, Ralf: Zurrkette und textile Schwerlastzurrung: Widerspruch oder gleichwertige Alternative?.<text:line-break/>In: Technische Sicherheit, Bd.5(2015)Nr.11/12, S. 50 - 52.<text:line-break/><text:line-break/>
<text:a xlink:type="simple" xlink:href="http://www.wissen-hilfe.de/_Wissen/locked/papers/te-si-2015-11-12-009.pdf" text:style-name="Internet_20_link" text:visited-style-name="Visited_20_Internet_20_Link">LINK</text:a><text:line-break/>Frisch, Franz: Neue Schutzkleidung als Teil einer ganzheitlichen Arbeitsschutzstrategie.<text:line-break/>In: Technische Sicherheit, Bd.5(2015)Nr.11/12, S. 53 - 55.<text:line-break/><text:line-break/>
<text:a xlink:type="simple" xlink:href="http://www.wissen-hilfe.de/_Wissen/locked/papers/te-si-2016-01-02-011.pdf" text:style-name="Internet_20_link" text:visited-style-name="Visited_20_Internet_20_Link">LINK</text:a><text:line-break/>Struß, Uwe: Elektromagnetische Felder beim Betrieb von Maschinen. Gegenüberstellung der Richtlinie 2013/35/EU mit der DGUV-Vorschrift 15..<text:line-break/>In: Technische Sicherheit, Bd.6(2016)Nr.1/2 , S. 53 - 56.<text:line-break/><text:line-break/>
<text:a xlink:type="simple" xlink:href="http://www.wissen-hilfe.de/_Wissen/locked/papers/te-si-2016-03-009.pdf" text:style-name="Internet_20_link" text:visited-style-name="Visited_20_Internet_20_Link">LINK</text:a><text:line-break/>Ismaier, Andreas: Verwendung von Sicherheitsventilen zur Begrenzung von Druckstößen.<text:line-break/>In: Technische Sicherheit, Bd.6(2016)Nr.3, S. 40 - 43.<text:line-break/><text:line-break/>
<text:a xlink:type="simple" xlink:href="http://www.wissen-hilfe.de/_Wissen/locked/papers/te-si-2016-04-001.pdf" text:style-name="Internet_20_link" text:visited-style-name="Visited_20_Internet_20_Link">LINK</text:a><text:line-break/>Weber, Ulrich / Kratzke,  Fabian : Funktionale Sicherheit und die Anwendung der MSR-Technik im Explosionsschutz. Teil 1: Grundlagen der technischen Zuverlässigkeit und deren Anwendung in der Funktionalen Sicherheit und im Explosionsschutz..<text:line-break/>In: Technische Sicherheit, Bd.6(2016)Nr.4, S. 11 - 17.<text:line-break/><text:line-break/>
<text:a xlink:type="simple" xlink:href="http://www.wissen-hilfe.de/_Wissen/locked/papers/te-si-2016-04-006.pdf" text:style-name="Internet_20_link" text:visited-style-name="Visited_20_Internet_20_Link">LINK</text:a><text:line-break/>Lucas, Joachim: Brand- und Explosionsschutz an Entstaubungsanlagen. Überarbeitung der Richtlinien VDI 2263 Blatt 6 und Blatt 6.1..<text:line-break/>In: Technische Sicherheit, Bd.6(2016)Nr.4, S. 41 - 43.<text:line-break/><text:line-break/>
<text:a xlink:type="simple" xlink:href="http://www.wissen-hilfe.de/_Wissen/locked/papers/te-si-2016-04-007.pdf" text:style-name="Internet_20_link" text:visited-style-name="Visited_20_Internet_20_Link">LINK</text:a><text:line-break/>Blum, Carsten / Heimann, Alexej: Elektrostatische Zündgefahren beim Einsatz explosionsgeschützter Staubsauger in gasexplosionsgefährdeten Bereichen.<text:line-break/>In: Technische Sicherheit, Bd.6(2016)Nr.4, S. 44 - 47.<text:line-break/><text:line-break/>
<text:a xlink:type="simple" xlink:href="http://www.wissen-hilfe.de/_Wissen/locked/papers/te-si-2016-04-009.pdf" text:style-name="Internet_20_link" text:visited-style-name="Visited_20_Internet_20_Link">LINK</text:a><text:line-break/>Bernd Münstermann GmbH &amp; Co. KG: Mobiles Höhensicherungssystem für außergewöhnliche Situationen.<text:line-break/>In: Technische Sicherheit, Bd.6(2016)Nr.4, S. 52 - 53.<text:line-break/><text:line-break/>
<text:a xlink:type="simple" xlink:href="http://www.wissen-hilfe.de/_Wissen/locked/papers/te-si-2016-04-010.pdf" text:style-name="Internet_20_link" text:visited-style-name="Visited_20_Internet_20_Link">LINK</text:a><text:line-break/>Mende, Björn: Sicheres Arbeiten und Retten in beengtem Umfeld.<text:line-break/>In: Technische Sicherheit, Bd.6(2016)Nr.4, S. 54 - 55.<text:line-break/><text:line-break/>
<text:a xlink:type="simple" xlink:href="http://www.wissen-hilfe.de/_Wissen/locked/papers/te-si-2016-05-001.pdf" text:style-name="Internet_20_link" text:visited-style-name="Visited_20_Internet_20_Link">LINK</text:a><text:line-break/>Böhme, Martin  : Vereinbarkeit von Europarecht und Gewässerschutz nach dem EuGH-Urteil zu Bauprodukten.<text:line-break/>In: Technische Sicherheit, Bd.6(20 16)Nr.5  , S. 11 - 14.<text:line-break/><text:line-break/>
<text:a xlink:type="simple" xlink:href="http://www.wissen-hilfe.de/_Wissen/locked/papers/te-si-2016-05-002.pdf" text:style-name="Internet_20_link" text:visited-style-name="Visited_20_Internet_20_Link">LINK</text:a><text:line-break/>Brahner, Birgit  : Beste verfügbare Techniken für die chemische Industrie.<text:line-break/>In: Technische Sicherheit, Bd.6(20 16)Nr.5 , S. 15 - 18.<text:line-break/><text:line-break/>
<text:a xlink:type="simple" xlink:href="http://www.wissen-hilfe.de/_Wissen/locked/papers/te-si-2016-05-006.pdf" text:style-name="Internet_20_link" text:visited-style-name="Visited_20_Internet_20_Link">LINK</text:a><text:line-break/>Fritz, Heike  : Umsetzung von Anforderungen der Betriebssicherheitsverordnung 2015.<text:line-break/>In: Technische Sicherheit, Bd.6(20 16)Nr.5  , S. 42 - 46.<text:line-break/><text:line-break/>
<text:a xlink:type="simple" xlink:href="http://www.wissen-hilfe.de/_Wissen/locked/papers/te-si-2016-06-001.pdf" text:style-name="Internet_20_link" text:visited-style-name="Visited_20_Internet_20_Link">LINK</text:a><text:line-break/>Himstedt, Matthias /  Bachhofer, Dieter: Tankreinigungskonzept mit personenlos bewegtem Roboter. Berücksichtigung von ATEX-Anforderungen der Kategorie 1.<text:line-break/>In: Technische Sicherheit, Bd.6(2016)Nr.6, S. 12 - 16.<text:line-break/><text:line-break/>
<text:a xlink:type="simple" xlink:href="http://www.wissen-hilfe.de/_Wissen/locked/papers/te-si-2016-06-002.pdf" text:style-name="Internet_20_link" text:visited-style-name="Visited_20_Internet_20_Link">LINK</text:a><text:line-break/>Weber, Ulrich / Kratzke, Fabian : Funktionale Sicherheit und die Anwendung der MSR-Technik im Explosionsschutz Teil 2: Betrachtungen zur TRGS 725 - Gefährliche explosionsfähige Atmosphäre - Mess-, Steuer- und Regeleinrichtungen im Rahmen von Explosionsschutzmaßnahmen.<text:line-break/>In: Technische Sicherheit, Bd.6(2016)Nr.6, S. 17 - 23.<text:line-break/><text:line-break/>
<text:a xlink:type="simple" xlink:href="http://www.wissen-hilfe.de/_Wissen/locked/papers/te-si-2016-06-003.pdf" text:style-name="Internet_20_link" text:visited-style-name="Visited_20_Internet_20_Link">LINK</text:a><text:line-break/>Burckhardt, Hans Georg : Flurförderzeuge in explosionsgefährdeten Bereichen . Neufassung der DIN EN 1755.<text:line-break/>In: Technische Sicherheit, Bd.6(2016)Nr.6, S. 24 - 25.<text:line-break/><text:line-break/>
<text:a xlink:type="simple" xlink:href="http://www.wissen-hilfe.de/_Wissen/locked/papers/te-si-2016-06-007.pdf" text:style-name="Internet_20_link" text:visited-style-name="Visited_20_Internet_20_Link">LINK</text:a><text:line-break/>Rothenburg, Jens : Lockout-Tagout-System schafft sichere Wartungsprozesse.<text:line-break/>In: Technische Sicherheit, Bd.6(2016)Nr.6, S. 52 - 53.<text:line-break/><text:line-break/>
<text:a xlink:type="simple" xlink:href="http://www.wissen-hilfe.de/_Wissen/locked/papers/te-si-2016-07-08-005.pdf" text:style-name="Internet_20_link" text:visited-style-name="Visited_20_Internet_20_Link">LINK</text:a><text:line-break/>Becker, Ben /Mair, Georg W. / Klauke, André : Einfluss der Unsicherheiten von Stichprobenprüfungen auf die Sicherheitsbewertung von Composite-Druckgefäßen.<text:line-break/>In: Technische Sicherheit, Bd.6(2016)Nr.7/8, S. 27 - 33.<text:line-break/><text:line-break/>
<text:a xlink:type="simple" xlink:href="http://www.wissen-hilfe.de/_Wissen/locked/papers/te-si-2016-09-011.pdf" text:style-name="Internet_20_link" text:visited-style-name="Visited_20_Internet_20_Link">LINK</text:a><text:line-break/>Kittel, Andreas : Einsatz von nicht EN-Werkstoffen nach den Vorschriften der Normen EN 13445 und EN 13480.<text:line-break/>In: Technische Sicherheit, Bd.6(2016)Nr.9, S. 55 - 59.<text:line-break/><text:line-break/>
<text:a xlink:type="simple" xlink:href="http://www.wissen-hilfe.de/_Wissen/locked/papers/te-si-2016-10-001.pdf" text:style-name="Internet_20_link" text:visited-style-name="Visited_20_Internet_20_Link">LINK</text:a><text:line-break/>Reinhard, Hartmut /  Krupp, Thomas / Krupp-Kirschke, Susanne /Ehm, Jens / Marinitsch, Waldemar / Pifleiro, Ana /  , Verfürth, Jens / Orth, Frank : Mehr Sicherheit im Umgang mit Flurförderzeugen. Das Projekt IntraSafe.<text:line-break/>In: Technische Sicherheit, Bd.6(2016)Nr.10, S. 10 - 15.<text:line-break/><text:line-break/>
<text:a xlink:type="simple" xlink:href="http://www.wissen-hilfe.de/_Wissen/locked/papers/te-si-2016-10-002.pdf" text:style-name="Internet_20_link" text:visited-style-name="Visited_20_Internet_20_Link">LINK</text:a><text:line-break/>Frohriep, Susanne / Bühlmeyer, Katja / Wittmann, Hubert: Arbeitsplatz Nutzfahrzeug. Dualmotion - Das Sitzkonzept von Grammer zur Fahrerentlastung nach der ergomechanics®-Philosophie.<text:line-break/>In: Technische Sicherheit, Bd.6(2016)Nr.10, S. 16 - 19.<text:line-break/><text:line-break/>
<text:a xlink:type="simple" xlink:href="http://www.wissen-hilfe.de/_Wissen/locked/papers/te-ue-2007-10-001 .pdf" text:style-name="Internet_20_link" text:visited-style-name="Visited_20_Internet_20_Link">LINK</text:a><text:line-break/>Kienlein, Manfred :  Betriebssicherheitsverordnung aus blitzschutztechnischer Sicht.<text:line-break/>In: Technische Überwachung, Bd.48 Jg 2007 - Nr. 10, S. 10 - 14.<text:line-break/><text:line-break/>
<text:a xlink:type="simple" xlink:href="http://www.wissen-hilfe.de/_Wissen/locked/papers/te-ue-2007-10-003.pdf" text:style-name="Internet_20_link" text:visited-style-name="Visited_20_Internet_20_Link">LINK</text:a><text:line-break/>Träger, Ramona /   Markus,Detlef / Beyer,Michael : Zündgefahrenbewertung an Industriesaugern.<text:line-break/>In: Technische Überwachung, Bd.48 Jg 2007 - Nr. 10, S. 21 - 27.<text:line-break/><text:line-break/>
<text:a xlink:type="simple" xlink:href="http://www.wissen-hilfe.de/_Wissen/locked/papers/te-ue-2007-10-004.pdf" text:style-name="Internet_20_link" text:visited-style-name="Visited_20_Internet_20_Link">LINK</text:a><text:line-break/>Bußhaus, Ludger  : Tragsicherheitsnachweise für die Tankmäntel ringversteifter erdgedeckter Lagertanks.<text:line-break/>In: Technische Überwachung, Bd.48 Jg 2007 - Nr. 10, S. 28 - 34.<text:line-break/><text:line-break/>
<text:a xlink:type="simple" xlink:href="http://www.wissen-hilfe.de/_Wissen/locked/papers/te-ue-2007-10-005.pdf" text:style-name="Internet_20_link" text:visited-style-name="Visited_20_Internet_20_Link">LINK</text:a><text:line-break/>Siekhans, Ernst-August  : Die Verankerung von Aufzugsführungsschienen in Mauerwerksschächten.<text:line-break/>In: Technische Überwachung, Bd.48 Jg 2007 - Nr. 10, S. 35 - 36.<text:line-break/><text:line-break/>
<text:a xlink:type="simple" xlink:href="http://www.wissen-hilfe.de/_Wissen/locked/papers/te-ue-2007-10-006.pdf" text:style-name="Internet_20_link" text:visited-style-name="Visited_20_Internet_20_Link">LINK</text:a><text:line-break/>Siekhans, Ernst-August  : Anwendung der Technischen Regeln für Betriebssicherheit beim Betrieb von Aufzugsanlagen.<text:line-break/>In: Technische Überwachung, Bd.48 Jg 2007 - Nr. 10, S. 40 - 42.<text:line-break/><text:line-break/>
<text:a xlink:type="simple" xlink:href="http://www.wissen-hilfe.de/_Wissen/locked/papers/te-ue-2007-11-12-002.pdf" text:style-name="Internet_20_link" text:visited-style-name="Visited_20_Internet_20_Link">LINK</text:a><text:line-break/>Franze,Klaus / Neuwieser, Ferdinand  : Der Kernspintomograph als Druckgerät.<text:line-break/>In: Technische Überwachung, Bd.48 (2007) Nr. 11/12, S. 16 - 19.<text:line-break/><text:line-break/>
<text:a xlink:type="simple" xlink:href="http://www.wissen-hilfe.de/_Wissen/locked/papers/te-ue-2007-11-12-005.pdf" text:style-name="Internet_20_link" text:visited-style-name="Visited_20_Internet_20_Link">LINK</text:a><text:line-break/>Friede, Lutz  : Thermofluiddynamische Vorgänge in Dampf oder Gas/Flüssigkeitssystemen während des Aufwallens nach der Druckentlastung über Berstscheibe oder Sicherheitsventil - Teil 1.<text:line-break/>In: Technische Überwachung, Bd.48 (2007) Nr. 11/12, S. 29 - 37.<text:line-break/><text:line-break/>
<text:a xlink:type="simple" xlink:href="http://www.wissen-hilfe.de/_Wissen/locked/papers/te-ue-2008-01-02-002.pdf" text:style-name="Internet_20_link" text:visited-style-name="Visited_20_Internet_20_Link">LINK</text:a><text:line-break/>Sehröder, Volkmar / Molnarne, Maria  :  Die Explosionsgrenzen von Biogas in Luft.<text:line-break/>In: Technische Überwachung, Bd.49(2008)Nr. 1/2, S. 16 - 20.<text:line-break/><text:line-break/>
<text:a xlink:type="simple" xlink:href="http://www.wissen-hilfe.de/_Wissen/locked/papers/te-ue-2008-01-02-004.pdf" text:style-name="Internet_20_link" text:visited-style-name="Visited_20_Internet_20_Link">LINK</text:a><text:line-break/>Fritsch, Andre  : Eigensicheres Ethernet.<text:line-break/>In: Technische Überwachung, Bd.49(2008)Nr. 1/2, S. 26 - 29.<text:line-break/><text:line-break/>
<text:a xlink:type="simple" xlink:href="http://www.wissen-hilfe.de/_Wissen/locked/papers/te-ue-2008-01-02-006.pdf" text:style-name="Internet_20_link" text:visited-style-name="Visited_20_Internet_20_Link">LINK</text:a><text:line-break/>Friedel, Lutz : Thermofluiddynamische Vorgänge in Dampf oder Gas/Flüssigkeitssystemen während des Aufwallens nach der Druckentlastung über Berstscheibe oder Sicherheitsventil - Teil 2.<text:line-break/>In: Technische Überwachung, Bd.49(2008)Nr. 1/2, S. 35 - 39.<text:line-break/><text:line-break/>
<text:a xlink:type="simple" xlink:href="http://www.wissen-hilfe.de/_Wissen/locked/papers/te-ue-2008-01-02-007.pdf" text:style-name="Internet_20_link" text:visited-style-name="Visited_20_Internet_20_Link">LINK</text:a><text:line-break/>Loerzer, Michael  : Der EU-Leitfaden zur Anwendung der EMV-Richtlinie.<text:line-break/>In: Technische Überwachung, Bd.49(2008)Nr. 1/2, S. 40 - 43.<text:line-break/><text:line-break/>
<text:a xlink:type="simple" xlink:href="http://www.wissen-hilfe.de/_Wissen/locked/papers/te-ue-2008-03-001.pdf" text:style-name="Internet_20_link" text:visited-style-name="Visited_20_Internet_20_Link">LINK</text:a><text:line-break/>Wörner, Axel / Loddoch, Airi  : Windenergie: „Hohe Schule“ des Brandschutzes.<text:line-break/>In: Technische Überwachung, Bd.49(2008) Nr. 3, S. 10 - 11.<text:line-break/><text:line-break/>
<text:a xlink:type="simple" xlink:href="http://www.wissen-hilfe.de/_Wissen/locked/papers/te-ue-2008-03-003.pdf" text:style-name="Internet_20_link" text:visited-style-name="Visited_20_Internet_20_Link">LINK</text:a><text:line-break/>Polster, Malte / Trieglaff, Ralf  : Prüfintervallberechnung eines SchaIendruckbehälters.<text:line-break/>In: Technische Überwachung, Bd.49(2008) Nr. 3, S. 21 - 26.<text:line-break/><text:line-break/>
<text:a xlink:type="simple" xlink:href="http://www.wissen-hilfe.de/_Wissen/locked/papers/te-ue-2008-03-004.pdf" text:style-name="Internet_20_link" text:visited-style-name="Visited_20_Internet_20_Link">LINK</text:a><text:line-break/>Friedel, Lutz : Thermofluiddynamische Vorgänge in Dampf oder Gas/Flüssigkeitssystemen während des Aufwallens nach der Druckentlastung über Barstscheibe oder Sicherheitsventil  Teil 3.<text:line-break/>In: Technische Überwachung, Bd.49(2008) Nr. 3, S. 27 - 35.<text:line-break/><text:line-break/>
<text:a xlink:type="simple" xlink:href="http://www.wissen-hilfe.de/_Wissen/locked/papers/te-ue-2008-03-005.pdf" text:style-name="Internet_20_link" text:visited-style-name="Visited_20_Internet_20_Link">LINK</text:a><text:line-break/>Bußhaus, Ludger  : Tragsicherheitsnachweise für die Ringsteifen erdgedeckter Lagertanks.<text:line-break/>In: Technische Überwachung, Bd.49(2008) Nr. 3, S. 39 - 42.<text:line-break/><text:line-break/>
<text:a xlink:type="simple" xlink:href="http://www.wissen-hilfe.de/_Wissen/locked/papers/te-ue-2008-04-004.pdf" text:style-name="Internet_20_link" text:visited-style-name="Visited_20_Internet_20_Link">LINK</text:a><text:line-break/>Friedel, Lutz   : Thermofluiddynamische Vorgänge in Dampf oder Gas/Flüssigkeitssystemen während des Aufwallens nach der Druckentlastung über Berstscheibe oder Sicherheitsventil  Teil 4.<text:line-break/>In: Technische Überwachung, Bd.49(2008)Nr.4, S. 36 - 34.<text:line-break/><text:line-break/>
<text:a xlink:type="simple" xlink:href="http://www.wissen-hilfe.de/_Wissen/locked/papers/te-ue-2008-05-001.pdf" text:style-name="Internet_20_link" text:visited-style-name="Visited_20_Internet_20_Link">LINK</text:a><text:line-break/>Schiffner, Gerhard  : Neue Europäische Richtlinien und Normen.<text:line-break/>In: Technische Überwachung, Bd.49(2008)Nr.5, S. 12 - 18.<text:line-break/><text:line-break/>
<text:a xlink:type="simple" xlink:href="http://www.wissen-hilfe.de/_Wissen/locked/papers/te-ue-2008-05-002.pdf" text:style-name="Internet_20_link" text:visited-style-name="Visited_20_Internet_20_Link">LINK</text:a><text:line-break/>Feyrer, Klaus : Ablegekriterium Drahtbruchzahl für laufende Drahtseile.<text:line-break/>In: Technische Überwachung, Bd.49(2008)Nr.5, S. 23 - 26.<text:line-break/><text:line-break/>
<text:a xlink:type="simple" xlink:href="http://www.wissen-hilfe.de/_Wissen/locked/papers/te-ue-2008-05-003.pdf" text:style-name="Internet_20_link" text:visited-style-name="Visited_20_Internet_20_Link">LINK</text:a><text:line-break/>Friedel, Lutz : Thermofluiddynamische Vorgänge in Dampf oder Gas/Flüssigkeitssystemen während des Aufwallens nach der Druckentlastung über Berstscheibe oder Sicherheitsventil  Teil 5.<text:line-break/>In: Technische Überwachung, Bd.49(2008)Nr.5, S. 27 - 33.<text:line-break/><text:line-break/>
<text:a xlink:type="simple" xlink:href="http://www.wissen-hilfe.de/_Wissen/locked/papers/te-ue-2008-06-001.pdf" text:style-name="Internet_20_link" text:visited-style-name="Visited_20_Internet_20_Link">LINK</text:a><text:line-break/>Rudolph, Jürgen / Lang, Hermann : Tragfähigkeitsbewertung von kreisringförmigen Querschnitten.<text:line-break/>In: Technische Überwachung, Bd.49(2008)Nr.6, S. 10 - 15.<text:line-break/><text:line-break/>
<text:a xlink:type="simple" xlink:href="http://www.wissen-hilfe.de/_Wissen/locked/papers/te-ue-2008-06-002.pdf" text:style-name="Internet_20_link" text:visited-style-name="Visited_20_Internet_20_Link">LINK</text:a><text:line-break/>Maurischat, Hans Peter : Auswahl geeigneter Gaswarngeräte für den betrieblichen Anlagen- und Arbeitsschutz.<text:line-break/>In: Technische Überwachung, Bd.49(2008)Nr.6, S. 17 - 22.<text:line-break/><text:line-break/>
<text:a xlink:type="simple" xlink:href="http://www.wissen-hilfe.de/_Wissen/locked/papers/te-ue-2008-07-08-001.pdf" text:style-name="Internet_20_link" text:visited-style-name="Visited_20_Internet_20_Link">LINK</text:a><text:line-break/>Dinkler, Hermann  : Anforderungen an Flüssiggastankstellen.<text:line-break/>In: Technische Überwachung, Bd.49(2008)Nr.7/8, S. 10 - 12.<text:line-break/><text:line-break/>
<text:a xlink:type="simple" xlink:href="http://www.wissen-hilfe.de/_Wissen/locked/papers/te-ue-2008-07-08-005.pdf" text:style-name="Internet_20_link" text:visited-style-name="Visited_20_Internet_20_Link">LINK</text:a><text:line-break/>Hahn ,Rolf /Kockelmann, Hans : Nachweis der Ausblassicherheit von Dichtungen in Flanschverbindungen.<text:line-break/>In: Technische Überwachung, Bd.49(2008)Nr.7/8, S. 29 - 35.<text:line-break/><text:line-break/>
<text:a xlink:type="simple" xlink:href="http://www.wissen-hilfe.de/_Wissen/locked/papers/te-ue-2008-09-001.pdf" text:style-name="Internet_20_link" text:visited-style-name="Visited_20_Internet_20_Link">LINK</text:a><text:line-break/>Coupin, Mare / Hötger, Jens / Broeckmann, Bernd  : Explosionsschutz in Europa. Länderspezifische Besonderheiten bei der Umsetzung der Richtlinie 1999/92/EG.<text:line-break/>In: Technische Überwachung, Bd.49(2008)Nr.9, S. 12 - 16.<text:line-break/><text:line-break/>
<text:a xlink:type="simple" xlink:href="http://www.wissen-hilfe.de/_Wissen/locked/papers/te-ue-2008-10-001.pdf" text:style-name="Internet_20_link" text:visited-style-name="Visited_20_Internet_20_Link">LINK</text:a><text:line-break/>Detzer, Rüdiger / Klusmann, Holm - Hamburg: Entrauchungskonzepte für Verkehrsanlagen.<text:line-break/>In: Technische Überwachung, Bd.49(2008)Nr.10, S. 10 - 14.<text:line-break/><text:line-break/>
<text:a xlink:type="simple" xlink:href="http://www.wissen-hilfe.de/_Wissen/locked/papers/te-ue-2008-10-002.pdf" text:style-name="Internet_20_link" text:visited-style-name="Visited_20_Internet_20_Link">LINK</text:a><text:line-break/>Thiel, Volker / Ziemann, Bernhard  : Brandschutzkonzepte für unterirdische Verkehrsanlagen. Brandsimulation zur Beurteilung der Gefährdung durch Brandrauch.<text:line-break/>In: Technische Überwachung, Bd.49(2008)Nr.10, S. 15 - 18.<text:line-break/><text:line-break/>
<text:a xlink:type="simple" xlink:href="http://www.wissen-hilfe.de/_Wissen/locked/papers/te-ue-2008-10-005.pdf" text:style-name="Internet_20_link" text:visited-style-name="Visited_20_Internet_20_Link">LINK</text:a><text:line-break/>Brügger, Stefan  : Brandfrüherkennung mit Ansaugrauchmelder der neuesten Generation. Problemlösung für sicherheitskritische Umgebungsbedingungen.<text:line-break/>In: Technische Überwachung, Bd.49(2008)Nr.10, S. 26 - 28.<text:line-break/><text:line-break/>
<text:a xlink:type="simple" xlink:href="http://www.wissen-hilfe.de/_Wissen/locked/papers/te-ue-2008-10-006.pdf" text:style-name="Internet_20_link" text:visited-style-name="Visited_20_Internet_20_Link">LINK</text:a><text:line-break/>Hahn, Rolf / Kockelmann, Hans  : Hochwertigkeit von Flanschverbindungen nach TA Luft.<text:line-break/>In: Technische Überwachung, Bd.49(2008)Nr.10, S. 32 - 39.<text:line-break/><text:line-break/>
<text:a xlink:type="simple" xlink:href="http://www.wissen-hilfe.de/_Wissen/locked/papers/te-ue-2008-10-008.pdf" text:style-name="Internet_20_link" text:visited-style-name="Visited_20_Internet_20_Link">LINK</text:a><text:line-break/>Mewes, Detlef / Mewes, Olaf / Herbst, Peter : Rückhaltefähigkeit trennender Schutzeinrichtungen an ortsfesten Schleifmaschinen.<text:line-break/>In: Technische Überwachung, Bd.49(2008)Nr.10, S. 48 - 53.<text:line-break/><text:line-break/>
<text:a xlink:type="simple" xlink:href="http://www.wissen-hilfe.de/_Wissen/locked/papers/te-ue-2008-11-12-002.pdf" text:style-name="Internet_20_link" text:visited-style-name="Visited_20_Internet_20_Link">LINK</text:a><text:line-break/>Dinkler, Hermann   : Anforderungen an Tankstellen für ethanolhaltige Kraftstoffe.<text:line-break/>In: Technische Überwachung, Bd.49 (2008) Nr. 11/12, S. 21 - 22.<text:line-break/><text:line-break/>
<text:a xlink:type="simple" xlink:href="http://www.wissen-hilfe.de/_Wissen/locked/papers/te-ue-2008-11-12-003.pdf" text:style-name="Internet_20_link" text:visited-style-name="Visited_20_Internet_20_Link">LINK</text:a><text:line-break/>Leimbach, Wolfgang  : Neues VdTÜV-Merkblatt- Doppelböden.<text:line-break/>In: Technische Überwachung, Bd.49(2008)Nr.11/12, S. 23 - 25.<text:line-break/><text:line-break/>
<text:a xlink:type="simple" xlink:href="http://www.wissen-hilfe.de/_Wissen/locked/papers/te-ue-2008-11-12-005.pdf" text:style-name="Internet_20_link" text:visited-style-name="Visited_20_Internet_20_Link">LINK</text:a><text:line-break/>Mair, Georg W. / Lau,Markus: Beurteilung der ermüdungsbedingten Ausfallsicherheit von Composite-Druckgefäßen.<text:line-break/>In: Technische Überwachung, Bd.49(2008)Nr.11/12, S. 33 - 38.<text:line-break/><text:line-break/>
<text:a xlink:type="simple" xlink:href="http://www.wissen-hilfe.de/_Wissen/locked/papers/te-ue-2009-01-02-001.pdf" text:style-name="Internet_20_link" text:visited-style-name="Visited_20_Internet_20_Link">LINK</text:a><text:line-break/>Uth, Hans-Joachim : Störfallvorsorge durch Raumplanung.<text:line-break/>In: Technische Überwachung, Bd.50(2009)Nr.1/2, S. 18 - 22.<text:line-break/><text:line-break/>
<text:a xlink:type="simple" xlink:href="http://www.wissen-hilfe.de/_Wissen/locked/papers/te-ue-2009-01-02-005.pdf" text:style-name="Internet_20_link" text:visited-style-name="Visited_20_Internet_20_Link">LINK</text:a><text:line-break/>Mühlhäuser, Christoph / Braach, Burkhard : Risiko elektromagnetisches Feld. Europäische Gesetzgebung ist eindeutig und schon jetzt umsetzbar.<text:line-break/>In: Technische Überwachung, Bd.50(2009)Nr.1/2, S. 47 - 49.<text:line-break/><text:line-break/>
<text:a xlink:type="simple" xlink:href="http://www.wissen-hilfe.de/_Wissen/locked/papers/te-ue-2009-03-003.pdf" text:style-name="Internet_20_link" text:visited-style-name="Visited_20_Internet_20_Link">LINK</text:a><text:line-break/>Schendler, Thomas  : Sicherheit in Biogasanlagen.<text:line-break/>In: Technische Überwachung, Bd.50(2009)Nr.3, S. 21 - 22.<text:line-break/><text:line-break/>
<text:a xlink:type="simple" xlink:href="http://www.wissen-hilfe.de/_Wissen/locked/papers/te-ue-2009-04-001.pdf" text:style-name="Internet_20_link" text:visited-style-name="Visited_20_Internet_20_Link">LINK</text:a><text:line-break/>Sohn, Nicole  : Dampfkessel als Baugruppen nach Druckgeräterichtlinie. Schnittstelle zur Betriebssicherheitsverordnung {BetrSichV).<text:line-break/>In: Technische Überwachung, Bd.50(2009)Nr.4, S. 10 - 12.<text:line-break/><text:line-break/>
<text:a xlink:type="simple" xlink:href="http://www.wissen-hilfe.de/_Wissen/locked/papers/te-ue-2009-04-002.pdf" text:style-name="Internet_20_link" text:visited-style-name="Visited_20_Internet_20_Link">LINK</text:a><text:line-break/>Behnken, Wolfgang : Neue Technologien in der Kesselausrüstung.<text:line-break/>In: Technische Überwachung, Bd.50(2009)Nr.4, S. 14 - 17.<text:line-break/><text:line-break/>
<text:a xlink:type="simple" xlink:href="http://www.wissen-hilfe.de/_Wissen/locked/papers/te-ue-2009-04-003.pdf" text:style-name="Internet_20_link" text:visited-style-name="Visited_20_Internet_20_Link">LINK</text:a><text:line-break/>Schulz, Volker  : Grundlegende Sicherheitsanforderungen an die Ausrüstung von Biomassefeuerunterlagen.<text:line-break/>In: Technische Überwachung, Bd.50(2009)Nr.4, S. 18 - 21.<text:line-break/><text:line-break/>
<text:a xlink:type="simple" xlink:href="http://www.wissen-hilfe.de/_Wissen/locked/papers/te-ue-2009-04-007.pdf" text:style-name="Internet_20_link" text:visited-style-name="Visited_20_Internet_20_Link">LINK</text:a><text:line-break/>Ludwig, Jörg  : Deterministische und probabilistische Vorgehensweisen bei der Bewertung öffentlich-technischer Risiken  Teil 1.<text:line-break/>In: Technische Überwachung, Bd.50(2009)Nr.4, S. 40 - 45.<text:line-break/><text:line-break/>
<text:a xlink:type="simple" xlink:href="http://www.wissen-hilfe.de/_Wissen/locked/papers/te-ue-2009-04-008.pdf" text:style-name="Internet_20_link" text:visited-style-name="Visited_20_Internet_20_Link">LINK</text:a><text:line-break/>Meermann, Friedhelm  : Aufzüge im Brandfall weiter betreiben? Richtlinie VDI 6017 zeigt verlängerte Betriebszeiten auf.<text:line-break/>In: Technische Überwachung, Bd.50(2009)Nr.4, S. 46 - 48.<text:line-break/><text:line-break/>
<text:a xlink:type="simple" xlink:href="http://www.wissen-hilfe.de/_Wissen/locked/papers/te-ue-2009-05-004.pdf" text:style-name="Internet_20_link" text:visited-style-name="Visited_20_Internet_20_Link">LINK</text:a><text:line-break/>Hahn, Margit  : Herstellung und Änderung von Druckgeräten. Rechtskonformität und Effizienz gemäß DGRL und/oder BetrSichV.<text:line-break/>In: Technische Überwachung, Bd.50(2009)Nr.5, S. 34 - 37.<text:line-break/><text:line-break/>
<text:a xlink:type="simple" xlink:href="http://www.wissen-hilfe.de/_Wissen/locked/papers/te-ue-2009-05-006.pdf" text:style-name="Internet_20_link" text:visited-style-name="Visited_20_Internet_20_Link">LINK</text:a><text:line-break/>Lange, Andrea /Schulz, Torsten  : Innovative Umsetzung von CE-Prozessen durch interaktive 3-D-Modelle.<text:line-break/>In: Technische Überwachung, Bd.50(2009)Nr.5, S. 45 - 48.<text:line-break/><text:line-break/>
<text:a xlink:type="simple" xlink:href="http://www.wissen-hilfe.de/_Wissen/locked/papers/te-ue-2009-06-001.pdf" text:style-name="Internet_20_link" text:visited-style-name="Visited_20_Internet_20_Link">LINK</text:a><text:line-break/>Walter, Anne-Barbara  : Umgang mit wassergefährdenden Stoffen. Eckpunkte für eine Bundesverordnung.<text:line-break/>In: Technische Überwachung, Bd.50(2009)Nr.6, S. 10 - 12.<text:line-break/><text:line-break/>
<text:a xlink:type="simple" xlink:href="http://www.wissen-hilfe.de/_Wissen/locked/papers/te-ue-2009-06-005.pdf" text:style-name="Internet_20_link" text:visited-style-name="Visited_20_Internet_20_Link">LINK</text:a><text:line-break/>Konersmann, Rainer  : Nicht wahrgenommene Risiken.<text:line-break/>In: Technische Überwachung, Bd.50(2009)Nr.6, S. 41 - 46.<text:line-break/><text:line-break/>
<text:a xlink:type="simple" xlink:href="http://www.wissen-hilfe.de/_Wissen/locked/papers/te-ue-2009-07-08-001.pdf" text:style-name="Internet_20_link" text:visited-style-name="Visited_20_Internet_20_Link">LINK</text:a><text:line-break/>Ostermann, Hans-J. / Moritz, Dirk : Alle EG-Richtlinien einhalten. Der ganzheitliche Produktansatz des Binnenmarktes.<text:line-break/>In: Technische Überwachung, Bd.50(2009)Nr.7/8, S. 14 - 17.<text:line-break/><text:line-break/>
<text:a xlink:type="simple" xlink:href="http://www.wissen-hilfe.de/_Wissen/locked/papers/te-ue-2009-07-08-003.pdf" text:style-name="Internet_20_link" text:visited-style-name="Visited_20_Internet_20_Link">LINK</text:a><text:line-break/>Kühn, Jürgen  : Was bringt die Richtlinie über industrielle Emissionen Neues für die nationale Umsetzung? Eine Zwischenbilanz an lässlich der politischen Einigung im Rat.<text:line-break/>In: Technische Überwachung, Bd.50(2009)Nr.7/8, S. 43 - 45.<text:line-break/><text:line-break/>
<text:a xlink:type="simple" xlink:href="http://www.wissen-hilfe.de/_Wissen/locked/papers/te-ue-2009-09-005.pdf" text:style-name="Internet_20_link" text:visited-style-name="Visited_20_Internet_20_Link">LINK</text:a><text:line-break/>Drewitz, Yvonne / Acikalin, Aydan / Schalau, Bernd / Schmidt, Dirk  : Berechnung der Zündwahrscheinlichkeit freigesetzter brennbarer Stoffe im Rahmen einer quantitativen Risikoanalyse.<text:line-break/>In: Technische Überwachung, Bd.50(2009)Nr.9, S. 35 - 40.<text:line-break/><text:line-break/>
<text:a xlink:type="simple" xlink:href="http://www.wissen-hilfe.de/_Wissen/locked/papers/te-ue-2009-10-001.pdf" text:style-name="Internet_20_link" text:visited-style-name="Visited_20_Internet_20_Link">LINK</text:a><text:line-break/>Heinke, Berthold / Bömer, Thomas : Sehende Überwachungen
Erste geprüfte Kamerasysteme als Schutzeinrichtungen zur Überwachung von Schutzräumen an Maschinen und Anlagen.<text:line-break/>In: Technische Überwachung, Bd.50(2009-Nr.10, S. 21 - 25.<text:line-break/><text:line-break/>
<text:a xlink:type="simple" xlink:href="http://www.wissen-hilfe.de/_Wissen/locked/papers/te-ue-2009-10-002.pdf" text:style-name="Internet_20_link" text:visited-style-name="Visited_20_Internet_20_Link">LINK</text:a><text:line-break/>Paridon, Hiltraut / Delfs, Marion: Erkennbarkeit von Sicherheitszeichen.<text:line-break/>In: Technische Überwachung, Bd.50(2009)Nr.10, S. 28 - 30 .<text:line-break/><text:line-break/>
<text:a xlink:type="simple" xlink:href="http://www.wissen-hilfe.de/_Wissen/locked/papers/te-ue-2009-11-12-001.pdf" text:style-name="Internet_20_link" text:visited-style-name="Visited_20_Internet_20_Link">LINK</text:a><text:line-break/>Seefelder, Heinz Joachim : Abwasseranlagen als Auffangvorrichtungen. Technische Regel DWA-A 787 (ehemals TRwS 134 des DVWK)..<text:line-break/>In: Technische Überwachung, Bd.50(2009)Nr.11/12, S. 10 - 13.<text:line-break/><text:line-break/>
<text:a xlink:type="simple" xlink:href="http://www.wissen-hilfe.de/_Wissen/locked/papers/te-ue-2009-11-12-006.pdf" text:style-name="Internet_20_link" text:visited-style-name="Visited_20_Internet_20_Link">LINK</text:a><text:line-break/>Mair, Georg W. /  Duffner, Eric / Lau, Markus / Szczepaniak, Mariusz : Verbesserung der Reproduzierbarkeit von hydraulischen Lastwechselprüfungen an Composite-Druckbehältern  Teil 1.<text:line-break/>In: Technische Überwachung, Bd.50(2009)Nr.11/12, S. 33 - 39.<text:line-break/><text:line-break/>
<text:a xlink:type="simple" xlink:href="http://www.wissen-hilfe.de/_Wissen/locked/papers/te-ue-2010-01-02-002.pdf" text:style-name="Internet_20_link" text:visited-style-name="Visited_20_Internet_20_Link">LINK</text:a><text:line-break/>Mair, Georg W. /  Duffner, Eric / Lau, Markus / Szczepaniak, Mariusz : Verbesserung der Reproduzierbarkeit von hydraulischen Lastwechselprüfungen an Composite-Druckbehältern  Teil 2.<text:line-break/>In: Technische Überwachung, Bd.51(2010)Nr.1/2, S. 33 - 36.<text:line-break/><text:line-break/>
<text:a xlink:type="simple" xlink:href="http://www.wissen-hilfe.de/_Wissen/locked/papers/te-ue-2010-04-001.pdf" text:style-name="Internet_20_link" text:visited-style-name="Visited_20_Internet_20_Link">LINK</text:a><text:line-break/>Siwek, Richard : Brand- und Explosionsschutz an Entstaubungsanlagen: die neue Richtlinie VDI 2263 Blatt 6.1.<text:line-break/>In: Technische Überwachung, Bd.51(2010)Nr.4, S. 10 - 13.<text:line-break/><text:line-break/>
<text:a xlink:type="simple" xlink:href="http://www.wissen-hilfe.de/_Wissen/locked/papers/te-ue-2010-04-002.pdf" text:style-name="Internet_20_link" text:visited-style-name="Visited_20_Internet_20_Link">LINK</text:a><text:line-break/>Hesener, Ute / Reinecke, Matthias: Zeitgemäßer Explosionsschutz an Mischern.<text:line-break/>In: Technische Überwachung, Bd.51(2010)Nr.4, S. 14 - 16.<text:line-break/><text:line-break/>
<text:a xlink:type="simple" xlink:href="http://www.wissen-hilfe.de/_Wissen/locked/papers/te-ue-2010-04-003.pdf" text:style-name="Internet_20_link" text:visited-style-name="Visited_20_Internet_20_Link">LINK</text:a><text:line-break/>Blum, Carsten / Walther, Claus-Diether : Elektrostatische Anforderungen an Schläuche für den Transport von brennbaren Stäuben.<text:line-break/>In: Technische Überwachung, Bd.51(2010)Nr.4, S. 19 - 20.<text:line-break/><text:line-break/>
<text:a xlink:type="simple" xlink:href="http://www.wissen-hilfe.de/_Wissen/locked/papers/te-ue-2010-05-002.pdf" text:style-name="Internet_20_link" text:visited-style-name="Visited_20_Internet_20_Link">LINK</text:a><text:line-break/>Kurtz, Patrick : „Buy Quiet“ ein Wettbewerbsthema?  Teil 1.<text:line-break/>In: Technische Überwachung, Bd.51(2010(Nr.5, S. 24 - 29.<text:line-break/><text:line-break/>
<text:a xlink:type="simple" xlink:href="http://www.wissen-hilfe.de/_Wissen/locked/papers/te-ue-2010-05-003.pdf" text:style-name="Internet_20_link" text:visited-style-name="Visited_20_Internet_20_Link">LINK</text:a><text:line-break/>Neugebauer, Gerhard : Umsetzung der Vibrations- Arbeitsschutzverordnung in der Metallindustrie.<text:line-break/>In: Technische Überwachung, Bd.51(2010(Nr.5, S. 32 - 34.<text:line-break/><text:line-break/>
<text:a xlink:type="simple" xlink:href="http://www.wissen-hilfe.de/_Wissen/locked/papers/te-ue-2010-06-001.pdf" text:style-name="Internet_20_link" text:visited-style-name="Visited_20_Internet_20_Link">LINK</text:a><text:line-break/>Kurtz, Patrick: „Buy Quiet“ ein Wettbewerbsthema?  Teil 2.<text:line-break/>In: Technische Überwachung, Bd.51(2010)Nr.6, S. 19 - 22.<text:line-break/><text:line-break/>
<text:a xlink:type="simple" xlink:href="http://www.wissen-hilfe.de/_Wissen/locked/papers/te-ue-2010-06-002.pdf" text:style-name="Internet_20_link" text:visited-style-name="Visited_20_Internet_20_Link">LINK</text:a><text:line-break/>Könnecke, Rainer : Risiko Großveranstaltungen //
Forschungsprojekt EVA: Planung, Bewertung, EVAkuierung und Rettungskonzepte.<text:line-break/>In: Technische Überwachung, Bd.51(2010)Nr.6, S. 23 - 27.<text:line-break/><text:line-break/>
<text:a xlink:type="simple" xlink:href="http://www.wissen-hilfe.de/_Wissen/locked/papers/te-ue-2010-07-08-002.pdf" text:style-name="Internet_20_link" text:visited-style-name="Visited_20_Internet_20_Link">LINK</text:a><text:line-break/> Förster, Hans / Lüttke,  Axel : Von den nationalen Festlegungen für Flammendurchschlagsicherungen zur internationalen Norm.<text:line-break/>In: Technische Überwachung, Bd.51(2010)Nr.7/8, S. 23 - 27.<text:line-break/><text:line-break/>
<text:a xlink:type="simple" xlink:href="http://www.wissen-hilfe.de/_Wissen/locked/papers/te-ue-2010-07-08-003.pdf" text:style-name="Internet_20_link" text:visited-style-name="Visited_20_Internet_20_Link">LINK</text:a><text:line-break/>Gabriel, Thomas / Litz, Lothar / Schrörs, Bernd : SIL3-Abschaltung nach DIN EN 61511 für elektromechanische Betriebsmittel.<text:line-break/>In: Technische Überwachung, Bd.51(2010)Nr.7/8, S. 28 - 32.<text:line-break/><text:line-break/>
<text:a xlink:type="simple" xlink:href="http://www.wissen-hilfe.de/_Wissen/locked/papers/te-ue-2010-07-08-004.pdf" text:style-name="Internet_20_link" text:visited-style-name="Visited_20_Internet_20_Link">LINK</text:a><text:line-break/>Konersmann, Rainer : Die Schattenseiten des Zufalls.<text:line-break/>In: Technische Überwachung, Bd.51(2010)Nr.7/8, S. 42 - 45.<text:line-break/><text:line-break/>
<text:a xlink:type="simple" xlink:href="http://www.wissen-hilfe.de/_Wissen/locked/papers/te-ue-2010-10-004.pdf" text:style-name="Internet_20_link" text:visited-style-name="Visited_20_Internet_20_Link">LINK</text:a><text:line-break/>Pipke, Rüdiger : EU-Richtlinie über künstliche optische Strahlung durch europäischen Leitfaden konkretisiert.<text:line-break/>In: Technische Überwachung, Bd.51(2010)Nr.10, S. 43 - 45.<text:line-break/><text:line-break/>
<text:a xlink:type="simple" xlink:href="http://www.wissen-hilfe.de/_Wissen/locked/papers/te-ue-2010-11-12-002.pdf" text:style-name="Internet_20_link" text:visited-style-name="Visited_20_Internet_20_Link">LINK</text:a><text:line-break/>Bunse, Roland : Brand- und Explosionsschutz an Elevatoren . Praktische Umsetzung der Richtlinie VDI 2263-8.1.<text:line-break/>In: Technische Überwachung, Bd.51(2010)Nr.11/12, S. 18 - 19.<text:line-break/><text:line-break/>
<text:a xlink:type="simple" xlink:href="http://www.wissen-hilfe.de/_Wissen/locked/papers/te-ue-2014-04-001.pdf" text:style-name="Internet_20_link" text:visited-style-name="Visited_20_Internet_20_Link">LINK</text:a><text:line-break/>Holzhauser, Erik / Sirnon, Renè Pascal : Gasleckagen an Biogasanlagen - Wo treten sie auf? Erfahrungen und Maßnahmen.<text:line-break/>In: Technische Überwachung, Bd.55(2014) 04, S. 35 - 38.<text:line-break/><text:line-break/>
<text:a xlink:type="simple" xlink:href="http://www.wissen-hilfe.de/_Wissen/locked/papers/te-ue-2015-04-005.pdf" text:style-name="Internet_20_link" text:visited-style-name="Visited_20_Internet_20_Link">LINK</text:a><text:line-break/>Ströbl, Johann : Die Fehler an der Wurzel packen
Funktionale Sicherheit bei Schutzeinrichtungen und Kontrollsystemen.<text:line-break/>In: Technische Überwachung, Bd.56(2015) 04, S. 33 - 39.<text:line-break/><text:line-break/>
<text:a xlink:type="simple" xlink:href="http://www.wissen-hilfe.de/_Wissen/locked/papers/te-ue-2015-04-006.pdf" text:style-name="Internet_20_link" text:visited-style-name="Visited_20_Internet_20_Link">LINK</text:a><text:line-break/>König, Jana : Erfüllung der Anforderungen der Maschinenrichtlinie in Industrieanlagen und Kraftwerken.<text:line-break/>In: Technische Überwachung, Bd.56(2015) 04, S. 43 - 46.<text:line-break/><text:line-break/>
<text:a xlink:type="simple" xlink:href="http://www.wissen-hilfe.de/_Wissen/locked/papers/te-ue-2015-04-007.pdf" text:style-name="Internet_20_link" text:visited-style-name="Visited_20_Internet_20_Link">LINK</text:a><text:line-break/>Weber, Karsten : Unterschiedliche Ausrüstung von Dampfkesseln //
Technische Regeln für Dampfkessel oder EU-Normen?.<text:line-break/>In: Technische Überwachung, Bd.56(2015) 04, S. 49 - 51.<text:line-break/><text:line-break/>
<text:a xlink:type="simple" xlink:href="http://www.wissen-hilfe.de/_Wissen/locked/papers/te-ue-2015-04-008.pdf" text:style-name="Internet_20_link" text:visited-style-name="Visited_20_Internet_20_Link">LINK</text:a><text:line-break/>Eidner, Andreas: Schnittstelle zwischen lnverkehrbringen und Betrieb bei der Prüfung von Dampfkesselanlagen in Kraftwerken.<text:line-break/>In: Technische Überwachung, Bd.56(2015) 04, S. 65 - 69.<text:line-break/><text:line-break/>
<text:a xlink:type="simple" xlink:href="http://www.wissen-hilfe.de/_Wissen/locked/papers/te-ue-2015-04-009.pdf" text:style-name="Internet_20_link" text:visited-style-name="Visited_20_Internet_20_Link">LINK</text:a><text:line-break/>Bode, Jürgen / Thust, Christoph : Zusammenwachsen von klassischem Explosionsschutz und Prozessleittechnik. Geänderte Anforderungen an Betreiber explosionsgefährdeter Anlagen, Prüforganisationen und Aufsichtsbehörden.<text:line-break/>In: Technische Überwachung, Bd.56(2015) 04, S. 89 - 93.<text:line-break/><text:line-break/>
<text:a xlink:type="simple" xlink:href="http://www.wissen-hilfe.de/_Wissen/locked/papers/te-ue-2015-04-010.pdf" text:style-name="Internet_20_link" text:visited-style-name="Visited_20_Internet_20_Link">LINK</text:a><text:line-break/>Dr. Wittler, Michael : Instandsetzung von explosionsgeschützten Geräten - Kann IECEx sinnvoll unterstützen?.<text:line-break/>In: Technische Überwachung, Bd.56(2015) 04, S. 102 - 105.<text:line-break/><text:line-break/>
<text:a xlink:type="simple" xlink:href="http://www.wissen-hilfe.de/_Wissen/locked/papers/te-ue-2016-04-004.pdf" text:style-name="Internet_20_link" text:visited-style-name="Visited_20_Internet_20_Link">LINK</text:a><text:line-break/>Roas, Dieter : Die sichere Verwendung von Aufzugsanlagen nach dem Stand der Technik.<text:line-break/>In: Technische Überwachung, Bd. 57, 2016-04, S. 19 - 22.<text:line-break/><text:line-break/>
<text:a xlink:type="simple" xlink:href="http://www.wissen-hilfe.de/_Wissen/locked/papers/te-ue-2016-04-005.pdf" text:style-name="Internet_20_link" text:visited-style-name="Visited_20_Internet_20_Link">LINK</text:a><text:line-break/>Stein, Arnin : Prüfbescheiningung für Aufzugsanlagen im Wandel der Betriebssicherheitsverordnung.<text:line-break/>In: Technische Überwachung, Bd. 57, 2016-04, S. 23 - 26.<text:line-break/><text:line-break/>
<text:a xlink:type="simple" xlink:href="http://www.wissen-hilfe.de/_Wissen/locked/papers/te-ue-2016-04-007.pdf" text:style-name="Internet_20_link" text:visited-style-name="Visited_20_Internet_20_Link">LINK</text:a><text:line-break/>Sohn, Nicole  : Neufassung der Druckgeräterichtlinie (2014/68/EU).<text:line-break/>In: Technische Überwachung, Bd. 57, 2016-04, S. 32 - 36.<text:line-break/><text:line-break/>
<text:a xlink:type="simple" xlink:href="http://www.wissen-hilfe.de/_Wissen/locked/papers/te-ue-2016-04-008.pdf" text:style-name="Internet_20_link" text:visited-style-name="Visited_20_Internet_20_Link">LINK</text:a><text:line-break/>Weber, Karsten : Definition des Anlagenbegriffs aus dem Blickwinkel verschiedener Rechtsbereiche wie BlmSchG, BetrSichV und VAwS.<text:line-break/>In: Technische Überwachung, Bd. 57, 2016-04, S. 37 - 39.<text:line-break/><text:line-break/>
<text:a xlink:type="simple" xlink:href="http://www.wissen-hilfe.de/_Wissen/locked/papers/te-ue-2016-04-009.pdf" text:style-name="Internet_20_link" text:visited-style-name="Visited_20_Internet_20_Link">LINK</text:a><text:line-break/>Fleischfresser, Jürgen  / Merten, Ralf /   Zschäckel, Or.-lng. Wolf-Oietmar: Ausgewählte Aspekte zum Zusammenhang zwischen ASME-Code, Druckgeräterichtlinie und Prüfung vor Inbetriebnahme.<text:line-break/>In: Technische Überwachung, Bd. 57, 2016-04, S. 40 -46.<text:line-break/><text:line-break/>
<text:a xlink:type="simple" xlink:href="http://www.wissen-hilfe.de/_Wissen/locked/papers/te-ue-2016-04-010.pdf" text:style-name="Internet_20_link" text:visited-style-name="Visited_20_Internet_20_Link">LINK</text:a><text:line-break/>Pospischil, Sascha : Prüfen von PLT-Schutzeinrichtungen.<text:line-break/>In: Technische Überwachung, Bd. 57, 2016-04, S. 47 - 48.<text:line-break/><text:line-break/>
<text:a xlink:type="simple" xlink:href="http://www.wissen-hilfe.de/_Wissen/locked/papers/te-ue-2016-04-016.pdf" text:style-name="Internet_20_link" text:visited-style-name="Visited_20_Internet_20_Link">LINK</text:a><text:line-break/>Link, Christian: Prüfung vor erstmaliger Inbetriebnahme von Aufzugsanlagen - bauliche Schnittstellen.<text:line-break/>In: Technische Überwachung, Bd. 57, 2016-04, S. 68 - 72.<text:line-break/><text:line-break/>
<text:a xlink:type="simple" xlink:href="http://www.wissen-hilfe.de/_Wissen/locked/papers/te-ue-2016-04-017.pdf" text:style-name="Internet_20_link" text:visited-style-name="Visited_20_Internet_20_Link">LINK</text:a><text:line-break/>Löbig, Stefan : Aufzugsexterne Sicherheitseinrichtungen (AFEX).<text:line-break/>In: Technische Überwachung, Bd. 57, 2016-04, S. 73 - 77.<text:line-break/><text:line-break/>
<text:a xlink:type="simple" xlink:href="http://www.wissen-hilfe.de/_Wissen/locked/papers/te-ue-2016-04-020.pdf" text:style-name="Internet_20_link" text:visited-style-name="Visited_20_Internet_20_Link">LINK</text:a><text:line-break/>Roas, Dieter : Servicelift in Windenergieanlage abgestürzt - Die Branche muss jetzt handeln.<text:line-break/>In: Technische Überwachung, Bd. 57, 2016-04, S. 86 - 91.<text:line-break/><text:line-break/>
<text:a xlink:type="simple" xlink:href="http://www.wissen-hilfe.de/_Wissen/locked/papers/te-ue-2016-04-021.pdf" text:style-name="Internet_20_link" text:visited-style-name="Visited_20_Internet_20_Link">LINK</text:a><text:line-break/>Dr.-lng.  Dahms, Sabine / Holzhauser, Erik: Prüfung von Flaschen für Atemschutz- und Tauchgeräte (AG-/TG-Flaschen).<text:line-break/>In: Technische Überwachung, Bd. 57, 2016-04, S. 92 - 94.<text:line-break/><text:line-break/>
<text:a xlink:type="simple" xlink:href="http://www.wissen-hilfe.de/_Wissen/locked/papers/te-ue-2016-04-022.pdf" text:style-name="Internet_20_link" text:visited-style-name="Visited_20_Internet_20_Link">LINK</text:a><text:line-break/>Stohlmann, Axel : Mängelstatistik Aufzüge - Licht am Ende des Aufzugsschachts.<text:line-break/>In: Technische Überwachung, Bd. 57, 2016-04, S. 95 - 97.<text:line-break/><text:line-break/>
<text:a xlink:type="simple" xlink:href="http://www.wissen-hilfe.de/_Wissen/locked/papers/te-ue-2016-04-023.pdf" text:style-name="Internet_20_link" text:visited-style-name="Visited_20_Internet_20_Link">LINK</text:a><text:line-break/>Schöpe, Jörg 7 Dr. Dinkler, Hermann: Prüfungen und Mängel an Druckanlagen im Jahr 2015.<text:line-break/>In: Technische Überwachung, Bd. 57, 2016-04, S. 98 - 105.<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1::00:10</meta:creation-date>
    <dc:creator>Generated</dc:creator>
    <dc:date>2026-08-28T11::00:10</dc:date>
    <dc:language>en-US</dc:language>
    <meta:editing-cycles>1</meta:editing-cycles>
    <meta:editing-duration>PT0S</meta:editing-duration>
    <dc:title>papers:p_machine_equipment_product_safety</dc:title>
  </office:meta>
</office:document-meta>
</file>