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707700d9f4c08c1df776fb49a0b66de.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b707700d9f4c08c1df776fb49a0b66de.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aterials"/>Artikel: Materialien, Stoffe, Oberflächenschutz, Korrosion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p-2024-01-02-001.pdf" text:style-name="Internet_20_link" text:visited-style-name="Visited_20_Internet_20_Link">LINK</text:a><text:line-break/>Killing, Ulrich: Lichtbogenschweißen von Mischverbindungen an Druckgeräten
Anforderungen und Empfehlungen.<text:line-break/>In: Der Praktiker, 76. Jg. 2024-01-02, S. 21-27.<text:line-break/><text:line-break/>
<text:a xlink:type="simple" xlink:href="http://www.wissen-hilfe.de/_Wissen/locked/papers/dp-2024-03-004.pdf" text:style-name="Internet_20_link" text:visited-style-name="Visited_20_Internet_20_Link">LINK</text:a><text:line-break/>Killing, Ulrich: Oberflächenbehandlung von Chrom-Nickel-Stählen
Hinweise und Empfehlungen.<text:line-break/>In: Der Praktiker, 76. Jg. 2024-03, S. 52-58.<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
Schädigungsmechanismen und deren Vermeidung.<text:line-break/>In: Der Praktiker, 76. Jg. 2024-06, S. 44-51.<text:line-break/><text:line-break/>
<text:a xlink:type="simple" xlink:href="http://www.wissen-hilfe.de/_Wissen/locked/papers/dp-2024-07-08-001.pdf" text:style-name="Internet_20_link" text:visited-style-name="Visited_20_Internet_20_Link">LINK</text:a><text:line-break/>Disch, Thomas: Titan- Eigenschaften, Normen, schweißtechnische Verarbeitung
Werkstoff mit Zukunft.<text:line-break/>In: Der Praktiker, 76. Jg. 2024-07-08, S. 38-47.<text:line-break/><text:line-break/>
<text:a xlink:type="simple" xlink:href="http://www.wissen-hilfe.de/_Wissen/locked/papers/dp-2024-07-08-003.pdf" text:style-name="Internet_20_link" text:visited-style-name="Visited_20_Internet_20_Link">LINK</text:a><text:line-break/>Killing, Ulrich: Wasserstoff-Was ist aus Sicht der Scheiß- und Werkstofftechnik zu beachten ?
Von Vorteilen und Problemen.<text:line-break/>In: Der Praktiker, 76. Jg. 2024-07-08, S. 58-66.<text:line-break/><text:line-break/>
<text:a xlink:type="simple" xlink:href="http://www.wissen-hilfe.de/_Wissen/locked/papers/zfp-2024-04-001.pdf.pdf" text:style-name="Internet_20_link" text:visited-style-name="Visited_20_Internet_20_Link">LINK</text:a><text:line-break/>Parker, Chris/ Theta Technilogeis: Additive Fertigung
Herausforderungen bei der Bauteileprüfung und wie man ihnen begegnen kann.<text:line-break/>In: zfp Magazin, Ausgabe 189  2024 04, S. 44-47.<text:line-break/><text:line-break/>
<text:a xlink:type="simple" xlink:href="http://www.wissen-hilfe.de/_Wissen/locked/papers/zfpc-2024-02-006.pdf.pdf" text:style-name="Internet_20_link" text:visited-style-name="Visited_20_Internet_20_Link">LINK</text:a><text:line-break/>ZfPC: Fehlende Materialangabe bei Bekleidungsstücken im Online- Shop unmittelbar vor dem Aufgeben der Bestellung.<text:line-break/>In: Zfpc Zeitschrift für Product Compliance, 3 Jg. 2024-02, S. 64-67.<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üort in Gefahgutverpackungen- Teil 2:Vergleichende Schüttwinkeluntersuchungen.<text:line-break/>In: Technische Sicherheit, 14. Jg.2024-09-10, S. 19-24-.<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6-002.pdf" text:style-name="Internet_20_link" text:visited-style-name="Visited_20_Internet_20_Link">LINK</text:a><text:line-break/>Killing, Ulrich: Lichtbogenschweißen des Werkstoffs AL 99,5 bei der Instandsetzung eines Flachbodentanks
Herausforderungen und wie man sie bewältigt.<text:line-break/>In: Der Praktiker, 75. Jg. 2023-06, S. 284-289.<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din-2023-10-001.pdf" text:style-name="Internet_20_link" text:visited-style-name="Visited_20_Internet_20_Link">LINK</text:a><text:line-break/>Anik, Yavuz: Additive Fertigung: Erfolg durch Normenausschuss-übergreifende Zusammenarbeit beim DIN.<text:line-break/>In: DIN Mitteilungen, 102. Jg.2023-10, S. 42-43.<text:line-break/><text:line-break/>
<text:a xlink:type="simple" xlink:href="http://www.wissen-hilfe.de/_Wissen/locked/papers/dp-2023-12-004.pdf" text:style-name="Internet_20_link" text:visited-style-name="Visited_20_Internet_20_Link">LINK</text:a><text:line-break/>Schuster,Jochen: Werkstoff Prüfbescheinigungen und ihr Inhalt
Welche Angaben sind verpflichtend?.<text:line-break/>In: Der Praktiker, 75. Jg.2023-12, S. 754-762.<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5-004.pdf" text:style-name="Internet_20_link" text:visited-style-name="Visited_20_Internet_20_Link">LINK</text:a><text:line-break/>Körner, Ursula: Marktüberwachung an Druckgasflaschen zur Überprüfung der Wärmebehandlung*.<text:line-break/>In: Technische Sicherheit, Bd.5(2015)Nr.5, S. 27 - 36.<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7.pdf" text:style-name="Internet_20_link" text:visited-style-name="Visited_20_Internet_20_Link">LINK</text:a><text:line-break/>Salg, Steffen / Malow, Marcus / Morhenn, Heinrich : Experimentelle und theoretische Untersuchung des Zersetzungsmechanismus deflagrationsfähiger Substanzen.<text:line-break/>In: Technische Sicherheit, Bd.5(2015)Nr.6, S. 39 - 44.<text:line-break/><text:line-break/>
<text:a xlink:type="simple" xlink:href="http://www.wissen-hilfe.de/_Wissen/locked/papers/te-si-2015-10-001.pdf" text:style-name="Internet_20_link" text:visited-style-name="Visited_20_Internet_20_Link">LINK</text:a><text:line-break/>Niesmann, Katharina/ Packroff, Rolf: Sicherer Umgang mit Nanomaterialien und anderen innovativen Materialien am Arbeitsplatz.<text:line-break/>In: Technische Sicherheit, Bd.5(2015)Nr.10, S. 11 - 15.<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0::24:21</meta:creation-date>
    <dc:creator>Generated</dc:creator>
    <dc:date>2026-08-30T20::24:21</dc:date>
    <dc:language>en-US</dc:language>
    <meta:editing-cycles>1</meta:editing-cycles>
    <meta:editing-duration>PT0S</meta:editing-duration>
    <dc:title>papers:p_materials</dc:title>
  </office:meta>
</office:document-meta>
</file>