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f6368d410999e51572f977e72d905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ef6368d410999e51572f977e72d9054.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edical_devices_ivd"/>Artikel: Medizinprodukte, IVD</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11-002.pdf" text:style-name="Internet_20_link" text:visited-style-name="Visited_20_Internet_20_Link">LINK</text:a><text:line-break/>Kowatzky, Michael: Neue Medizinprodukte-Betreiberverordnung
Was Sifas jetzt wissen müssen.<text:line-break/>In: Sicherheitsingenieur, Jg. 56-2025-11, S. 13-15.<text:line-break/><text:line-break/>
<text:a xlink:type="simple" xlink:href="http://www.wissen-hilfe.de/_Wissen/locked/papers/sis-2025-09-002.pdf" text:style-name="Internet_20_link" text:visited-style-name="Visited_20_Internet_20_Link">LINK</text:a><text:line-break/>Kalisch, Tobias; Pendzich, Marie; Bleyer, Tobias: Der Einsatz von FFP2 - Masken während der SARS - CoV 2 Pandemie - Nutzung jenseits der „ vernünftigerweise vorhersehbaren Verwendung “.<text:line-break/>In: sicher ist sicher, Jg.76-2025-09, S. 369-37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zfpc-2024-01-006.pdf.pdf" text:style-name="Internet_20_link" text:visited-style-name="Visited_20_Internet_20_Link">LINK</text:a><text:line-break/>ZfPC: Prüfplicht des Händlers beim Vertieb von Medizinprodukten ( Trockenluftkompressor ).<text:line-break/>In: Zfpc Zeitschrift für Product Compliance, 3 Jg. 2024-01, S. 29-38.<text:line-break/><text:line-break/>
<text:a xlink:type="simple" xlink:href="http://www.wissen-hilfe.de/_Wissen/locked/papers/zfpc-2024-02-001 pdf..pdf" text:style-name="Internet_20_link" text:visited-style-name="Visited_20_Internet_20_Link">LINK</text:a><text:line-break/>Botta, Jonas: ( K ) ein Recht auf Behandlung mit KI? - Zugang zu intelligenten Medizinprodukten.<text:line-break/>In: Zfpc Zeitschrift für Product Compliance, 3 Jg. 2024-02, S. 42-48.<text:line-break/><text:line-break/>
<text:a xlink:type="simple" xlink:href="http://www.wissen-hilfe.de/_Wissen/locked/papers/zfpc-2024-02-004.pdf.pdf" text:style-name="Internet_20_link" text:visited-style-name="Visited_20_Internet_20_Link">LINK</text:a><text:line-break/>Eichelberger, Jan: Klassifizierung von Software - Medizinprodukten.<text:line-break/>In: Zfpc Zeitschrift für Product Compliance, 3 Jg. 2024-02, S. 58-60.<text:line-break/><text:line-break/>
<text:a xlink:type="simple" xlink:href="http://www.wissen-hilfe.de/_Wissen/locked/papers/zfpc-2024-03-003.pdf.pdf" text:style-name="Internet_20_link" text:visited-style-name="Visited_20_Internet_20_Link">LINK</text:a><text:line-break/>Steinrötter, Björn; Schaller, Noel: Anforderungen an den Einsatz von Pflegerobotern unter Geltung des neuen EU - Produktsicherheitsregimes.<text:line-break/>In: Zfpc Zeitschrift für Product Compliance, 3 Jg. 2024-03, S. 104-111.<text:line-break/><text:line-break/>
<text:a xlink:type="simple" xlink:href="http://www.wissen-hilfe.de/_Wissen/locked/papers/zfpc-2024-04-005.pdf.pdf" text:style-name="Internet_20_link" text:visited-style-name="Visited_20_Internet_20_Link">LINK</text:a><text:line-break/>Hoos, Katja: KI trifft auf Medizinprodukte - Das zukünftige Zusammenspiel von AL - Act und MDR.<text:line-break/>In: Zfpc Zeitschrift für Product Compliance, 3 Jg. 2024-04, S. 168-175.<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text:p>
      <text:h text:style-name="Heading_20_2" text:outline-level="2"><text:bookmark-start text:name="__RefHeading___NoTitle_3"/><text:bookmark-start text:name="section2"/>2022<text:bookmark-end text:name="__RefHeading___NoTitle_3"/><text:bookmark-end text:name="section2"/></text:h>
      <text:h text:style-name="Heading_20_2" text:outline-level="2"><text:bookmark-start text:name="__RefHeading___NoTitle_4"/><text:bookmark-start text:name="section3"/>2021<text:bookmark-end text:name="__RefHeading___NoTitle_4"/><text:bookmark-end text:name="section3"/></text:h>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3-001.pdf" text:style-name="Internet_20_link" text:visited-style-name="Visited_20_Internet_20_Link">LINK</text:a><text:line-break/>Wittmann, Andreas: Zum Spannungsfeld zwischen Persönlicher Schutzausrüstung und Medizinprodukten.<text:line-break/>In: sicher ist sicher, 67. Jg 2016-03, S. 141 - 144.<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3::01:56</meta:creation-date>
    <dc:creator>Generated</dc:creator>
    <dc:date>2026-08-30T03::01:56</dc:date>
    <dc:language>en-US</dc:language>
    <meta:editing-cycles>1</meta:editing-cycles>
    <meta:editing-duration>PT0S</meta:editing-duration>
    <dc:title>papers:p_medical_devices_ivd</dc:title>
  </office:meta>
</office:document-meta>
</file>