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3653274d72d5e4273e2633f3b8a3a7e.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23653274d72d5e4273e2633f3b8a3a7e.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quality_assurance"/>Artikel: Qualitätssicherung, Qualitätsmanagement, Prozess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1-001.pdf" text:style-name="Internet_20_link" text:visited-style-name="Visited_20_Internet_20_Link">LINK</text:a><text:line-break/>Rudschuck, Michael; Puppan, Raymond: Normen zur Konformitätsbewertung (DKE ).<text:line-break/>In: DIN-Mitteilungen, Jg. 2025-01, S. 15-18.<text:line-break/><text:line-break/>
<text:a xlink:type="simple" xlink:href="http://www.wissen-hilfe.de/_Wissen/locked/papers/sis-2025-02-002.pdf" text:style-name="Internet_20_link" text:visited-style-name="Visited_20_Internet_20_Link">LINK</text:a><text:line-break/>Kemper, Magda: Qualitätsinfrastruktur
Ein Vertrauensanker für sichere Produkte gestern, heute und morgen 1.<text:line-break/>In: sicher ist sicher, Jg.76-2025-02, S. 59-64.<text:line-break/><text:line-break/>
<text:a xlink:type="simple" xlink:href="http://www.wissen-hilfe.de/_Wissen/locked/papers/tk-2025-05-06-004.pdf" text:style-name="Internet_20_link" text:visited-style-name="Visited_20_Internet_20_Link">LINK</text:a><text:line-break/>Nesbigall, Jasmin: Auf dem Weg zu sauberer Terminologie.<text:line-break/>In: technische kommunikation, Ausgabe-03-2025-05-06, S. 29-33.<text:line-break/><text:line-break/>
<text:a xlink:type="simple" xlink:href="http://www.wissen-hilfe.de/_Wissen/locked/papers/tk-2025-05-06-005.pdf" text:style-name="Internet_20_link" text:visited-style-name="Visited_20_Internet_20_Link">LINK</text:a><text:line-break/>Krauß, Lena: Bestandsdaten richtig managen.<text:line-break/>In: technische kommunikation, Ausgabe-03-2025-05-06, S. 34-35.<text:line-break/><text:line-break/>
<text:a xlink:type="simple" xlink:href="http://www.wissen-hilfe.de/_Wissen/locked/papers/tk-2025-05-06-006.pdf" text:style-name="Internet_20_link" text:visited-style-name="Visited_20_Internet_20_Link">LINK</text:a><text:line-break/>Kreimann, Tobias: Der Stand der Dinge in Sachen KI.<text:line-break/>In: technische kommunikation, Ausgabe-03-2025-05-06, S. 42-45.<text:line-break/><text:line-break/>
<text:a xlink:type="simple" xlink:href="http://www.wissen-hilfe.de/_Wissen/locked/papers/zfpc-2025-02-002.pdf" text:style-name="Internet_20_link" text:visited-style-name="Visited_20_Internet_20_Link">LINK</text:a><text:line-break/>Öttinger, Michael/ Schucht, Carsten: Datenbanken, Register und Listen im Produktrecht.<text:line-break/>In: Zfpc Zeitschrift für Product Compliance, 4 Jg.2025-02, S. 51-58.<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5.pdf" text:style-name="Internet_20_link" text:visited-style-name="Visited_20_Internet_20_Link">LINK</text:a><text:line-break/>Rauch, Nicole: Inhalt und Reichweite der Konformitätserklärungspflicht in der Verordnung(EU)2022/1616.<text:line-break/>In: Zfpc Zeitschrift für Product Compliance, 4 Jg.2025-02, S. 70-75.<text:line-break/><text:line-break/>
<text:a xlink:type="simple" xlink:href="http://www.wissen-hilfe.de/_Wissen/locked/papers/zfpc-2025-02-007.pdf" text:style-name="Internet_20_link" text:visited-style-name="Visited_20_Internet_20_Link">LINK</text:a><text:line-break/>: Aufbau eines Compliance Management System-wie gelingt das in KMUs?.<text:line-break/>In: Zfpc Zeitschrift für Product Compliance, 4 Jg.2025-02, S. 92-93.<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tk-2024--05-06-007.pdf" text:style-name="Internet_20_link" text:visited-style-name="Visited_20_Internet_20_Link">LINK</text:a><text:line-break/>Görs Britta: Der Beginn einer neuen Partnerschaft.<text:line-break/>In: technische kommunikation, Ausgabe 03-2024-05-06, S. 36-39.<text:line-break/><text:line-break/>
<text:a xlink:type="simple" xlink:href="http://www.wissen-hilfe.de/_Wissen/locked/papers/tk-2024--05-06-008.pdf" text:style-name="Internet_20_link" text:visited-style-name="Visited_20_Internet_20_Link">LINK</text:a><text:line-break/>Massion, Francois: Ein Netz aus guten Beziehungen.<text:line-break/>In: technische kommunikation, Ausgabe 03-2024-05-06, S. 40-45.<text:line-break/><text:line-break/>
<text:a xlink:type="simple" xlink:href="http://www.wissen-hilfe.de/_Wissen/locked/papers/tk-2024--05-06-009.pdf" text:style-name="Internet_20_link" text:visited-style-name="Visited_20_Internet_20_Link">LINK</text:a><text:line-break/>Jameson, Nina; Roppelt, Tobias: Informationsprodukte ohne Barrieren.<text:line-break/>In: technische kommunikation, Ausgabe 03-2024-05-06, S. 46-50.<text:line-break/><text:line-break/>
<text:a xlink:type="simple" xlink:href="http://www.wissen-hilfe.de/_Wissen/locked/papers/tk-2024--07-08-001.pdf" text:style-name="Internet_20_link" text:visited-style-name="Visited_20_Internet_20_Link">LINK</text:a><text:line-break/>Hattemer, Matthias: Arbeit mit Platzhalten.<text:line-break/>In: technische kommunikation, Ausgabe 04-2024-07-08, S. 22-25.<text:line-break/><text:line-break/>
<text:a xlink:type="simple" xlink:href="http://www.wissen-hilfe.de/_Wissen/locked/papers/tk-2024--07-08-002.pdf" text:style-name="Internet_20_link" text:visited-style-name="Visited_20_Internet_20_Link">LINK</text:a><text:line-break/>Nickl, Markus: Medienneutral in Sprache und Schrift.<text:line-break/>In: technische kommunikation, Ausgabe 04-2024-07-08, S. 26-34.<text:line-break/><text:line-break/>
<text:a xlink:type="simple" xlink:href="http://www.wissen-hilfe.de/_Wissen/locked/papers/tk-2024--07-08-003.pdf" text:style-name="Internet_20_link" text:visited-style-name="Visited_20_Internet_20_Link">LINK</text:a><text:line-break/>Bsdurrek, Pia; Meng, Michael: Ist weniger immer mehr?.<text:line-break/>In: technische kommunikation, Ausgabe 04-2024-07-08, S. 37-42.<text:line-break/><text:line-break/>
<text:a xlink:type="simple" xlink:href="http://www.wissen-hilfe.de/_Wissen/locked/papers/tk-2024--07-08-004.pdf" text:style-name="Internet_20_link" text:visited-style-name="Visited_20_Internet_20_Link">LINK</text:a><text:line-break/>Schmeling, Roland: Normgerechter Produktlebenszyklus.<text:line-break/>In: technische kommunikation, Ausgabe 04-2024-07-08, S. 43-48.<text:line-break/><text:line-break/>
<text:a xlink:type="simple" xlink:href="http://www.wissen-hilfe.de/_Wissen/locked/papers/tk-2024--07-08-005.pdf" text:style-name="Internet_20_link" text:visited-style-name="Visited_20_Internet_20_Link">LINK</text:a><text:line-break/>Dreikorn, Johannes: Wer zwingt uns eigentlich?.<text:line-break/>In: technische kommunikation, Ausgabe 04-2024-07-08, S. 49-52.<text:line-break/><text:line-break/>
<text:a xlink:type="simple" xlink:href="http://www.wissen-hilfe.de/_Wissen/locked/papers/s-ing-2024-03-006.pdf" text:style-name="Internet_20_link" text:visited-style-name="Visited_20_Internet_20_Link">LINK</text:a><text:line-break/>Klagge, Matthias: Rechtssicheres Arbeitsschutzmanagement- Teil 5
Haftung bei Verstößen.<text:line-break/>In: Sicherheitsingenieur, 55.Jg.2024-03, S. 32-33.<text:line-break/><text:line-break/>
<text:a xlink:type="simple" xlink:href="http://www.wissen-hilfe.de/_Wissen/locked/papers/s-ing-2024-03-007.pdf" text:style-name="Internet_20_link" text:visited-style-name="Visited_20_Internet_20_Link">LINK</text:a><text:line-break/>Wilrich, Thomas: Unterschiedliche Rollen in der Arbeitssicherheit
Siba ≠ Sifa.<text:line-break/>In: Sicherheitsingenieur, 55.Jg.2024-03, S. 34-36.<text:line-break/><text:line-break/>
<text:a xlink:type="simple" xlink:href="http://www.wissen-hilfe.de/_Wissen/locked/papers/s-ing-2024-04-003.pdf" text:style-name="Internet_20_link" text:visited-style-name="Visited_20_Internet_20_Link">LINK</text:a><text:line-break/>Geyer, Michael; Magiera, Carsten: Abteilungsübergreifendes Kompetenzzentrum
Vom Wissen der Sibe profitieren.<text:line-break/>In: Sicherheitsingenieur, 55.Jg.2024-04, S. 30-35.<text:line-break/><text:line-break/>
<text:a xlink:type="simple" xlink:href="http://www.wissen-hilfe.de/_Wissen/locked/papers/s-ing-2024-04-004.pdf" text:style-name="Internet_20_link" text:visited-style-name="Visited_20_Internet_20_Link">LINK</text:a><text:line-break/>Klagge, Matthias: Interne und externe Fachkräfte für Arbeitssicherheit
Unterschiedliche Haftung?.<text:line-break/>In: Sicherheitsingenieur, 55.Jg.2024-04, S. 36-37.<text:line-break/><text:line-break/>
<text:a xlink:type="simple" xlink:href="http://www.wissen-hilfe.de/_Wissen/locked/papers/s-ing-2024-07-08-004.pdf" text:style-name="Internet_20_link" text:visited-style-name="Visited_20_Internet_20_Link">LINK</text:a><text:line-break/>Lange, Armin; Bischof, Heidrun; Henn, Martin: Herausforderung Fachkunde in der Gefahrstoffverordnung
Praktikabler Lösungsansatz.<text:line-break/>In: Sicherheitsingenieur, 55.Jg.2024-07-08, S. 32-35.<text:line-break/><text:line-break/>
<text:a xlink:type="simple" xlink:href="http://www.wissen-hilfe.de/_Wissen/locked/papers/din-2024-09-001.pdf" text:style-name="Internet_20_link" text:visited-style-name="Visited_20_Internet_20_Link">LINK</text:a><text:line-break/>Baensch, Franziska; Müller, Daniel; Schmitt, Michael: Neuer Fachbereich „Zerstörngsfreie Prüfung“ im DIN-Normenausschuss Materialprüfung (NMP) gegründet.<text:line-break/>In: DIN Mitteilungen, Jg. 2024-09, S. 14-17.<text:line-break/><text:line-break/>
<text:a xlink:type="simple" xlink:href="http://www.wissen-hilfe.de/_Wissen/locked/papers/tk-2024-09-10-002.pdf" text:style-name="Internet_20_link" text:visited-style-name="Visited_20_Internet_20_Link">LINK</text:a><text:line-break/>Pich, Hans: Wege zur Technischen Übersetzung.<text:line-break/>In: technische kommunikation, Ausgabe-05-2024-09-10, S. 20-23.<text:line-break/><text:line-break/>
<text:a xlink:type="simple" xlink:href="http://www.wissen-hilfe.de/_Wissen/locked/papers/tk-2024-09-10-003.pdf" text:style-name="Internet_20_link" text:visited-style-name="Visited_20_Internet_20_Link">LINK</text:a><text:line-break/>Nickl, Markus: Doppelt hält einfach besser.<text:line-break/>In: technische kommunikation, Ausgabe-05-2024-09-10, S. 28-31.<text:line-break/><text:line-break/>
<text:a xlink:type="simple" xlink:href="http://www.wissen-hilfe.de/_Wissen/locked/papers/tk-2024-09-10-006.pdf" text:style-name="Internet_20_link" text:visited-style-name="Visited_20_Internet_20_Link">LINK</text:a><text:line-break/>von der Stück, Mareike; Tauchnitz, Maximilian: Nach Anforderung managen.<text:line-break/>In: technische kommunikation, Ausgabe-05-2024-09-10, S. 41-44.<text:line-break/><text:line-break/>
<text:a xlink:type="simple" xlink:href="http://www.wissen-hilfe.de/_Wissen/locked/papers/tk-2024-09-10-007.pdf" text:style-name="Internet_20_link" text:visited-style-name="Visited_20_Internet_20_Link">LINK</text:a><text:line-break/>Halse, Alexander: Der Weg zum barrierefreien HTML.<text:line-break/>In: technische kommunikation, Ausgabe-05-2024-09-10, S. 45-50.<text:line-break/><text:line-break/>
<text:a xlink:type="simple" xlink:href="http://www.wissen-hilfe.de/_Wissen/locked/papers/tk-2024-11-12-002.pdf" text:style-name="Internet_20_link" text:visited-style-name="Visited_20_Internet_20_Link">LINK</text:a><text:line-break/>Lehmann, Anna: Das verständliche Ganze.<text:line-break/>In: technische kommunikation, Ausgabe-06-2024-11-12, S. 39-43.<text:line-break/><text:line-break/></text:p>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dp-2023-03-002.pdf" text:style-name="Internet_20_link" text:visited-style-name="Visited_20_Internet_20_Link">LINK</text:a><text:line-break/>Horstkott,Dirk; Hüls, David: Anwenderunabhängige Schweißnahtprüfung nach DIN EN ISO 17637 durch Einsatz von 3-D-Scannern
Zeit und Kosten sparen.<text:line-break/>In: Der Praktiker, 75. Jg. 2023-03, S. 100-103.<text:line-break/><text:line-break/>
<text:a xlink:type="simple" xlink:href="http://www.wissen-hilfe.de/_Wissen/locked/papers/zfp-2023-04-001.pdf" text:style-name="Internet_20_link" text:visited-style-name="Visited_20_Internet_20_Link">LINK</text:a><text:line-break/>Sondermann, Fred; Lange,Klaus: Die Deutsche Reichsbahn in Wittenberge - Förderer des technischen Fortschritts.<text:line-break/>In: ZfP-Zeitung, ZfP-Zeitung 184, 2023-04, S. 25-30.<text:line-break/><text:line-break/>
<text:a xlink:type="simple" xlink:href="http://www.wissen-hilfe.de/_Wissen/locked/papers/tk-2023-09-10-003.pdf" text:style-name="Internet_20_link" text:visited-style-name="Visited_20_Internet_20_Link">LINK</text:a><text:line-break/>Lehmann, Anna: Hilfreiche Word-Vorlagen erstellen.<text:line-break/>In: technische kommunikation, Ausgabe 05 2023-09-10, S. 23-27.<text:line-break/><text:line-break/>
<text:a xlink:type="simple" xlink:href="http://www.wissen-hilfe.de/_Wissen/locked/papers/tk-2023-09-10-004.pdf" text:style-name="Internet_20_link" text:visited-style-name="Visited_20_Internet_20_Link">LINK</text:a><text:line-break/>Zellner, Franziska: Navigationshilfe für Einsteiger.<text:line-break/>In: technische kommunikation, Ausgabe 05 2023-09-10, S. 28-31.<text:line-break/><text:line-break/>
<text:a xlink:type="simple" xlink:href="http://www.wissen-hilfe.de/_Wissen/locked/papers/tk-2023-09-10-005.pdf" text:style-name="Internet_20_link" text:visited-style-name="Visited_20_Internet_20_Link">LINK</text:a><text:line-break/>Nickl, Markus: Wann ist der Satz ein Satz?.<text:line-break/>In: technische kommunikation, Ausgabe 05 2023-09-10, S. 32-33.<text:line-break/><text:line-break/>
<text:a xlink:type="simple" xlink:href="http://www.wissen-hilfe.de/_Wissen/locked/papers/tk-2023-09-10-006.pdf" text:style-name="Internet_20_link" text:visited-style-name="Visited_20_Internet_20_Link">LINK</text:a><text:line-break/>von der Stück, Mareike; Tillmann, Eva- Maria: Zweigleisig zur Übersetzung.<text:line-break/>In: technische kommunikation, Ausgabe 05 2023-09-10, S. 34-39.<text:line-break/><text:line-break/>
<text:a xlink:type="simple" xlink:href="http://www.wissen-hilfe.de/_Wissen/locked/papers/tk-2023-09-10-007.pdf" text:style-name="Internet_20_link" text:visited-style-name="Visited_20_Internet_20_Link">LINK</text:a><text:line-break/>Schmeling, Roland: Grundsätzlich zugänglich!
DIN EN IEC/IEEE 82079-1.<text:line-break/>In: technische kommunikation, Ausgabe 05 2023-09-10, S. 42-47.<text:line-break/><text:line-break/>
<text:a xlink:type="simple" xlink:href="http://www.wissen-hilfe.de/_Wissen/locked/papers/zfpc-2023-05-001.pdf" text:style-name="Internet_20_link" text:visited-style-name="Visited_20_Internet_20_Link">LINK</text:a><text:line-break/>Martin, Manuela; Madejska, Daria: Die neue EU-Verordnung für entwaldungsfreie Lieferketten (Waldschutz-VO).<text:line-break/>In: Zeitschrift für Product Compliance, 2. Jg.2023-05, S. 202-208.<text:line-break/><text:line-break/></text:p>
      <text:h text:style-name="Heading_20_2" text:outline-level="2"><text:bookmark-start text:name="__RefHeading___NoTitle_4"/><text:bookmark-start text:name="section3"/>2022<text:bookmark-end text:name="__RefHeading___NoTitle_4"/><text:bookmark-end text:name="section3"/></text:h>
      <text:p text:style-name="Text_20_body"><text:a xlink:type="simple" xlink:href="http://www.wissen-hilfe.de/_Wissen/locked/papers/zfp-2022-10-002.pdf" text:style-name="Internet_20_link" text:visited-style-name="Visited_20_Internet_20_Link">LINK</text:a><text:line-break/>Berthold, R.; Schirp, W.: Die Grundlagen des Magnetpulver-Verfahrens
Mitteilung der Reichs-Röntgenstelle beim Staatlichen Materialprüfungsamt Berlin-Dahlem.<text:line-break/>In: ZfP-Zeitung, ZfP-Zeitung 178, 02-2022 / Sonderheft 1937, S. 38-52  (5-19).<text:line-break/><text:line-break/>
<text:a xlink:type="simple" xlink:href="http://www.wissen-hilfe.de/_Wissen/locked/papers/zfp-2022-10-001.pdf" text:style-name="Internet_20_link" text:visited-style-name="Visited_20_Internet_20_Link">LINK</text:a><text:line-break/>Morgenstern, Gunnar: Die Grundlagen des Magnetpulver-Verfahrens (R. Berthold; W. Schirp)  - Ein Kommentar.<text:line-break/>In: ZfP-Zeitung, ZfP-Zeitung 178, 02-2022 , S. 36-37.<text:line-break/><text:line-break/>
<text:a xlink:type="simple" xlink:href="http://www.wissen-hilfe.de/_Wissen/locked/papers/dp-2022-11-001.pdf" text:style-name="Internet_20_link" text:visited-style-name="Visited_20_Internet_20_Link">LINK</text:a><text:line-break/>Wirth, Moritz; Girresser, Tobias: KI-Unterstützte Objekterkennungs- und Verarbeitungssysteme in der Zerstörungsfreien und Zerstörenden Prüfung
Hürden und Potenziale.<text:line-break/>In: Der Praktiker, 74. Jg 11-2022, S. 572-575.<text:line-break/><text:line-break/></text:p>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6-002.pdf" text:style-name="Internet_20_link" text:visited-style-name="Visited_20_Internet_20_Link">LINK</text:a><text:line-break/>Zwätz, R.: Notwendigkeit und Nutzen einer Zertifizierung nach der Normenreihe DIN EN ISO 3 834.<text:line-break/>In: Der Praktiker, 60. Jg 2008-06, S. 203 - 206.<text:line-break/><text:line-break/>
<text:a xlink:type="simple" xlink:href="http://www.wissen-hilfe.de/_Wissen/locked/papers/dp-2010-09-004.pdf" text:style-name="Internet_20_link" text:visited-style-name="Visited_20_Internet_20_Link">LINK</text:a><text:line-break/>Mährlein, Jörg /Löhr, Volker: Die Frage der Haftung. Durchführung der werkseigenen Produktionskontrolle, Teil 1.<text:line-break/>In: Der Praktiker, 61. Jg 2010-09, S. 352 - 354.<text:line-break/><text:line-break/>
<text:a xlink:type="simple" xlink:href="http://www.wissen-hilfe.de/_Wissen/locked/papers/dp-2010-10-002.pdf" text:style-name="Internet_20_link" text:visited-style-name="Visited_20_Internet_20_Link">LINK</text:a><text:line-break/>Mährlein, Jörg /Löhr, Volker: Anforderungen in verschiedenen Normen. Durchführung der werkseigenen Produktionskontrolle, Teil 2.<text:line-break/>In: Der Praktiker, 61. Jg 2010-10, S. 402 - 407.<text:line-break/><text:line-break/>
<text:a xlink:type="simple" xlink:href="http://www.wissen-hilfe.de/_Wissen/locked/papers/dp-2010-12-003.pdf" text:style-name="Internet_20_link" text:visited-style-name="Visited_20_Internet_20_Link">LINK</text:a><text:line-break/>Aich, Wolfgang: Zeitreise in die zertifizierte Welt des Schweißens. Schweissen für das Militär erfordert besondere Herstellerqualifikation - Teil 1: Vorbereitung.<text:line-break/>In: Der Praktiker, 61. Jg 2010-12, S. 497 - 499.<text:line-break/><text:line-break/>
<text:a xlink:type="simple" xlink:href="http://www.wissen-hilfe.de/_Wissen/locked/papers/dp-2011-01-02-004.pdf" text:style-name="Internet_20_link" text:visited-style-name="Visited_20_Internet_20_Link">LINK</text:a><text:line-break/>Aich, Wolfgang: Zeitreise in die zertifizierte Welt des Schweißens. Schweissen für das Militär erfordert besondere Herstellerqualifikation - Teil 2: Ablauf.<text:line-break/>In: Der Praktiker, 62. Jg 2011-01-02, S. 38 - 41.<text:line-break/><text:line-break/>
<text:a xlink:type="simple" xlink:href="http://www.wissen-hilfe.de/_Wissen/locked/papers/dp-2011-08-001.pdf" text:style-name="Internet_20_link" text:visited-style-name="Visited_20_Internet_20_Link">LINK</text:a><text:line-break/>Weniger, Hans-Dieter : Qualitätssicherung in der Schweißtechnik.  Fertigung und Lieferung von Schweisskonstruktionen - Beispiele für Ausführungsbestimmungen.<text:line-break/>In: Der Praktiker, 62. Jg 2011-08, S. 320 - 324.<text:line-break/><text:line-break/>
<text:a xlink:type="simple" xlink:href="http://www.wissen-hilfe.de/_Wissen/locked/papers/dp-2013-01-02-001.pdf" text:style-name="Internet_20_link" text:visited-style-name="Visited_20_Internet_20_Link">LINK</text:a><text:line-break/>Mikitisin, Peter / Mundt, Daniel / Wesendonk, Hendrik : Vorteile gegenüber Röntgentechnik. Zerstörungsfreies Nachweisen von Ungänzen in Schweissnähten durch Computertomographie.<text:line-break/>In: Der Praktiker, 64. Jg 2013-01-02, S. 32 - 34.<text:line-break/><text:line-break/>
<text:a xlink:type="simple" xlink:href="http://www.wissen-hilfe.de/_Wissen/locked/papers/dp-2013-12-003.pdf" text:style-name="Internet_20_link" text:visited-style-name="Visited_20_Internet_20_Link">LINK</text:a><text:line-break/>Schaar, Reinhold : Von Ursachen und Folgen. Schadensfälle an Schweissverbindungen , Teil 1.<text:line-break/>In: Der Praktiker, 65. Jg 2013-12, S. 588 - 593.<text:line-break/><text:line-break/>
<text:a xlink:type="simple" xlink:href="http://www.wissen-hilfe.de/_Wissen/locked/papers/dp-2014-01-02-002.pdf" text:style-name="Internet_20_link" text:visited-style-name="Visited_20_Internet_20_Link">LINK</text:a><text:line-break/>Holthaus, Markus / Meißner, Jens: Die Verfahren im Detail. Praxisrelevante Zfp-Verfahren in der Schweisstechnischen Fertigung, Teil2.<text:line-break/>In: Der Praktiker, 66. Jg 2014-01-02, S. 20 - 23.<text:line-break/><text:line-break/>
<text:a xlink:type="simple" xlink:href="http://www.wissen-hilfe.de/_Wissen/locked/papers/dp-2014-09-002.pdf" text:style-name="Internet_20_link" text:visited-style-name="Visited_20_Internet_20_Link">LINK</text:a><text:line-break/>Schultz, Villads / Köhler, Henry / Thomy, Claus / Vollertsen, Frank: Qualitätssicherung beim Fügen und Auftragschweißen mit Lasern. Eine Herausforderung für Prozessüberwachung und -regelung.<text:line-break/>In: Der Praktiker, 66. Jg 2014-09, S. 402 - 403.<text:line-break/><text:line-break/>
<text:a xlink:type="simple" xlink:href="http://www.wissen-hilfe.de/_Wissen/locked/papers/dp-2014-09-004.pdf" text:style-name="Internet_20_link" text:visited-style-name="Visited_20_Internet_20_Link">LINK</text:a><text:line-break/>Ivanov, Bojan: Schweißprozesse analysieren, kontrollieren und verwalten. Umfangreiche Qualitätsmanagement-Software.<text:line-break/>In: Der Praktiker, 66. Jg 2014-09, S. 418 - 421.<text:line-break/><text:line-break/>
<text:a xlink:type="simple" xlink:href="http://www.wissen-hilfe.de/_Wissen/locked/papers/dp-2015-04-002.pdf" text:style-name="Internet_20_link" text:visited-style-name="Visited_20_Internet_20_Link">LINK</text:a><text:line-break/>Pöppel, Johann: Grundlagen, Praxis, Stand der Technik. Durchstrahlungsprüfung an Schweissverbindungen.<text:line-break/>In: Der Praktiker, 67. Jg 2015-04, S. 146 - 149.<text:line-break/><text:line-break/>
<text:a xlink:type="simple" xlink:href="http://www.wissen-hilfe.de/_Wissen/locked/papers/dp-2015-05-001.pdf" text:style-name="Internet_20_link" text:visited-style-name="Visited_20_Internet_20_Link">LINK</text:a><text:line-break/>Barteldes, Sören: Schweißprozesse akustisch sichtbar machen. Körperschallanalyse per Hochfrequenz-Impulsmessung ermöglicht Fehlererkennung und Qualitätssicherung beim Schweissen.<text:line-break/>In: Der Praktiker, 67. Jg 2015-05, S. 178 - 180.<text:line-break/><text:line-break/>
<text:a xlink:type="simple" xlink:href="http://www.wissen-hilfe.de/_Wissen/locked/papers/dp-2015-05-002.pdf" text:style-name="Internet_20_link" text:visited-style-name="Visited_20_Internet_20_Link">LINK</text:a><text:line-break/>Stremmer, Gerhard: Impuls und Echo. Ultraschallprüfung von Schweissverbindungen.<text:line-break/>In: Der Praktiker, 67. Jg 2015-05, S. 186 - 191.<text:line-break/><text:line-break/>
<text:a xlink:type="simple" xlink:href="http://www.wissen-hilfe.de/_Wissen/locked/papers/dp-2015-06-001.pdf" text:style-name="Internet_20_link" text:visited-style-name="Visited_20_Internet_20_Link">LINK</text:a><text:line-break/>Morgenstern, Gunnar: Möglichkeiten und Grenzen. Eindringprüfung von Schweissverbindungen.<text:line-break/>In: Der Praktiker, 67. Jg 2015-06, S. 236 - 239.<text:line-break/><text:line-break/>
<text:a xlink:type="simple" xlink:href="http://www.wissen-hilfe.de/_Wissen/locked/papers/dp-2015-07-001.pdf" text:style-name="Internet_20_link" text:visited-style-name="Visited_20_Internet_20_Link">LINK</text:a><text:line-break/>Keser, Ivan: Auf den zweiten Blick.  Visuelle Prüfung von Schweissverbindungen.<text:line-break/>In: Der Praktiker, 67. Jg 2015-07, S. 290 - 293.<text:line-break/><text:line-break/>
<text:a xlink:type="simple" xlink:href="http://www.wissen-hilfe.de/_Wissen/locked/papers/dp-2015-10-001.pdf" text:style-name="Internet_20_link" text:visited-style-name="Visited_20_Internet_20_Link">LINK</text:a><text:line-break/>Rühe, Sven: Grundlagen und Anwendung nach geltendem Regelwerk. Wirbelstromprüfung von Schweissverbindungen.<text:line-break/>In: Der Praktiker, 67. Jg 2015-10, S. 460 - 464.<text:line-break/><text:line-break/>
<text:a xlink:type="simple" xlink:href="http://www.wissen-hilfe.de/_Wissen/locked/papers/dp-2015-11-001.pdf" text:style-name="Internet_20_link" text:visited-style-name="Visited_20_Internet_20_Link">LINK</text:a><text:line-break/>Pöppel, Johann: Ein-Blick in die Technik. Mobile Härteprüfung von Schweissverbindungen.<text:line-break/>In: Der Praktiker, 67. Jg 2015-11, S. 520 - 523.<text:line-break/><text:line-break/>
<text:a xlink:type="simple" xlink:href="http://www.wissen-hilfe.de/_Wissen/locked/papers/dp-2016-05-002.pdf" text:style-name="Internet_20_link" text:visited-style-name="Visited_20_Internet_20_Link">LINK</text:a><text:line-break/>Kampmann, Stefan: Warum validieren? - PRÜFUNG VON LICHTBOGENSCHWEISSEINRICHTUNGEN.<text:line-break/>In: Der Praktiker, 68. Jg 2016-05, S. 178 - 181.<text:line-break/><text:line-break/>
<text:a xlink:type="simple" xlink:href="http://www.wissen-hilfe.de/_Wissen/locked/papers/dp-2016-05-003.pdf" text:style-name="Internet_20_link" text:visited-style-name="Visited_20_Internet_20_Link">LINK</text:a><text:line-break/>Gundel, Walter / Sonnleitner, Markus / Lerch, Michael: M-Stähle sind gut, aber auf die gelieferte Qualität kommt es an.<text:line-break/>In: Der Praktiker, 68. Jg 2016-05, S. 182 - 187.<text:line-break/><text:line-break/>
<text:a xlink:type="simple" xlink:href="http://www.wissen-hilfe.de/_Wissen/locked/papers/din-2016-08-003.pdf" text:style-name="Internet_20_link" text:visited-style-name="Visited_20_Internet_20_Link">LINK</text:a><text:line-break/>Wilrich, Thomas: ,,Wer Holzgeräte prüft, muss sich mit Holz auskennen.„ - oder: Der gebrochene ,,Schiffsmast“ auf dem Spielplatz. Rechtsprechung.<text:line-break/>In: DIN Mitteilungen, Jg 95.2016-08, S. 138 - 142.<text:line-break/><text:line-break/>
<text:a xlink:type="simple" xlink:href="http://www.wissen-hilfe.de/_Wissen/locked/papers/din-2016-10-001.pdf" text:style-name="Internet_20_link" text:visited-style-name="Visited_20_Internet_20_Link">LINK</text:a><text:line-break/>Barz, Norbert / Facklam, Thomas: 150/IEC DIS 17011:2016. DAkkS.<text:line-break/>In: DIN Mitteilungen, Jg 95.2016-10, S. 5 - 8.<text:line-break/><text:line-break/>
<text:a xlink:type="simple" xlink:href="http://www.wissen-hilfe.de/_Wissen/locked/papers/sis-2016-04-004.pdf" text:style-name="Internet_20_link" text:visited-style-name="Visited_20_Internet_20_Link">LINK</text:a><text:line-break/>Weigl, Christian: Aus BS OHSAS 18001 wird 2016 ISO 45001.<text:line-break/>In: sicher ist sicher, 67. Jg 2016-04, S. 202 - 206.<text:line-break/><text:line-break/>
<text:a xlink:type="simple" xlink:href="http://www.wissen-hilfe.de/_Wissen/locked/papers/te-ue-2016-04-011.pdf" text:style-name="Internet_20_link" text:visited-style-name="Visited_20_Internet_20_Link">LINK</text:a><text:line-break/>Stryck, Markus : Durchführung von Prüfungen in Behältern und engen Räumen - ein unterschätztes Risiko.<text:line-break/>In: Technische Überwachung, Bd. 57, 2016-04, S. 51 - 54.<text:line-break/><text:line-break/>
<text:a xlink:type="simple" xlink:href="http://www.wissen-hilfe.de/_Wissen/locked/papers/zfp-2016-10-001.pdf" text:style-name="Internet_20_link" text:visited-style-name="Visited_20_Internet_20_Link">LINK</text:a><text:line-break/>Kreutzbruck, Mare / Fey, Peter / Essig, Wolfgang / Rahammer, Markus / Joas, Sebastian / Erb, Thomas / Solodov, lgor : Faserkunststoffverbunde- Hochleistungswerkstoffe in Leichtbausystemen als eine neue Herausforderung für die ZfP.<text:line-break/>In: ZfP-Zeitung, ZfP-Zeitung 151, 10-2016, S. 39 - 4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1::10:55</meta:creation-date>
    <dc:creator>Generated</dc:creator>
    <dc:date>2026-09-02T01::10:55</dc:date>
    <dc:language>en-US</dc:language>
    <meta:editing-cycles>1</meta:editing-cycles>
    <meta:editing-duration>PT0S</meta:editing-duration>
    <dc:title>papers:p_quality_assurance</dc:title>
  </office:meta>
</office:document-meta>
</file>