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9c8b930546f1a33da664dda12be62006.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936875cm" style:rel-height="scale"><draw:image xlink:href="Pictures/9c8b930546f1a33da664dda12be62006.gif"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radiation_protection"/>Artikel: Strahlenschutz, ionisierende Strahlung</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h text:style-name="Heading_20_2" text:outline-level="2"><text:bookmark-start text:name="__RefHeading___NoTitle_2"/><text:bookmark-start text:name="section1"/>2024<text:bookmark-end text:name="__RefHeading___NoTitle_2"/><text:bookmark-end text:name="section1"/></text:h>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sis-2023-06-005.pdf" text:style-name="Internet_20_link" text:visited-style-name="Visited_20_Internet_20_Link">LINK</text:a><text:line-break/>Huszedt, Michael; Worzischek Malte; et al.:: Selektive und chemiefreie Unkrautregulierung mittels KI-geführter Laserstrahlung.<text:line-break/>In: sicher ist sicher, 74. Jg. 2023-06, S. 287-292.<text:line-break/><text:line-break/></text:p>
      <text:h text:style-name="Heading_20_2" text:outline-level="2"><text:bookmark-start text:name="__RefHeading___NoTitle_4"/><text:bookmark-start text:name="section3"/>2022<text:bookmark-end text:name="__RefHeading___NoTitle_4"/><text:bookmark-end text:name="section3"/></text:h>
      <text:h text:style-name="Heading_20_2" text:outline-level="2"><text:bookmark-start text:name="__RefHeading___NoTitle_5"/><text:bookmark-start text:name="section4"/>2021<text:bookmark-end text:name="__RefHeading___NoTitle_5"/><text:bookmark-end text:name="section4"/></text:h>
      <text:h text:style-name="Heading_20_2" text:outline-level="2"><text:bookmark-start text:name="__RefHeading___NoTitle_6"/><text:bookmark-start text:name="section5"/>2020<text:bookmark-end text:name="__RefHeading___NoTitle_6"/><text:bookmark-end text:name="section5"/></text:h>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sis-2014-09-003.pdf" text:style-name="Internet_20_link" text:visited-style-name="Visited_20_Internet_20_Link">LINK</text:a><text:line-break/>Neles, Julia Mareike: Deutschland sucht den Endlagerstandort - Konzepte und Stand der Endlagerung von Atommüll (Teil 1 von 4).<text:line-break/>In: sicher ist sicher, 65. Jg 2014-09, S. 446 - 450.<text:line-break/><text:line-break/>
<text:a xlink:type="simple" xlink:href="http://www.wissen-hilfe.de/_Wissen/locked/papers/sis-2014-10-005.pdf" text:style-name="Internet_20_link" text:visited-style-name="Visited_20_Internet_20_Link">LINK</text:a><text:line-break/>Neles, Julia Mareike: Deutschland sucht den Endlagerstandort - Konzepte und Stand der Endlagerung von Atommüll (Teil2 von 4).<text:line-break/>In: sicher ist sicher, 65. Jg 2014-10, S. 509 - 511.<text:line-break/><text:line-break/>
<text:a xlink:type="simple" xlink:href="http://www.wissen-hilfe.de/_Wissen/locked/papers/sis-2014-11-003.pdf" text:style-name="Internet_20_link" text:visited-style-name="Visited_20_Internet_20_Link">LINK</text:a><text:line-break/>Neles, Julia Mareike: Deutschland sucht den Endlagerstandort - Konzepte und Stand der Endlagerung von Atommüll (Teil 3 von 4).<text:line-break/>In: sicher ist sicher, 65. Jg 2014-11, S. 566 - 569.<text:line-break/><text:line-break/>
<text:a xlink:type="simple" xlink:href="http://www.wissen-hilfe.de/_Wissen/locked/papers/sis-2014-12-004.pdf" text:style-name="Internet_20_link" text:visited-style-name="Visited_20_Internet_20_Link">LINK</text:a><text:line-break/>Neles, Julia Mareike: Deutschland sucht den Endlagerstandort - Konzepte und Stand der Endlagerung von Atommüll (Teil 4 von 4).<text:line-break/>In: sicher ist sicher, 65. Jg 2014-12, S. 620 - 622.<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02::23:33</meta:creation-date>
    <dc:creator>Generated</dc:creator>
    <dc:date>2026-08-31T02::23:33</dc:date>
    <dc:language>en-US</dc:language>
    <meta:editing-cycles>1</meta:editing-cycles>
    <meta:editing-duration>PT0S</meta:editing-duration>
    <dc:title>papers:p_radiation_protection</dc:title>
  </office:meta>
</office:document-meta>
</file>