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152404d3840dc1ca6af7ac733000b0f.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5432816537468cm" style:rel-height="scale"><draw:image xlink:href="Pictures/9152404d3840dc1ca6af7ac733000b0f.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standards"/>Artikel: Norm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 Michael; Puppan, Raymond: Normen zur Konformitätsbewertung (DKE ).<text:line-break/>In: DIN-Mitteilungen, Jg. 2025-01, S. 15-18.<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tk-2025-03-04-001.pdf" text:style-name="Internet_20_link" text:visited-style-name="Visited_20_Internet_20_Link">LINK</text:a><text:line-break/>Schulz, Matthias: Ohne Kasten und Dreieck.<text:line-break/>In: technische kommunikation, Ausgabe-02-2025-03-04, S. 11-15.<text:line-break/><text:line-break/>
<text:a xlink:type="simple" xlink:href="http://www.wissen-hilfe.de/_Wissen/locked/papers/tk-2025-03-04-002.pdf" text:style-name="Internet_20_link" text:visited-style-name="Visited_20_Internet_20_Link">LINK</text:a><text:line-break/>Schmeling, Roland: Warnschilder mit Wirkung.<text:line-break/>In: technische kommunikation, Ausgabe-02-2025-03-04, S. 16-20.<text:line-break/><text:line-break/>
<text:a xlink:type="simple" xlink:href="http://www.wissen-hilfe.de/_Wissen/locked/papers/tk-2025-03-04-003.pdf" text:style-name="Internet_20_link" text:visited-style-name="Visited_20_Internet_20_Link">LINK</text:a><text:line-break/>Jänicke, Marco: Verbinden statt trennen.<text:line-break/>In: technische kommunikation, Ausgabe-02-2025-03-04, S. 21-27.<text:line-break/><text:line-break/>
<text:a xlink:type="simple" xlink:href="http://www.wissen-hilfe.de/_Wissen/locked/papers/tk-2025-03-04-006.pdf" text:style-name="Internet_20_link" text:visited-style-name="Visited_20_Internet_20_Link">LINK</text:a><text:line-break/>Tillmann, Martin: Komplexität in Norm gebracht.<text:line-break/>In: technische kommunikation, Ausgabe-02-2025-03-04, S. 35-38.<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din-2025-09-001.pdf" text:style-name="Internet_20_link" text:visited-style-name="Visited_20_Internet_20_Link">LINK</text:a><text:line-break/>Engelt, Alexandra; Trawnitsch, Anna;  Florian, Anna; et al.:: Nachhaltigkeit und Normung: Gemeinsam für eine grünere Zukunft.<text:line-break/>In: DIN-Mitteilungen, Jg. 2025-09, S. 36-42.<text:line-break/><text:line-break/>
<text:a xlink:type="simple" xlink:href="http://www.wissen-hilfe.de/_Wissen/locked/papers/din-2025-11-001.pdf" text:style-name="Internet_20_link" text:visited-style-name="Visited_20_Internet_20_Link">LINK</text:a><text:line-break/>Florian, Fanni: Circular Design.<text:line-break/>In: DIN-Mitteilungen, Jg. 2025-11, S. 12-14.<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en von Lithium - Ionen - Batterien - Quo Vadis ?.<text:line-break/>In: KAN-Brief, KAN-Brief 02/2025, S. 12-13.<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1.pdf" text:style-name="Internet_20_link" text:visited-style-name="Visited_20_Internet_20_Link">LINK</text:a><text:line-break/>Deubel, Ulrike: Umweltschutz und Nachhaltigkeit: Wie Normen und Standards die Herausforderung von Mikroplastik in der Textilindustrie angehen.<text:line-break/>In: DIN Mitteilungen, Jg.2024-01, S. 11–23.<text:line-break/><text:line-break/>
<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in-2024-01-003.pdf" text:style-name="Internet_20_link" text:visited-style-name="Visited_20_Internet_20_Link">LINK</text:a><text:line-break/>Koschwitz, Janos: Die Initiative Digitale Standarts ( IDiS ) geht den nächsten Schritt.<text:line-break/>In: DIN Mitteilungen, Jg.2024-01, S. 26-29.<text:line-break/><text:line-break/>
<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2.pdf" text:style-name="Internet_20_link" text:visited-style-name="Visited_20_Internet_20_Link">LINK</text:a><text:line-break/>Böhme, Stefan, Everding, Jan Philip: Sortieranlagen für Leichtverpackungen:
DIN SPEC 91466 ermöglicht erstmals vergleichbare Qualitätsinformationen.<text:line-break/>In: DIN Mitteilungen, Jg.2024-04, S. 12-14.<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in-2024-05-001.pdf" text:style-name="Internet_20_link" text:visited-style-name="Visited_20_Internet_20_Link">LINK</text:a><text:line-break/>Seeliger,Adrian, Wellhöfer, Johannes, Stehfest, Katja,et al.:: Die Zukunft gestalten:
Wie DIN mit KI das Regelwerk fit machen.<text:line-break/>In: DIN Mitteilungen, Jg.2024-05, S. 12-17.<text:line-break/><text:line-break/>
<text:a xlink:type="simple" xlink:href="http://www.wissen-hilfe.de/_Wissen/locked/papers/din-2024-05-002.pdf" text:style-name="Internet_20_link" text:visited-style-name="Visited_20_Internet_20_Link">LINK</text:a><text:line-break/>Fleischer, Gabriela: Die europäische Maschinenverordnung mit neuen Regelungen zur digitalen Betriebsanleitung.<text:line-break/>In: DIN Mitteilungen, Jg.2024-05, S. 18-22.<text:line-break/><text:line-break/>
<text:a xlink:type="simple" xlink:href="http://www.wissen-hilfe.de/_Wissen/locked/papers/din-2024-07-001.pdf" text:style-name="Internet_20_link" text:visited-style-name="Visited_20_Internet_20_Link">LINK</text:a><text:line-break/>Jablonski, Hans W., Chrisren, Corina: DIN 30415: Eine Norm für die Vielfalt?
Eine Norm für das Diversity- Management.<text:line-break/>In: DIN Mitteilungen, Jg.2024-07, S. 91-92.<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vdsi-2024-03-001.pdf.pdf" text:style-name="Internet_20_link" text:visited-style-name="Visited_20_Internet_20_Link">LINK</text:a><text:line-break/>Weis, Udo: Die ISO - 45000- Familie wächst weiter.<text:line-break/>In: VDSI aktuell , 2024-03, S. 6-8.<text:line-break/><text:line-break/>
<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4-001.pdf.pdf" text:style-name="Internet_20_link" text:visited-style-name="Visited_20_Internet_20_Link">LINK</text:a><text:line-break/>Loerzer, Michael; Schucht, Carsten: Die „ Malamud“ - Entscheidung des EuGH - eine Analyse aus juristischer und technischer Perspektive.<text:line-break/>In: Zfpc Zeitschrift für Product Compliance, 3 Jg. 2024-04, S. 142-149.<text:line-break/><text:line-break/>
<text:a xlink:type="simple" xlink:href="http://www.wissen-hilfe.de/_Wissen/locked/papers/tk-2024-01-02-005.pdf" text:style-name="Internet_20_link" text:visited-style-name="Visited_20_Internet_20_Link">LINK</text:a><text:line-break/>Hattemer, Marco: Der Weg ist das Ziel.<text:line-break/>In: technische kommunikation, Ausgabe 01-2024-01-02, S. 35-38.<text:line-break/><text:line-break/>
<text:a xlink:type="simple" xlink:href="http://www.wissen-hilfe.de/_Wissen/locked/papers/tk-2024--03-04-004.pdf" text:style-name="Internet_20_link" text:visited-style-name="Visited_20_Internet_20_Link">LINK</text:a><text:line-break/>von der Stück, Mareike: Zeit und Wissen sind das Ziel.<text:line-break/>In: technische kommunikation, Ausgabe 02-2024-03-04, S. 34-37.<text:line-break/><text:line-break/>
<text:a xlink:type="simple" xlink:href="http://www.wissen-hilfe.de/_Wissen/locked/papers/tk-2024--05-06-006.pdf" text:style-name="Internet_20_link" text:visited-style-name="Visited_20_Internet_20_Link">LINK</text:a><text:line-break/>Hattemer, Marco: Wie viel Qualität darf es denn sein?.<text:line-break/>In: technische kommunikation, Ausgabe 03-2024-05-06, S. 32-35.<text:line-break/><text:line-break/>
<text:a xlink:type="simple" xlink:href="http://www.wissen-hilfe.de/_Wissen/locked/papers/tk-2024--07-08-004.pdf" text:style-name="Internet_20_link" text:visited-style-name="Visited_20_Internet_20_Link">LINK</text:a><text:line-break/>Schmeling, Roland: Normgerechter Produktlebenszyklus.<text:line-break/>In: technische kommunikation, Ausgabe 04-2024-07-08, S. 43-48.<text:line-break/><text:line-break/>
<text:a xlink:type="simple" xlink:href="http://www.wissen-hilfe.de/_Wissen/locked/papers/din-2024-09-001.pdf" text:style-name="Internet_20_link" text:visited-style-name="Visited_20_Internet_20_Link">LINK</text:a><text:line-break/>Baensch, Franziska; Müller, Daniel; Schmitt, Michael: Neuer Fachbereich„Zerstörngsfreie Prüfung“ im DIN-Normenausschuss Materialprüfung (NMP) gegründet.<text:line-break/>In: DIN Mitteilungen, Jg. 2024-09, S. 14-17.<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tk-2024-09-10-003.pdf" text:style-name="Internet_20_link" text:visited-style-name="Visited_20_Internet_20_Link">LINK</text:a><text:line-break/>Nickl, Markus: Doppelt hält einfach besser.<text:line-break/>In: technische kommunikation, Ausgabe-05-2024-09-10, S. 28-31.<text:line-break/><text:line-break/>
<text:a xlink:type="simple" xlink:href="http://www.wissen-hilfe.de/_Wissen/locked/papers/din-2024-11-001.pdf" text:style-name="Internet_20_link" text:visited-style-name="Visited_20_Internet_20_Link">LINK</text:a><text:line-break/>Herdmann, Frank: Risikomanagement: Risiken bei Jugendreisen und Klassenfahrten sowie die Revision der ISO 31000
NA 175 BR - Aktuelles aus dem NA 175-00-04 AA - Grundlagen des Risikomanagements.<text:line-break/>In: DIN Mitteilungen, Jg. 2024-11, S. 80-83.<text:line-break/><text:line-break/>
<text:a xlink:type="simple" xlink:href="http://www.wissen-hilfe.de/_Wissen/locked/papers/din-2024-12-001.pdf" text:style-name="Internet_20_link" text:visited-style-name="Visited_20_Internet_20_Link">LINK</text:a><text:line-break/>Bach, Ellias Lin-Chingyun: Sicher auf zwei Rädern
Die wichtigsten Fahrradnormen im Überblick.<text:line-break/>In: DIN Mitteilungen, Jg. 2024-12, S. 16-18.<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
(Juristischer) Befund versus (praktische) Bedeutung.<text:line-break/>In: Die Sachverständigen, 51 Jg,2024-10, S. Seite 268-274.<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s-ing-2024-11-003.pdf" text:style-name="Internet_20_link" text:visited-style-name="Visited_20_Internet_20_Link">LINK</text:a><text:line-break/>Frigge, Julia: Klimawandel erreicht Managementnormen
Neue Bewertung der Risiken.<text:line-break/>In: Sicherheitsingenieur, 55. Jg.2024-11, S. 14-15.<text:line-break/><text:line-break/>
<text:a xlink:type="simple" xlink:href="http://www.wissen-hilfe.de/_Wissen/locked/papers/tk-2024-11-12-001.pdf" text:style-name="Internet_20_link" text:visited-style-name="Visited_20_Internet_20_Link">LINK</text:a><text:line-break/>von der Stück, Mareike; Tauchnitz, Maximilian: Aufgaben modularisieren.<text:line-break/>In: technische kommunikation, Ausgabe-06-2024-11-12, S. 34-38.<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din-2023-04-001.pdf" text:style-name="Internet_20_link" text:visited-style-name="Visited_20_Internet_20_Link">LINK</text:a><text:line-break/>Finke, Hans; Prasuhn, Jürgen; Finkeldei, Jörg: Not- und Sicherheitsbeleuchtung
Ein komplexes Regelwerk.<text:line-break/>In: DIN Mitteilungen, 102. Jg.2023-04, S. 13-20.<text:line-break/><text:line-break/>
<text:a xlink:type="simple" xlink:href="http://www.wissen-hilfe.de/_Wissen/locked/papers/din-2023-08-001.pdf" text:style-name="Internet_20_link" text:visited-style-name="Visited_20_Internet_20_Link">LINK</text:a><text:line-break/>Marx, Uwe: Artikel zur ISO 45001: Management Systeme für Sicherheit und Gesundheit bei der Arbeit.<text:line-break/>In: DIN Mitteilungen, 102. Jg.2023-08, S. 9-20.<text:line-break/><text:line-break/>
<text:a xlink:type="simple" xlink:href="http://www.wissen-hilfe.de/_Wissen/locked/papers/din-2023-08-002.pdf" text:style-name="Internet_20_link" text:visited-style-name="Visited_20_Internet_20_Link">LINK</text:a><text:line-break/>Herdmann,Frank: Steuerung von Sicherheit ist mehr, als sich mit sicherheitsbezogenen Risiken zu befassen.<text:line-break/>In: DIN Mitteilungen, 102. Jg.2023-08, S. 102-105.<text:line-break/><text:line-break/>
<text:a xlink:type="simple" xlink:href="http://www.wissen-hilfe.de/_Wissen/locked/papers/dp-2023-07-003.pdf" text:style-name="Internet_20_link" text:visited-style-name="Visited_20_Internet_20_Link">LINK</text:a><text:line-break/>Füller, Uwe: Vorbereitung von Schweißbauteilen zur norm- und fachgerechten Beschichtung - eine Betrachtung von Normen Standards, Teil 1
Unterschiedliche Gewerke, ein gemeinsames Ziel.<text:line-break/>In: Der Praktiker, 75. Jg. 2023-07, S. 358-364.<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din-2023-10-001.pdf" text:style-name="Internet_20_link" text:visited-style-name="Visited_20_Internet_20_Link">LINK</text:a><text:line-break/>Anik, Yavuz: Additive Fertigung: Erfolg durch Normenausschuss-übergreifende Zusammenarbeit beim DIN.<text:line-break/>In: DIN Mitteilungen, 102. Jg.2023-10, S. 42-43.<text:line-break/><text:line-break/>
<text:a xlink:type="simple" xlink:href="http://www.wissen-hilfe.de/_Wissen/locked/papers/din-2023-11-001.pdf" text:style-name="Internet_20_link" text:visited-style-name="Visited_20_Internet_20_Link">LINK</text:a><text:line-break/>Minkwitz, Susann; Mann, Sabrina; Berthe, André: Der steinige Weg zu harmonisierten Normen im Gesundheitssektor.<text:line-break/>In: DIN Mitteilungen, 102. Jg.2023-11, S. 27-28.<text:line-break/><text:line-break/>
<text:a xlink:type="simple" xlink:href="http://www.wissen-hilfe.de/_Wissen/locked/papers/din-2023-12-001.pdf" text:style-name="Internet_20_link" text:visited-style-name="Visited_20_Internet_20_Link">LINK</text:a><text:line-break/>Kempa, Susan: Eurocodes
Europaweit einheitliche Regeln für die Bemessung und Konstruktion von Ingenieurbauwerken.<text:line-break/>In: DIN Mitteilungen, 102. Jg.2023-12, S. 10-32.<text:line-break/><text:line-break/>
<text:a xlink:type="simple" xlink:href="http://www.wissen-hilfe.de/_Wissen/locked/papers/KAN Brief-2023-03-002.pdf" text:style-name="Internet_20_link" text:visited-style-name="Visited_20_Internet_20_Link">LINK</text:a><text:line-break/>Stein, Jonas: Bewährtes Wissen in neuen Spezifikationen zu Industrial Security.<text:line-break/>In: KAN Brief, KAN BRIEF 3/23, S. 7-8.<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lfu-2023-09-10-003.pdf" text:style-name="Internet_20_link" text:visited-style-name="Visited_20_Internet_20_Link">LINK</text:a><text:line-break/>LfU: Überarbeitung der Richtlinie VDI 2510 Blatt 2
Materialtransport - aber sicher.<text:line-break/>In: VDI Fachmedien GmbH &amp;Co. KG, 37. Jg.2023-09-10, S. 33.<text:line-break/><text:line-break/>
<text:a xlink:type="simple" xlink:href="http://www.wissen-hilfe.de/_Wissen/locked/papers/s-ing-2023-12-001.pdf" text:style-name="Internet_20_link" text:visited-style-name="Visited_20_Internet_20_Link">LINK</text:a><text:line-break/>Kring, Friedhelm: Kopfschutz am Arbeitsplatz
Echte Profis tragen Helm.<text:line-break/>In: Sicherheitsingenieur, 54. Jg. 2023-12, S. 8-11.<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zfpc-2023-06-003.pdf" text:style-name="Internet_20_link" text:visited-style-name="Visited_20_Internet_20_Link">LINK</text:a><text:line-break/>ZfPC: Zur Beweislast und zu den Anforderungen an den Nachweis der Gleichwertigkeit im Falle des Verzichts auf die Anwendung harmonisierter Normen.<text:line-break/>In: Zeitschrift für Product Compliance, 2. Jg.2023-06, S. 268-27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k-2022-11-12-002.pdf" text:style-name="Internet_20_link" text:visited-style-name="Visited_20_Internet_20_Link">LINK</text:a><text:line-break/>Schulz, Matthias: Sechs offene Punkte zur EN ISO 20607.<text:line-break/>In: technische kommunikation, Ausgabe 06-2022-11-12, S. 47-50.<text:line-break/><text:line-break/>
<text:a xlink:type="simple" xlink:href="http://www.wissen-hilfe.de/_Wissen/locked/papers/tk-2022-11-12-001.pdf" text:style-name="Internet_20_link" text:visited-style-name="Visited_20_Internet_20_Link">LINK</text:a><text:line-break/>Schmeling, Roland; Hattemer, Marco: Grundsätzlich korrekt!  Informationsqualität nach DIN EN ICE/IEEE 82079-1.<text:line-break/>In: technische kommunikation, Ausgabe 06-2022-11-12, S. 42-46.<text:line-break/><text:line-break/>
<text:a xlink:type="simple" xlink:href="http://www.wissen-hilfe.de/_Wissen/locked/papers/s-ing-2022-02-005.pdf" text:style-name="Internet_20_link" text:visited-style-name="Visited_20_Internet_20_Link">LINK</text:a><text:line-break/> von Rymon Lipinski, Katharina: Der Normmensch wiegt 75 kg - doch wie ist die Realität?
Anpassungsbedarf ist vorhanden.<text:line-break/>In: Sicherheitsingenieur, 53. Jg., 02/2022, S. 31-33.<text:line-break/><text:line-break/>
<text:a xlink:type="simple" xlink:href="http://www.wissen-hilfe.de/_Wissen/locked/papers/KAN Brief-2022-04-002.pdf" text:style-name="Internet_20_link" text:visited-style-name="Visited_20_Internet_20_Link">LINK</text:a><text:line-break/>Dlugi, Andreas: Aufgabe und Rolle des Ausschusses für Produktsicherheit (AfPS).<text:line-break/>In: KAN  Brief Kommission Arbeitsschutz und Normung 03-2022, KAN BRIEF 4/22, S. 6-7.<text:line-break/><text:line-break/>
<text:a xlink:type="simple" xlink:href="http://www.wissen-hilfe.de/_Wissen/locked/papers/KAN Brief-2022-04-001.pdf" text:style-name="Internet_20_link" text:visited-style-name="Visited_20_Internet_20_Link">LINK</text:a><text:line-break/>Meier, Freeric; Schulte, Katharina: Delegierte Rechtsakte als Instrument europäischer Gesetzgebung.<text:line-break/>In: KAN  Brief Kommission Arbeitsschutz und Normung 03-2022, KAN BRIEF 4/22, S. 4-5.<text:line-break/><text:line-break/>
<text:a xlink:type="simple" xlink:href="http://www.wissen-hilfe.de/_Wissen/locked/papers/dSV-2022-07-08-004.pdf" text:style-name="Internet_20_link" text:visited-style-name="Visited_20_Internet_20_Link">LINK</text:a><text:line-break/>Townson, Thomas: VOB/C in der Sanierung.<text:line-break/>In: Der Sachverständige, 49. Jg. 07-08-2022, S. 190-191.<text:line-break/><text:line-break/>
<text:a xlink:type="simple" xlink:href="http://www.wissen-hilfe.de/_Wissen/locked/papers/dSV-2022-07-08-002.pdf" text:style-name="Internet_20_link" text:visited-style-name="Visited_20_Internet_20_Link">LINK</text:a><text:line-break/>Weinbacher, Ferdinand: WE “ B „ sagt, muss auch “ C „ sagen!.<text:line-break/>In: Der Sachverständige, 49. Jg. 07-08-2022, S. 187-188.<text:line-break/><text:line-break/>
<text:a xlink:type="simple" xlink:href="http://www.wissen-hilfe.de/_Wissen/locked/papers/dSV-2022-07-08-001.pdf" text:style-name="Internet_20_link" text:visited-style-name="Visited_20_Internet_20_Link">LINK</text:a><text:line-break/>Motzke, Gerd: Legitimation schriftlicher Regelwerke als anerkannte Regeln der Technik und ihre Anwendung.<text:line-break/>In: Der Sachverständige, 49. Jg. 07-08-2022, S. 175-186.<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in-2022-12-003.pdf" text:style-name="Internet_20_link" text:visited-style-name="Visited_20_Internet_20_Link">LINK</text:a><text:line-break/>Weissinger, Reinhard: Circular Economy: Entwicklung einer Normen- Taxonomie.<text:line-break/>In: DIN Mitteilungen, 101. Jg.2022-12, S. 19-25.<text:line-break/><text:line-break/>
<text:a xlink:type="simple" xlink:href="http://www.wissen-hilfe.de/_Wissen/locked/papers/din-2022-12-002.pdf" text:style-name="Internet_20_link" text:visited-style-name="Visited_20_Internet_20_Link">LINK</text:a><text:line-break/>Trawnitschek, Anna; Engelt, Alexandra: Im Kreis denken - Circular Economy
Der Fahrplan für 2023 - die Normungsroadmap Circular Economy.<text:line-break/>In: DIN Mitteilungen, 101. Jg.2022-12, S. 15-18.<text:line-break/><text:line-break/>
<text:a xlink:type="simple" xlink:href="http://www.wissen-hilfe.de/_Wissen/locked/papers/din-2022-12-001.pdf" text:style-name="Internet_20_link" text:visited-style-name="Visited_20_Internet_20_Link">LINK</text:a><text:line-break/>Elmas, Filiz: Künstliche Intelligenz: Veröffentlichung der 2. Ausgabe der Normungsroadmap.<text:line-break/>In: DIN Mitteilungen, 101. Jg.2022-12, S. 9-14.<text:line-break/><text:line-break/>
<text:a xlink:type="simple" xlink:href="http://www.wissen-hilfe.de/_Wissen/locked/papers/din-2022-10-001.pdf" text:style-name="Internet_20_link" text:visited-style-name="Visited_20_Internet_20_Link">LINK</text:a><text:line-break/>Edelhoff, Sebastian; Brunner, Markus: Gemeinsam Zukunft bauen - 75 Jahre Normenausschuß Bauwesen bei DIN.<text:line-break/>In: DIN Mitteilungen, 101. Jg.2022-10, S. 6-16.<text:line-break/><text:line-break/>
<text:a xlink:type="simple" xlink:href="http://www.wissen-hilfe.de/_Wissen/locked/papers/din-2022-08-001.pdf" text:style-name="Internet_20_link" text:visited-style-name="Visited_20_Internet_20_Link">LINK</text:a><text:line-break/>Weis, Udo; Herdmann: Arbeitsausschuss NA 175-00-04 AA Grundlagen des Risikomangements - Aktuelles aus der Normung.<text:line-break/>In: DIN Mitteilungen, 101. Jg. 2022-01, S. 192-195.<text:line-break/><text:line-break/>
<text:a xlink:type="simple" xlink:href="http://www.wissen-hilfe.de/_Wissen/locked/papers/din-2022-01-002.pdf" text:style-name="Internet_20_link" text:visited-style-name="Visited_20_Internet_20_Link">LINK</text:a><text:line-break/>Egger, André; Babel, Olaf; Kocma, Jan: Gasflaschenanschlüsse für Gase: Verwechslungsgefahr bei Beatmung und medizinischen Anwendungen.<text:line-break/>In: DIN Mitteilungen, 101. Jg. 2022-01, S. 95-99.<text:line-break/><text:line-break/></text:p>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2-002.pdf" text:style-name="Internet_20_link" text:visited-style-name="Visited_20_Internet_20_Link">LINK</text:a><text:line-break/>Hauptvogel, Andreas / Thomann, Stefan : Aktuelles zur Kerzen-Normung*.<text:line-break/>In: sicher ist sicher, 66. Jg 2015-02, S. 74 - 75.<text:line-break/><text:line-break/>
<text:a xlink:type="simple" xlink:href="http://www.wissen-hilfe.de/_Wissen/locked/papers/sis-2015-02-005.pdf" text:style-name="Internet_20_link" text:visited-style-name="Visited_20_Internet_20_Link">LINK</text:a><text:line-break/>Schäper, Wolfgang: Sicherheit bei Steigschutzeinrichtungen - Aktueller Stand und Auswirkungen der neuen DIN EN 353, Teil 1.<text:line-break/>In: sicher ist sicher, 66. Jg 2015-02, S. 102 - 104.<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te-si-2012-05-006.pdf" text:style-name="Internet_20_link" text:visited-style-name="Visited_20_Internet_20_Link">LINK</text:a><text:line-break/>Konersmann, Rainer: Zugentgleisungen mit Eisenbahnkesselwagen.<text:line-break/>In: Technische Sicherheit, Bd.2(2012)Nr.5, S. 38 - 46.<text:line-break/><text:line-break/>
<text:a xlink:type="simple" xlink:href="http://www.wissen-hilfe.de/_Wissen/locked/papers/te-si-2013-01-02-002.pdf" text:style-name="Internet_20_link" text:visited-style-name="Visited_20_Internet_20_Link">LINK</text:a><text:line-break/>Festag, Sebastian /Hartwig, Sylvius : Sicherheitsprobleme durch die Vernachlässigung von Mitarbeiterreaktionen auf betriebliche Managementbeschlüsse.<text:line-break/>In: Technische Sicherheit, Bd.3(2013)Nr.1/2 , S. 17 - 22.<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6::28:28</meta:creation-date>
    <dc:creator>Generated</dc:creator>
    <dc:date>2026-08-31T06::28:28</dc:date>
    <dc:language>en-US</dc:language>
    <meta:editing-cycles>1</meta:editing-cycles>
    <meta:editing-duration>PT0S</meta:editing-duration>
    <dc:title>papers:p_standards</dc:title>
  </office:meta>
</office:document-meta>
</file>