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0bf33a0c96f0a07de60a7253ead772.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175cm" style:rel-height="scale"><draw:image xlink:href="Pictures/5e0bf33a0c96f0a07de60a7253ead772.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traffic"/>Artikel: Verkehr, Transport, Gefahrgut, Versorgung, Verkehrswege, Post</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3-002.pdf" text:style-name="Internet_20_link" text:visited-style-name="Visited_20_Internet_20_Link">LINK</text:a><text:line-break/>Zimmermann, Timo: Verkehrswege für Flurförderzeuge
Sicher gestalten und kennzeichnen.<text:line-break/>In: Sicherheitsingenieur, Jg. 56-2025-03, S. 15-19.<text:line-break/><text:line-break/>
<text:a xlink:type="simple" xlink:href="http://www.wissen-hilfe.de/_Wissen/locked/papers/te-si-2025-03--04-001.pdf" text:style-name="Internet_20_link" text:visited-style-name="Visited_20_Internet_20_Link">LINK</text:a><text:line-break/>Konersmann, Rainer: Brücken - Pracht und Leid der Infrastruktur.<text:line-break/>In: Technische Sicherheit, Jg. 15-2025-03-04, S. 10-21.<text:line-break/><text:line-break/>
<text:a xlink:type="simple" xlink:href="http://www.wissen-hilfe.de/_Wissen/locked/papers/te-si-2025-03--04-002.pdf" text:style-name="Internet_20_link" text:visited-style-name="Visited_20_Internet_20_Link">LINK</text:a><text:line-break/>Matzer, Michael: Einsatz von Echtzeit-Datenloggern in der Transportlogistik
Teure Maschinen und Anlagen absichern während des Transports.<text:line-break/>In: Technische Sicherheit, Jg. 15-2025-03-04, S. 26-29.<text:line-break/><text:line-break/>
<text:a xlink:type="simple" xlink:href="http://www.wissen-hilfe.de/_Wissen/locked/papers/zfpc-2025-01-001.pdf" text:style-name="Internet_20_link" text:visited-style-name="Visited_20_Internet_20_Link">LINK</text:a><text:line-break/>Hartmann, Luca/ Klindt, Thomas: Grenzen der Gesetzgebungskompetenz - nationale Regelungsvorbehalte im europäischen Produktsicherheitsrecht am Beispiel von Postwertzeichen.<text:line-break/>In: Zfpc Zeitschrift für Product Compliance, 4 Jg.2025-01, S. 3-5.<text:line-break/><text:line-break/>
<text:a xlink:type="simple" xlink:href="http://www.wissen-hilfe.de/_Wissen/locked/papers/te-si-2025-05-06-003.pdf" text:style-name="Internet_20_link" text:visited-style-name="Visited_20_Internet_20_Link">LINK</text:a><text:line-break/>Konersmann, Rainer: Karambolagen am Meeresboden.<text:line-break/>In: Technische Sicherheit, Jg. 15-2025-05-06, S. 28-36.<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SV-2024-05-001.pdf" text:style-name="Internet_20_link" text:visited-style-name="Visited_20_Internet_20_Link">LINK</text:a><text:line-break/>Irmscher, Ilja: Sachverständige Bewertung von Parkbauten und Parkierungsanlagen
Zu den Empfehlungen für Anlagen des ruhenden Verkehrs EAR 23.<text:line-break/>In: Die Sachverständigen, 51. Jg. 2024-05, S. 115128.<text:line-break/><text:line-break/>
<text:a xlink:type="simple" xlink:href="http://www.wissen-hilfe.de/_Wissen/locked/papers/dSV-2024-07-08-001.pdf.pdf" text:style-name="Internet_20_link" text:visited-style-name="Visited_20_Internet_20_Link">LINK</text:a><text:line-break/>Metzler, Moritz: Sachverständige im Eisenbahnwesen
Ein systematischer Überblick.<text:line-break/>In: Die Sachverständigen, 51. Jg. 2024-07-08, S. 188-196.<text:line-break/><text:line-break/>
<text:a xlink:type="simple" xlink:href="http://www.wissen-hilfe.de/_Wissen/locked/papers/te-si-2024-01-02-002.pdf" text:style-name="Internet_20_link" text:visited-style-name="Visited_20_Internet_20_Link">LINK</text:a><text:line-break/>Rupprecht, R.: Flughafensicherheit.<text:line-break/>In: Technische Sicherheit, 14. Jg. 2024-01-02, S. 10-13.<text:line-break/><text:line-break/>
<text:a xlink:type="simple" xlink:href="http://www.wissen-hilfe.de/_Wissen/locked/papers/te-si-2024-01-02-003.pdf" text:style-name="Internet_20_link" text:visited-style-name="Visited_20_Internet_20_Link">LINK</text:a><text:line-break/>Konersmann, R.: Der Dominoeffekt.<text:line-break/>In: Technische Sicherheit, 14. Jg. 2024-01-02, S. 14-21.<text:line-break/><text:line-break/>
<text:a xlink:type="simple" xlink:href="http://www.wissen-hilfe.de/_Wissen/locked/papers/te-si-2024-03-04-005.pdf" text:style-name="Internet_20_link" text:visited-style-name="Visited_20_Internet_20_Link">LINK</text:a><text:line-break/>Konersmann, Rainer: Unfallursache Ablenkung.<text:line-break/>In: Technische Sicherheit, 14. Jg. 2024-03-04, S. 24-31.<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3.pdf" text:style-name="Internet_20_link" text:visited-style-name="Visited_20_Internet_20_Link">LINK</text:a><text:line-break/>Konersmann,R.: Energieträger Wasserstoff - womit Feuerwehren rechnen müssen.<text:line-break/>In: Technische Sicherheit, 14. Jg. 2024-05-06, S. 20-27.<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te-si-2024-07-08-005.pdf" text:style-name="Internet_20_link" text:visited-style-name="Visited_20_Internet_20_Link">LINK</text:a><text:line-break/>Schlick-Hasper, E.; Bethke, J.: Fließeigenschaften fester Gefahrgüter vor dem Hintergrund der Sicherheit beim Gefahrguttransport in Gefahrgutverpackungen- Teil 1: Einführung.<text:line-break/>In: Technische Sicherheit, 14. Jg. 2024-07-08, S. 23-29.<text:line-break/><text:line-break/>
<text:a xlink:type="simple" xlink:href="http://www.wissen-hilfe.de/_Wissen/locked/papers/s-ing-2024-01-02-004.pdf" text:style-name="Internet_20_link" text:visited-style-name="Visited_20_Internet_20_Link">LINK</text:a><text:line-break/>Heuser, Florian: Prävention in der Land- und Forstwirtschaft
Unfälle in der Grünen Branche.<text:line-break/>In: Sicherheitsingenieur, 55.Jg.2024-01-02, S. 26-28.<text:line-break/><text:line-break/>
<text:a xlink:type="simple" xlink:href="http://www.wissen-hilfe.de/_Wissen/locked/papers/s-ing-2024-03-002.pdf" text:style-name="Internet_20_link" text:visited-style-name="Visited_20_Internet_20_Link">LINK</text:a><text:line-break/>Schlichting, Maren: Vision Zero beim Umgang mit Gefahrstoffen
Ganzheitlich und umfassend.<text:line-break/>In: Sicherheitsingenieur, 55.Jg.2024-03, S. 12-15.<text:line-break/><text:line-break/>
<text:a xlink:type="simple" xlink:href="http://www.wissen-hilfe.de/_Wissen/locked/papers/s-ing-2024-03-003.pdf" text:style-name="Internet_20_link" text:visited-style-name="Visited_20_Internet_20_Link">LINK</text:a><text:line-break/>Hensiek, Joerg: Biologische und chemische Gefährdungen
Frachtcontainer sicher öffnen.<text:line-break/>In: Sicherheitsingenieur, 55.Jg.2024-03, S. 16-18.<text:line-break/><text:line-break/>
<text:a xlink:type="simple" xlink:href="http://www.wissen-hilfe.de/_Wissen/locked/papers/s-ing-2024-03-008.pdf" text:style-name="Internet_20_link" text:visited-style-name="Visited_20_Internet_20_Link">LINK</text:a><text:line-break/>Zimmermann, Timo: Qualifizierung und Beauftragung von Mitgänger-Flurförderzeugführern
Flurförderzeuge sicher führen.<text:line-break/>In: Sicherheitsingenieur, 55.Jg.2024-03, S. 41-43.<text:line-break/><text:line-break/>
<text:a xlink:type="simple" xlink:href="http://www.wissen-hilfe.de/_Wissen/locked/papers/s-ing-2024-06-003.pdf" text:style-name="Internet_20_link" text:visited-style-name="Visited_20_Internet_20_Link">LINK</text:a><text:line-break/>Langer, Sarah: Risiken im Straßenverkehr
Gefährliche Ablenkungen am Steuer.<text:line-break/>In: Sicherheitsingenieur, 55.Jg.2024-06, S. 27-29.<text:line-break/><text:line-break/>
<text:a xlink:type="simple" xlink:href="http://www.wissen-hilfe.de/_Wissen/locked/papers/s-ing-2024-06-004.pdf" text:style-name="Internet_20_link" text:visited-style-name="Visited_20_Internet_20_Link">LINK</text:a><text:line-break/>Heßner, Hans; Helmke, Björn: Sicherheitsrelevante Fahrerassistenzsysteme
Rückenwind für die Verkehrssicherheit.<text:line-break/>In: Sicherheitsingenieur, 55.Jg.2024-06, S. 30-32.<text:line-break/><text:line-break/>
<text:a xlink:type="simple" xlink:href="http://www.wissen-hilfe.de/_Wissen/locked/papers/s-ing-2024-06-005.pdf" text:style-name="Internet_20_link" text:visited-style-name="Visited_20_Internet_20_Link">LINK</text:a><text:line-break/>Hensiek, Joerg: Gefahrenguttransport
Die Anforderungen nach ADR.<text:line-break/>In: Sicherheitsingenieur, 55.Jg.2024-06, S. 33-35.<text:line-break/><text:line-break/>
<text:a xlink:type="simple" xlink:href="http://www.wissen-hilfe.de/_Wissen/locked/papers/te-si-2024-09-10-002.pdf" text:style-name="Internet_20_link" text:visited-style-name="Visited_20_Internet_20_Link">LINK</text:a><text:line-break/>Schlick-Hasper, E.; Bethke, J.: Fließeigenschaften fester Gefahrgüter vor dem Hintergrund der Sicherheit beim Gefahrguttransport in Gefahrgutverpackungen- Teil 2:Vergleichende Schüttwinkeluntersuchungen.<text:line-break/>In: Technische Sicherheit, 14. Jg.2024-09-10, S. 19-24-.<text:line-break/><text:line-break/>
<text:a xlink:type="simple" xlink:href="http://www.wissen-hilfe.de/_Wissen/locked/papers/te-si-2024-09-10-004.pdf" text:style-name="Internet_20_link" text:visited-style-name="Visited_20_Internet_20_Link">LINK</text:a><text:line-break/>Konersmann, Rainer: Mit offenem Visier.<text:line-break/>In: Technische Sicherheit, 14. Jg.2024-09-10, S. 31-40.<text:line-break/><text:line-break/>
<text:a xlink:type="simple" xlink:href="http://www.wissen-hilfe.de/_Wissen/locked/papers/s-ing-2024-10-002.pdf" text:style-name="Internet_20_link" text:visited-style-name="Visited_20_Internet_20_Link">LINK</text:a><text:line-break/>Metzler, Yannick; Schmitt-Howe, Britta: Arbeitsschutz an Schnittstellen in der Kontraktlogistik
Wer übernimmt die Pflichten?.<text:line-break/>In: Sicherheitsingenieur, 55. Jg.2024-10, S. 10-15.<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KAN Brief-2023-01-001.pdf" text:style-name="Internet_20_link" text:visited-style-name="Visited_20_Internet_20_Link">LINK</text:a><text:line-break/>Träger,Sven: Automatisiertes Fahren in betrieblichen Bereichen.<text:line-break/>In: KAN Brief, KAN BRIEF 1/23, S. 4-5.<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7-08-006.pdf" text:style-name="Internet_20_link" text:visited-style-name="Visited_20_Internet_20_Link">LINK</text:a><text:line-break/>Lendt, Christine: Elektromobilität und Arbeitsschutz
Geräuschlos, aber überall.<text:line-break/>In: Sicherheitsingenieur, 54. Jg., 07-08/2023, S. 38-39.<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6-001.pdf" text:style-name="Internet_20_link" text:visited-style-name="Visited_20_Internet_20_Link">LINK</text:a><text:line-break/>Fuss, Joachim: Sicherer Verkehr auf innerbetrieblichen Wegen.<text:line-break/>In: sicher ist sicher, 74. Jg. 2023-06, S. 263-268.<text:line-break/><text:line-break/>
<text:a xlink:type="simple" xlink:href="http://www.wissen-hilfe.de/_Wissen/locked/papers/te-si-2023-03-04-003.pdf" text:style-name="Internet_20_link" text:visited-style-name="Visited_20_Internet_20_Link">LINK</text:a><text:line-break/>Konersmann, Rainer: Konstruktionsfehler oder falscher Einsatzkonzepte? - Das Dilemma der Ro/Ro-Fähren.<text:line-break/>In: Technische Sicherheit, 13. Jg. (2023) Nr. 03-04, S. 30-37.<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5-06-004.pdf" text:style-name="Internet_20_link" text:visited-style-name="Visited_20_Internet_20_Link">LINK</text:a><text:line-break/>Konersmann, Rainer: Sind wir bereit fürs Autonome Fahren?.<text:line-break/>In: Technische Sicherheit, 13. Jg. (2023) Nr. 05-06, S. 30-38.<text:line-break/><text:line-break/>
<text:a xlink:type="simple" xlink:href="http://www.wissen-hilfe.de/_Wissen/locked/papers/te-si-2023-07-08-004.pdf" text:style-name="Internet_20_link" text:visited-style-name="Visited_20_Internet_20_Link">LINK</text:a><text:line-break/>Konersmann, Rainer: Wer soll wen kontrollieren? - Technik kontra Mensch.<text:line-break/>In: Technische Sicherheit, 13. Jg. (2023) Nr. 07-08, S. 27-35.<text:line-break/><text:line-break/>
<text:a xlink:type="simple" xlink:href="http://www.wissen-hilfe.de/_Wissen/locked/papers/s-ing-2023-09-001.pdf" text:style-name="Internet_20_link" text:visited-style-name="Visited_20_Internet_20_Link">LINK</text:a><text:line-break/>Zimmermann, Timo; Zimmermann, Bernd: Ladungssicherung
Transport von Gefahrgut.<text:line-break/>In: Sicherheitsingenieur, 54. Jg. 2023-09, S. 8-12.<text:line-break/><text:line-break/>
<text:a xlink:type="simple" xlink:href="http://www.wissen-hilfe.de/_Wissen/locked/papers/s-ing-2023-09-002.pdf" text:style-name="Internet_20_link" text:visited-style-name="Visited_20_Internet_20_Link">LINK</text:a><text:line-break/>Klar, Markus: Fahrzeuge im öffentlichen und betrieblichen Straßenverkehr
Sicher rückwärtsfahren.<text:line-break/>In: Sicherheitsingenieur, 54. Jg. 2023-09, S. 13-15.<text:line-break/><text:line-break/>
<text:a xlink:type="simple" xlink:href="http://www.wissen-hilfe.de/_Wissen/locked/papers/te-si-2023-11-12-002.pdf" text:style-name="Internet_20_link" text:visited-style-name="Visited_20_Internet_20_Link">LINK</text:a><text:line-break/>Konersmann, Rainer: Die Probleme mit den Autofrachtern.<text:line-break/>In: Technische Sicherheit, 13.Jg.2023-11-12, S. 12-2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2-002.pdf" text:style-name="Internet_20_link" text:visited-style-name="Visited_20_Internet_20_Link">LINK</text:a><text:line-break/>Polly, Sebastian; Zeiler, Franziska: Autonomes Fahren in Deutschland - Der Gezetzgeber schafft weitere Klarheit.<text:line-break/>In: Zeitschrift für Product Compliance, 1. Jg 02-2022, S. 56-61.<text:line-break/><text:line-break/>
<text:a xlink:type="simple" xlink:href="http://www.wissen-hilfe.de/_Wissen/locked/papers/te-si-2022-11-12-005.pdf" text:style-name="Internet_20_link" text:visited-style-name="Visited_20_Internet_20_Link">LINK</text:a><text:line-break/>Konersmann, Rainer: Unfallursache Überreaktion.<text:line-break/>In: Technische Sicherheit, 12. Jg. (2022) Nr. 11-12, S. 34-38.<text:line-break/><text:line-break/>
<text:a xlink:type="simple" xlink:href="http://www.wissen-hilfe.de/_Wissen/locked/papers/te-si-2022-09-10-004.pdf" text:style-name="Internet_20_link" text:visited-style-name="Visited_20_Internet_20_Link">LINK</text:a><text:line-break/>Konersmann, Rainer: Die Katastrophe, die kein Ende nahm
Der Flugzeugabsturz von Amsterdam 1992.<text:line-break/>In: Technische Sicherheit, 12. Jg. (2022) Nr. 09-10, S. 34-41.<text:line-break/><text:line-break/>
<text:a xlink:type="simple" xlink:href="http://www.wissen-hilfe.de/_Wissen/locked/papers/te-si-2022-07-08-006.pdf" text:style-name="Internet_20_link" text:visited-style-name="Visited_20_Internet_20_Link">LINK</text:a><text:line-break/>Konersmann, Rainer: Erdgastransport per Tankschiff: Wie hoch ist das Risiko?.<text:line-break/>In: Technische Sicherheit, 12. Jg. (2022) Nr. 07-08, S. 35-44.<text:line-break/><text:line-break/>
<text:a xlink:type="simple" xlink:href="http://www.wissen-hilfe.de/_Wissen/locked/papers/te-si-2022-03-04-002.pdf" text:style-name="Internet_20_link" text:visited-style-name="Visited_20_Internet_20_Link">LINK</text:a><text:line-break/>Konersmann, Rainer: Nervenkitzel am Andreaskreuz.<text:line-break/>In: Technische Sicherheit, 12. Jg. (2022) Nr. 03-04, S. 21-27.<text:line-break/><text:line-break/>
<text:a xlink:type="simple" xlink:href="http://www.wissen-hilfe.de/_Wissen/locked/papers/te-si-2022-01-02-001.pdf" text:style-name="Internet_20_link" text:visited-style-name="Visited_20_Internet_20_Link">LINK</text:a><text:line-break/>Konersmann, Rainer: Orientierungslos durch den Nebel.<text:line-break/>In: Technische Sicherheit, 12. Jg. (2022) Nr. 01-02, S. 18-29.<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ng-2022-11-008.pdf" text:style-name="Internet_20_link" text:visited-style-name="Visited_20_Internet_20_Link">LINK</text:a><text:line-break/>Tischendorf, Markus: Zurrmittel für die Ladungssicherung regelmäßig püfen!.<text:line-break/>In: Sicherheitsingenieur, 53. Jg. 11-2022, S. 34-36.<text:line-break/><text:line-break/>
<text:a xlink:type="simple" xlink:href="http://www.wissen-hilfe.de/_Wissen/locked/papers/s-ing-2022-02-006.pdf" text:style-name="Internet_20_link" text:visited-style-name="Visited_20_Internet_20_Link">LINK</text:a><text:line-break/>Bergmann, Jörg: Risikominderung in der lntralogistik
Die Web-Anwendung Intralog der BGN.<text:line-break/>In: Sicherheitsingenieur, 53. Jg., 02/2022, S. 34-35.<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InTeR_2021-03-001.pdf" text:style-name="Internet_20_link" text:visited-style-name="Visited_20_Internet_20_Link">LINK</text:a><text:line-break/>Wagner, Manuela: Fast and Furious: auf der Überholspur zum autonomen Fahren oder Sackgasse für Forschung und Entwicklung?.<text:line-break/>In: InTeR, InTeR 3/21, S. 132-140.<text:line-break/><text:line-break/>
<text:a xlink:type="simple" xlink:href="http://www.wissen-hilfe.de/_Wissen/locked/papers/RAW-2021-02-001.pdf" text:style-name="Internet_20_link" text:visited-style-name="Visited_20_Internet_20_Link">LINK</text:a><text:line-break/>Kleemann, Steven; Dr. Clemens: Das Gesetz zum „autonomen“ Fahren in Deutschland
Automatisiertes Fahren findet seinen Weg im StVG.<text:line-break/>In: RAW, 9. Jg. 2/21, S. 99-105.<text:line-break/><text:line-break/>
<text:a xlink:type="simple" xlink:href="http://www.wissen-hilfe.de/_Wissen/locked/papers/sis-2021-01-003.pdf" text:style-name="Internet_20_link" text:visited-style-name="Visited_20_Internet_20_Link">LINK</text:a><text:line-break/>Obenland, Herbert; Hien, Wolfgang; Schweres, Manfred: Dieselmotoremissionen (DME): Stand der Regulierung und offene Fragen
(Teil 2: Umwelt).<text:line-break/>In: sicher ist sicher, 72. Jg. 2021-01, S. 27-34.<text:line-break/><text:line-break/>
<text:a xlink:type="simple" xlink:href="http://www.wissen-hilfe.de/_Wissen/locked/papers/s-ing-2021-08-005.pdf" text:style-name="Internet_20_link" text:visited-style-name="Visited_20_Internet_20_Link">LINK</text:a><text:line-break/>Wilrich, Thomas: Tödliche Reparatur beim Dampfspektakel
Strafrechtliche Verantwortlichkeit eines Lokführers und von Instandhaltern für ungesicherte Arbeiten und Verstöße gegen die UVV Schienenbahnen.<text:line-break/>In: Sicherheitsingenieur, 52. Jg., 08/2021, S. 33-37.<text:line-break/><text:line-break/>
<text:a xlink:type="simple" xlink:href="http://www.wissen-hilfe.de/_Wissen/locked/papers/s-ing-2021-08-008.pdf" text:style-name="Internet_20_link" text:visited-style-name="Visited_20_Internet_20_Link">LINK</text:a><text:line-break/>Klar, Markus: Rückwärtsfahren mit Einweiser
Gefährdungen vermeiden.<text:line-break/>In: Sicherheitsingenieur, 52. Jg., 08/2021, S. 42-44.<text:line-break/><text:line-break/>
<text:a xlink:type="simple" xlink:href="http://www.wissen-hilfe.de/_Wissen/locked/papers/te-si-2021-01-02-003.pdf" text:style-name="Internet_20_link" text:visited-style-name="Visited_20_Internet_20_Link">LINK</text:a><text:line-break/>Konersmann, Rainer: Trügerische Sicherheit.<text:line-break/>In: Technische Sicherheit, Bd.11 (2021) Nr. 01-02, S. 22-31.<text:line-break/><text:line-break/>
<text:a xlink:type="simple" xlink:href="http://www.wissen-hilfe.de/_Wissen/locked/papers/te-si-2021-03-04-008.pdf" text:style-name="Internet_20_link" text:visited-style-name="Visited_20_Internet_20_Link">LINK</text:a><text:line-break/>Konersmann, Rainer: Sicherheit duldet keine Kompromisse.<text:line-break/>In: Technische Sicherheit, Bd.11 (2021) Nr. 03-04, S. 39-48.<text:line-break/><text:line-break/>
<text:a xlink:type="simple" xlink:href="http://www.wissen-hilfe.de/_Wissen/locked/papers/te-si-2021-07-08-003.pdf" text:style-name="Internet_20_link" text:visited-style-name="Visited_20_Internet_20_Link">LINK</text:a><text:line-break/>Konersmann, Rainer: Mit Volldampf in die Katastrophe -Wenn die Inspektoren ein Auge zudrücken.<text:line-break/>In: Technische Sicherheit, Bd.11 (2021) Nr. 07-08, S. 20-32.<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sis-2020-12-002.pdf" text:style-name="Internet_20_link" text:visited-style-name="Visited_20_Internet_20_Link">LINK</text:a><text:line-break/>Hien, Wolfgang; Obenland, Herbert; Schweres, Manfred: Dieselmotoremissionen (DME): Stand der Regulierung und offene Fragen (Teil 1: Arbeitsplatz).<text:line-break/>In: sicher ist sicher, 72. Jg. 2020-12, S. 548-554.<text:line-break/><text:line-break/>
<text:a xlink:type="simple" xlink:href="http://www.wissen-hilfe.de/_Wissen/locked/papers/s-ing-2020-01-006.pdf" text:style-name="Internet_20_link" text:visited-style-name="Visited_20_Internet_20_Link">LINK</text:a><text:line-break/>Wilrich, Thomas: Das umstürzende Notstromaggregat.
Arbeitsschutz- und Sicherheitsverantwortung.<text:line-break/>In: Sicherheitsingenieur, 51. Jg., 01/2020, S. 38-39.<text:line-break/><text:line-break/>
<text:a xlink:type="simple" xlink:href="http://www.wissen-hilfe.de/_Wissen/locked/papers/s-ing-2020-02-003.pdf" text:style-name="Internet_20_link" text:visited-style-name="Visited_20_Internet_20_Link">LINK</text:a><text:line-break/>Tischendorf, Markus: Coils, Bleche und Formstahl sicher transportieren.
Ladungssicherung von Stahlprodukten. Teil 1.<text:line-break/>In: Sicherheitsingenieur, 51. Jg., 02/2020, S. 22-25.<text:line-break/><text:line-break/>
<text:a xlink:type="simple" xlink:href="http://www.wissen-hilfe.de/_Wissen/locked/papers/s-ing-2020-03-007.pdf" text:style-name="Internet_20_link" text:visited-style-name="Visited_20_Internet_20_Link">LINK</text:a><text:line-break/>Tischendorf, Markus: Coils, Bleche und Formstahl sicher transportieren.
Ladungssicherung von Stahlprodukten Teil 2.<text:line-break/>In: Sicherheitsingenieur, 51. Jg., 03/2020, S. 33-36.<text:line-break/><text:line-break/>
<text:a xlink:type="simple" xlink:href="http://www.wissen-hilfe.de/_Wissen/locked/papers/te-si-2020-03-001.pdf" text:style-name="Internet_20_link" text:visited-style-name="Visited_20_Internet_20_Link">LINK</text:a><text:line-break/>Hasper-Schlick; et al.:: Staubdichtheit von Gefahrgutsäcken und - FIBC.
- Überblick über Probleme in der derzeitigen Transportpraxis.<text:line-break/>In: Technische Sicherheit, Bd.10 (2020) Nr. 03, S. 10-15.<text:line-break/><text:line-break/>
<text:a xlink:type="simple" xlink:href="http://www.wissen-hilfe.de/_Wissen/locked/papers/te-si-2020-10-003.pdf" text:style-name="Internet_20_link" text:visited-style-name="Visited_20_Internet_20_Link">LINK</text:a><text:line-break/>Konersmann, Rainer: Warum nehmen wir nicht wieder Wasserstoff?.<text:line-break/>In: Technische Sicherheit, 10. Jg 2020-Nr. 10, S. 30-36.<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te-si-2019-05-001.pdf" text:style-name="Internet_20_link" text:visited-style-name="Visited_20_Internet_20_Link">LINK</text:a><text:line-break/>Konersmann, Rainer: Ladungssicherung auf RoRo-Schiffen.<text:line-break/>In: Technische Sicherheit, Bd.9 (2019) Nr. 5, S. 10-17.<text:line-break/><text:line-break/>
<text:a xlink:type="simple" xlink:href="http://www.wissen-hilfe.de/_Wissen/locked/papers/te-si-2019-09-003.pdf" text:style-name="Internet_20_link" text:visited-style-name="Visited_20_Internet_20_Link">LINK</text:a><text:line-break/>Konersmann, Rainer: Brände auf Containerschiffen, ein unterschätztes Risiko?.<text:line-break/>In: Technische Sicherheit, Bd.9 (2019) Nr. 9, S. 21-30.<text:line-break/><text:line-break/>
<text:a xlink:type="simple" xlink:href="http://www.wissen-hilfe.de/_Wissen/locked/papers/te-si-2019-3-004.pdf" text:style-name="Internet_20_link" text:visited-style-name="Visited_20_Internet_20_Link">LINK</text:a><text:line-break/>Konersmann, Rainer: Brandbekämpfung auf hoher See.<text:line-break/>In: Technische Sicherheit, Bd.9 (2019) Nr. 3, S. 33-39.<text:line-break/><text:line-break/>
<text:a xlink:type="simple" xlink:href="http://www.wissen-hilfe.de/_Wissen/locked/papers/te-si-2019-4-005.pdf" text:style-name="Internet_20_link" text:visited-style-name="Visited_20_Internet_20_Link">LINK</text:a><text:line-break/>Bubb, Heiner; Sträter, Oliver: Gestaltung menschlicher Zuverlässigkeit beim autonomen Autofahren.<text:line-break/>In: Technische Sicherheit, Bd.9 (2019) Nr. 4, S. 26-32.<text:line-break/><text:line-break/></text:p>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12-05-001.pdf" text:style-name="Internet_20_link" text:visited-style-name="Visited_20_Internet_20_Link">LINK</text:a><text:line-break/>Koch, Felix / Enderlein, Marco / Roßmann, Joachim : Schweißen unter Druck. Kritische Aspekte beim Schweissen an in Betrieb befindlichen Gashochdruckleitungen.<text:line-break/>In: Der Praktiker, 63. Jg 2012-05, S. 186 - 188.<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6-05-001.pdf" text:style-name="Internet_20_link" text:visited-style-name="Visited_20_Internet_20_Link">LINK</text:a><text:line-break/>TÜV NORD: Neue technische Regeln für Pipelines.<text:line-break/>In: Der Praktiker, 68. Jg 2016-05, S. 165.<text:line-break/><text:line-break/>
<text:a xlink:type="simple" xlink:href="http://www.wissen-hilfe.de/_Wissen/locked/papers/sis-2014-12-001.pdf" text:style-name="Internet_20_link" text:visited-style-name="Visited_20_Internet_20_Link">LINK</text:a><text:line-break/>Bretschneider-Hagemes, Michael: Mobile Informations- und Kommunikationstechnologie (IKT) am Fahrerarbeitsplatz. Beurteilung von Aufgabenlasten zur optimierten Arbeitsplatzgestaltung.<text:line-break/>In: sicher ist sicher, 65. Jg 2014-12, S. 604 - 608.<text:line-break/><text:line-break/>
<text:a xlink:type="simple" xlink:href="http://www.wissen-hilfe.de/_Wissen/locked/papers/sis-2014-12-002.pdf" text:style-name="Internet_20_link" text:visited-style-name="Visited_20_Internet_20_Link">LINK</text:a><text:line-break/>Platt, Marcus: Der Zurrgurt als Arbeitsmittel.<text:line-break/>In: sicher ist sicher, 65. Jg 2014-12, S. 616 - 617.<text:line-break/><text:line-break/>
<text:a xlink:type="simple" xlink:href="http://www.wissen-hilfe.de/_Wissen/locked/papers/sis-2015-12-001.pdf" text:style-name="Internet_20_link" text:visited-style-name="Visited_20_Internet_20_Link">LINK</text:a><text:line-break/>Fischer, Michael : Abbiegeunfälle.<text:line-break/>In: sicher ist sicher, 66. Jg 2015-12, S. 598 - 599.<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4-006.pdf" text:style-name="Internet_20_link" text:visited-style-name="Visited_20_Internet_20_Link">LINK</text:a><text:line-break/>Wilrich, Thomas: Der „Blindflug„ bei der Biomüllentsorgung. Fahrlässige Tötung durch rückwärtsfahrenden Müllwerker.<text:line-break/>In: sicher ist sicher, 67. Jg 2016-04, S. 211 - 213.<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3.pdf" text:style-name="Internet_20_link" text:visited-style-name="Visited_20_Internet_20_Link">LINK</text:a><text:line-break/>Förster, Hans / Günther, Werner / Lindner, Gert /  Model, Regine: Untersuchungen zur Explosionsgefahr beim Umschlag von Kerosin Jet A-1.<text:line-break/>In: Technische Sicherheit, Bd.1(2011)Nr.1/2 , S. 18 - 27.<text:line-break/><text:line-break/>
<text:a xlink:type="simple" xlink:href="http://www.wissen-hilfe.de/_Wissen/locked/papers/te-si-2011-04-001.pdf" text:style-name="Internet_20_link" text:visited-style-name="Visited_20_Internet_20_Link">LINK</text:a><text:line-break/>Scherello, Axel: Effektive Überprüfung von Gastransportnetzen mittels luftgestützter Verfahren.<text:line-break/>In: Technische Sicherheit, Bd.1(2011)Nr.4  , S. 10 - 14.<text:line-break/><text:line-break/>
<text:a xlink:type="simple" xlink:href="http://www.wissen-hilfe.de/_Wissen/locked/papers/te-si-2011-04-002.pdf" text:style-name="Internet_20_link" text:visited-style-name="Visited_20_Internet_20_Link">LINK</text:a><text:line-break/>Leimbach, Wolfgang  : Gewässer- und Anlagenschutz in einer Gas-Kavernenspeicheranlage.<text:line-break/>In: Technische Sicherheit, Bd.1(2011)Nr.4  , S. 15 - 17.<text:line-break/><text:line-break/>
<text:a xlink:type="simple" xlink:href="http://www.wissen-hilfe.de/_Wissen/locked/papers/te-si-2011-05-001.pdf" text:style-name="Internet_20_link" text:visited-style-name="Visited_20_Internet_20_Link">LINK</text:a><text:line-break/>Ulrich, Armin / Balke, Christian / Otremba, Frank: Brandverhalten von Gefahrguttanks. Erste Ergebnisse eines Forschungsvorhabens.<text:line-break/>In: Technische Sicherheit, Bd.1(2011)Nr.5  , S. 13 - 19.<text:line-break/><text:line-break/>
<text:a xlink:type="simple" xlink:href="http://www.wissen-hilfe.de/_Wissen/locked/papers/te-si-2011-05-002.pdf" text:style-name="Internet_20_link" text:visited-style-name="Visited_20_Internet_20_Link">LINK</text:a><text:line-break/>Saabel, Irmhild: Sicherer Gefahrguttransport auf der Schiene.<text:line-break/>In: Technische Sicherheit, Bd.1(2011)Nr.5  , S. 20 - 21.<text:line-break/><text:line-break/>
<text:a xlink:type="simple" xlink:href="http://www.wissen-hilfe.de/_Wissen/locked/papers/te-si-2011-05-003.pdf" text:style-name="Internet_20_link" text:visited-style-name="Visited_20_Internet_20_Link">LINK</text:a><text:line-break/>Müller, Norbert: Lagerung brennbarer Flüssigkeiten.<text:line-break/>In: Technische Sicherheit, Bd.1(2011)Nr.5 , S. 28 - 31.<text:line-break/><text:line-break/>
<text:a xlink:type="simple" xlink:href="http://www.wissen-hilfe.de/_Wissen/locked/papers/te-si-2011-06-002.pdf" text:style-name="Internet_20_link" text:visited-style-name="Visited_20_Internet_20_Link">LINK</text:a><text:line-break/>Hufenbach, Werner A. / Böhm, Robert / Thieme, Mike / Tyczynski, Thomas: Überwachung von Rohrleitungen und Behältern mit integrierten Sensornetzwerken.<text:line-break/>In: Technische Sicherheit, Bd.1(2011)Nr.6  , S. 16 - 20.<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7-08-004.pdf" text:style-name="Internet_20_link" text:visited-style-name="Visited_20_Internet_20_Link">LINK</text:a><text:line-break/>Müller, Norbert: Änderungen im Chemikalienrecht.<text:line-break/>In: Technische Sicherheit, Bd.1(2011)Nr.7/8 , S. 35 - 37.<text:line-break/><text:line-break/>
<text:a xlink:type="simple" xlink:href="http://www.wissen-hilfe.de/_Wissen/locked/papers/te-si-2011-11-12-001.pdf" text:style-name="Internet_20_link" text:visited-style-name="Visited_20_Internet_20_Link">LINK</text:a><text:line-break/>Vukovic, Denis : Regelwerke der Ladungssicherung auf dem klimatischen Prüfstand. Verifikation durch Erkenntnisse aus einem Forschungsprojekt.<text:line-break/>In: Technische Sicherheit, Bd.1(2011)Nr.11/12, S. 10 - 13.<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2-04-006.pdf" text:style-name="Internet_20_link" text:visited-style-name="Visited_20_Internet_20_Link">LINK</text:a><text:line-break/>Kühl, Christiane: Ausschuss für Rohrfernleitungen: Ergebnisse und Empfehlungen zu aktuellen Fach- und Regelungsfragen.<text:line-break/>In: Technische Sicherheit, Bd.2(2012)Nr.4, S. 44 - 47.<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7.pdf" text:style-name="Internet_20_link" text:visited-style-name="Visited_20_Internet_20_Link">LINK</text:a><text:line-break/>Hohendorf, Stefan / Bartholmai, Matthias: Intelligente Gefahrgutbehälter. IBC mit Gedächtnis..<text:line-break/>In: Technische Sicherheit, Bd.2(2012)Nr.5, S. 47 - 49.<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09-005.pdf" text:style-name="Internet_20_link" text:visited-style-name="Visited_20_Internet_20_Link">LINK</text:a><text:line-break/>Kaul, Peter / Becher, Christopher / Warmer, Johannes / Wilms, Johannes: Sicherheit im Fährverkehr. Detektionstechnologien für Explosivstoffe und Gefahrstoffe im Rahmen von VESPER Plus 1)..<text:line-break/>In: Technische Sicherheit, Bd.2(2012)Nr.9, S. 47 - 51.<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2-11-12-009.pdf" text:style-name="Internet_20_link" text:visited-style-name="Visited_20_Internet_20_Link">LINK</text:a><text:line-break/>Konersmann, Rainer: Risiken des Transports von Gefahrgut durch Tunnel, über Brücken und auf offenen Binnenfährschiffen.<text:line-break/>In: Technische Sicherheit, Bd.2(2012)Nr.11/12, S. 51 - 57.<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1.pdf" text:style-name="Internet_20_link" text:visited-style-name="Visited_20_Internet_20_Link">LINK</text:a><text:line-break/>Osman, Ziad Ahmad /Röhrs,  Peter / Steffens,  Thomas : Sichere Handhabung von Fässern mit gefährlichen Abfällen aus der Schadstoffsammlung.<text:line-break/>In: Technische Sicherheit, Bd.3(2013)Nr.3, S. 10 - 14.<text:line-break/><text:line-break/>
<text:a xlink:type="simple" xlink:href="http://www.wissen-hilfe.de/_Wissen/locked/papers/te-si-2013-03-003.pdf" text:style-name="Internet_20_link" text:visited-style-name="Visited_20_Internet_20_Link">LINK</text:a><text:line-break/>Vogt, Daniel : Lecküberwachungssysteme als zentrale Bestandteile
von Pipeline-Sicherheitskonzepten.<text:line-break/>In: Technische Sicherheit, Bd.3(2013)Nr.3, S. 21 - 24.<text:line-break/><text:line-break/>
<text:a xlink:type="simple" xlink:href="http://www.wissen-hilfe.de/_Wissen/locked/papers/te-si-2013-03-004.pdf" text:style-name="Internet_20_link" text:visited-style-name="Visited_20_Internet_20_Link">LINK</text:a><text:line-break/>Holländer, Robert: Sicherheit von Rohrfernleitungen. Probabilistik und Deterministik im Vergleich 1)..<text:line-break/>In: Technische Sicherheit, Bd.3(2013)Nr.3, S. 26 - 29.<text:line-break/><text:line-break/>
<text:a xlink:type="simple" xlink:href="http://www.wissen-hilfe.de/_Wissen/locked/papers/te-si-2013-05-003.pdf" text:style-name="Internet_20_link" text:visited-style-name="Visited_20_Internet_20_Link">LINK</text:a><text:line-break/>Konersmann, Rainer / Würsig, Andreas : Leckgrößen bei Unfällen mit Eisenbahnkesselwagen.<text:line-break/>In: Technische Sicherheit, Bd.3(2013)Nr.5, S. 35 - 40.<text:line-break/><text:line-break/>
<text:a xlink:type="simple" xlink:href="http://www.wissen-hilfe.de/_Wissen/locked/papers/te-si-2013-05-004.pdf" text:style-name="Internet_20_link" text:visited-style-name="Visited_20_Internet_20_Link">LINK</text:a><text:line-break/>Fischer, Karl Michael : Schnellere Informationsversorgung für Rettungskräfte bei einem Gefahrgutunfall.<text:line-break/>In: Technische Sicherheit, Bd.3(2013)Nr.5, S. 41 - 44.<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7-08-003.pdf" text:style-name="Internet_20_link" text:visited-style-name="Visited_20_Internet_20_Link">LINK</text:a><text:line-break/>Schieß, Norbert : Trockenkupplungen für den sicheren Umschlag von Flüssiggas.<text:line-break/>In: Technische Sicherheit, Bd.3(2013)Nr.7/8, S. 19 - 21.<text:line-break/><text:line-break/>
<text:a xlink:type="simple" xlink:href="http://www.wissen-hilfe.de/_Wissen/locked/papers/te-si-2013-07-08-004.pdf" text:style-name="Internet_20_link" text:visited-style-name="Visited_20_Internet_20_Link">LINK</text:a><text:line-break/>Pötzsch, Michael / Würsig,  Andreas / Otremba, Frank : Das Gefahrgutrecht für Tanks und die technische Norm.<text:line-break/>In: Technische Sicherheit, Bd.3(2013)Nr.7/8, S. 22 - 27.<text:line-break/><text:line-break/>
<text:a xlink:type="simple" xlink:href="http://www.wissen-hilfe.de/_Wissen/locked/papers/te-si-2013-07-08-006.pdf" text:style-name="Internet_20_link" text:visited-style-name="Visited_20_Internet_20_Link">LINK</text:a><text:line-break/>Maus, Thomas : Provisorische Rohrabsperrgeräte sicher einsetzen.<text:line-break/>In: Technische Sicherheit, Bd.3(2013)Nr.7/8, S. 33 - 35.<text:line-break/><text:line-break/>
<text:a xlink:type="simple" xlink:href="http://www.wissen-hilfe.de/_Wissen/locked/papers/te-si-2013-09-009.pdf" text:style-name="Internet_20_link" text:visited-style-name="Visited_20_Internet_20_Link">LINK</text:a><text:line-break/>Konersmann, Rainer / Werner, Jan / Jochems, Frank  : Pipelineversagen durch Erdarbeiten.<text:line-break/>In: Technische Sicherheit, Bd.3(2013)Nr.9, S. 54 - 58.<text:line-break/><text:line-break/>
<text:a xlink:type="simple" xlink:href="http://www.wissen-hilfe.de/_Wissen/locked/papers/te-si-2013-10-010.pdf" text:style-name="Internet_20_link" text:visited-style-name="Visited_20_Internet_20_Link">LINK</text:a><text:line-break/>Konersmann, Rainer / Reich, Franziska / Miethe, Sylvia: Schienenverkehr: Risikoreduzierung durch Wagenpositionierung.<text:line-break/>In: Technische Sicherheit, Bd.3(2013)Nr.10, S. 57 - 61.<text:line-break/><text:line-break/>
<text:a xlink:type="simple" xlink:href="http://www.wissen-hilfe.de/_Wissen/locked/papers/te-si-2013-11-12-003.pdf" text:style-name="Internet_20_link" text:visited-style-name="Visited_20_Internet_20_Link">LINK</text:a><text:line-break/>Berg, Jost: Fernüberwachung von Tanks und Rohren auf Leckagen.<text:line-break/>In: Technische Sicherheit, Bd.3(2013)Nr.11/12, S. 18 - 20.<text:line-break/><text:line-break/>
<text:a xlink:type="simple" xlink:href="http://www.wissen-hilfe.de/_Wissen/locked/papers/te-si-2014-03-005.pdf" text:style-name="Internet_20_link" text:visited-style-name="Visited_20_Internet_20_Link">LINK</text:a><text:line-break/>Gehrmann, Oliver: Ladungssicherung von Big Bags.<text:line-break/>In: Technische Sicherheit, Bd.4(2014)Nr.3, S. 23 - 24.<text:line-break/><text:line-break/>
<text:a xlink:type="simple" xlink:href="http://www.wissen-hilfe.de/_Wissen/locked/papers/te-si-2014-03-009.pdf" text:style-name="Internet_20_link" text:visited-style-name="Visited_20_Internet_20_Link">LINK</text:a><text:line-break/>Mewes, Detlef / Walther, Carina / Böhm, Michael / Paridon, Hiltraut : Sichtbarkeit von Verkehrsteilnehmern.<text:line-break/>In: Technische Sicherheit, Bd.4(2014)Nr.3, S. 42 - 46.<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4-006.pdf" text:style-name="Internet_20_link" text:visited-style-name="Visited_20_Internet_20_Link">LINK</text:a><text:line-break/>Lenz, Andreas / Schilling,  Hendrik / Middelmann, Wolfgang : Umwelt- und Katastrophenschutz mit einem luftgetragenen hyperspektralen Multisensorsystem.<text:line-break/>In: Technische Sicherheit, Bd.4(2014)Nr.4, S. 33 - 36.<text:line-break/><text:line-break/>
<text:a xlink:type="simple" xlink:href="http://www.wissen-hilfe.de/_Wissen/locked/papers/te-si-2014-04-007.pdf" text:style-name="Internet_20_link" text:visited-style-name="Visited_20_Internet_20_Link">LINK</text:a><text:line-break/>Konersmann, Rainer / Reich, Franziska / Balke, Christian: Zu den Risiken des Transports von Flüssigerdgas mit Straßentankwagen.<text:line-break/>In: Technische Sicherheit, Bd.4(2014)Nr.4, S. 37 - 43.<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8.pdf" text:style-name="Internet_20_link" text:visited-style-name="Visited_20_Internet_20_Link">LINK</text:a><text:line-break/>Städter, J.Philipp / Lehmann, Christian / Halbauer, Marcel / Berger, Marcel / Gnorski, Harry / Schulze, Thomas   : Automatisierte robotergestützte Gefahrgutverladung im explosionsgeschützten Outdoorbereich.<text:line-break/>In: Technische Sicherheit, Bd.4(2014)Nr.5, S. 40 - 46.<text:line-break/><text:line-break/>
<text:a xlink:type="simple" xlink:href="http://www.wissen-hilfe.de/_Wissen/locked/papers/te-si-2014-05-009.pdf" text:style-name="Internet_20_link" text:visited-style-name="Visited_20_Internet_20_Link">LINK</text:a><text:line-break/>Schlick-Hasper, Eva / Goedecke, Thomas / Kraume, Matthias   : Dichtheilsprüfung von Gefahrgutverpackungen unter Verwendung von Prüfschäumen.<text:line-break/>In: Technische Sicherheit, Bd.4(2014)Nr.5, S. 47 - 50.<text:line-break/><text:line-break/>
<text:a xlink:type="simple" xlink:href="http://www.wissen-hilfe.de/_Wissen/locked/papers/te-si-2014-06-003.pdf" text:style-name="Internet_20_link" text:visited-style-name="Visited_20_Internet_20_Link">LINK</text:a><text:line-break/>Reidenbach, Hans-Dieter / Ott,  Günter / Brose, Martin   : Vorübergehende Blendung durch Laserstrahlung.<text:line-break/>In: Technische Sicherheit, Bd.4(2014)Nr.6, S. 18 - 25.<text:line-break/><text:line-break/>
<text:a xlink:type="simple" xlink:href="http://www.wissen-hilfe.de/_Wissen/locked/papers/te-si-2014-07-08-010.pdf" text:style-name="Internet_20_link" text:visited-style-name="Visited_20_Internet_20_Link">LINK</text:a><text:line-break/>Dänekas, Ralf : Ausbildung in der Ladungssicherung. Die neue Richtlinie VDI 2700 Blatt 1 „Ausbildung und Ausbildungsinhalte“..<text:line-break/>In: Technische Sicherheit, Bd.4(2014)Nr.7/8, S. 49 - 50.<text:line-break/><text:line-break/>
<text:a xlink:type="simple" xlink:href="http://www.wissen-hilfe.de/_Wissen/locked/papers/te-si-2014-07-08-011.pdf" text:style-name="Internet_20_link" text:visited-style-name="Visited_20_Internet_20_Link">LINK</text:a><text:line-break/>Glasen, Werner: ,,Genormte“ Ladungssicherung in Deutschland und Europa.<text:line-break/>In: Technische Sicherheit, Bd.4(2014)Nr.7/8, S. 51 - 53.<text:line-break/><text:line-break/>
<text:a xlink:type="simple" xlink:href="http://www.wissen-hilfe.de/_Wissen/locked/papers/te-si-2014-10-007.pdf" text:style-name="Internet_20_link" text:visited-style-name="Visited_20_Internet_20_Link">LINK</text:a><text:line-break/>Ruppert, Kurt Alfred : Kriterien nachhaltiger Sicherheit. Teil 2 : Erstellen, Prüfen und Bewerten von Schutzkonzepten.<text:line-break/>In: Technische Sicherheit, Bd.4(2014)Nr.10, S. 39 - 44.<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5-01-02-001.pdf" text:style-name="Internet_20_link" text:visited-style-name="Visited_20_Internet_20_Link">LINK</text:a><text:line-break/>Knoll, Elmar / Müller, Norbert: Transport mit Tücken.<text:line-break/>In: Technische Sicherheit, Bd.5(2015)Nr.1/2 , S. 12 -13.<text:line-break/><text:line-break/>
<text:a xlink:type="simple" xlink:href="http://www.wissen-hilfe.de/_Wissen/locked/papers/te-si-2015-01-02-002.pdf" text:style-name="Internet_20_link" text:visited-style-name="Visited_20_Internet_20_Link">LINK</text:a><text:line-break/>Partzsch, Sven / Lehmann, Alexander / Saupe, Alexander /Hebbeler, Kathrin : Sicheres Verpackungskonzept für die Lagerung und den Transport von Lithiumionenbatterien.<text:line-break/>In: Technische Sicherheit, Bd.5(2015)Nr.1/2 , S. 14 - 17.<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3-003.pdf" text:style-name="Internet_20_link" text:visited-style-name="Visited_20_Internet_20_Link">LINK</text:a><text:line-break/>Pirsing, Andreas: Effizienzsteigerung und Betriebssicherheit in Prozessen der Wasserwirtschaft. Neues VDMA-Einheitsblatt: Hilfestellung bei der Auswahl und Auslegung von Automatisierungssystemen für Wasseraufbereitung und Abwasserbehandlung..<text:line-break/>In: Technische Sicherheit, Bd.5(2015)Nr.3, S. 20 - 24.<text:line-break/><text:line-break/>
<text:a xlink:type="simple" xlink:href="http://www.wissen-hilfe.de/_Wissen/locked/papers/te-si-2015-05-005.pdf" text:style-name="Internet_20_link" text:visited-style-name="Visited_20_Internet_20_Link">LINK</text:a><text:line-break/>Kasten, Tobias / Fink, Andreas : Ladungssicherung im Kurierdienst. Automatisiertes Ladungssicherungssystem für Kleintransporter..<text:line-break/>In: Technische Sicherheit, Bd.5(2015)Nr.5, S. 37 - 41.<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5-11-12-008.pdf" text:style-name="Internet_20_link" text:visited-style-name="Visited_20_Internet_20_Link">LINK</text:a><text:line-break/>Schmitz, Ralf: Zurrkette und textile Schwerlastzurrung: Widerspruch oder gleichwertige Alternative?.<text:line-break/>In: Technische Sicherheit, Bd.5(2015)Nr.11/12, S. 50 - 52.<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4-012.pdf" text:style-name="Internet_20_link" text:visited-style-name="Visited_20_Internet_20_Link">LINK</text:a><text:line-break/>Ziemann, Peter: Radarmessung am Puls der Zeit.<text:line-break/>In: Technische Sicherheit, Bd.6(2016)Nr.4, S. 58 - 59.<text:line-break/><text:line-break/>
<text:a xlink:type="simple" xlink:href="http://www.wissen-hilfe.de/_Wissen/locked/papers/te-si-2016-06-001.pdf" text:style-name="Internet_20_link" text:visited-style-name="Visited_20_Internet_20_Link">LINK</text:a><text:line-break/>Himstedt, Matthias /  Bachhofer, Dieter: Tankreinigungskonzept mit personenlos bewegtem Roboter. Berücksichtigung von ATEX-Anforderungen der Kategorie 1.<text:line-break/>In: Technische Sicherheit, Bd.6(2016)Nr.6, S. 12 - 16.<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7.pdf" text:style-name="Internet_20_link" text:visited-style-name="Visited_20_Internet_20_Link">LINK</text:a><text:line-break/>Konersmann. Rainer: Unfallursache Zeitdruck.<text:line-break/>In: Technische Sicherheit, Bd.6(2016)Nr.7/8, S. 40 - 45.<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si-2016-09-012.pdf" text:style-name="Internet_20_link" text:visited-style-name="Visited_20_Internet_20_Link">LINK</text:a><text:line-break/>Schmitz, Ralf: Grundlagen der Ladungssicherung.<text:line-break/>In: Technische Sicherheit, Bd.6(2016)Nr.9, S. 60 - 62.<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4.pdf" text:style-name="Internet_20_link" text:visited-style-name="Visited_20_Internet_20_Link">LINK</text:a><text:line-break/>Konersmann, Rainer : Kleine Ursache, große Wirkung - wie Ereignisketten zur Katastrophe führen.<text:line-break/>In: Technische Überwachung, Bd.49(2008)Nr.5, S. 34 - 38.<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1-12-001.pdf" text:style-name="Internet_20_link" text:visited-style-name="Visited_20_Internet_20_Link">LINK</text:a><text:line-break/>Rudolph, Rüdiger : Einschätzung des Gefahrenpotenzials von Aerosoldosen im Freisetzungs- und Brandfall.<text:line-break/>In: Technische Überwachung, Bd.49(2008)Nr.11/12, S. 10 - 15.<text:line-break/><text:line-break/>
<text:a xlink:type="simple" xlink:href="http://www.wissen-hilfe.de/_Wissen/locked/papers/te-ue-2009-03-001.pdf" text:style-name="Internet_20_link" text:visited-style-name="Visited_20_Internet_20_Link">LINK</text:a><text:line-break/>Müller, Norbert  : Umgang mit begasten Containern.<text:line-break/>In: Technische Überwachung, Bd.50(2009)Nr.3, S. 14 - 16.<text:line-break/><text:line-break/>
<text:a xlink:type="simple" xlink:href="http://www.wissen-hilfe.de/_Wissen/locked/papers/te-ue-2009-04-006.pdf" text:style-name="Internet_20_link" text:visited-style-name="Visited_20_Internet_20_Link">LINK</text:a><text:line-break/>Wietfeldt, Peter : Stand der Technik nicht gleich Stand der Technik?Kritische Anmerkungen zur einschlägigen ständigen Rechtsprechung des Bundesverwaltungsgerichts (BVerwG) -  Teil2.<text:line-break/>In: Technische Überwachung, Bd.50(2009)Nr.4, S. 35 - 39.<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7-08-004.pdf" text:style-name="Internet_20_link" text:visited-style-name="Visited_20_Internet_20_Link">LINK</text:a><text:line-break/>Mair, Georg W.  : Die betriebsbegleitende Prüfung als Methode der Sicherheitsüberwachung und interaktiven Lebensdauerfestlegung an Composite-Druckbehältern  Teil 1.<text:line-break/>In: Technische Überwachung, Bd.50(2009)Nr.7/8, S. 46 - 49.<text:line-break/><text:line-break/>
<text:a xlink:type="simple" xlink:href="http://www.wissen-hilfe.de/_Wissen/locked/papers/te-ue-2009-09-006.pdf" text:style-name="Internet_20_link" text:visited-style-name="Visited_20_Internet_20_Link">LINK</text:a><text:line-break/> Mair, Georg W.: Die betriebsbegleitende Prüfung als Methode der Sicherheitsüberwachung und interaktiven Lebensdauerfestlegung an Composite-Druckbehältern  Teil 2.<text:line-break/>In: Technische Überwachung, Bd.50(2009)Nr.9, S. 41 - 45.<text:line-break/><text:line-break/>
<text:a xlink:type="simple" xlink:href="http://www.wissen-hilfe.de/_Wissen/locked/papers/te-ue-2009-10-004.pdf" text:style-name="Internet_20_link" text:visited-style-name="Visited_20_Internet_20_Link">LINK</text:a><text:line-break/>Mair, Georg W. : Die betriebsbegleitende Prüfung als Methode der Sicherheitsüberwachung und interaktiven Lebensdauerfestlegung an Composite-Druckbehältern Teil 3.<text:line-break/>In: Technische Überwachung, Bd.50(2009)Nr.10, S. 46 - 49.<text:line-break/><text:line-break/>
<text:a xlink:type="simple" xlink:href="http://www.wissen-hilfe.de/_Wissen/locked/papers/te-ue-2009-11-12-005.pdf" text:style-name="Internet_20_link" text:visited-style-name="Visited_20_Internet_20_Link">LINK</text:a><text:line-break/>Konersmann, Rainer : Zum Gefahrguttransport mit Eisenbahnkesselwagen.<text:line-break/>In: Technische Überwachung, Bd.50(2009)Nr.11/12, S. 27 - 32.<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3-04-002.pdf" text:style-name="Internet_20_link" text:visited-style-name="Visited_20_Internet_20_Link">LINK</text:a><text:line-break/>Kox, Jörg : Zuständigkeiten für Zulassungen und Prüfungen im ADR/RID.<text:line-break/>In: Technische Überwachung, Bd.54(2013) 04, S. 97 - 100.<text:line-break/><text:line-break/>
<text:a xlink:type="simple" xlink:href="http://www.wissen-hilfe.de/_Wissen/locked/papers/vdsi-2016-03-001.pdf" text:style-name="Internet_20_link" text:visited-style-name="Visited_20_Internet_20_Link">LINK</text:a><text:line-break/>Noll, Björn: Gefährliche Power-Pakete.<text:line-break/>In: VDSI, VDSIaktuell 03.2016, S. 10 - 1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21::35:14</meta:creation-date>
    <dc:creator>Generated</dc:creator>
    <dc:date>2026-08-30T21::35:14</dc:date>
    <dc:language>en-US</dc:language>
    <meta:editing-cycles>1</meta:editing-cycles>
    <meta:editing-duration>PT0S</meta:editing-duration>
    <dc:title>papers:p_traffic</dc:title>
  </office:meta>
</office:document-meta>
</file>