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afd638770d1952526fcdf7e1066e8db.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5afd638770d1952526fcdf7e1066e8db.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welding_technolgy"/>Artikel: Schweißtechnik, Verbindungstechnik</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p-2025-04-001.pdf" text:style-name="Internet_20_link" text:visited-style-name="Visited_20_Internet_20_Link">LINK</text:a><text:line-break/>Schuster, Jochen: Schweißgeeignet oder nicht?
HISTORISCHE BEWEHRUNGSWERKSTOFFE UND IHRE SCHWEISSMETALLURGISCHE UNTERSUCHUNG, TEIL 1.<text:line-break/>In: Der Praktiker, Jg. 77 2025-04, S. 28-37.<text:line-break/><text:line-break/>
<text:a xlink:type="simple" xlink:href="http://www.wissen-hilfe.de/_Wissen/locked/papers/dp-2025-05-001.pdf" text:style-name="Internet_20_link" text:visited-style-name="Visited_20_Internet_20_Link">LINK</text:a><text:line-break/>Schuster, Jochen: Ein Blick in die Praxis
HISTORISCHE BEWEHRUNGSWERKSTOFFE UND IHRE SCHWEISSMETALLURGISCHE UNTERSUCHUNG, TEIL 2.<text:line-break/>In: Der Praktiker, Jg. 77 2025-05, S. 38-42.<text:line-break/><text:line-break/>
<text:a xlink:type="simple" xlink:href="http://www.wissen-hilfe.de/_Wissen/locked/papers/zfp-2025-02-001.pdf" text:style-name="Internet_20_link" text:visited-style-name="Visited_20_Internet_20_Link">LINK</text:a><text:line-break/>Blankschän, Michel: Untersuchungen zum Einfluss der Beleuchtungsstärke und anderer Faktoren auf die Detektion von Anzeigen bei der Sichtprüfung.<text:line-break/>In: zfp Magazin, Ausgabe193-2025-02, S. 44-50.<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dp-2025-06-001.pdf" text:style-name="Internet_20_link" text:visited-style-name="Visited_20_Internet_20_Link">LINK</text:a><text:line-break/>Balim, Bilgehan: Janissek, Norbert: Auftraglöten als Ergänzung zum Auftragschweißen und thermischen Spritzen
Effektiver Schutz vor Verschleiß.<text:line-break/>In: Der Praktiker, Jg. 77 2025-06, S. 24-29.<text:line-break/><text:line-break/>
<text:a xlink:type="simple" xlink:href="http://www.wissen-hilfe.de/_Wissen/locked/papers/dp-2025-06-002.pdf" text:style-name="Internet_20_link" text:visited-style-name="Visited_20_Internet_20_Link">LINK</text:a><text:line-break/>Vauderwange, Thomas: Prozessicheres Löten mit Tiefeninduktion
Vom Stand der Technik.<text:line-break/>In: Der Praktiker, Jg. 77 2025-06, S. 30-38.<text:line-break/><text:line-break/>
<text:a xlink:type="simple" xlink:href="http://www.wissen-hilfe.de/_Wissen/locked/papers/dp-2025-06-003.pdf" text:style-name="Internet_20_link" text:visited-style-name="Visited_20_Internet_20_Link">LINK</text:a><text:line-break/>Marquardt, Raphael ; Gook, Sergej ; Biegler, Max ;et al..: Handgeführtes Laserstrahlschweissen am T-Stoß eines niedrig legierten Stahls
Mit Schutzgas die Porosität reduzieren.<text:line-break/>In: Der Praktiker, Jg. 77 2025-06, S. 44-47.<text:line-break/><text:line-break/>
<text:a xlink:type="simple" xlink:href="http://www.wissen-hilfe.de/_Wissen/locked/papers/dp-2025-06-004.pdf" text:style-name="Internet_20_link" text:visited-style-name="Visited_20_Internet_20_Link">LINK</text:a><text:line-break/>Killing, Ulrich: Korrosion durch Flüssigkeiten an und  niedriglegierten Stählen sowie an hochlegierten CrNi - Stählen, Teil 1
Korrosion und wie man sie vermeidet.<text:line-break/>In: Der Praktiker, Jg. 77 2025-06, S. 48-55.<text:line-break/><text:line-break/>
<text:a xlink:type="simple" xlink:href="http://www.wissen-hilfe.de/_Wissen/locked/papers/dp-2025-07-08-001.pdf" text:style-name="Internet_20_link" text:visited-style-name="Visited_20_Internet_20_Link">LINK</text:a><text:line-break/>Lahnsteiner, Robert: Effiziente Drahtförderung in modernen Schweißanlagen
Sicherheit auf langer Strecke.<text:line-break/>In: Der Praktiker, Jg. 77 2025-07/08, S. 36-37.<text:line-break/><text:line-break/>
<text:a xlink:type="simple" xlink:href="http://www.wissen-hilfe.de/_Wissen/locked/papers/dp-2025-07-08-002.pdf" text:style-name="Internet_20_link" text:visited-style-name="Visited_20_Internet_20_Link">LINK</text:a><text:line-break/>Nüchtern- Baumhoff, Stefanie: Brennerintegrierte Rauchgasabsaugung im Fokus
Gesundheitsschutz beginnt am Lichtbogen.<text:line-break/>In: Der Praktiker, Jg. 77 2025-07/08, S. 38-40.<text:line-break/><text:line-break/>
<text:a xlink:type="simple" xlink:href="http://www.wissen-hilfe.de/_Wissen/locked/papers/dp-2025-07-08-003.pdf" text:style-name="Internet_20_link" text:visited-style-name="Visited_20_Internet_20_Link">LINK</text:a><text:line-break/>Rinn, Boris: MIG / MAG- Schweißbrenner richtig warten
Werkzeug gut, alles gut.<text:line-break/>In: Der Praktiker, Jg. 77 2025-07/08, S. 41-44.<text:line-break/><text:line-break/>
<text:a xlink:type="simple" xlink:href="http://www.wissen-hilfe.de/_Wissen/locked/papers/dp-2025-07-08-004.pdf" text:style-name="Internet_20_link" text:visited-style-name="Visited_20_Internet_20_Link">LINK</text:a><text:line-break/>Waldleitner,Peter: Manuelles Schweißen komplexer Baugruppen aus Feinkornstahl
Herausforderung Feinkornstahl.<text:line-break/>In: Der Praktiker, Jg. 77 2025-07/08, S. 45-47.<text:line-break/><text:line-break/>
<text:a xlink:type="simple" xlink:href="http://www.wissen-hilfe.de/_Wissen/locked/papers/dp-2025-07-08-005.pdf" text:style-name="Internet_20_link" text:visited-style-name="Visited_20_Internet_20_Link">LINK</text:a><text:line-break/>Semsch, Norbert: Prozessgase für automatisiertes Schweißen
Gaslösungen strategisch nutzen.<text:line-break/>In: Der Praktiker, Jg. 77 2025-07/08, S. 50-52.<text:line-break/><text:line-break/>
<text:a xlink:type="simple" xlink:href="http://www.wissen-hilfe.de/_Wissen/locked/papers/dp-2025-07-08-006.pdf" text:style-name="Internet_20_link" text:visited-style-name="Visited_20_Internet_20_Link">LINK</text:a><text:line-break/>Kampffmeyer, Dirk; Wolters, Michael; Wankum, Achim; et al.:: Schweißrauchentwicklung beim Schweißen mit unterschiedlichen Schutzgasen
Weniger Schweißrauch, mehr Gesundheitsschutz.<text:line-break/>In: Der Praktiker, Jg. 77 2025-07/08, S. 58-61.<text:line-break/><text:line-break/>
<text:a xlink:type="simple" xlink:href="http://www.wissen-hilfe.de/_Wissen/locked/papers/dp-2025-07-08-007.pdf" text:style-name="Internet_20_link" text:visited-style-name="Visited_20_Internet_20_Link">LINK</text:a><text:line-break/>Killing, Ulrich: Korrosion durch Flüssigkeiten an und  niedriglegierten Stählen sowie an hochlegierten CrNi - Stählen, Teil 2
Hinweise und Empfehlungen für sicheren Betrieb.<text:line-break/>In: Der Praktiker, Jg. 77 2025-07/08, S. 62-69.<text:line-break/><text:line-break/>
<text:a xlink:type="simple" xlink:href="http://www.wissen-hilfe.de/_Wissen/locked/papers/dp-2025-09-001.pdf" text:style-name="Internet_20_link" text:visited-style-name="Visited_20_Internet_20_Link">LINK</text:a><text:line-break/>Könning, Manfred: Methoden zur Vermeidung und Absaugung von Schweißrauch
Maßnahmen uund wie man sie umsetzt.<text:line-break/>In: Der Praktiker, Jg. 77 2025-09, S. 68-72.<text:line-break/><text:line-break/>
<text:a xlink:type="simple" xlink:href="http://www.wissen-hilfe.de/_Wissen/locked/papers/dp-2025-10-001.pdf" text:style-name="Internet_20_link" text:visited-style-name="Visited_20_Internet_20_Link">LINK</text:a><text:line-break/>Linn, Svenja: Effiziente MIG / MAG -Schweißlösung für den Stahlbau
Schweißzeiten verkürzen, Material einsparen.<text:line-break/>In: Der Praktiker, Jg. 77 2025-10, S. 28-29.<text:line-break/><text:line-break/>
<text:a xlink:type="simple" xlink:href="http://www.wissen-hilfe.de/_Wissen/locked/papers/dp-2025-10-002.pdf" text:style-name="Internet_20_link" text:visited-style-name="Visited_20_Internet_20_Link">LINK</text:a><text:line-break/>Mann, Samuel: Vernetzte Schweißrauchsensoren im Stahlbau
Für Sicherheit und Energieeffizienz.<text:line-break/>In: Der Praktiker, Jg. 77 2025-10, S. 30-32.<text:line-break/><text:line-break/>
<text:a xlink:type="simple" xlink:href="http://www.wissen-hilfe.de/_Wissen/locked/papers/dp-2025-10-003.pdf" text:style-name="Internet_20_link" text:visited-style-name="Visited_20_Internet_20_Link">LINK</text:a><text:line-break/>Kaya, Cerkez; Schmitz, Michael: Gasgemische zum Hocheffizienten, Nachhaltigen Laserstrahlschneiden
Produktivität steigern, Kosten senken, CO2 -Fußabdruck minimieren.<text:line-break/>In: Der Praktiker, Jg. 77 2025-10, S. 44-49.<text:line-break/><text:line-break/>
<text:a xlink:type="simple" xlink:href="http://www.wissen-hilfe.de/_Wissen/locked/papers/dp-2025-11-001.pdf" text:style-name="Internet_20_link" text:visited-style-name="Visited_20_Internet_20_Link">LINK</text:a><text:line-break/>Marben, Phillip: Laserschweißtechnik für Batteriekästen in Elektrofahrzeugen
Für jede Schweißung die passende Laseroptik.<text:line-break/>In: Der Praktiker, Jg. 77 2025-11, S. 30-3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2.pdf" text:style-name="Internet_20_link" text:visited-style-name="Visited_20_Internet_20_Link">LINK</text:a><text:line-break/>Hübner, Tobias: Ordnungssystem der Fertigungsverfahren nach DIN 8580: Zukünftige Entwicklungen in der Normung.<text:line-break/>In: DIN Mitteilungen, Jg.2024-01, S. 24-25.<text:line-break/><text:line-break/>
<text:a xlink:type="simple" xlink:href="http://www.wissen-hilfe.de/_Wissen/locked/papers/dp-2024-01-02-001.pdf" text:style-name="Internet_20_link" text:visited-style-name="Visited_20_Internet_20_Link">LINK</text:a><text:line-break/>Killing, Ulrich: Lichtbogenschweißen von Mischverbindungen an Druckgeräten
Anforderungen und Empfehlungen.<text:line-break/>In: Der Praktiker, 76. Jg. 2024-01-02, S. 21-27.<text:line-break/><text:line-break/>
<text:a xlink:type="simple" xlink:href="http://www.wissen-hilfe.de/_Wissen/locked/papers/dp-2024-01-02-002.pdf" text:style-name="Internet_20_link" text:visited-style-name="Visited_20_Internet_20_Link">LINK</text:a><text:line-break/>Jahn, Simon, Prowaznik , Robert, Schmitz, Martin et al.:: Stand der Technik beim Handgeführten Laserstrahlschweißen
In der Praxis angekommen.<text:line-break/>In: Der Praktiker, 76. Jg. 2024-01-02, S. 46-51.<text:line-break/><text:line-break/>
<text:a xlink:type="simple" xlink:href="http://www.wissen-hilfe.de/_Wissen/locked/papers/dp-2024-03-001.pdf" text:style-name="Internet_20_link" text:visited-style-name="Visited_20_Internet_20_Link">LINK</text:a><text:line-break/>Schuster, Jochen: Kommentar zum Fachbeitrag„ Werkstoffprüfbescheinigungen und ihr Inhalt“
Darum prüfe, was man ewig bindet.<text:line-break/>In: Der Praktiker, 76. Jg. 2024-03, S. 27-.<text:line-break/><text:line-break/>
<text:a xlink:type="simple" xlink:href="http://www.wissen-hilfe.de/_Wissen/locked/papers/dp-2024-03-002.pdf" text:style-name="Internet_20_link" text:visited-style-name="Visited_20_Internet_20_Link">LINK</text:a><text:line-break/>Baunack, Django; Liehr, Alexander: Schadensfall und Reparatur an einer Geschweißten Prototyp-Konstruktion aus hochfestem Aluminium
Von Ursachen und deren Vermeidung.<text:line-break/>In: Der Praktiker, 76. Jg. 2024-03, S. 30-36.<text:line-break/><text:line-break/>
<text:a xlink:type="simple" xlink:href="http://www.wissen-hilfe.de/_Wissen/locked/papers/dp-2024-03-003.pdf" text:style-name="Internet_20_link" text:visited-style-name="Visited_20_Internet_20_Link">LINK</text:a><text:line-break/>Vauderwange, Thomas: Herstellung der „Lichtaugen “ für den Tiefbahnhof „ Stuttgart 21 “
Anspruchsvoll in Konstruktion und Fertigung.<text:line-break/>In: Der Praktiker, 76. Jg. 2024-03, S. 44-50.<text:line-break/><text:line-break/>
<text:a xlink:type="simple" xlink:href="http://www.wissen-hilfe.de/_Wissen/locked/papers/dp-2024-03-004.pdf" text:style-name="Internet_20_link" text:visited-style-name="Visited_20_Internet_20_Link">LINK</text:a><text:line-break/>Killing, Ulrich: Oberflächenbehandlung von Chrom-Nickel-Stählen
Hinweise und Empfehlungen.<text:line-break/>In: Der Praktiker, 76. Jg. 2024-03, S. 52-58.<text:line-break/><text:line-break/>
<text:a xlink:type="simple" xlink:href="http://www.wissen-hilfe.de/_Wissen/locked/papers/dp-2024-04-001.pdf" text:style-name="Internet_20_link" text:visited-style-name="Visited_20_Internet_20_Link">LINK</text:a><text:line-break/>Willinger, Martin: WIG-Schweißen mit dynamisch geregelter Drahtvorschubgeschwindigkeit
Qualität und Produktivität optimiert.<text:line-break/>In: Der Praktiker, 76. Jg. 2024-04, S. 36-40.<text:line-break/><text:line-break/>
<text:a xlink:type="simple" xlink:href="http://www.wissen-hilfe.de/_Wissen/locked/papers/dp-2024-06-001.pdf" text:style-name="Internet_20_link" text:visited-style-name="Visited_20_Internet_20_Link">LINK</text:a><text:line-break/>Niepold, Karsten: Einsatz der KI- Basierten Objektdetektion in der Fertigung am Beispiel eines Engspaltschweißprozesses
Neue Möglichkeiten.<text:line-break/>In: Der Praktiker, 76. Jg. 2024-06, S. 38-43.<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
Schädigungsmechanismen und deren Vermeidung.<text:line-break/>In: Der Praktiker, 76. Jg. 2024-06, S. 44-51.<text:line-break/><text:line-break/>
<text:a xlink:type="simple" xlink:href="http://www.wissen-hilfe.de/_Wissen/locked/papers/dp-2024-07-08-001.pdf" text:style-name="Internet_20_link" text:visited-style-name="Visited_20_Internet_20_Link">LINK</text:a><text:line-break/>Disch, Thomas: Titan- Eigenschaften, Normen, schweißtechnische Verarbeitung
Werkstoff mit Zukunft.<text:line-break/>In: Der Praktiker, 76. Jg. 2024-07-08, S. 38-47.<text:line-break/><text:line-break/>
<text:a xlink:type="simple" xlink:href="http://www.wissen-hilfe.de/_Wissen/locked/papers/dp-2024-07-08-002.pdf" text:style-name="Internet_20_link" text:visited-style-name="Visited_20_Internet_20_Link">LINK</text:a><text:line-break/>Kuscher, Gerd ; Thiemonds, Stephan: Wärmeeinflußzone ( WEZ )-Vergleich zwischen den Prozessen Lichtbogenhand-, Metall-Aktivgas und Impuls-Laserstrahlschweißen
WEZ-Die meistgefürchtete „ Danger Zone “ der Schweißtechnik.<text:line-break/>In: Der Praktiker, 76. Jg. 2024-07-08, S. 52-56.<text:line-break/><text:line-break/>
<text:a xlink:type="simple" xlink:href="http://www.wissen-hilfe.de/_Wissen/locked/papers/dp-2024-07-08-003.pdf" text:style-name="Internet_20_link" text:visited-style-name="Visited_20_Internet_20_Link">LINK</text:a><text:line-break/>Killing, Ulrich: Wasserstoff-Was ist aus Sicht der Scheiß- und Werkstofftechnik zu beachten ?
Von Vorteilen und Problemen.<text:line-break/>In: Der Praktiker, 76. Jg. 2024-07-08, S. 58-66.<text:line-break/><text:line-break/>
<text:a xlink:type="simple" xlink:href="http://www.wissen-hilfe.de/_Wissen/locked/papers/zfp-2024-04-001.pdf.pdf" text:style-name="Internet_20_link" text:visited-style-name="Visited_20_Internet_20_Link">LINK</text:a><text:line-break/>Parker, Chris/ Theta Technilogeis: Additive Fertigung
Herausforderungen bei der Bauteileprüfung und wie man ihnen begegnen kann.<text:line-break/>In: zfp Magazin, Ausgabe 189  2024 04, S. 44-47.<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dp-2024-09-001.pdf" text:style-name="Internet_20_link" text:visited-style-name="Visited_20_Internet_20_Link">LINK</text:a><text:line-break/>Leitner, Mario: Kunststoff-Metall-Rührschweißen: Innovative Werkstoffverbindungstechnick für den Leichtbau
Neue Perspektiven.<text:line-break/>In: Der Praktiker, 76. Jg.2024-09, S. 48-51.<text:line-break/><text:line-break/>
<text:a xlink:type="simple" xlink:href="http://www.wissen-hilfe.de/_Wissen/locked/papers/dp-2024-09-002.pdf" text:style-name="Internet_20_link" text:visited-style-name="Visited_20_Internet_20_Link">LINK</text:a><text:line-break/>Gießler, Stefan: Automatisiertes Entschichten hochwertiger Bauteile
Plasma-Fugenhobeln-effizient, leise und sauber.<text:line-break/>In: Der Praktiker, 76. Jg.2024-09, S. 52-54.<text:line-break/><text:line-break/>
<text:a xlink:type="simple" xlink:href="http://www.wissen-hilfe.de/_Wissen/locked/papers/dp-2024-09-003.pdf" text:style-name="Internet_20_link" text:visited-style-name="Visited_20_Internet_20_Link">LINK</text:a><text:line-break/>Reichel, Lucas: Mobiles Laserstrahlhärten und Schweißen in einem kompakten Robotersystem
Sieben auf einen Streich.<text:line-break/>In: Der Praktiker, 76. Jg.2024-09, S. 55-57.<text:line-break/><text:line-break/>
<text:a xlink:type="simple" xlink:href="http://www.wissen-hilfe.de/_Wissen/locked/papers/dp-2024-09-004.pdf" text:style-name="Internet_20_link" text:visited-style-name="Visited_20_Internet_20_Link">LINK</text:a><text:line-break/>Killing, Ulrich: Ratgeber zur Fehlersuche und Beseitigung beim Lichtbogenschweißen
Prozesse außer Rand und Band - was hilft?.<text:line-break/>In: Der Praktiker, 76. Jg.2024-09, S. 58-66.<text:line-break/><text:line-break/>
<text:a xlink:type="simple" xlink:href="http://www.wissen-hilfe.de/_Wissen/locked/papers/din-2024-09-001.pdf" text:style-name="Internet_20_link" text:visited-style-name="Visited_20_Internet_20_Link">LINK</text:a><text:line-break/>Baensch, Franziska; Müller, Daniel; Schmitt, Michael: Neuer Fachbereich „Zerstörungsfreie Prüfung“ im DIN-Normenausschuss Materialprüfung (NMP) gegründet.<text:line-break/>In: DIN Mitteilungen, Jg. 2024-09, S. 14-17.<text:line-break/><text:line-break/>
<text:a xlink:type="simple" xlink:href="http://www.wissen-hilfe.de/_Wissen/locked/papers/dp-2024-11-001.pdf" text:style-name="Internet_20_link" text:visited-style-name="Visited_20_Internet_20_Link">LINK</text:a><text:line-break/>Roob ,Thomas: LICHTBOGEN OPTIMIEREN UND SCHWEISSRAUCH REDUZIEREN
Schweißfachkräfte haben es selbst in der Hand.<text:line-break/>In: Der Praktiker, 76. Jg.2024-11, S. 25-27.<text:line-break/><text:line-break/>
<text:a xlink:type="simple" xlink:href="http://www.wissen-hilfe.de/_Wissen/locked/papers/dp-2024-11-002.pdf" text:style-name="Internet_20_link" text:visited-style-name="Visited_20_Internet_20_Link">LINK</text:a><text:line-break/>Gebhardt, Andreas; Götz Thomas; Scherp, Markus: VERBESSERUNG DER SCHWEISSRAUCHERFASSUNG AN ROBOTERSCHWEISSZELLEN
Weniger Schweißrauche, höherer Schutz.<text:line-break/>In: Der Praktiker, 76. Jg.2024-11, S. 34-39.<text:line-break/><text:line-break/>
<text:a xlink:type="simple" xlink:href="http://www.wissen-hilfe.de/_Wissen/locked/papers/dp-2024-12-001.pdf" text:style-name="Internet_20_link" text:visited-style-name="Visited_20_Internet_20_Link">LINK</text:a><text:line-break/>Günther, Karsten; Dambacher, Jörg; Vorreiter, Stefan;et al: RESSOURCEN EFFIZIENTES UNTERPULVERSCHWEISSEN DURCH DIREKTE WIEDERVERWERTUNG DER SCHLACKE ALS SCHWEISSPULVER
Ökologisch und ökonomisch sinnvoll.<text:line-break/>In: Der Praktiker, 76. Jg.2024-12, S. 30-35.<text:line-break/><text:line-break/>
<text:a xlink:type="simple" xlink:href="http://www.wissen-hilfe.de/_Wissen/locked/papers/dp-2024-12-002.pdf" text:style-name="Internet_20_link" text:visited-style-name="Visited_20_Internet_20_Link">LINK</text:a><text:line-break/>Dörner, Philipp; Willinger, Martin: PRAKTISCHE LÖSUNGSANSÄTZE ZUM ERSTELLEN EINER WPS AUS EINER SWPS NACH EN ISO 15612
Der schnelle Weg zur Zertifizierung.<text:line-break/>In: Der Praktiker, 76. Jg.2024-12, S. 36-4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p-2023-01-02-001.pdf" text:style-name="Internet_20_link" text:visited-style-name="Visited_20_Internet_20_Link">LINK</text:a><text:line-break/>Vauderwange, Thomas: Direkt vorlaufende Vorwärmung beim Schweißen von großen Trägerstrukturen
Kosten und Zeit sparen.<text:line-break/>In: Der Praktiker, 75. Jg. 2023-01-02, S. 26-32.<text:line-break/><text:line-break/>
<text:a xlink:type="simple" xlink:href="http://www.wissen-hilfe.de/_Wissen/locked/papers/dp-2023-03-001.pdf" text:style-name="Internet_20_link" text:visited-style-name="Visited_20_Internet_20_Link">LINK</text:a><text:line-break/>Osmont,Juliane: Wirksamer Schutz vor Schweißrauch
Alte und neue Lösungen im Verbund.<text:line-break/>In: Der Praktiker, 75. Jg. 2023-03, S. 96-99.<text:line-break/><text:line-break/>
<text:a xlink:type="simple" xlink:href="http://www.wissen-hilfe.de/_Wissen/locked/papers/dp-2023-03-002.pdf" text:style-name="Internet_20_link" text:visited-style-name="Visited_20_Internet_20_Link">LINK</text:a><text:line-break/>Horstkott,Dirk; Hüls, David: Anwenderunabhängige Schweißnahtprüfung nach DIN EN ISO 17637 durch Einsatz von 3-D-Scannern
Zeit und Kosten sparen.<text:line-break/>In: Der Praktiker, 75. Jg. 2023-03, S. 100-103.<text:line-break/><text:line-break/>
<text:a xlink:type="simple" xlink:href="http://www.wissen-hilfe.de/_Wissen/locked/papers/dp-2023-04-001.pdf" text:style-name="Internet_20_link" text:visited-style-name="Visited_20_Internet_20_Link">LINK</text:a><text:line-break/>Kuscher, Gerd; Thiemonds, Stephan: Reparaturschweißen von Gusseisen mit Kugelgraphit
Problemlos ohne Wärmevor- und -nachbehandlung.<text:line-break/>In: Der Praktiker, 75. Jg. 2023-04, S. 156-159.<text:line-break/><text:line-break/>
<text:a xlink:type="simple" xlink:href="http://www.wissen-hilfe.de/_Wissen/locked/papers/dp-2023-05-001.pdf" text:style-name="Internet_20_link" text:visited-style-name="Visited_20_Internet_20_Link">LINK</text:a><text:line-break/>Vollrath, Klaus: Mit Hochleistungsbeschichtungen die Nutzungszeit von Anlagen verlängern
Maßgeschneidert gegen Verschleiß und Korrosion.<text:line-break/>In: Der Praktiker, 75. Jg. 2023-05, S. 194-196.<text:line-break/><text:line-break/>
<text:a xlink:type="simple" xlink:href="http://www.wissen-hilfe.de/_Wissen/locked/papers/dp-2023-05-002.pdf" text:style-name="Internet_20_link" text:visited-style-name="Visited_20_Internet_20_Link">LINK</text:a><text:line-break/>Gerau, Carsten; Niepold, Karsten: Überwachung von Schweißprozessen durch Bildauswertung im sichtbaren und unsichtbaren Spektrum
Neue Möglichkeiten.<text:line-break/>In: Der Praktiker, 75. Jg. 2023-05, S. 198-203.<text:line-break/><text:line-break/>
<text:a xlink:type="simple" xlink:href="http://www.wissen-hilfe.de/_Wissen/locked/papers/dp-2023-05-003.pdf" text:style-name="Internet_20_link" text:visited-style-name="Visited_20_Internet_20_Link">LINK</text:a><text:line-break/>Kosel, Fabian; Dreher, Michael: Gasschutz-know how für blanke Schweißnähte
Prozessstabil Schweißen und Nacharbeit sparen.<text:line-break/>In: Der Praktiker, 75. Jg. 2023-05, S. 204-211.<text:line-break/><text:line-break/>
<text:a xlink:type="simple" xlink:href="http://www.wissen-hilfe.de/_Wissen/locked/papers/dp-2023-05-004.pdf" text:style-name="Internet_20_link" text:visited-style-name="Visited_20_Internet_20_Link">LINK</text:a><text:line-break/>Bartevyan, Leo: Roboterschweißen bei kleinen Losgrößen
Einfache Programmierung mit Funktionen und Rezepten.<text:line-break/>In: Der Praktiker, 75. Jg. 2023-05, S. 212-217.<text:line-break/><text:line-break/>
<text:a xlink:type="simple" xlink:href="http://www.wissen-hilfe.de/_Wissen/locked/papers/dp-2023-06-001.pdf" text:style-name="Internet_20_link" text:visited-style-name="Visited_20_Internet_20_Link">LINK</text:a><text:line-break/>Paschen, Michael; Senk, Burkhard: Schadensanalyse und Schadensbehebung an geschweißten Stahlbrücken, Teil 1
Maßnahmen für sicheren Betrieb.<text:line-break/>In: Der Praktiker, 75. Jg. 2023-06, S. 278-283.<text:line-break/><text:line-break/>
<text:a xlink:type="simple" xlink:href="http://www.wissen-hilfe.de/_Wissen/locked/papers/dp-2023-06-002.pdf" text:style-name="Internet_20_link" text:visited-style-name="Visited_20_Internet_20_Link">LINK</text:a><text:line-break/>Killing, Ulrich: Lichtbogenschweißen des Werkstoffs AL 99,5 bei der Instandsetzung eines Flachbodentanks
Herausforderungen und wie man sie bewältigt.<text:line-break/>In: Der Praktiker, 75. Jg. 2023-06, S. 284-289.<text:line-break/><text:line-break/>
<text:a xlink:type="simple" xlink:href="http://www.wissen-hilfe.de/_Wissen/locked/papers/dp-2023-07-001.pdf" text:style-name="Internet_20_link" text:visited-style-name="Visited_20_Internet_20_Link">LINK</text:a><text:line-break/>Kessler, Berthold: Mobiles manuelles Laserstrahlschweißen und -reinigen
Schnell und sicher für Profis und Einsteiger.<text:line-break/>In: Der Praktiker, 75. Jg. 2023-07, S. 348-351.<text:line-break/><text:line-break/>
<text:a xlink:type="simple" xlink:href="http://www.wissen-hilfe.de/_Wissen/locked/papers/dp-2023-07-002.pdf" text:style-name="Internet_20_link" text:visited-style-name="Visited_20_Internet_20_Link">LINK</text:a><text:line-break/>Dreher,Michael; Schuster, Henning; Manig, Nils et al.:: Fokussiertes WIG-Schweißen von Aluminium sowie Säure- und Rost beständigen Stählen
Alles eine Frage der Polung.<text:line-break/>In: Der Praktiker, 75. Jg. 2023-07, S. 352-357.<text:line-break/><text:line-break/>
<text:a xlink:type="simple" xlink:href="http://www.wissen-hilfe.de/_Wissen/locked/papers/dp-2023-07-003.pdf" text:style-name="Internet_20_link" text:visited-style-name="Visited_20_Internet_20_Link">LINK</text:a><text:line-break/>Füller, Uwe: Vorbereitung von Schweißbauteilen zur norm- und fachgerechten Beschichtung - eine Betrachtung von Normen Standards, Teil 1
Unterschiedliche Gewerke, ein gemeinsames Ziel.<text:line-break/>In: Der Praktiker, 75. Jg. 2023-07, S. 358-364.<text:line-break/><text:line-break/>
<text:a xlink:type="simple" xlink:href="http://www.wissen-hilfe.de/_Wissen/locked/papers/dp-2023-08-001.pdf" text:style-name="Internet_20_link" text:visited-style-name="Visited_20_Internet_20_Link">LINK</text:a><text:line-break/>Mann,Christian: Durch Reibschweißen komplexe Bauteile aus unterschiedlichen Werkstoffen fügen
Hochwertige Schweißverbindungen in Sekundenschnelle fertigen.<text:line-break/>In: Der Praktiker, 75. Jg. 2023-08, S. 418-420.<text:line-break/><text:line-break/>
<text:a xlink:type="simple" xlink:href="http://www.wissen-hilfe.de/_Wissen/locked/papers/dp-2023-08-002.pdf" text:style-name="Internet_20_link" text:visited-style-name="Visited_20_Internet_20_Link">LINK</text:a><text:line-break/>Fichtner, Richard; Terliesner, Peter; Borner,Albrecht; et al.:: Oberflächen von Schweißdraht Elektroden und ihre Wirkung auf das MSG- und das WIG-Verfahren
Unterschätzter Einfluss.<text:line-break/>In: Der Praktiker, 75. Jg. 2023-08, S. 430-438.<text:line-break/><text:line-break/>
<text:a xlink:type="simple" xlink:href="http://www.wissen-hilfe.de/_Wissen/locked/papers/zfp-2023-04-001.pdf" text:style-name="Internet_20_link" text:visited-style-name="Visited_20_Internet_20_Link">LINK</text:a><text:line-break/>Sondermann, Fred; Lange,Klaus: Die Deutsche Reichsbahn in Wittenberge - Förderer des technischen Fortschritts.<text:line-break/>In: ZfP-Zeitung, ZfP-Zeitung 184, 2023-04, S. 25-30.<text:line-break/><text:line-break/>
<text:a xlink:type="simple" xlink:href="http://www.wissen-hilfe.de/_Wissen/locked/papers/dp-2023-09-001.pdf" text:style-name="Internet_20_link" text:visited-style-name="Visited_20_Internet_20_Link">LINK</text:a><text:line-break/>Füller, Uwe: Vorbereitung zur Norm und fachgerechte Beschichtung - eine Betrachtung von Normenstandards, Teil 2
Arbeitshilfe für die Praxis.<text:line-break/>In: Der Praktiker, 75. Jg.2023-09, S. 538549.<text:line-break/><text:line-break/>
<text:a xlink:type="simple" xlink:href="http://www.wissen-hilfe.de/_Wissen/locked/papers/dp-2023-10-001.pdf" text:style-name="Internet_20_link" text:visited-style-name="Visited_20_Internet_20_Link">LINK</text:a><text:line-break/>Hartinger, Ajfred; Wiesinger, Martin; Hauser, Patrick;et al.:: Maßnahmen zur Reduzierung von Schadstoffen beim Einsatz kontrollierter MSG-Schweißprozessvarianten
Was hilft wie in der Praxis?.<text:line-break/>In: Der Praktiker, 75. Jg.2023-10, S. 604-608.<text:line-break/><text:line-break/>
<text:a xlink:type="simple" xlink:href="http://www.wissen-hilfe.de/_Wissen/locked/papers/dp-2023-10-002.pdf" text:style-name="Internet_20_link" text:visited-style-name="Visited_20_Internet_20_Link">LINK</text:a><text:line-break/>Böhringer, Andreas: Leitfaden im Arbeits- und Gesundheitsschutz
Arbeitsunfall - was nun?.<text:line-break/>In: Der Praktiker, 75. Jg.2023-10, S. 609-613.<text:line-break/><text:line-break/>
<text:a xlink:type="simple" xlink:href="http://www.wissen-hilfe.de/_Wissen/locked/papers/dp-2023-10-003.pdf" text:style-name="Internet_20_link" text:visited-style-name="Visited_20_Internet_20_Link">LINK</text:a><text:line-break/>Killing, Ulrich: Zerstörungsfreie Werkstoffprüfung bei Bau, Instandhaltung und wiederkehrender Untersuchung von Anlagen - Beschreibung der wichtigsten Prüfverfahren, Teil 1
Von Sichtprüfung bis Ultraschallprüfung.<text:line-break/>In: Der Praktiker, 75. Jg.2023-10, S. 614-620.<text:line-break/><text:line-break/>
<text:a xlink:type="simple" xlink:href="http://www.wissen-hilfe.de/_Wissen/locked/papers/dp-2023-11-001.pdf" text:style-name="Internet_20_link" text:visited-style-name="Visited_20_Internet_20_Link">LINK</text:a><text:line-break/>Killing, Ulrich: Zerstörungsfreie Werkstoffprüfung bei Bau, Instandhaltung und wiederkehrender Untersuchung von Anlagen - Beschreibung der wichtigsten Prüfverfahren, Teil 2
Von Wirbelstromprüfung bis Prüfmethodik.<text:line-break/>In: Der Praktiker, 75. Jg.2023-11, S. 675-681.<text:line-break/><text:line-break/>
<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
<text:a xlink:type="simple" xlink:href="http://www.wissen-hilfe.de/_Wissen/locked/papers/dp-2023-12-001.pdf" text:style-name="Internet_20_link" text:visited-style-name="Visited_20_Internet_20_Link">LINK</text:a><text:line-break/>Ivanov, Boyan: Kommentar: Lösungsansätze zur Minimierung von Gesundheitsgefahren am Arbeitsplatz
Die komplexe Welt des Schweißrauchs.<text:line-break/>In: Der Praktiker, 75. Jg.2023-12, S. 734-736.<text:line-break/><text:line-break/>
<text:a xlink:type="simple" xlink:href="http://www.wissen-hilfe.de/_Wissen/locked/papers/dp-2023-12-002.pdf" text:style-name="Internet_20_link" text:visited-style-name="Visited_20_Internet_20_Link">LINK</text:a><text:line-break/>Josten, Ann- Christin: Bauteilorientierte Auswahl von Prozessregelvarianten beim MSG-Schweißen - ein Überblick
Das Bauteil bestimmt den Prozess.<text:line-break/>In: Der Praktiker, 75. Jg.2023-12, S. 742-748.<text:line-break/><text:line-break/>
<text:a xlink:type="simple" xlink:href="http://www.wissen-hilfe.de/_Wissen/locked/papers/dp-2023-12-003.pdf" text:style-name="Internet_20_link" text:visited-style-name="Visited_20_Internet_20_Link">LINK</text:a><text:line-break/>Dripke, Caren: Zukunfts Vision für kollaborative Schweißroboter und Stromquellen
„Quo vadis“ Cobot?.<text:line-break/>In: Der Praktiker, 75. Jg.2023-12, S. 749-753.<text:line-break/><text:line-break/>
<text:a xlink:type="simple" xlink:href="http://www.wissen-hilfe.de/_Wissen/locked/papers/dp-2023-12-004.pdf" text:style-name="Internet_20_link" text:visited-style-name="Visited_20_Internet_20_Link">LINK</text:a><text:line-break/>Schuster,Jochen: Werkstoff Prüfbescheinigungen und ihr Inhalt
Welche Angaben sind verpflichtend?.<text:line-break/>In: Der Praktiker, 75. Jg.2023-12, S. 754-762.<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4-002.pdf" text:style-name="Internet_20_link" text:visited-style-name="Visited_20_Internet_20_Link">LINK</text:a><text:line-break/>Kappler, Lisa: Safety Gate- RAPEX 2.0 oder Novum?.<text:line-break/>In: ZfPC-Zeitschrift für Product Compliance, 1. Jg.  04-2022, S. 160-165.<text:line-break/><text:line-break/>
<text:a xlink:type="simple" xlink:href="http://www.wissen-hilfe.de/_Wissen/locked/papers/zfp-2022-12-001.pdf" text:style-name="Internet_20_link" text:visited-style-name="Visited_20_Internet_20_Link">LINK</text:a><text:line-break/>Gajda, Christoph: 100 (+1) Jahre Lanz Bulldog -
auch aus werkstofftechnischer Sicht ein interessantes Jubiläum.<text:line-break/>In: ZfP-Zeitung, ZfP-Zeitung 182 Jg. 2022-12, S. 42-47.<text:line-break/><text:line-break/>
<text:a xlink:type="simple" xlink:href="http://www.wissen-hilfe.de/_Wissen/locked/papers/zfp-2022-10-002.pdf" text:style-name="Internet_20_link" text:visited-style-name="Visited_20_Internet_20_Link">LINK</text:a><text:line-break/>Berthold, R.; Schirp, W.: Die Grundlagen des Magnetpulver-Verfahrens
Mitteilung der Reichs-Röntgenstelle beim Staatlichen Materialprüfungsamt Berlin-Dahlem.<text:line-break/>In: ZfP-Zeitung, ZfP-Zeitung 178, 02-2022 / Sonderheft 1937, S. 38-52  (5-19).<text:line-break/><text:line-break/>
<text:a xlink:type="simple" xlink:href="http://www.wissen-hilfe.de/_Wissen/locked/papers/zfp-2022-10-001.pdf" text:style-name="Internet_20_link" text:visited-style-name="Visited_20_Internet_20_Link">LINK</text:a><text:line-break/>Morgenstern, Gunnar: Die Grundlagen des Magnetpulver-Verfahrens (R. Berthold; W. Schirp)  - Ein Kommentar.<text:line-break/>In: ZfP-Zeitung, ZfP-Zeitung 178, 02-2022 , S. 36-37.<text:line-break/><text:line-break/>
<text:a xlink:type="simple" xlink:href="http://www.wissen-hilfe.de/_Wissen/locked/papers/zfp-2022-07-001.pdf" text:style-name="Internet_20_link" text:visited-style-name="Visited_20_Internet_20_Link">LINK</text:a><text:line-break/>Huber, N. et al.:: Laser-Ultraschall zur Prüfung von Laserstrahlschweißnähten.<text:line-break/>In: ZfP-Zeitung, ZfP-Zeitung 180, 07-2022, S. 35-40.<text:line-break/><text:line-break/>
<text:a xlink:type="simple" xlink:href="http://www.wissen-hilfe.de/_Wissen/locked/papers/dp-2022-12-003.pdf" text:style-name="Internet_20_link" text:visited-style-name="Visited_20_Internet_20_Link">LINK</text:a><text:line-break/>Baunack, Django et al.:.: Abschätzen von Werkstoffhärten für Schweißer und Schweißaufsichten
Bestätigt in Versuch und Praxis.<text:line-break/>In: Der Praktiker, 74. Jg .12-2022, S. 633-640.<text:line-break/><text:line-break/>
<text:a xlink:type="simple" xlink:href="http://www.wissen-hilfe.de/_Wissen/locked/papers/dp-2022-12-002.pdf" text:style-name="Internet_20_link" text:visited-style-name="Visited_20_Internet_20_Link">LINK</text:a><text:line-break/>Lakota, Nebojša; Manke, Gregor: Schadensanalyse und Werkstoffuntersuchung im schweißtechnischen Zusammenhang
Schweißfehler unter der Lupe.<text:line-break/>In: Der Praktiker, 74. Jg .12-2022, S. 624-627.<text:line-break/><text:line-break/>
<text:a xlink:type="simple" xlink:href="http://www.wissen-hilfe.de/_Wissen/locked/papers/dp-2022-12-001.pdf" text:style-name="Internet_20_link" text:visited-style-name="Visited_20_Internet_20_Link">LINK</text:a><text:line-break/>Klotzbach, Annett: Alternative zum Kleben: Thermisches Direktfügen vereint Kunststoff mit Metall
Fest verbunden durch Druck und Wärme.<text:line-break/>In: Der Praktiker, 74. Jg .12-2022, S. 621-623.<text:line-break/><text:line-break/>
<text:a xlink:type="simple" xlink:href="http://www.wissen-hilfe.de/_Wissen/locked/papers/dp-2022-11-003.pdf" text:style-name="Internet_20_link" text:visited-style-name="Visited_20_Internet_20_Link">LINK</text:a><text:line-break/>Busch, Wolf- Berend; Matzelle, Jürgen: Schweißen von Duplexstählen im Bauwesen
Möglichkeiten und Grenzen.<text:line-break/>In: Der Praktiker, 74. Jg.  11-2022, S. 584-589.<text:line-break/><text:line-break/>
<text:a xlink:type="simple" xlink:href="http://www.wissen-hilfe.de/_Wissen/locked/papers/dp-2022-11-002.pdf" text:style-name="Internet_20_link" text:visited-style-name="Visited_20_Internet_20_Link">LINK</text:a><text:line-break/>Killing, Ulrich: Empfehlung zum Wärmenachbehandeln von Schweißverbindungen an  un-und niedriglegirten Stählen
Vergleich der Festlegungen verschiedener Regelwerke.<text:line-break/>In: Der Praktiker, 74. Jg. 11-2022, S. 576-582.<text:line-break/><text:line-break/>
<text:a xlink:type="simple" xlink:href="http://www.wissen-hilfe.de/_Wissen/locked/papers/dp-2022-11-001.pdf" text:style-name="Internet_20_link" text:visited-style-name="Visited_20_Internet_20_Link">LINK</text:a><text:line-break/>Wirth, Moritz; Girresser, Tobias: KI-Unterstützte Objekterkennungs- und Verarbeitungssysteme in der Zerstörungsfreien und Zerstörenden Prüfung
Hürden und Potenziale.<text:line-break/>In: Der Praktiker, 74. Jg 11-2022, S. 572-575.<text:line-break/><text:line-break/>
<text:a xlink:type="simple" xlink:href="http://www.wissen-hilfe.de/_Wissen/locked/papers/dp-2022-10-004.pdf" text:style-name="Internet_20_link" text:visited-style-name="Visited_20_Internet_20_Link">LINK</text:a><text:line-break/>Floer, Elmar: Normkonforme Erstellung von Schweißanweisungen- Normvorgaben auf Basis der EN ISO 15609-1
Normkonforme Schweißanweisungen - ein immer wichtigeres Thema.<text:line-break/>In: Der Praktiker, 74. Jg. 10-2022, S. 512-520.<text:line-break/><text:line-break/>
<text:a xlink:type="simple" xlink:href="http://www.wissen-hilfe.de/_Wissen/locked/papers/dp-2022-10-003.pdf" text:style-name="Internet_20_link" text:visited-style-name="Visited_20_Internet_20_Link">LINK</text:a><text:line-break/>Müller, Heinrich: Schweißtechnische Verarbeitung hochwarmfester Stähle
Beherrschbare Herausforderung.<text:line-break/>In: Der Praktiker, 74. Jg. 10-2022, S. 508-511.<text:line-break/><text:line-break/>
<text:a xlink:type="simple" xlink:href="http://www.wissen-hilfe.de/_Wissen/locked/papers/dp-2022-10-002.pdf" text:style-name="Internet_20_link" text:visited-style-name="Visited_20_Internet_20_Link">LINK</text:a><text:line-break/>Killing, Ulrich: Empfehlung zum Vorwärmen beim Lichtbogenschweißen von un- und niedriglegierten Stählen
DIN EN 1011, Teil 2: Bestimmungsmethoden im Vergleich.<text:line-break/>In: Der Praktiker, 74. Jg .10-2022, S. 502-507.<text:line-break/><text:line-break/>
<text:a xlink:type="simple" xlink:href="http://www.wissen-hilfe.de/_Wissen/locked/papers/dp-2022-09-002.pdf" text:style-name="Internet_20_link" text:visited-style-name="Visited_20_Internet_20_Link">LINK</text:a><text:line-break/>Riehl, Lorenz; Paschold, Rolf: Optimierungspotenzial nutzen.<text:line-break/>In: Der Praktiker, 74. Jg.09-2022, S. 454-461.<text:line-break/><text:line-break/>
<text:a xlink:type="simple" xlink:href="http://www.wissen-hilfe.de/_Wissen/locked/papers/dp-2022-09-001.pdf" text:style-name="Internet_20_link" text:visited-style-name="Visited_20_Internet_20_Link">LINK</text:a><text:line-break/>Ruderer, Jens: Beste Verbindungen zu Metallen.<text:line-break/>In: Der Praktiker, 74. Jg. 09-2022, S. 448-450.<text:line-break/><text:line-break/>
<text:a xlink:type="simple" xlink:href="http://www.wissen-hilfe.de/_Wissen/locked/papers/dp-2022-08-003.pdf" text:style-name="Internet_20_link" text:visited-style-name="Visited_20_Internet_20_Link">LINK</text:a><text:line-break/>Flemmig, Daniel: Immer nur Theater mit dem Buckelschweißen.<text:line-break/>In: Der Praktiker, 74. Jg. 08-2022, S. 389-395.<text:line-break/><text:line-break/>
<text:a xlink:type="simple" xlink:href="http://www.wissen-hilfe.de/_Wissen/locked/papers/dp-2022-08-002.pdf" text:style-name="Internet_20_link" text:visited-style-name="Visited_20_Internet_20_Link">LINK</text:a><text:line-break/>Paul, Christian; Haiger, Markus Rompf: Neuer Ansatz in der Roboterprogrammierung.<text:line-break/>In: Der Praktiker, 74. Jg. 08-2022, S. 381-383.<text:line-break/><text:line-break/>
<text:a xlink:type="simple" xlink:href="http://www.wissen-hilfe.de/_Wissen/locked/papers/dp-2022-08-001.pdf" text:style-name="Internet_20_link" text:visited-style-name="Visited_20_Internet_20_Link">LINK</text:a><text:line-break/>Dittrich, Dirk: Fügen mit Festkörperlasern soll Stahlbau revolutionieren.<text:line-break/>In: Der Praktiker, 74. Jg. 08-2022, S. 376-377.<text:line-break/><text:line-break/>
<text:a xlink:type="simple" xlink:href="http://www.wissen-hilfe.de/_Wissen/locked/papers/dp-2022-07-002.pdf" text:style-name="Internet_20_link" text:visited-style-name="Visited_20_Internet_20_Link">LINK</text:a><text:line-break/>Üstünag, Ömer; Bakir, Nasim; Brunner-Schwer, Christian; et al.:: Ökonomische und ökologische Vorteile.<text:line-break/>In: Der Praktiker, 74. Jg. 06-2022, S. 340-347.<text:line-break/><text:line-break/>
<text:a xlink:type="simple" xlink:href="http://www.wissen-hilfe.de/_Wissen/locked/papers/dp-2022-07-001.pdf" text:style-name="Internet_20_link" text:visited-style-name="Visited_20_Internet_20_Link">LINK</text:a><text:line-break/>Engindeniz, Erturul; Gedik, Hülya; Kesik, Ahmet: Leistung ohne Qualitätseinbuße.<text:line-break/>In: Der Praktiker, 74. Jg. 06-2022, S. 330-236.<text:line-break/><text:line-break/>
<text:a xlink:type="simple" xlink:href="http://www.wissen-hilfe.de/_Wissen/locked/papers/dp-2022-06-002.pdf" text:style-name="Internet_20_link" text:visited-style-name="Visited_20_Internet_20_Link">LINK</text:a><text:line-break/>Böhrnsen, Jerik: Tipps und Hinweise für die Praxis.<text:line-break/>In: Der Praktiker, 74. Jg. 06-2022, S. 276-278.<text:line-break/><text:line-break/>
<text:a xlink:type="simple" xlink:href="http://www.wissen-hilfe.de/_Wissen/locked/papers/dp-2022-06-001.pdf" text:style-name="Internet_20_link" text:visited-style-name="Visited_20_Internet_20_Link">LINK</text:a><text:line-break/>Böhrnsen, Jerik: Tipps und Hinweise für die Praxis
Prüfung von Schweißnähten durch Sichtprüfung.<text:line-break/>In: Der Praktiker, 74. Jg. 2022-06, S. 276-278.<text:line-break/><text:line-break/>
<text:a xlink:type="simple" xlink:href="http://www.wissen-hilfe.de/_Wissen/locked/papers/dp-2022-06-001.pdf" text:style-name="Internet_20_link" text:visited-style-name="Visited_20_Internet_20_Link">LINK</text:a><text:line-break/>Vollrath, Klaus: Wasser- und Laserstrahl im Verbund.<text:line-break/>In: Der Praktiker, 74. Jg. 06-2022, S. 266-268.<text:line-break/><text:line-break/>
<text:a xlink:type="simple" xlink:href="http://www.wissen-hilfe.de/_Wissen/locked/papers/dp-2022-05-004.pdf" text:style-name="Internet_20_link" text:visited-style-name="Visited_20_Internet_20_Link">LINK</text:a><text:line-break/>Schuster, Jochen: Was ist normal?
Normalglühen von unlegierten Baustählen.<text:line-break/>In: Der Praktiker, 74. Jg. 2022-05, S. 224-231.<text:line-break/><text:line-break/>
<text:a xlink:type="simple" xlink:href="http://www.wissen-hilfe.de/_Wissen/locked/papers/dp-2022-05-003.pdf" text:style-name="Internet_20_link" text:visited-style-name="Visited_20_Internet_20_Link">LINK</text:a><text:line-break/>Hamm, Elmar Floer: Schweißzusatz der Zukunft oder schon der Gegenwart?
Metall-Schutzgasschweißen mit Fülldrahtelektroden im Stahlbau.<text:line-break/>In: Der Praktiker, 74. Jg. 2022-05, S. 216-223.<text:line-break/><text:line-break/>
<text:a xlink:type="simple" xlink:href="http://www.wissen-hilfe.de/_Wissen/locked/papers/dp-2022-05-002.pdf" text:style-name="Internet_20_link" text:visited-style-name="Visited_20_Internet_20_Link">LINK</text:a><text:line-break/>Lautenbach, Max: Sicherer Umgang mit der HF-Zündung
Elektrische Gefahren beim WIG-Schweißen.<text:line-break/>In: Der Praktiker, 74. Jg. 2022-05, S. 210-215.<text:line-break/><text:line-break/>
<text:a xlink:type="simple" xlink:href="http://www.wissen-hilfe.de/_Wissen/locked/papers/dp-2022-05-001.pdf" text:style-name="Internet_20_link" text:visited-style-name="Visited_20_Internet_20_Link">LINK</text:a><text:line-break/>Vauderwange, Thomas: Neue Möglichkeiten
Thermisches Richten im schweren Stahlbau mit Tiefeninduktion.<text:line-break/>In: Der Praktiker, 74. Jg. 2022-05, S. 202-206.<text:line-break/><text:line-break/>
<text:a xlink:type="simple" xlink:href="http://www.wissen-hilfe.de/_Wissen/locked/papers/dp-2022-01-02-001.pdf" text:style-name="Internet_20_link" text:visited-style-name="Visited_20_Internet_20_Link">LINK</text:a><text:line-break/>Vauderwange, Thomas: Möglichkeiten und Herausforderungen
Werkstoffschonendes thermisches Richten von Chromnickelstahl mit Tiefeninduktion
.<text:line-break/>In: Der Praktiker, 74. Jg. 2022-01-02, S. 22-28.<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1-02-001.pdf" text:style-name="Internet_20_link" text:visited-style-name="Visited_20_Internet_20_Link">LINK</text:a><text:line-break/>Zerrle, Hansjoachim: Die richtige Absaugung - Leitfaden für die Auswahl
Wirksames Absaugen von Stäuben und schädlichen Gasen.<text:line-break/>In: Der Praktiker, 73. Jg. 2021-01-02, S. 26-29.<text:line-break/><text:line-break/>
<text:a xlink:type="simple" xlink:href="http://www.wissen-hilfe.de/_Wissen/locked/papers/dp-2021-01-02-002.pdf" text:style-name="Internet_20_link" text:visited-style-name="Visited_20_Internet_20_Link">LINK</text:a><text:line-break/>Killing, Ulrich; Lemke, Reiner: Systematik für Lieferantenauswahl und Qualitätssicherung
Prozessoptimierung durch Risikobetrachtung, Teil 1: Druckgerätebeschaffung und Abnahmeplanung.<text:line-break/>In: Der Praktiker, 73. Jg. 2021-01-02, S. 30-33.<text:line-break/><text:line-break/>
<text:a xlink:type="simple" xlink:href="http://www.wissen-hilfe.de/_Wissen/locked/papers/dp-2021-03-001.pdf" text:style-name="Internet_20_link" text:visited-style-name="Visited_20_Internet_20_Link">LINK</text:a><text:line-break/>Schaar, Reinhold: Die Schweißnaht - ein „Datenträger„ bei der Schadensuntersuchung
Schäden an Schweissverbindungen.<text:line-break/>In: Der Praktiker, 73. Jg. 2021-03, S. 86-91.<text:line-break/><text:line-break/>
<text:a xlink:type="simple" xlink:href="http://www.wissen-hilfe.de/_Wissen/locked/papers/dp-2021-03-002.pdf" text:style-name="Internet_20_link" text:visited-style-name="Visited_20_Internet_20_Link">LINK</text:a><text:line-break/>Killing, Ulrich: Die unsichtbare Gefahr
Prozessoptimierung durch Risikobetrachtung, Teil 2: Risikobasierte Inspektionen {RBI} an wärme-/kälteisolierten Rohrleitungen aus UN- und Niedriglegierten Stählen.<text:line-break/>In: Der Praktiker, 73. Jg. 2021-03, S. 92-97.<text:line-break/><text:line-break/>
<text:a xlink:type="simple" xlink:href="http://www.wissen-hilfe.de/_Wissen/locked/papers/dp-2021-03-003.pdf" text:style-name="Internet_20_link" text:visited-style-name="Visited_20_Internet_20_Link">LINK</text:a><text:line-break/>Weigl, Markus; Grätzel, Michael: Welche Verfahren für welche Anwendungen?
Schweissen von Strukturkomponenten aus Aluminium: Lichtbogen-, Laserstrahl- oder Rührreibschweissen?.<text:line-break/>In: Der Praktiker, 73. Jg. 2021-03, S. 98-101.<text:line-break/><text:line-break/>
<text:a xlink:type="simple" xlink:href="http://www.wissen-hilfe.de/_Wissen/locked/papers/dp-2021-04-001.pdf" text:style-name="Internet_20_link" text:visited-style-name="Visited_20_Internet_20_Link">LINK</text:a><text:line-break/>Stangl, Christian: Aufstieg zur verantwortlichen Schweißaufsichtsperson - herzliche Gratulation! - und nun?
Aufgaben und Verantwortung von Schweissaufsichtspersonen.<text:line-break/>In: Der Praktiker, 73. Jg. 2021-04, S. 134-138.<text:line-break/><text:line-break/>
<text:a xlink:type="simple" xlink:href="http://www.wissen-hilfe.de/_Wissen/locked/papers/dp-2021-04-002.pdf" text:style-name="Internet_20_link" text:visited-style-name="Visited_20_Internet_20_Link">LINK</text:a><text:line-break/>Tran, Hannes: Kollege Roboter - Hand in Hand mit dem Schweißer
„COBOTS“ - Leichtbauroboter für die Mensch-Roboter-Zusammenarbeit.<text:line-break/>In: Der Praktiker, 73. Jg. 2021-04, S. 140-145.<text:line-break/><text:line-break/>
<text:a xlink:type="simple" xlink:href="http://www.wissen-hilfe.de/_Wissen/locked/papers/dp-2021-04-003.pdf" text:style-name="Internet_20_link" text:visited-style-name="Visited_20_Internet_20_Link">LINK</text:a><text:line-break/>Aydi, Eren: Vom Stand der Technik
Erweiterte Bildverarbeitung für die Schweissprozessüberwachung.<text:line-break/>In: Der Praktiker, 73. Jg. 2021-04, S. 146-150.<text:line-break/><text:line-break/>
<text:a xlink:type="simple" xlink:href="http://www.wissen-hilfe.de/_Wissen/locked/papers/dp-2021-05-001.pdf" text:style-name="Internet_20_link" text:visited-style-name="Visited_20_Internet_20_Link">LINK</text:a><text:line-break/>Hachmann, Andreas: Erfolgreiche Zusammenarbeit
Neubau einer mobilen Rettungswinde für die Grubenrettung.<text:line-break/>In: Der Praktiker, 73. Jg. 2021-05, S. 206-209.<text:line-break/><text:line-break/>
<text:a xlink:type="simple" xlink:href="http://www.wissen-hilfe.de/_Wissen/locked/papers/dp-2021-06-001.pdf" text:style-name="Internet_20_link" text:visited-style-name="Visited_20_Internet_20_Link">LINK</text:a><text:line-break/>Aydi, Eren: Licht ins Dunkel bringen
Eigenschaften und Anwendung von Schweisskameras.<text:line-break/>In: Der Praktiker, 73. Jg. 2021-06, S. 238-240.<text:line-break/><text:line-break/>
<text:a xlink:type="simple" xlink:href="http://www.wissen-hilfe.de/_Wissen/locked/papers/dp-2021-06-002.pdf" text:style-name="Internet_20_link" text:visited-style-name="Visited_20_Internet_20_Link">LINK</text:a><text:line-break/>Schuster, Jochen: Baustähle aus China - Vertrauen ist gut, Kontrolle ist besser!
Vergleich Chinesischer und Europäischer Normen für unlegierte Baustähle und Feinkornbaustähle.<text:line-break/>In: Der Praktiker, 73. Jg. 2021-06, S. 251-262.<text:line-break/><text:line-break/>
<text:a xlink:type="simple" xlink:href="http://www.wissen-hilfe.de/_Wissen/locked/papers/dp-2021-07-001.pdf" text:style-name="Internet_20_link" text:visited-style-name="Visited_20_Internet_20_Link">LINK</text:a><text:line-break/>Hachmann, Andreas: Alt und neu im Betonverguss
Explosionsfestes Verschliessen zweier Bergwerksschächte.<text:line-break/>In: Der Praktiker, 73. Jg. 2021-07, S. 315-321.<text:line-break/><text:line-break/>
<text:a xlink:type="simple" xlink:href="http://www.wissen-hilfe.de/_Wissen/locked/papers/dp-2021-07-002.pdf" text:style-name="Internet_20_link" text:visited-style-name="Visited_20_Internet_20_Link">LINK</text:a><text:line-break/>Schmidt, Joachim: Die Wurzeln unseres Wissens
Von den Zusammenhängen in unserem Wissen - Zum 200. Geburtstag von Hermann Helmholtz, Teil 1.<text:line-break/>In: Der Praktiker, 73. Jg. 2021-07, S. 322-327.<text:line-break/><text:line-break/>
<text:a xlink:type="simple" xlink:href="http://www.wissen-hilfe.de/_Wissen/locked/papers/dp-2021-08-001.pdf" text:style-name="Internet_20_link" text:visited-style-name="Visited_20_Internet_20_Link">LINK</text:a><text:line-break/>Killing, Ulrich: Anregungen zur Werkstoffauswahl
Betrachtungen zu Einsparmöglichkeiten bei der Beschaffung von Chemieapparaten am Beispiel der Grundwerkstoffe.<text:line-break/>In: Der Praktiker, 73. Jg. 2021-08, S. 363-367.<text:line-break/><text:line-break/>
<text:a xlink:type="simple" xlink:href="http://www.wissen-hilfe.de/_Wissen/locked/papers/dp-2021-09-001.pdf" text:style-name="Internet_20_link" text:visited-style-name="Visited_20_Internet_20_Link">LINK</text:a><text:line-break/>Vauderwange, Thomas : Schneller und reproduzierbarer vorwärmen
Mechanisierte Vorwärmung von Mischverbindungen mit Tiefeninduktion.<text:line-break/>In: Der Praktiker, 73. Jg. 2021-09, S. 421-426.<text:line-break/><text:line-break/>
<text:a xlink:type="simple" xlink:href="http://www.wissen-hilfe.de/_Wissen/locked/papers/dp-2021-09-003.pdf" text:style-name="Internet_20_link" text:visited-style-name="Visited_20_Internet_20_Link">LINK</text:a><text:line-break/>Hachmann, Andreas: 1000 m auf einer Verlagerung
Einbau einer Steigeleitung in einen Bergwerksschacht.<text:line-break/>In: Der Praktiker, 73. Jg. 2021-09, S. 434-439.<text:line-break/><text:line-break/>
<text:a xlink:type="simple" xlink:href="http://www.wissen-hilfe.de/_Wissen/locked/papers/dp-2021-09-004.pdf" text:style-name="Internet_20_link" text:visited-style-name="Visited_20_Internet_20_Link">LINK</text:a><text:line-break/>Schuster, Jochen: Von Leonardo da Vinci zur Digitaltechnik.
Der statische Zugversuch und seine Entwicklung.<text:line-break/>In: Der Praktiker, 73. Jg. 2021-09, S. 440-449.<text:line-break/><text:line-break/>
<text:a xlink:type="simple" xlink:href="http://www.wissen-hilfe.de/_Wissen/locked/papers/dp-2021-10-001.pdf" text:style-name="Internet_20_link" text:visited-style-name="Visited_20_Internet_20_Link">LINK</text:a><text:line-break/>Allebrodt, Bennedikt, Schreiber, Frank; Erpel, Tim: Bessere Wirtschaftlichkeit, höhere Schichtqualität
Verschleiss-und Korrosionsschutz durch MSG-Heissdraht-Auftragschweissen.<text:line-break/>In: Der Praktiker, 73. Jg. 2021-10, S. 494-499.<text:line-break/><text:line-break/>
<text:a xlink:type="simple" xlink:href="http://www.wissen-hilfe.de/_Wissen/locked/papers/dp-2021-11-001.pdf" text:style-name="Internet_20_link" text:visited-style-name="Visited_20_Internet_20_Link">LINK</text:a><text:line-break/>Toups, Earl L. ; Morrison, Russell : Sicherheit rauf, Kosten runter
Entwicklung und Einsatz eines Mikro-Habitat-Schweisssystems zur Reparatur von Nordsee-Jackets.<text:line-break/>In: Der Praktiker, 73. Jg. 2021-12, S. 578-586.<text:line-break/><text:line-break/>
<text:a xlink:type="simple" xlink:href="http://www.wissen-hilfe.de/_Wissen/locked/papers/dp-2021-12-001.pdf" text:style-name="Internet_20_link" text:visited-style-name="Visited_20_Internet_20_Link">LINK</text:a><text:line-break/>Killing, Ulrich: Von Gründen, Risiken und Maßnahmen
Betrachtungen zum Entstehen von Loch- und Spaltkorrosion an Druckgeräten aus chemisch beständigen Crni-Stählen.<text:line-break/>In: Der Praktiker, 73. Jg. 2021-12, S. 626-632.<text:line-break/><text:line-break/>
<text:a xlink:type="simple" xlink:href="http://www.wissen-hilfe.de/_Wissen/locked/papers/sus-2021-07-001.pdf" text:style-name="Internet_20_link" text:visited-style-name="Visited_20_Internet_20_Link">LINK</text:a><text:line-break/>Mokrov, Oleg; et al.: et al: Steigerung des Schweißprozessverständnisses durch Simulation des Laserstrahl- und des MSG-Schweißens.<text:line-break/>In: Schweissen und Schneiden, 73. Jg 2021-Heft 7, S. 428-435.<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p-2020-02-001.pdf" text:style-name="Internet_20_link" text:visited-style-name="Visited_20_Internet_20_Link">LINK</text:a><text:line-break/>Killing, Ulrich: Heißrisse vermeiden.
Einfluss der Schweissparameter auf die Heissrissneigung Einlagiger Up-Bandplattierungen.<text:line-break/>In: Der Praktiker, 72. Jg. 2020-1-2, S. 33-38.<text:line-break/><text:line-break/>
<text:a xlink:type="simple" xlink:href="http://www.wissen-hilfe.de/_Wissen/locked/papers/dp-2020-03-001.pdf" text:style-name="Internet_20_link" text:visited-style-name="Visited_20_Internet_20_Link">LINK</text:a><text:line-break/>Mückenheim, Uwe; Keitel, Steffen: Hinweise für die Anwendung.
Arbeitsanleitung zum Lichtbogen-Druckluftfugen mit Kohleelektrode an unlegierten Stählen.<text:line-break/>In: Der Praktiker, 72. Jg. 2020-03, S. 100-103.<text:line-break/><text:line-break/>
<text:a xlink:type="simple" xlink:href="http://www.wissen-hilfe.de/_Wissen/locked/papers/dp-2020-03-002.pdf" text:style-name="Internet_20_link" text:visited-style-name="Visited_20_Internet_20_Link">LINK</text:a><text:line-break/>Killing, Ulrich: Anwendungsempfehlungen und Probleme.
Vollmechanisiertes Wig-Impulsorbitalschweissen im Rohrleitungsbau.<text:line-break/>In: Der Praktiker, 72. Jg. 2020-03, S. 104-109.<text:line-break/><text:line-break/>
<text:a xlink:type="simple" xlink:href="http://www.wissen-hilfe.de/_Wissen/locked/papers/dp-2020-03-003.pdf" text:style-name="Internet_20_link" text:visited-style-name="Visited_20_Internet_20_Link">LINK</text:a><text:line-break/>Engindeniz,, Erturul; et al.:: Elektrosehlacke-Schweißen im neuen Gewand.
Elektroschlacke-Schweissen mit Anwendung im Stahlbau.<text:line-break/>In: Der Praktiker, 72. Jg. 2020-03, S. 110-117.<text:line-break/><text:line-break/>
<text:a xlink:type="simple" xlink:href="http://www.wissen-hilfe.de/_Wissen/locked/papers/dp-2020-04-001.pdf" text:style-name="Internet_20_link" text:visited-style-name="Visited_20_Internet_20_Link">LINK</text:a><text:line-break/>Woywode, Norbert: Vertrauen ist gut - Kontrolle ist besser.
Fehler an Schweisskonstruktionen erkennen und vermeiden.<text:line-break/>In: Der Praktiker, 72. Jg. 2020-04, S. 152-156.<text:line-break/><text:line-break/>
<text:a xlink:type="simple" xlink:href="http://www.wissen-hilfe.de/_Wissen/locked/papers/dp-2020-05-001.pdf" text:style-name="Internet_20_link" text:visited-style-name="Visited_20_Internet_20_Link">LINK</text:a><text:line-break/>Woywode, Norbert: Schadensfallanalyse - Fluch und Segen.
Ursachen und Untersuchung von Schäden an Schweisskonstruktionen.<text:line-break/>In: Der Praktiker, 72. Jg. 2020-05, S. 227-231.<text:line-break/><text:line-break/>
<text:a xlink:type="simple" xlink:href="http://www.wissen-hilfe.de/_Wissen/locked/papers/dp-2020-06-001.pdf" text:style-name="Internet_20_link" text:visited-style-name="Visited_20_Internet_20_Link">LINK</text:a><text:line-break/>Schuster, Jochen: Zahlreiche Vorteile.
(Desktop-)Rasterelektronenmikroskopie und energiedispersive Spektrometrie in der Metallographie.<text:line-break/>In: Der Praktiker, 72. Jg. 2020-06, S. 278-285.<text:line-break/><text:line-break/>
<text:a xlink:type="simple" xlink:href="http://www.wissen-hilfe.de/_Wissen/locked/papers/dp-2020-07-001.pdf" text:style-name="Internet_20_link" text:visited-style-name="Visited_20_Internet_20_Link">LINK</text:a><text:line-break/>Czysch, Martin: Zwischen den Zeilen lesen
DIN EN ISO 12944-7: Beschichtungsstoffe - Korrosionsschutz von Stahlbautendurch Beschichtungssysteme- Teil 7: Ausführung und Überwachung der Beschichtungsarbeiten.<text:line-break/>In: Der Praktiker, 72. Jg. 2020-07, S. 332-334.<text:line-break/><text:line-break/>
<text:a xlink:type="simple" xlink:href="http://www.wissen-hilfe.de/_Wissen/locked/papers/dp-2020-07-002.pdf" text:style-name="Internet_20_link" text:visited-style-name="Visited_20_Internet_20_Link">LINK</text:a><text:line-break/>Gajda, Christoph; Schuster, Jochen: Ein Blick in die Geschichte.
Schweisseignung von Stählen für den Stahlbau, Teil 1: Kurze Geschichte der Stahlerzeugung.<text:line-break/>In: Der Praktiker, 72. Jg. 2020-07, S. 343-352.<text:line-break/><text:line-break/>
<text:a xlink:type="simple" xlink:href="http://www.wissen-hilfe.de/_Wissen/locked/papers/dp-2020-08-001.pdf" text:style-name="Internet_20_link" text:visited-style-name="Visited_20_Internet_20_Link">LINK</text:a><text:line-break/>Mährlein, Jörg: Qualifizierung trifft Kompetenz
Wie sich Din Spec 35236 und Din En Iso 14731 ergänzen.<text:line-break/>In: Der Praktiker, 72. Jg. 2020-8, S. 384-387.<text:line-break/><text:line-break/>
<text:a xlink:type="simple" xlink:href="http://www.wissen-hilfe.de/_Wissen/locked/papers/dp-2020-08-002.pdf" text:style-name="Internet_20_link" text:visited-style-name="Visited_20_Internet_20_Link">LINK</text:a><text:line-break/>Schuster, Jochen: 100 Jahre Fortschritt
Schweisseignung von Stählen für den Stahlbau, Teil 2: Unlegierte Baustähle und ihre normative Entwicklung.<text:line-break/>In: Der Praktiker, 72. Jg. 2020-8, S. 388-395-.<text:line-break/><text:line-break/>
<text:a xlink:type="simple" xlink:href="http://www.wissen-hilfe.de/_Wissen/locked/papers/dp-2020-09-001.pdf" text:style-name="Internet_20_link" text:visited-style-name="Visited_20_Internet_20_Link">LINK</text:a><text:line-break/>Buschmann, Michael: In der Praxis bewährt
Formiergassperren aus Maisstärke im Kraftwerksbau.<text:line-break/>In: Der Praktiker, 72. Jg. 2020-09, S. 440-442.<text:line-break/><text:line-break/>
<text:a xlink:type="simple" xlink:href="http://www.wissen-hilfe.de/_Wissen/locked/papers/dp-2020-09-002.pdf" text:style-name="Internet_20_link" text:visited-style-name="Visited_20_Internet_20_Link">LINK</text:a><text:line-break/>Groten, Gerd: Die Angst des Statikers vor der Schweißnahtreparatur durch Schweißen.
Stirbt der Schweisskonstrukteurim Stahlbau aus?.<text:line-break/>In: Der Praktiker, 72. Jg. 2020-09, S. 446-453.<text:line-break/><text:line-break/>
<text:a xlink:type="simple" xlink:href="http://www.wissen-hilfe.de/_Wissen/locked/papers/dp-2020-09-003.pdf" text:style-name="Internet_20_link" text:visited-style-name="Visited_20_Internet_20_Link">LINK</text:a><text:line-break/>Schuster, Jochen: Der Weg zu Festigkeit und Schweißeignung.
Schweisseignung von Stählen für den Stahlbau, Teil 3: Unlegierte Baustähle und ihre Metallurgische Entwicklung.<text:line-break/>In: Der Praktiker, 72. Jg. 2020-09, S. 460-467.<text:line-break/><text:line-break/>
<text:a xlink:type="simple" xlink:href="http://www.wissen-hilfe.de/_Wissen/locked/papers/dp-2020-10-001.pdf" text:style-name="Internet_20_link" text:visited-style-name="Visited_20_Internet_20_Link">LINK</text:a><text:line-break/>Kampffmeyer, Dirk: Tipps für die richtige Auswahl.
Schutzgase zum Laserstrahlschweissen und -Schneiden.<text:line-break/>In: Der Praktiker, 72. Jg. 2020-10, S. 500-503.<text:line-break/><text:line-break/>
<text:a xlink:type="simple" xlink:href="http://www.wissen-hilfe.de/_Wissen/locked/papers/dp-2020-10-002.pdf" text:style-name="Internet_20_link" text:visited-style-name="Visited_20_Internet_20_Link">LINK</text:a><text:line-break/>Schuster, Jochen; Gajda, Christoph: Sichere und reproduzierbare Bewertung.
Schweisseignung von Stählen für den Stahlbau, Teil 4: Bewertung der Schweisseignung unlegierter Baustähle.<text:line-break/>In: Der Praktiker, 72. Jg. 2020-10, S. 504-514.<text:line-break/><text:line-break/>
<text:a xlink:type="simple" xlink:href="http://www.wissen-hilfe.de/_Wissen/locked/papers/dp-2020-11-001.pdf" text:style-name="Internet_20_link" text:visited-style-name="Visited_20_Internet_20_Link">LINK</text:a><text:line-break/>Schuster, Jochen: Wie die Kerbschlagarbeit zu ihren „mysteriösen„ 27 J kam
Geschichte des Kerbschlagbiegeversuchs.<text:line-break/>In: Der Praktiker, 72. Jg. 2020-10, S. 582-592.<text:line-break/><text:line-break/>
<text:a xlink:type="simple" xlink:href="http://www.wissen-hilfe.de/_Wissen/locked/papers/dp-2020-12-001.pdf" text:style-name="Internet_20_link" text:visited-style-name="Visited_20_Internet_20_Link">LINK</text:a><text:line-break/>Vollrath, Klaus: Wasser und Laser im Verbund
Hochpräzisionsbearbeitung durch Wasserstrahlgeführtes Laserstrahlschneiden.<text:line-break/>In: Der Praktiker, 72. Jg. 2020-12, S. 617-319.<text:line-break/><text:line-break/>
<text:a xlink:type="simple" xlink:href="http://www.wissen-hilfe.de/_Wissen/locked/papers/dp-2020-12-002.pdf" text:style-name="Internet_20_link" text:visited-style-name="Visited_20_Internet_20_Link">LINK</text:a><text:line-break/>Voigt &amp; Schweitzer GmbH: Norm DIN 50997 für Zink-Aluminium-Stückverzinken verabschiedet.
Norm Din 50997:2020-08: Durch Dünnschichtverzinken auf Stahl aufgebrachte Zink-Aluminiumüberzüge -Anforderungen und Prüfungen.<text:line-break/>In: Der Praktiker, 72. Jg. 2020-12, S. 620-621.<text:line-break/><text:line-break/>
<text:a xlink:type="simple" xlink:href="http://www.wissen-hilfe.de/_Wissen/locked/papers/dp-2020-12-003.pdf" text:style-name="Internet_20_link" text:visited-style-name="Visited_20_Internet_20_Link">LINK</text:a><text:line-break/>Kreindl, Josef: Die Qualität im Griff.
Welche Aspekte und Parameter beeinflussen die Schweissnahtqualität beim Wolfram-Inertgasschweissen?.<text:line-break/>In: Der Praktiker, 72. Jg. 2020-12, S. 622-625.<text:line-break/><text:line-break/>
<text:a xlink:type="simple" xlink:href="http://www.wissen-hilfe.de/_Wissen/locked/papers/dp-2020-12-004.pdf" text:style-name="Internet_20_link" text:visited-style-name="Visited_20_Internet_20_Link">LINK</text:a><text:line-break/>TÜV Nord): Wann Angestellte bei Verstößen haften.
Datenschutz im Homeoffice.<text:line-break/>In: Der Praktiker, 72. Jg. 2020-12, S. 631.<text:line-break/><text:line-break/>
<text:a xlink:type="simple" xlink:href="http://www.wissen-hilfe.de/_Wissen/locked/papers/sus-2020-07-001.pdf" text:style-name="Internet_20_link" text:visited-style-name="Visited_20_Internet_20_Link">LINK</text:a><text:line-break/>Autorenkollektiv, GSI-Ressort FuE: Additive Fertigungsverfahren - Überblick und Erfahrungen in Einrichtungen des DVS (Teil 1).<text:line-break/>In: Schweissen und Schneiden, 72. Jg 2020-Heft 7, S. 404-404.<text:line-break/><text:line-break/>
<text:a xlink:type="simple" xlink:href="http://www.wissen-hilfe.de/_Wissen/locked/papers/sus-2020-07-002.pdf" text:style-name="Internet_20_link" text:visited-style-name="Visited_20_Internet_20_Link">LINK</text:a><text:line-break/>V.E. spiegel-Ciobanau: Aktualisierte Fassung 2020 der TRGS 528 - Teil 2:
Schutzmaßnahmen, Wirksamkeitsüberprüfung, arbeitsmedizinische Vorsorge, Betriebsanweisung und Unterweisung.<text:line-break/>In: Schweissen und Schneiden, 72. Jg 2020-Heft 7, S. 404-409.<text:line-break/><text:line-break/>
<text:a xlink:type="simple" xlink:href="http://www.wissen-hilfe.de/_Wissen/locked/papers/sis-2020-01-002.pdf" text:style-name="Internet_20_link" text:visited-style-name="Visited_20_Internet_20_Link">LINK</text:a><text:line-break/>Schlüter, Anke: Wegeunfälle - schicksalhaft oder vermeidbar? (Teil 2 von 2).<text:line-break/>In: sicher ist sicher, 71. Jg. 2020-01, S. 18-22.<text:line-break/><text:line-break/></text:p>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7-10-001.pdf" text:style-name="Internet_20_link" text:visited-style-name="Visited_20_Internet_20_Link">LINK</text:a><text:line-break/>Hinneberg, Dieter: MIG-Schweißen von Stumpfnähten an Rohren aus CuNiFe und Kehlnähten an Stahlmuffen auf CuNiFe-Rohren.<text:line-break/>In: Der Praktiker, 59. Jg 2007-10, S. 303 - 305.<text:line-break/><text:line-break/>
<text:a xlink:type="simple" xlink:href="http://www.wissen-hilfe.de/_Wissen/locked/papers/dp-2007-11-001.pdf" text:style-name="Internet_20_link" text:visited-style-name="Visited_20_Internet_20_Link">LINK</text:a><text:line-break/>Schmidt, Joachim: Korrosionsschutz im Stahlbau - Schweißen verzinkter Konstruktionen und Ausbessern von Fehlstellen.<text:line-break/>In: Der Praktiker, 59. Jg 2007-11, S. 336 - 340.<text:line-break/><text:line-break/>
<text:a xlink:type="simple" xlink:href="http://www.wissen-hilfe.de/_Wissen/locked/papers/dp-2007-11-002.pdf" text:style-name="Internet_20_link" text:visited-style-name="Visited_20_Internet_20_Link">LINK</text:a><text:line-break/>Klier, Ronald: Lichtbogenbolzenschweißen - Teil 1: Verfahren und Anwendungsbeispiele.<text:line-break/>In: Der Praktiker, 59. Jg 2007-11, S. 346 - 354.<text:line-break/><text:line-break/>
<text:a xlink:type="simple" xlink:href="http://www.wissen-hilfe.de/_Wissen/locked/papers/dp-2007-12-001.pdf" text:style-name="Internet_20_link" text:visited-style-name="Visited_20_Internet_20_Link">LINK</text:a><text:line-break/>Klier, Ronald: Lichtbogenbolzenschweißen - Teil 2: Einflussgrößen und ihre Auswirkungen auf das Fügeergebnis.<text:line-break/>In: Der Praktiker, 59. Jg 2007-12, S. 386 - 390.<text:line-break/><text:line-break/>
<text:a xlink:type="simple" xlink:href="http://www.wissen-hilfe.de/_Wissen/locked/papers/dp-2007-12-002.pdf" text:style-name="Internet_20_link" text:visited-style-name="Visited_20_Internet_20_Link">LINK</text:a><text:line-break/>Polrolniczak, Hans / Aretz, Walter: Fehler und deren Vermeidung beim Widerstandsschweißen (Teil 5-1): Ermittlung von Grundeinsteilungen bei fehlenden Vergleichsdaten.<text:line-break/>In: Der Praktiker, 59. Jg 2007-12, S. 392 - 397.<text:line-break/><text:line-break/>
<text:a xlink:type="simple" xlink:href="http://www.wissen-hilfe.de/_Wissen/locked/papers/dp-2008-01-001.pdf" text:style-name="Internet_20_link" text:visited-style-name="Visited_20_Internet_20_Link">LINK</text:a><text:line-break/>Polrolniczak, Hans / Aretz, Walter: Fehler und deren Vermeidung beim Widerstandsschweißen (Teil 5-2] - Ermittlung von Grundeinsteilungen bei fehlenden Vergleichsdaten.<text:line-break/>In: Der Praktiker, 60. Jg 2008-01, S. 28 - 31.<text:line-break/><text:line-break/>
<text:a xlink:type="simple" xlink:href="http://www.wissen-hilfe.de/_Wissen/locked/papers/dp-2008-02-001.pdf" text:style-name="Internet_20_link" text:visited-style-name="Visited_20_Internet_20_Link">LINK</text:a><text:line-break/>Szelagowski, Peter: Qualitätssicherungsmaßnahmen für nasse Unterwasserschweißungen.<text:line-break/>In: Der Praktiker, 60. Jg 2008-02, S. 81 - 86.<text:line-break/><text:line-break/>
<text:a xlink:type="simple" xlink:href="http://www.wissen-hilfe.de/_Wissen/locked/papers/dp-2008-02-002.pdf" text:style-name="Internet_20_link" text:visited-style-name="Visited_20_Internet_20_Link">LINK</text:a><text:line-break/>Klier, Ronald: Verankerungen für Feuerfestverkleidungen und Isolierstoffe durch Bolzenschweißen befestigen (Teil 1).<text:line-break/>In: Der Praktiker, 60. Jg 2008-02, S. 87 - 90.<text:line-break/><text:line-break/>
<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03-002.pdf" text:style-name="Internet_20_link" text:visited-style-name="Visited_20_Internet_20_Link">LINK</text:a><text:line-break/>Klier, Ronald: Verankerungen für Feuerfestverkleidungen und Isolierstoffe durch Bolzenschweißen befestigen (Teil 2).<text:line-break/>In: Der Praktiker, 60. Jg 2008-03, S. 114 - 119.<text:line-break/><text:line-break/>
<text:a xlink:type="simple" xlink:href="http://www.wissen-hilfe.de/_Wissen/locked/papers/dp-2008-04-001.pdf" text:style-name="Internet_20_link" text:visited-style-name="Visited_20_Internet_20_Link">LINK</text:a><text:line-break/>Trillmich, Rainer: Erfahrungen bei der Kalibrierung von Geräten zum Bolzenschweißen.<text:line-break/>In: Der Praktiker, 60. Jg 2008-04, S. 136 - 114.<text:line-break/><text:line-break/>
<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p-2008-04-003.pdf" text:style-name="Internet_20_link" text:visited-style-name="Visited_20_Internet_20_Link">LINK</text:a><text:line-break/>Schuster, Jochen : Was zum Teufel ist Stahl? - Ein Auszubildender macht sich Gedanken über die wundersame Welt der aktuellen Stahlnormung.<text:line-break/>In: Der Praktiker, 60. Jg 2008-04, S. 148 - 153.<text:line-break/><text:line-break/>
<text:a xlink:type="simple" xlink:href="http://www.wissen-hilfe.de/_Wissen/locked/papers/dp-2008-05-001.pdf" text:style-name="Internet_20_link" text:visited-style-name="Visited_20_Internet_20_Link">LINK</text:a><text:line-break/>Dien, Werner: Der Konstrukteur im Fokus bei neuen Normen zum thermischen Spritzen - Aus der Arbeit der Arbeitsgruppe V7.<text:line-break/>In: Der Praktiker, 60. Jg 2008-05, S. 164 - 166.<text:line-break/><text:line-break/>
<text:a xlink:type="simple" xlink:href="http://www.wissen-hilfe.de/_Wissen/locked/papers/dp-2008-05-002.pdf" text:style-name="Internet_20_link" text:visited-style-name="Visited_20_Internet_20_Link">LINK</text:a><text:line-break/>Aichele, Günter: Altbewährte und neue Regeln für den Schutzgasschweißer -Teil 2: Regeln zu Werkstoffbesonderheiten.<text:line-break/>In: Der Praktiker, 60. Jg 2008-05, S. 174 - 181.<text:line-break/><text:line-break/>
<text:a xlink:type="simple" xlink:href="http://www.wissen-hilfe.de/_Wissen/locked/papers/dp-2008-06-001.pdf" text:style-name="Internet_20_link" text:visited-style-name="Visited_20_Internet_20_Link">LINK</text:a><text:line-break/>Trillmich, Rainer: Zur Qualitätssicherung beim Bolzenschweißen - Was sagt die DIN EN ISO 14 555:2006 dazu? (Teil 1].<text:line-break/>In: Der Praktiker, 60. Jg 2008-06, S. 198 - 202.<text:line-break/><text:line-break/>
<text:a xlink:type="simple" xlink:href="http://www.wissen-hilfe.de/_Wissen/locked/papers/dp-2008-06-002.pdf" text:style-name="Internet_20_link" text:visited-style-name="Visited_20_Internet_20_Link">LINK</text:a><text:line-break/>Zwätz, R.: Notwendigkeit und Nutzen einer Zertifizierung nach der Normenreihe DIN EN ISO 3 834.<text:line-break/>In: Der Praktiker, 60. Jg 2008-06, S. 203 - 206.<text:line-break/><text:line-break/>
<text:a xlink:type="simple" xlink:href="http://www.wissen-hilfe.de/_Wissen/locked/papers/dp-2008-06-003.pdf" text:style-name="Internet_20_link" text:visited-style-name="Visited_20_Internet_20_Link">LINK</text:a><text:line-break/>Baier, Erhard: Nachbehandlung an Schweißnähten - Alte Technik ,,Hämmern“ im Vergleich zur UIT-Behandlung.<text:line-break/>In: Der Praktiker, 60. Jg 2008-06, S. 208 - 211.<text:line-break/><text:line-break/>
<text:a xlink:type="simple" xlink:href="http://www.wissen-hilfe.de/_Wissen/locked/papers/dp-2008-07-08-001.pdf" text:style-name="Internet_20_link" text:visited-style-name="Visited_20_Internet_20_Link">LINK</text:a><text:line-break/>Aichele, Günter: Altbewährte und neue Regeln für den Schutzgasschweißer - Teil 3: Neueres bei Schweißgeräten und Hilfsmitteln.<text:line-break/>In: Der Praktiker, 60. Jg 2008-07-08, S. 232 - 237.<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07-08-003.pdf" text:style-name="Internet_20_link" text:visited-style-name="Visited_20_Internet_20_Link">LINK</text:a><text:line-break/>Simler, Hugo: Plasmaschneiden nichtrostender Chrom-Nickel-Stähle - Teil 1: Varianten, Einsatzbereiche und Schnittqualität.<text:line-break/>In: Der Praktiker, 60. Jg 2008-07-08, S. 252 - 255.<text:line-break/><text:line-break/>
<text:a xlink:type="simple" xlink:href="http://www.wissen-hilfe.de/_Wissen/locked/papers/dp-2008-07-08-004.pdf" text:style-name="Internet_20_link" text:visited-style-name="Visited_20_Internet_20_Link">LINK</text:a><text:line-break/>Trillmich, Rainer: Zur Qualitätsicherung beim Bolzenschweißen - Was sagt die DIN EN ISO 14 555:2006 dazu? (Teil 2].<text:line-break/>In: Der Praktiker, 60. Jg 2008-07-08, S. 258 - 262.<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09-002.pdf" text:style-name="Internet_20_link" text:visited-style-name="Visited_20_Internet_20_Link">LINK</text:a><text:line-break/>Trommer, Gerd / Walz, Marianne: Produktive Alternative zum Lichtbogenhandschweißen im Gleisbau: Einsatz selbstschützender Fülldrahtelektroden.<text:line-break/>In: Der Praktiker, 60. Jg 2008-09, S. 182 - 284.<text:line-break/><text:line-break/>
<text:a xlink:type="simple" xlink:href="http://www.wissen-hilfe.de/_Wissen/locked/papers/dp-2008-09-003.pdf" text:style-name="Internet_20_link" text:visited-style-name="Visited_20_Internet_20_Link">LINK</text:a><text:line-break/>Scheermann, Hans: Bereitstellung vollständiger Fertigungsunterlagen - Eine Aufgabe des Konstrukteurs.<text:line-break/>In: Der Praktiker, 60. Jg 2008-06, S. 288 - 293.<text:line-break/><text:line-break/>
<text:a xlink:type="simple" xlink:href="http://www.wissen-hilfe.de/_Wissen/locked/papers/dp-2008-09-004.pdf" text:style-name="Internet_20_link" text:visited-style-name="Visited_20_Internet_20_Link">LINK</text:a><text:line-break/>Simler, Hugo: Plasmaschneiden nichtrostender Chrom-Nickel-Stähle - Teil 2: Prozessgase, Qualitätsmerkmale und Kosten.<text:line-break/>In: Der Praktiker, 60. Jg 2008-09, S. 304 - 309.<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8-11-002.pdf" text:style-name="Internet_20_link" text:visited-style-name="Visited_20_Internet_20_Link">LINK</text:a><text:line-break/>von der Heyden, Thomas / Paga, Heino: Mit Normen zum Gesundheitsschutz - Schweißen ohne Gefährdung durch Gase und Rauche möglich.<text:line-break/>In: Der Praktiker, 60. Jg 2008-11, S. 384 - 386.<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09-01-001.pdf" text:style-name="Internet_20_link" text:visited-style-name="Visited_20_Internet_20_Link">LINK</text:a><text:line-break/>Schuster, Jochen: Der Zaunkönig - Eine rostige, aber gutachterlich bewertete Geschichte.<text:line-break/>In: Der Praktiker, 61. Jg 2009-01, S. 14 - 19.<text:line-break/><text:line-break/>
<text:a xlink:type="simple" xlink:href="http://www.wissen-hilfe.de/_Wissen/locked/papers/dp-2009-03-001.pdf" text:style-name="Internet_20_link" text:visited-style-name="Visited_20_Internet_20_Link">LINK</text:a><text:line-break/>Storch, Wilfried / Boywitt, Ralf: Rührreibschweißen sichert die elektrische Leitfähigkeit von Stromleitern aus Kupfer.<text:line-break/>In: Der Praktiker, 61. Jg 2009-03, S. 102 - 105.<text:line-break/><text:line-break/>
<text:a xlink:type="simple" xlink:href="http://www.wissen-hilfe.de/_Wissen/locked/papers/dp-2009-04-001.pdf" text:style-name="Internet_20_link" text:visited-style-name="Visited_20_Internet_20_Link">LINK</text:a><text:line-break/>Schmidt, Joachim: Pro und Kontra zu Zinksprays bei der Ausbesserung von feuerverzinkten Konstruktionen.<text:line-break/>In: Der Praktiker, 61. Jg 2009-04, S. 120 - 125.<text:line-break/><text:line-break/>
<text:a xlink:type="simple" xlink:href="http://www.wissen-hilfe.de/_Wissen/locked/papers/dp-2009-05-001.pdf" text:style-name="Internet_20_link" text:visited-style-name="Visited_20_Internet_20_Link">LINK</text:a><text:line-break/>Schmidt, Joachim: Persönliche Verantwortung des Schweißpersonals für Arbeitssicherheit und Umweltschutz.<text:line-break/>In: Der Praktiker, 61. Jg 2009-05, S. 160 - 164.<text:line-break/><text:line-break/>
<text:a xlink:type="simple" xlink:href="http://www.wissen-hilfe.de/_Wissen/locked/papers/dp-2009-06-001.pdf" text:style-name="Internet_20_link" text:visited-style-name="Visited_20_Internet_20_Link">LINK</text:a><text:line-break/>Tatter, Uwe: Tödliche Verbrennung eines Gasschweißers.<text:line-break/>In: Der Praktiker, 61. Jg 2009-06, S. 200 - 202.<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09-09-001.pdf" text:style-name="Internet_20_link" text:visited-style-name="Visited_20_Internet_20_Link">LINK</text:a><text:line-break/>Gerster, Peter: Erhöhung der Lebensdauer bzw. der Ermüdungsfestigkeit durch Schweißnahtnachbehandlung.<text:line-break/>In: Der Praktiker, 61. Jg 2009-09, S. 302 - 310.<text:line-break/><text:line-break/>
<text:a xlink:type="simple" xlink:href="http://www.wissen-hilfe.de/_Wissen/locked/papers/dp-2009-10-001.pdf" text:style-name="Internet_20_link" text:visited-style-name="Visited_20_Internet_20_Link">LINK</text:a><text:line-break/>Fischer, Ffiedhelm / Albrecht, Udo: Wasserstrahlschneiden im Vergleich zum thermischen Schneiden - Verfahrensgrundlagen und Qualitätskriterien.<text:line-break/>In: Der Praktiker, 61. Jg 2009-10, S. 348 - 352.<text:line-break/><text:line-break/>
<text:a xlink:type="simple" xlink:href="http://www.wissen-hilfe.de/_Wissen/locked/papers/dp-2009-11-001.pdf" text:style-name="Internet_20_link" text:visited-style-name="Visited_20_Internet_20_Link">LINK</text:a><text:line-break/>Fischer, Ffiedhelm / Albrecht, Udo: Wasserstrahlschneiden im Vergleich zum thermischen Schneiden - Einsatzbereiche und Wirtschaftlichkeitsgesichtspunkte.<text:line-break/>In: Der Praktiker, 61. Jg 2009-11, S. 387 - 394.<text:line-break/><text:line-break/>
<text:a xlink:type="simple" xlink:href="http://www.wissen-hilfe.de/_Wissen/locked/papers/dp-2010-02-001.pdf" text:style-name="Internet_20_link" text:visited-style-name="Visited_20_Internet_20_Link">LINK</text:a><text:line-break/>Kröger, Tobias: Hundertprozentiger Qualitätsnachweis. Zerstörungsfreie Schweissnahtprüfung mit aktiver Thermografie.<text:line-break/>In: Der Praktiker, 62. Jg 2010-02, S. 62 - 63.<text:line-break/><text:line-break/>
<text:a xlink:type="simple" xlink:href="http://www.wissen-hilfe.de/_Wissen/locked/papers/dp-2010-02-002.pdf" text:style-name="Internet_20_link" text:visited-style-name="Visited_20_Internet_20_Link">LINK</text:a><text:line-break/>Schuster, Jochen: Zwei gegen Verschleiß.Verschleissbeständige Stähle in der Erdbewegung und ihre schweisstechnische Verarbeitung.<text:line-break/>In: Der Praktiker, 62. Jg 2010-02, S. 72 - 78.<text:line-break/><text:line-break/>
<text:a xlink:type="simple" xlink:href="http://www.wissen-hilfe.de/_Wissen/locked/papers/dp-2010-04-001.pdf" text:style-name="Internet_20_link" text:visited-style-name="Visited_20_Internet_20_Link">LINK</text:a><text:line-break/>Hanebuth, Henning / Werner, Christian : WIG-Schweißen - am besten ohne Sauerstoff. Einfluss des Sauerstoffgehaltes im Schutzgas auf Dauerschweissverhalten und Standzeit von Elektroden beim Wolfram-Inertgasschweissen.<text:line-break/>In: Der Praktiker, 62. Jg 2010-04, S. 162 - 166.<text:line-break/><text:line-break/>
<text:a xlink:type="simple" xlink:href="http://www.wissen-hilfe.de/_Wissen/locked/papers/dp-2010-04-002.pdf" text:style-name="Internet_20_link" text:visited-style-name="Visited_20_Internet_20_Link">LINK</text:a><text:line-break/>Schuster, Jochen: Von Puddings, Paddelbooten und altem Eisen. Humorvolle Einblicke in das Thema Puddelstahl, Teil 1.<text:line-break/>In: Der Praktiker, 62. Jg 2010-04, S. 168 - 170.<text:line-break/><text:line-break/>
<text:a xlink:type="simple" xlink:href="http://www.wissen-hilfe.de/_Wissen/locked/papers/dp-2010-04-003.pdf" text:style-name="Internet_20_link" text:visited-style-name="Visited_20_Internet_20_Link">LINK</text:a><text:line-break/>Püster, Thomas / Hustedt, Michael / Herzog, Dirk : Was schützt wie vor Laserstrahlung? Persönliche Schutzausrüstung für die Arbeit mit handgeführten Lasern zur Werkstoffbearbeitung.<text:line-break/>In: Der Praktiker, 62. Jg 2010-04, S. 172 - 175.<text:line-break/><text:line-break/>
<text:a xlink:type="simple" xlink:href="http://www.wissen-hilfe.de/_Wissen/locked/papers/dp-2010-04-004.pdf" text:style-name="Internet_20_link" text:visited-style-name="Visited_20_Internet_20_Link">LINK</text:a><text:line-break/>Gast, Jürgen: Gesundheit fördern, Kosten senken. Einsatz und Stand der Technik von Geräten und Anlagen zur Schweissrauchabsaugung.<text:line-break/>In: Der Praktiker, 62. Jg 2010-04, S. 176 - 178.<text:line-break/><text:line-break/>
<text:a xlink:type="simple" xlink:href="http://www.wissen-hilfe.de/_Wissen/locked/papers/dp-2010-05-001.pdf" text:style-name="Internet_20_link" text:visited-style-name="Visited_20_Internet_20_Link">LINK</text:a><text:line-break/>Schuster, Jochen: Von Phosphor, dem Wetter und Außerirdischen. Humorvolle Einblicke in das Thema Puddelstahl, Teil 2.<text:line-break/>In: Der Praktiker, 62. Jg 2010-05, S. 210 - 212.<text:line-break/><text:line-break/>
<text:a xlink:type="simple" xlink:href="http://www.wissen-hilfe.de/_Wissen/locked/papers/dp-2010-07-08-001.pdf" text:style-name="Internet_20_link" text:visited-style-name="Visited_20_Internet_20_Link">LINK</text:a><text:line-break/>Tepper, André: Neue Chance zur Schulung. Richtlinie DVS 1142 ,,DVS-Lehrgang Isometrie„.<text:line-break/>In: Der Praktiker, 62. Jg 2010-07-08, S. 300 - 303.<text:line-break/><text:line-break/>
<text:a xlink:type="simple" xlink:href="http://www.wissen-hilfe.de/_Wissen/locked/papers/dp-2010-07-08-002.pdf" text:style-name="Internet_20_link" text:visited-style-name="Visited_20_Internet_20_Link">LINK</text:a><text:line-break/>Schmidt, Joachim: Verunsicherung unbegründet. Die neue DAST-Richtlinie 022 zum Feuerverzinken von Tragenden Stahlbauten.<text:line-break/>In: Der Praktiker, 62. Jg 2010-07-08, S. 304 - 309.<text:line-break/><text:line-break/>
<text:a xlink:type="simple" xlink:href="http://www.wissen-hilfe.de/_Wissen/locked/papers/dp-2010-09-001.pdf" text:style-name="Internet_20_link" text:visited-style-name="Visited_20_Internet_20_Link">LINK</text:a><text:line-break/>Tepper, André: Schweißen auf der Baustelle - ganz einfach, oder? Ausbildung von Schweissern für Arbeiten im Baustellenbereich.<text:line-break/>In: Der Praktiker, 61. Jg 2010-09, S. 332 - 334.<text:line-break/><text:line-break/>
<text:a xlink:type="simple" xlink:href="http://www.wissen-hilfe.de/_Wissen/locked/papers/dp-2010-09-002.pdf" text:style-name="Internet_20_link" text:visited-style-name="Visited_20_Internet_20_Link">LINK</text:a><text:line-break/>Gerster, Peter: In der Praxis bewährt. Instandhaltung und Reparatur von Schweisskonstruktionen durch Höherfrequentes Hämmern.<text:line-break/>In: Der Praktiker, 61. Jg 2010-09, S. 336 - 339.<text:line-break/><text:line-break/>
<text:a xlink:type="simple" xlink:href="http://www.wissen-hilfe.de/_Wissen/locked/papers/dp-2010-09-003.pdf" text:style-name="Internet_20_link" text:visited-style-name="Visited_20_Internet_20_Link">LINK</text:a><text:line-break/>Sternberger, German: Regeln helfen sparen. Fehler und deren Vermeidung beim Schweissen von Treppenkonstruktionen.<text:line-break/>In: Der Praktiker, 61. Jg 2010-09, S. 344 - 346.<text:line-break/><text:line-break/>
<text:a xlink:type="simple" xlink:href="http://www.wissen-hilfe.de/_Wissen/locked/papers/dp-2010-10-001.pdf" text:style-name="Internet_20_link" text:visited-style-name="Visited_20_Internet_20_Link">LINK</text:a><text:line-break/>Schuster, Jochen: Marmor, Stein und Eisen bricht … . Werkstoffliche Mechanismen der Entstehung von Brüchen und Brucherscheinungen in Metallen, Teil 1.<text:line-break/>In: Der Praktiker, 61. Jg 2010-10, S. 396 - 400.<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1-001.pdf" text:style-name="Internet_20_link" text:visited-style-name="Visited_20_Internet_20_Link">LINK</text:a><text:line-break/>Schuster, Jochen: Von der ,,Kullerkunde“ zum ,,Gefüge-Swing„. Werkstoffliche Mechanismen der Entstehung von Brüchen und Brucherscheinungen in Metallen, Teil 2.<text:line-break/>In: Der Praktiker, 61. Jg 2010-11, S. 440 - 443.<text:line-break/><text:line-break/>
<text:a xlink:type="simple" xlink:href="http://www.wissen-hilfe.de/_Wissen/locked/papers/dp-2010-11-002.pdf" text:style-name="Internet_20_link" text:visited-style-name="Visited_20_Internet_20_Link">LINK</text:a><text:line-break/>Steidl, Frank / Stibbe, Ramona / Knödel, Peter: Oft Ursache von Schadensfällen. Entstehung und Auswirkungen von Anlauffarben im Bauwesen.<text:line-break/>In: Der Praktiker, 61. Jg 2010-11, S. 444 - 448.<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0-12-002.pdf" text:style-name="Internet_20_link" text:visited-style-name="Visited_20_Internet_20_Link">LINK</text:a><text:line-break/>von Busch, Marcus: Die richtige Methode wählen. Vorwärmen in der Schweisstechnik.<text:line-break/>In: Der Praktiker, 61. Jg 2010-12, S. 490 - 496.<text:line-break/><text:line-break/>
<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1.pdf" text:style-name="Internet_20_link" text:visited-style-name="Visited_20_Internet_20_Link">LINK</text:a><text:line-break/>Hartung, Ilko / Dilger, Klaus / Böhm, Stefan: Dem Riss einen Riegel vorschieben. Neues Verfahren zur Instandsetzung geschädigter Stahlbauwerke.<text:line-break/>In: Der Praktiker, 62. Jg 2011-01-02, S. 12 - 16.<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01-02-003.pdf" text:style-name="Internet_20_link" text:visited-style-name="Visited_20_Internet_20_Link">LINK</text:a><text:line-break/>Polrolniczak, Hans / Aretz, Walter: Vermeidbarer Ärger. Fehler und deren Vermeidung beim Widerstandsschweissen; Elektrischer Bereich - Teil 1: Auswahl und Grundeinstellung der Schweissmaschine.<text:line-break/>In: Der Praktiker, 62. Jg 2011-01-02, S. 32 - 36.<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
<text:a xlink:type="simple" xlink:href="http://www.wissen-hilfe.de/_Wissen/locked/papers/dp-2011-03-001.pdf" text:style-name="Internet_20_link" text:visited-style-name="Visited_20_Internet_20_Link">LINK</text:a><text:line-break/>Polrolniczak, Hans / Aretz, Walter: Grenzen beachten. Fehler und deren Vermeidung beim Widerstandsschweissen; Elektrischer Bereich - Teil 2: Erforderlicher Kabel-Querschnitt beim Anschluss der Schweissmaschinen und zulässige Schweissungen je Minute.<text:line-break/>In: Der Praktiker, 62. Jg 2011-03, S. 81 - 85.<text:line-break/><text:line-break/>
<text:a xlink:type="simple" xlink:href="http://www.wissen-hilfe.de/_Wissen/locked/papers/dp-2011-03-002.pdf" text:style-name="Internet_20_link" text:visited-style-name="Visited_20_Internet_20_Link">LINK</text:a><text:line-break/>Zäh, Michael / Braunreuther, Stefan : Kein sicherer Schutz. Lasersicherheit durch Laserschutzbrillen.<text:line-break/>In: Der Praktiker, 62. Jg 2011-03, S. 94 - 96.<text:line-break/><text:line-break/>
<text:a xlink:type="simple" xlink:href="http://www.wissen-hilfe.de/_Wissen/locked/papers/dp-2011-03-003.pdf" text:style-name="Internet_20_link" text:visited-style-name="Visited_20_Internet_20_Link">LINK</text:a><text:line-break/>Hirler, Harald: Flexible Hilfen. Betriebliche Gefährdungsbeurteilung am Schweissarbeitsplatz.<text:line-break/>In: Der Praktiker, 62. Jg 2011-03, S. 98 - 100.<text:line-break/><text:line-break/>
<text:a xlink:type="simple" xlink:href="http://www.wissen-hilfe.de/_Wissen/locked/papers/dp-2011-04-001.pdf" text:style-name="Internet_20_link" text:visited-style-name="Visited_20_Internet_20_Link">LINK</text:a><text:line-break/>Beyer, Heiko / Paschold, Rolf : Augen auf bei der Schweißzusatzwahl. Kennzeichnung Von Schweisszusätzen.<text:line-break/>In: Der Praktiker, 62. Jg 2011-04, S. 120 - 124.<text:line-break/><text:line-break/>
<text:a xlink:type="simple" xlink:href="http://www.wissen-hilfe.de/_Wissen/locked/papers/dp-2011-04-002.pdf" text:style-name="Internet_20_link" text:visited-style-name="Visited_20_Internet_20_Link">LINK</text:a><text:line-break/>Spiegei-Ciobanu, Vilia Elena :  Vom Labor in die Praxis. Stand der Normung zum Thema Schadstoffe in der Schweisstechnik.<text:line-break/>In: Der Praktiker, 62. Jg 2011-04, S. 132 - 136.<text:line-break/><text:line-break/>
<text:a xlink:type="simple" xlink:href="http://www.wissen-hilfe.de/_Wissen/locked/papers/dp-2011-04-003.pdf" text:style-name="Internet_20_link" text:visited-style-name="Visited_20_Internet_20_Link">LINK</text:a><text:line-break/>Neudel, Jörg : Mit Fugenvorbereitung zur Qualitätsnaht. Fugenvorbereitung: Anforderungen und Einflussfaktoren.<text:line-break/>In: Der Praktiker, 62. Jg 2011-04, S. 152 - 154.<text:line-break/><text:line-break/>
<text:a xlink:type="simple" xlink:href="http://www.wissen-hilfe.de/_Wissen/locked/papers/dp-2011-06-001.pdf" text:style-name="Internet_20_link" text:visited-style-name="Visited_20_Internet_20_Link">LINK</text:a><text:line-break/>Offenhäuser, Friedrich : Augen auf bei der Schutzbrillenwahl.  Sicherheit von Brillen für den Laseraugenschutz.<text:line-break/>In: Der Praktiker, 62. Jg 2011-06, S. 232 - 234.<text:line-break/><text:line-break/>
<text:a xlink:type="simple" xlink:href="http://www.wissen-hilfe.de/_Wissen/locked/papers/dp-2011-08-001.pdf" text:style-name="Internet_20_link" text:visited-style-name="Visited_20_Internet_20_Link">LINK</text:a><text:line-break/>Weniger, Hans-Dieter : Qualitätssicherung in der Schweißtechnik.  Fertigung und Lieferung von Schweisskonstruktionen - Beispiele für Ausführungsbestimmungen.<text:line-break/>In: Der Praktiker, 62. Jg 2011-08, S. 320 - 324.<text:line-break/><text:line-break/>
<text:a xlink:type="simple" xlink:href="http://www.wissen-hilfe.de/_Wissen/locked/papers/dp-2011-08-002.pdf" text:style-name="Internet_20_link" text:visited-style-name="Visited_20_Internet_20_Link">LINK</text:a><text:line-break/>Ammann, Thomas : Die Korrosion im Griff.  Formieren Beim Schweissen, Teil 1: Grundlagen Des Formierens.<text:line-break/>In: Der Praktiker, 62. Jg 2011-08, S. 325 - 329.<text:line-break/><text:line-break/>
<text:a xlink:type="simple" xlink:href="http://www.wissen-hilfe.de/_Wissen/locked/papers/dp-2011-09-001.pdf" text:style-name="Internet_20_link" text:visited-style-name="Visited_20_Internet_20_Link">LINK</text:a><text:line-break/>Ammann, Thomas : Leitfaden für's Formieren. Formieren beim Schweissen, Teil2: Formiertechniken , Spülleistung , Rohrlängeneinfluss.<text:line-break/>In: Der Praktiker, 62. Jg 2011-09, S. 370 - 377.<text:line-break/><text:line-break/>
<text:a xlink:type="simple" xlink:href="http://www.wissen-hilfe.de/_Wissen/locked/papers/dp-2011-09-002.pdf" text:style-name="Internet_20_link" text:visited-style-name="Visited_20_Internet_20_Link">LINK</text:a><text:line-break/>Gerster, Peter: Gleiche Vorteile  - auch unter Wasser. Höherfrequentes Hämmern zur Schweissnahtnachbehandlung unter Wasser.<text:line-break/>In: Der Praktiker, 62. Jg 2011-09, S. 378 - 380.<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dp-2011-12-001.pdf" text:style-name="Internet_20_link" text:visited-style-name="Visited_20_Internet_20_Link">LINK</text:a><text:line-break/>Bothur, Christian: Kein Schutz ohne Wartung. Instandhaltung von Gebläseatemschutz.<text:line-break/>In: Der Praktiker, 62. Jg 2011-12, S. 508 - 511.<text:line-break/><text:line-break/>
<text:a xlink:type="simple" xlink:href="http://www.wissen-hilfe.de/_Wissen/locked/papers/dp-2011-12-002.pdf" text:style-name="Internet_20_link" text:visited-style-name="Visited_20_Internet_20_Link">LINK</text:a><text:line-break/>Rechlin, Silke: Gestiegene Anforderungen. Eigenschaften von Schweisserschutzkleidung.<text:line-break/>In: Der Praktiker, 62. Jg 2011-12, S. 514 - 516.<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1.pdf" text:style-name="Internet_20_link" text:visited-style-name="Visited_20_Internet_20_Link">LINK</text:a><text:line-break/>Ameye, Marco : Von Theorie und Praxis. Gestaltung der Schweissnahtdicke an Kehlnähten.<text:line-break/>In: Der Praktiker, 63. Jg 2012-01-02, S. 22 - 23.<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1-02-003.pdf" text:style-name="Internet_20_link" text:visited-style-name="Visited_20_Internet_20_Link">LINK</text:a><text:line-break/>Schmidt, Joachim: Ein-Blick in die Normung. DIN 18800-7, DIN EN 1993-1, DIN EN 1090-2 und der Korrosionsschutz von Stahlbauten.<text:line-break/>In: Der Praktiker, 63. Jg 2012-01-02, S. 34 - 37.<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2-03-004.pdf" text:style-name="Internet_20_link" text:visited-style-name="Visited_20_Internet_20_Link">LINK</text:a><text:line-break/>Weikert, Fritz / Marx, Marcus / Friedrich, Marko: Steter Tropfen höhlt den Stein. Berufskrankheiten bei Schweissern.<text:line-break/>In: Der Praktiker, 63. Jg 2012-03, S. 74 - 78.<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5-001.pdf" text:style-name="Internet_20_link" text:visited-style-name="Visited_20_Internet_20_Link">LINK</text:a><text:line-break/>Koch, Felix / Enderlein, Marco / Roßmann, Joachim : Schweißen unter Druck. Kritische Aspekte beim Schweissen an in Betrieb befindlichen Gashochdruckleitungen.<text:line-break/>In: Der Praktiker, 63. Jg 2012-05, S. 186 - 188.<text:line-break/><text:line-break/>
<text:a xlink:type="simple" xlink:href="http://www.wissen-hilfe.de/_Wissen/locked/papers/dp-2012-05-002.pdf" text:style-name="Internet_20_link" text:visited-style-name="Visited_20_Internet_20_Link">LINK</text:a><text:line-break/>Schmidt, Joachim: Regeln für optimierten Schutz. DIN 18800-7, DIN EN 1993-1, DIN EN 1090-2 und das Feuerverzinken von Stahlbauten.<text:line-break/>In: Der Praktiker, 63. Jg 2012-05, S. 200 - 204.<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06-002.pdf" text:style-name="Internet_20_link" text:visited-style-name="Visited_20_Internet_20_Link">LINK</text:a><text:line-break/>Mußmann, Jochen / Zernitz, Holger: Checkliste zum Umweltschutz. Umweltcheckliste nach der DIN EN 14717 als Ergänzung zum Managementsystem nach der Serie DlN EN ISO 3834.<text:line-break/>In: Der Praktiker, 63. Jg 2012-06, S. 234 - 237.<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2-06-004.pdf" text:style-name="Internet_20_link" text:visited-style-name="Visited_20_Internet_20_Link">LINK</text:a><text:line-break/>Weikert, Fritz / Wollny, Simon: Heißarbeiten - Gefahr für Leib und Leben. Arbeitsunfälle bei Schweiss- und Schneidarbeiten.<text:line-break/>In: Der Praktiker, 63. Jg 2012-06, S. 247 - 250.<text:line-break/><text:line-break/>
<text:a xlink:type="simple" xlink:href="http://www.wissen-hilfe.de/_Wissen/locked/papers/dp-2012-08-001.pdf" text:style-name="Internet_20_link" text:visited-style-name="Visited_20_Internet_20_Link">LINK</text:a><text:line-break/>Schuster, Jochen: Vom Weihnachtsmann, dem Italiener um die Ecke und dem t 8/5-Konzept. Hartnäckige Mythen In Der Schweissmetallurgie.<text:line-break/>In: Der Praktiker, 63. Jg 2012-08, S. 344 - 350.<text:line-break/><text:line-break/>
<text:a xlink:type="simple" xlink:href="http://www.wissen-hilfe.de/_Wissen/locked/papers/dp-2012-09-001.pdf" text:style-name="Internet_20_link" text:visited-style-name="Visited_20_Internet_20_Link">LINK</text:a><text:line-break/>Kräker, Tony / Schneider, Henry: Effiziente Alternative. Prüfen von reparaturgeschweissten Nähten Mithilfe des TOFD-Ultraschallprüfverfahrens.<text:line-break/>In: Der Praktiker, 63. Jg 2012-09, S. 396 - 401.<text:line-break/><text:line-break/>
<text:a xlink:type="simple" xlink:href="http://www.wissen-hilfe.de/_Wissen/locked/papers/dp-2012-09-002.pdf" text:style-name="Internet_20_link" text:visited-style-name="Visited_20_Internet_20_Link">LINK</text:a><text:line-break/>Ifland, Manfred: Sicher schweißen. Anforderungen an den Gesundheits- und Arbeitsschutz beim Schweissen In Reparatur und Instandhaltung.<text:line-break/>In: Der Praktiker, 63. Jg 2012-09, S. 406 - 413.<text:line-break/><text:line-break/>
<text:a xlink:type="simple" xlink:href="http://www.wissen-hilfe.de/_Wissen/locked/papers/dp-2012-10-001.pdf" text:style-name="Internet_20_link" text:visited-style-name="Visited_20_Internet_20_Link">LINK</text:a><text:line-break/>Axmann, Georges et al.: Geliefert wie bestellt? Lieferzustände von Unlegierten Baustählen nach Din En 10025-2.<text:line-break/>In: Der Praktiker, 63. Jg 2012-10, S. 464 - 469.<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3-01-02-001.pdf" text:style-name="Internet_20_link" text:visited-style-name="Visited_20_Internet_20_Link">LINK</text:a><text:line-break/>Mikitisin, Peter / Mundt, Daniel / Wesendonk, Hendrik : Vorteile gegenüber Röntgentechnik. Zerstörungsfreies Nachweisen von Ungänzen in Schweissnähten durch Computertomographie.<text:line-break/>In: Der Praktiker, 64. Jg 2013-01-02, S. 32 - 34.<text:line-break/><text:line-break/>
<text:a xlink:type="simple" xlink:href="http://www.wissen-hilfe.de/_Wissen/locked/papers/dp-2013-03-001.pdf" text:style-name="Internet_20_link" text:visited-style-name="Visited_20_Internet_20_Link">LINK</text:a><text:line-break/>Barthoux, Jean-Pierre : ,,Saubere“ Lösung. Wig-Wechselstromschweissen von Aluminiumwerkstoffen mit Hilfe der Lichtbogenhöhensteuerung (Avc).<text:line-break/>In: Der Praktiker, 64. Jg 2013-03, S. 72 - 74.<text:line-break/><text:line-break/>
<text:a xlink:type="simple" xlink:href="http://www.wissen-hilfe.de/_Wissen/locked/papers/dp-2013-03-002.pdf" text:style-name="Internet_20_link" text:visited-style-name="Visited_20_Internet_20_Link">LINK</text:a><text:line-break/>Woywode, Norbert: Vertrauen ist gut, Kontrolle ist besser. Kritisch betrachtete Gestaltungslösungen bei SchweisskonstruKtionen.<text:line-break/>In: Der Praktiker, 64. Jg 2013-03, S. 82 - 91.<text:line-break/><text:line-break/>
<text:a xlink:type="simple" xlink:href="http://www.wissen-hilfe.de/_Wissen/locked/papers/dp-2013-04-001.pdf" text:style-name="Internet_20_link" text:visited-style-name="Visited_20_Internet_20_Link">LINK</text:a><text:line-break/>Meyer, Axel / Luhn, Thomas : Rührreibschweißen wird salonfähig. DIN EN ISO 25239: Rührreibschweissen- Aluminium.<text:line-break/>In: Der Praktiker, 64. Jg 2013-04, S. 120 - 122.<text:line-break/><text:line-break/>
<text:a xlink:type="simple" xlink:href="http://www.wissen-hilfe.de/_Wissen/locked/papers/dp-2013-04-002.pdf" text:style-name="Internet_20_link" text:visited-style-name="Visited_20_Internet_20_Link">LINK</text:a><text:line-break/>Schmidt, Joachim : Grauguss kaltschweißen - nicht nur bei Denkmälern. Restaurierung eines gusseisernen Denkmals.<text:line-break/>In: Der Praktiker, 64. Jg 2013-04, S. 134 - 140.<text:line-break/><text:line-break/>
<text:a xlink:type="simple" xlink:href="http://www.wissen-hilfe.de/_Wissen/locked/papers/dp-2013-05-001.pdf" text:style-name="Internet_20_link" text:visited-style-name="Visited_20_Internet_20_Link">LINK</text:a><text:line-break/>Trillmich, Rainer: Geänderte Anforderungen. Bolzenschweissen: Neugefasste Norm  DIN EN ISO 14555.<text:line-break/>In: Der Praktiker, 64. Jg 2013-05, S. 176 - 181.<text:line-break/><text:line-break/>
<text:a xlink:type="simple" xlink:href="http://www.wissen-hilfe.de/_Wissen/locked/papers/dp-2013-07-002.pdf" text:style-name="Internet_20_link" text:visited-style-name="Visited_20_Internet_20_Link">LINK</text:a><text:line-break/>Weilnhammer, Gabriele : Schäden vermeiden, Kosten sparen. Aktuelle Schadensfälle bei der schweisstechnischen Verarbeitung nichtrostender Stähle.<text:line-break/>In: Der Praktiker, 65. Jg 2013-07, S. 284 - 287.<text:line-break/><text:line-break/>
<text:a xlink:type="simple" xlink:href="http://www.wissen-hilfe.de/_Wissen/locked/papers/dp-2013-07-003.pdf" text:style-name="Internet_20_link" text:visited-style-name="Visited_20_Internet_20_Link">LINK</text:a><text:line-break/>Schmidt, Joachim: Bemerkungen zur Normung. Baustähle und ihre Eignung zum Schmelztauchverzinken.<text:line-break/>In: Der Praktiker, 65. Jg 2013-07, S. 298 - 300.<text:line-break/><text:line-break/>
<text:a xlink:type="simple" xlink:href="http://www.wissen-hilfe.de/_Wissen/locked/papers/dp-2013-07-004.pdf" text:style-name="Internet_20_link" text:visited-style-name="Visited_20_Internet_20_Link">LINK</text:a><text:line-break/>Kogler, Peter: Die Zeit nutzen. Flamm- und Induktionsrichten unter Berücksichtigung der EN 1090.<text:line-break/>In: Der Praktiker, 65. Jg 2013-07, S. 302 - 305.<text:line-break/><text:line-break/>
<text:a xlink:type="simple" xlink:href="http://www.wissen-hilfe.de/_Wissen/locked/papers/dp-2013-08-001.pdf" text:style-name="Internet_20_link" text:visited-style-name="Visited_20_Internet_20_Link">LINK</text:a><text:line-break/>Krüger, Jürgen: Entlang des nuklearen Brennstoffkreislaufs. Innovative Anwendungsfelder der Schweisstechnik im Bereich der Nuklearindustrie, Teil 1.<text:line-break/>In: Der Praktiker, 65. Jg 2013-08, S. 360 - 363.<text:line-break/><text:line-break/>
<text:a xlink:type="simple" xlink:href="http://www.wissen-hilfe.de/_Wissen/locked/papers/dp-2013-09-001.pdf" text:style-name="Internet_20_link" text:visited-style-name="Visited_20_Internet_20_Link">LINK</text:a><text:line-break/>Schuster, Jochen: Von schwarzen Schimmeln und nichtrostenden Edelstählen. Korrekte Einordnung und Bezeichnung nichtrostender Stähle.<text:line-break/>In: Der Praktiker, 65. Jg 2013-09, S. 422 - 427.<text:line-break/><text:line-break/>
<text:a xlink:type="simple" xlink:href="http://www.wissen-hilfe.de/_Wissen/locked/papers/dp-2013-09-002.pdf" text:style-name="Internet_20_link" text:visited-style-name="Visited_20_Internet_20_Link">LINK</text:a><text:line-break/>Aretz, Heinz-Gerd: Mit spezieller WIG-Schweißtechnik Bauteile retten. Aluminiumgleichstromschweissen von Hand.<text:line-break/>In: Der Praktiker, 65. Jg 2013-09, S. 432 - 444.<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3-11-002.pdf" text:style-name="Internet_20_link" text:visited-style-name="Visited_20_Internet_20_Link">LINK</text:a><text:line-break/>Metting, Günter F.: Die Technik im Detail. Schweissen von Gusseisen.<text:line-break/>In: Der Praktiker, 65. Jg 2013-11, S. 538 - 543.<text:line-break/><text:line-break/>
<text:a xlink:type="simple" xlink:href="http://www.wissen-hilfe.de/_Wissen/locked/papers/dp-2013-12-001.pdf" text:style-name="Internet_20_link" text:visited-style-name="Visited_20_Internet_20_Link">LINK</text:a><text:line-break/>Lehnertz, Andreas : Die Qualität im Griff. Höhere Prozesssicherheit beim Wig-Schweissen feueraluminierter Bleche.<text:line-break/>In: Der Praktiker, 65. Jg 2013-12, S. 578 - 580.<text:line-break/><text:line-break/>
<text:a xlink:type="simple" xlink:href="http://www.wissen-hilfe.de/_Wissen/locked/papers/dp-2013-12-002.pdf" text:style-name="Internet_20_link" text:visited-style-name="Visited_20_Internet_20_Link">LINK</text:a><text:line-break/>Schuster, Jochen: Altes Verfahren mit neuen Perspektiven. Herstellung und Anwendung von Damaszener-Stahl.<text:line-break/>In: Der Praktiker, 65. Jg 2013-12, S. 582 - 586.<text:line-break/><text:line-break/>
<text:a xlink:type="simple" xlink:href="http://www.wissen-hilfe.de/_Wissen/locked/papers/dp-2013-12-003.pdf" text:style-name="Internet_20_link" text:visited-style-name="Visited_20_Internet_20_Link">LINK</text:a><text:line-break/>Schaar, Reinhold : Von Ursachen und Folgen. Schadensfälle an Schweissverbindungen , Teil 1.<text:line-break/>In: Der Praktiker, 65. Jg 2013-12, S. 588 - 593.<text:line-break/><text:line-break/>
<text:a xlink:type="simple" xlink:href="http://www.wissen-hilfe.de/_Wissen/locked/papers/dp-2013-12-004.pdf" text:style-name="Internet_20_link" text:visited-style-name="Visited_20_Internet_20_Link">LINK</text:a><text:line-break/>Langenberg, Peter : Mit Rissen Leben? Einsatzpotenziale bruchmechanischer Berechnungsmethoden im Lebenszyklus-Management, Teil 1.<text:line-break/>In: Der Praktiker, 65. Jg 2013-12, S. 594 - 598.<text:line-break/><text:line-break/>
<text:a xlink:type="simple" xlink:href="http://www.wissen-hilfe.de/_Wissen/locked/papers/dp-2013-12-005.pdf" text:style-name="Internet_20_link" text:visited-style-name="Visited_20_Internet_20_Link">LINK</text:a><text:line-break/>Aretz, Heinz-Gerd: Sicher gegen Heißrisse, Poren, Verzug. Aluminiumgleichstromschweissen von Hand, Teil2.<text:line-break/>In: Der Praktiker, 65. Jg 2013-12, S. 600 - 603.<text:line-break/><text:line-break/>
<text:a xlink:type="simple" xlink:href="http://www.wissen-hilfe.de/_Wissen/locked/papers/dp-2014-01-02-001.pdf" text:style-name="Internet_20_link" text:visited-style-name="Visited_20_Internet_20_Link">LINK</text:a><text:line-break/>Schaar, Reinhold : Schäden vermeiden. Schadensfälle an Schweissverbindungen, Teil 2.<text:line-break/>In: Der Praktiker, 66. Jg 2014-01-02, S. 14 - 16.<text:line-break/><text:line-break/>
<text:a xlink:type="simple" xlink:href="http://www.wissen-hilfe.de/_Wissen/locked/papers/dp-2014-01-02-002.pdf" text:style-name="Internet_20_link" text:visited-style-name="Visited_20_Internet_20_Link">LINK</text:a><text:line-break/>Holthaus, Markus / Meißner, Jens: Die Verfahren im Detail. Praxisrelevante Zfp-Verfahren in der Schweisstechnischen Fertigung, Teil2.<text:line-break/>In: Der Praktiker, 66. Jg 2014-01-02, S. 20 - 23.<text:line-break/><text:line-break/>
<text:a xlink:type="simple" xlink:href="http://www.wissen-hilfe.de/_Wissen/locked/papers/dp-2014-01-02-003.pdf" text:style-name="Internet_20_link" text:visited-style-name="Visited_20_Internet_20_Link">LINK</text:a><text:line-break/>Langenberg, Peter : Wenn Risse wachsen. Einsatzpotenziale Bruchmechanischer Berechnungsmethoden im Lebenszyklus-Management, Teil 2.<text:line-break/>In: Der Praktiker, 66. Jg 2014-01-02, S. 24 - 26.<text:line-break/><text:line-break/>
<text:a xlink:type="simple" xlink:href="http://www.wissen-hilfe.de/_Wissen/locked/papers/dp-2014-03-001.pdf" text:style-name="Internet_20_link" text:visited-style-name="Visited_20_Internet_20_Link">LINK</text:a><text:line-break/>Achgelis, Bernd /Heimbokel, Jens / Wege, Markus : Gas geben in der Produktion. Schutzgase verbessern die Produktivität in der Schweissfertigung.<text:line-break/>In: Der Praktiker, 66. Jg 2014-03, S. 76 - 79.<text:line-break/><text:line-break/>
<text:a xlink:type="simple" xlink:href="http://www.wissen-hilfe.de/_Wissen/locked/papers/dp-2014-03-002.pdf" text:style-name="Internet_20_link" text:visited-style-name="Visited_20_Internet_20_Link">LINK</text:a><text:line-break/>Aretz, Heinz-Gerd: Kosteneinsparung bei Neuteilfertigung und Instandsetzung.  Aluminiumgleichstromschweissen von Hand, Teil 3.<text:line-break/>In: Der Praktiker, 66. Jg 2014-03, S. 80 - 87.<text:line-break/><text:line-break/>
<text:a xlink:type="simple" xlink:href="http://www.wissen-hilfe.de/_Wissen/locked/papers/dp-2014-04-001.pdf" text:style-name="Internet_20_link" text:visited-style-name="Visited_20_Internet_20_Link">LINK</text:a><text:line-break/>Langenberg, Peter: In der Praxis bewährt. Einsatzpotenziale Bruchmechanischer Berechnungsmethoden im Lebenszyklus-Management, Teil 3.<text:line-break/>In: Der Praktiker, 66. Jg 2014-04, S. 136 - 141.<text:line-break/><text:line-break/>
<text:a xlink:type="simple" xlink:href="http://www.wissen-hilfe.de/_Wissen/locked/papers/dp-2014-04-002.pdf" text:style-name="Internet_20_link" text:visited-style-name="Visited_20_Internet_20_Link">LINK</text:a><text:line-break/>Metting, Günter F. / Hausen, Tobias: Welche Stähle wie schweißen? Neuere warmfeste Stähle für den Kraftwerksbau.<text:line-break/>In: Der Praktiker, 66. Jg 2014-04, S. 142 - 147.<text:line-break/><text:line-break/>
<text:a xlink:type="simple" xlink:href="http://www.wissen-hilfe.de/_Wissen/locked/papers/dp-2014-04-003.pdf" text:style-name="Internet_20_link" text:visited-style-name="Visited_20_Internet_20_Link">LINK</text:a><text:line-break/>Steller, Frank: Prinzip und Technik. Flammrichten von Schweisskonstruktionen, Teil 1.<text:line-break/>In: Der Praktiker, 66. Jg 2014-03, S. 148 - 154.<text:line-break/><text:line-break/>
<text:a xlink:type="simple" xlink:href="http://www.wissen-hilfe.de/_Wissen/locked/papers/dp-2014-05-001.pdf" text:style-name="Internet_20_link" text:visited-style-name="Visited_20_Internet_20_Link">LINK</text:a><text:line-break/>Steller, Frank: Werkstoffe und Arbeitsweise. Flammrichten von Schweisskonstruktionen, Teil 2.<text:line-break/>In: Der Praktiker, 66. Jg 2014-05, S. 196 - 201.<text:line-break/><text:line-break/>
<text:a xlink:type="simple" xlink:href="http://www.wissen-hilfe.de/_Wissen/locked/papers/dp-2014-05-002.pdf" text:style-name="Internet_20_link" text:visited-style-name="Visited_20_Internet_20_Link">LINK</text:a><text:line-break/>Weikert, Fritz: Von Ursachen und Folgen. Arbeitsunfälle von Schweissern, Brennschneidern und Lötern.<text:line-break/>In: Der Praktiker, 66. Jg 2014-05, S. 202 - 206.<text:line-break/><text:line-break/>
<text:a xlink:type="simple" xlink:href="http://www.wissen-hilfe.de/_Wissen/locked/papers/dp-2014-06-001.pdf" text:style-name="Internet_20_link" text:visited-style-name="Visited_20_Internet_20_Link">LINK</text:a><text:line-break/>Weiss, Matthias / Urach, Bad / Gundel, Walter: Möglichkeiten nutzen. Fügen durch Kleben, Teil 1: Grundlagen.<text:line-break/>In: Der Praktiker, 66. Jg 2014-06, S. 234 - 237.<text:line-break/><text:line-break/>
<text:a xlink:type="simple" xlink:href="http://www.wissen-hilfe.de/_Wissen/locked/papers/dp-2014-06-002.pdf" text:style-name="Internet_20_link" text:visited-style-name="Visited_20_Internet_20_Link">LINK</text:a><text:line-break/>Cramer, Heidi / Jenicek, Andreas / Müller, Mare / Forster, Günter / Hartz-Behrend, Karsten / Schein, Jochen / Soyer, Heinz
: Potenzial für größere Bolzendurchmesser. SRM-Bolzenschweissen- Eine neue Variante des Lichtbogenbolzenschweissens.<text:line-break/>In: Der Praktiker, 66. Jg 2014-06, S. 238 - 244.<text:line-break/><text:line-break/>
<text:a xlink:type="simple" xlink:href="http://www.wissen-hilfe.de/_Wissen/locked/papers/dp-2014-06-003.pdf" text:style-name="Internet_20_link" text:visited-style-name="Visited_20_Internet_20_Link">LINK</text:a><text:line-break/>Weikert, Fritz: Jeder Unfall ist einer zu viel. Neue Unfallrenten und tödliche Arbeitsunfälle von Schweissern, Brennschneidern und Lötern.<text:line-break/>In: Der Praktiker, 66. Jg 2014-06, S. 246 - 250.<text:line-break/><text:line-break/>
<text:a xlink:type="simple" xlink:href="http://www.wissen-hilfe.de/_Wissen/locked/papers/dp-2014-07-001.pdf" text:style-name="Internet_20_link" text:visited-style-name="Visited_20_Internet_20_Link">LINK</text:a><text:line-break/>Gundel, Walter: Hinweise für die Praxis. Fügen durch Kleben , Teil 2: Vorgehensweise im Betrieb.<text:line-break/>In: Der Praktiker, 66. Jg 2014-07, S. 288 - 291.<text:line-break/><text:line-break/>
<text:a xlink:type="simple" xlink:href="http://www.wissen-hilfe.de/_Wissen/locked/papers/dp-2014-07-002.pdf" text:style-name="Internet_20_link" text:visited-style-name="Visited_20_Internet_20_Link">LINK</text:a><text:line-break/>Schuster, Jochen / Hoßbach, Jörg: Eine Mischverbindung mit Geschichte. Herstellung und Anwendung von Damaszener-Stahl.<text:line-break/>In: Der Praktiker, 66. Jg 2014-07, S. 292 - 298.<text:line-break/><text:line-break/>
<text:a xlink:type="simple" xlink:href="http://www.wissen-hilfe.de/_Wissen/locked/papers/dp-2014-07-003.pdf" text:style-name="Internet_20_link" text:visited-style-name="Visited_20_Internet_20_Link">LINK</text:a><text:line-break/>Langenberg, Peter: Sicherheit steht an erster Stelle. Einsatzpotenziale bruchmechanischer Berechnungsmethoden im Lebenszyklus-Management, Teil 4.<text:line-break/>In: Der Praktiker, 66. Jg 2014-07, S. 300 - 304.<text:line-break/><text:line-break/>
<text:a xlink:type="simple" xlink:href="http://www.wissen-hilfe.de/_Wissen/locked/papers/dp-2014-08-001.pdf" text:style-name="Internet_20_link" text:visited-style-name="Visited_20_Internet_20_Link">LINK</text:a><text:line-break/>Honig, Horst: Schleifen im Wandel der Zeit: Was jeder Schweißer wissen sollte. Gut Geschliffen ist halb Geschweisst- Das gilt auch umgekehrt!.<text:line-break/>In: Der Praktiker, 66. Jg 2014-08, S. 334 - 337.<text:line-break/><text:line-break/>
<text:a xlink:type="simple" xlink:href="http://www.wissen-hilfe.de/_Wissen/locked/papers/dp-2014-08-002.pdf" text:style-name="Internet_20_link" text:visited-style-name="Visited_20_Internet_20_Link">LINK</text:a><text:line-break/>Gunzelmann, Karl-Heinz / Hanebuth, Hennig / Niepold, Karsten: MSG-Engspaltschweißen: Beipiele aus dem Turbinenbau. Ein Hightech-Verfahren für hohe Qualitätsansprüche in allen Schweisspositionen.<text:line-break/>In: Der Praktiker, 66. Jg 2014-08, S. 338 - 343.<text:line-break/><text:line-break/>
<text:a xlink:type="simple" xlink:href="http://www.wissen-hilfe.de/_Wissen/locked/papers/dp-2014-09-001.pdf" text:style-name="Internet_20_link" text:visited-style-name="Visited_20_Internet_20_Link">LINK</text:a><text:line-break/>Schuster, Jochen  : Nichtrostende Duplexstähle und ihre schweißtechnische Verarbeitung, Teil 1. Eigenschaften und Besonderheiten.<text:line-break/>In: Der Praktiker, 66. Jg 2014-09, S. 396 - 400.<text:line-break/><text:line-break/>
<text:a xlink:type="simple" xlink:href="http://www.wissen-hilfe.de/_Wissen/locked/papers/dp-2014-09-002.pdf" text:style-name="Internet_20_link" text:visited-style-name="Visited_20_Internet_20_Link">LINK</text:a><text:line-break/>Schultz, Villads / Köhler, Henry / Thomy, Claus / Vollertsen, Frank: Qualitätssicherung beim Fügen und Auftragschweißen mit Lasern. Eine Herausforderung für Prozessüberwachung und -regelung.<text:line-break/>In: Der Praktiker, 66. Jg 2014-09, S. 402 - 403.<text:line-break/><text:line-break/>
<text:a xlink:type="simple" xlink:href="http://www.wissen-hilfe.de/_Wissen/locked/papers/dp-2014-09-003.pdf" text:style-name="Internet_20_link" text:visited-style-name="Visited_20_Internet_20_Link">LINK</text:a><text:line-break/>Weiss, Matthias  : Kleben im Automobilbau. Fügen durch Kleben, Teil 3.<text:line-break/>In: Der Praktiker, 66. Jg 2014-09, S. 408 - 411.<text:line-break/><text:line-break/>
<text:a xlink:type="simple" xlink:href="http://www.wissen-hilfe.de/_Wissen/locked/papers/dp-2014-09-004.pdf" text:style-name="Internet_20_link" text:visited-style-name="Visited_20_Internet_20_Link">LINK</text:a><text:line-break/>Ivanov, Bojan: Schweißprozesse analysieren, kontrollieren und verwalten. Umfangreiche Qualitätsmanagement-Software.<text:line-break/>In: Der Praktiker, 66. Jg 2014-09, S. 418 - 421.<text:line-break/><text:line-break/>
<text:a xlink:type="simple" xlink:href="http://www.wissen-hilfe.de/_Wissen/locked/papers/dp-2014-10-001.pdf" text:style-name="Internet_20_link" text:visited-style-name="Visited_20_Internet_20_Link">LINK</text:a><text:line-break/>Jaeschke, Birger: DVS-Merkblatt 0973 „Übersicht der Prozessregelvarianten des MSG - Schweißens“.<text:line-break/>In: Der Praktiker, 66. Jg 2014-10, S. 464 - 471.<text:line-break/><text:line-break/>
<text:a xlink:type="simple" xlink:href="http://www.wissen-hilfe.de/_Wissen/locked/papers/dp-2014-10-002.pdf" text:style-name="Internet_20_link" text:visited-style-name="Visited_20_Internet_20_Link">LINK</text:a><text:line-break/>Reich, Sebastian: Schweißrauch - neuester Stand. 50 Prozent weniger Emissionen durch neue Mig/Mag-Impulsprozesse.<text:line-break/>In: Der Praktiker, 66. Jg 2014-10, S. 472 - 475.<text:line-break/><text:line-break/>
<text:a xlink:type="simple" xlink:href="http://www.wissen-hilfe.de/_Wissen/locked/papers/dp-2014-11-001.pdf" text:style-name="Internet_20_link" text:visited-style-name="Visited_20_Internet_20_Link">LINK</text:a><text:line-break/>Schuster, Jochen: Nichtrostende Duplexstähle und ihre schweißtechnische Verarbeitung, Teil 2. Besonderheiten und Schweisseignung.<text:line-break/>In: Der Praktiker, 66. Jg 2014-11, S. 504 - 508.<text:line-break/><text:line-break/>
<text:a xlink:type="simple" xlink:href="http://www.wissen-hilfe.de/_Wissen/locked/papers/dp-2014-11-002.pdf" text:style-name="Internet_20_link" text:visited-style-name="Visited_20_Internet_20_Link">LINK</text:a><text:line-break/>Burt, Andreas / hartke, Martin: Lichtbogenschweißen - Magnetismus unerwünscht. Entmagnetisierung Ferromagnetischer Werkstoffe.<text:line-break/>In: Der Praktiker, 66. Jg 2014-11, S. 510 - 515.<text:line-break/><text:line-break/>
<text:a xlink:type="simple" xlink:href="http://www.wissen-hilfe.de/_Wissen/locked/papers/dp-2014-12-001.pdf" text:style-name="Internet_20_link" text:visited-style-name="Visited_20_Internet_20_Link">LINK</text:a><text:line-break/>Schröder, Hans Christian / Lehmkuhl, Claas: Praxiserfahrungen unter Montagebedingungen. Verarbeitung neuer Stahllegierungen, Teil 1.<text:line-break/>In: Der Praktiker, 66. Jg 2014-12, S. 564 - 570.<text:line-break/><text:line-break/>
<text:a xlink:type="simple" xlink:href="http://www.wissen-hilfe.de/_Wissen/locked/papers/dp-2014-12-002.pdf" text:style-name="Internet_20_link" text:visited-style-name="Visited_20_Internet_20_Link">LINK</text:a><text:line-break/>Natzke, Ralf: Weniger Strahlung, genauere Ergebnisse. Qualitätsprüfung von Schweissnähten durch Kombination aus Phased-Array-Technik und Durchstrahlungsprüfung.<text:line-break/>In: Der Praktiker, 66. Jg 2014-12, S. 572 - 575.<text:line-break/><text:line-break/>
<text:a xlink:type="simple" xlink:href="http://www.wissen-hilfe.de/_Wissen/locked/papers/dp-2014-12-003.pdf" text:style-name="Internet_20_link" text:visited-style-name="Visited_20_Internet_20_Link">LINK</text:a><text:line-break/>Schuster, Jochen: Hinweise für sichereren Umgang. Die aktuellen Systeme zur Kurzbezeichnung von Nichteisenmetallen.<text:line-break/>In: Der Praktiker, 66. Jg 2015-12, S. 576 - 586.<text:line-break/><text:line-break/>
<text:a xlink:type="simple" xlink:href="http://www.wissen-hilfe.de/_Wissen/locked/papers/dp-2015-01-02-001.pdf" text:style-name="Internet_20_link" text:visited-style-name="Visited_20_Internet_20_Link">LINK</text:a><text:line-break/>Schröder, Hans Christian / Lehmkuhl, Claas: Anforderungen und deren praktische Relevanz. Verarbeitung neuer Stahllegierungen, Teil 2.<text:line-break/>In: Der Praktiker, 67. Jg 2015-01-02, S. 38 - 41.<text:line-break/><text:line-break/>
<text:a xlink:type="simple" xlink:href="http://www.wissen-hilfe.de/_Wissen/locked/papers/dp-2015-01-02-002.pdf" text:style-name="Internet_20_link" text:visited-style-name="Visited_20_Internet_20_Link">LINK</text:a><text:line-break/>Zabel, Michael / Schuster, Jochen: Keine wirtschaftliche Alternative? Einsatz von Kupfer-Phosphor-Loten nn niedrig mit Eisen legierten Kupferwerkstoffen.<text:line-break/>In: Der Praktiker, 67. Jg 2015-01-02, S. 42 - 48.<text:line-break/><text:line-break/>
<text:a xlink:type="simple" xlink:href="http://www.wissen-hilfe.de/_Wissen/locked/papers/dp-2015-03-001.pdf" text:style-name="Internet_20_link" text:visited-style-name="Visited_20_Internet_20_Link">LINK</text:a><text:line-break/>Roßmann, Franz Joachim: Bessere Ergebnisse beim Schweißen und Löten. Neue Kurzlichtbogencharakteristiken.<text:line-break/>In: Der Praktiker, 67. Jg 2015-03, S. 76 - 79.<text:line-break/><text:line-break/>
<text:a xlink:type="simple" xlink:href="http://www.wissen-hilfe.de/_Wissen/locked/papers/dp-2015-03-002.pdf" text:style-name="Internet_20_link" text:visited-style-name="Visited_20_Internet_20_Link">LINK</text:a><text:line-break/>Meißner, Stefan: Warum Absaug- und Filtertechnik wichtiger ist, als man denkt. Erfassung und Filterung luftgetragener Schadstoffe.<text:line-break/>In: Der Praktiker, 67. Jg 2015-03, S. 96 - 99.<text:line-break/><text:line-break/>
<text:a xlink:type="simple" xlink:href="http://www.wissen-hilfe.de/_Wissen/locked/papers/dp-2015-04-001.pdf" text:style-name="Internet_20_link" text:visited-style-name="Visited_20_Internet_20_Link">LINK</text:a><text:line-break/>Roßmann, Franz Joachim: Kontrolliertes und schnelles Schweißen. Weiterentwickelter Impulsschweissprozess.<text:line-break/>In: Der Praktiker, 67. Jg 2015-04, S. 126 - 130.<text:line-break/><text:line-break/>
<text:a xlink:type="simple" xlink:href="http://www.wissen-hilfe.de/_Wissen/locked/papers/dp-2015-04-002.pdf" text:style-name="Internet_20_link" text:visited-style-name="Visited_20_Internet_20_Link">LINK</text:a><text:line-break/>Pöppel, Johann: Grundlagen, Praxis, Stand der Technik. Durchstrahlungsprüfung an Schweissverbindungen.<text:line-break/>In: Der Praktiker, 67. Jg 2015-04, S. 146 - 149.<text:line-break/><text:line-break/>
<text:a xlink:type="simple" xlink:href="http://www.wissen-hilfe.de/_Wissen/locked/papers/dp-2015-05-001.pdf" text:style-name="Internet_20_link" text:visited-style-name="Visited_20_Internet_20_Link">LINK</text:a><text:line-break/>Barteldes, Sören: Schweißprozesse akustisch sichtbar machen. Körperschallanalyse per Hochfrequenz-Impulsmessung ermöglicht Fehlererkennung und Qualitätssicherung beim Schweissen.<text:line-break/>In: Der Praktiker, 67. Jg 2015-05, S. 178 - 180.<text:line-break/><text:line-break/>
<text:a xlink:type="simple" xlink:href="http://www.wissen-hilfe.de/_Wissen/locked/papers/dp-2015-05-002.pdf" text:style-name="Internet_20_link" text:visited-style-name="Visited_20_Internet_20_Link">LINK</text:a><text:line-break/>Stremmer, Gerhard: Impuls und Echo. Ultraschallprüfung von Schweissverbindungen.<text:line-break/>In: Der Praktiker, 67. Jg 2015-05, S. 186 - 191.<text:line-break/><text:line-break/>
<text:a xlink:type="simple" xlink:href="http://www.wissen-hilfe.de/_Wissen/locked/papers/dp-2015-06-001.pdf" text:style-name="Internet_20_link" text:visited-style-name="Visited_20_Internet_20_Link">LINK</text:a><text:line-break/>Morgenstern, Gunnar: Möglichkeiten und Grenzen. Eindringprüfung von Schweissverbindungen.<text:line-break/>In: Der Praktiker, 67. Jg 2015-06, S. 236 - 239.<text:line-break/><text:line-break/>
<text:a xlink:type="simple" xlink:href="http://www.wissen-hilfe.de/_Wissen/locked/papers/dp-2015-06-002.pdf" text:style-name="Internet_20_link" text:visited-style-name="Visited_20_Internet_20_Link">LINK</text:a><text:line-break/>Schmidt, Joachim: Korrektes Ausbessern mit Zinkpaste. Beseitigung von Schadstellen an feuerverzinkten Konstruktionen.<text:line-break/>In: Der Praktiker, 67. Jg 2015-06, S. 240 - 241.<text:line-break/><text:line-break/>
<text:a xlink:type="simple" xlink:href="http://www.wissen-hilfe.de/_Wissen/locked/papers/dp-2015-06-003.pdf" text:style-name="Internet_20_link" text:visited-style-name="Visited_20_Internet_20_Link">LINK</text:a><text:line-break/>Baum, Joachim: Licht im Dschungel. Genauigkeit elektrischer Schweissprozessparameter, Teil 1.<text:line-break/>In: Der Praktiker, 67. Jg 2015-06, S. 242 - 250.<text:line-break/><text:line-break/>
<text:a xlink:type="simple" xlink:href="http://www.wissen-hilfe.de/_Wissen/locked/papers/dp-2015-07-001.pdf" text:style-name="Internet_20_link" text:visited-style-name="Visited_20_Internet_20_Link">LINK</text:a><text:line-break/>Keser, Ivan: Auf den zweiten Blick.  Visuelle Prüfung von Schweissverbindungen.<text:line-break/>In: Der Praktiker, 67. Jg 2015-07, S. 290 - 293.<text:line-break/><text:line-break/>
<text:a xlink:type="simple" xlink:href="http://www.wissen-hilfe.de/_Wissen/locked/papers/dp-2015-07-002.pdf" text:style-name="Internet_20_link" text:visited-style-name="Visited_20_Internet_20_Link">LINK</text:a><text:line-break/>Baum, Joachim: Welche Messgeräte nutzen? Genauigkeit elektrischer Schweissprozessparameter, Teil 2.<text:line-break/>In: Der Praktiker, 67. Jg 2015-07, S. 294 - 300.<text:line-break/><text:line-break/>
<text:a xlink:type="simple" xlink:href="http://www.wissen-hilfe.de/_Wissen/locked/papers/dp-2015-07-003.pdf" text:style-name="Internet_20_link" text:visited-style-name="Visited_20_Internet_20_Link">LINK</text:a><text:line-break/>Killing, Ulrich: Eignung für den Apparatebau. Mag-Schweissversuche mit energiereduziertem Kurzlichtbogen und kurzem Sprühlichtbogen.<text:line-break/>In: Der Praktiker, 67. Jg 2015-07, S. 302 - 308.<text:line-break/><text:line-break/>
<text:a xlink:type="simple" xlink:href="http://www.wissen-hilfe.de/_Wissen/locked/papers/dp-2015-10-001.pdf" text:style-name="Internet_20_link" text:visited-style-name="Visited_20_Internet_20_Link">LINK</text:a><text:line-break/>Rühe, Sven: Grundlagen und Anwendung nach geltendem Regelwerk. Wirbelstromprüfung von Schweissverbindungen.<text:line-break/>In: Der Praktiker, 67. Jg 2015-10, S. 460 - 464.<text:line-break/><text:line-break/>
<text:a xlink:type="simple" xlink:href="http://www.wissen-hilfe.de/_Wissen/locked/papers/dp-2015-10-002.pdf" text:style-name="Internet_20_link" text:visited-style-name="Visited_20_Internet_20_Link">LINK</text:a><text:line-break/>Schmidt, Joachim: Die Gesundheit im Blick. Schweissen mit Wolframelektroden.<text:line-break/>In: Der Praktiker, 67. Jg 2015-10, S. 466 - 469.<text:line-break/><text:line-break/>
<text:a xlink:type="simple" xlink:href="http://www.wissen-hilfe.de/_Wissen/locked/papers/dp-2015-10-003.pdf" text:style-name="Internet_20_link" text:visited-style-name="Visited_20_Internet_20_Link">LINK</text:a><text:line-break/>Schröpfer, Dirk / Kannengießer, Thomas:  Eine Frage der Wärmeführung. Schweissbedingte Beanspruchungen an hochfesten Bauteilen.<text:line-break/>In: Der Praktiker, 67. Jg 2015-10, S. 470 - 475.<text:line-break/><text:line-break/>
<text:a xlink:type="simple" xlink:href="http://www.wissen-hilfe.de/_Wissen/locked/papers/dp-2015-10-004.pdf" text:style-name="Internet_20_link" text:visited-style-name="Visited_20_Internet_20_Link">LINK</text:a><text:line-break/>Herrmann, Jörg / Schuster, Jochen: Eigenschaften unter Kontrolle. Ausgewählte „Reparaturschweissungen“ an flüssigkeitsvergüteten Feinkornbaustählen.<text:line-break/>In: Der Praktiker, 67. Jg 2015-10, S. 476 - 487.<text:line-break/><text:line-break/>
<text:a xlink:type="simple" xlink:href="http://www.wissen-hilfe.de/_Wissen/locked/papers/dp-2015-11-001.pdf" text:style-name="Internet_20_link" text:visited-style-name="Visited_20_Internet_20_Link">LINK</text:a><text:line-break/>Pöppel, Johann: Ein-Blick in die Technik. Mobile Härteprüfung von Schweissverbindungen.<text:line-break/>In: Der Praktiker, 67. Jg 2015-11, S. 520 - 523.<text:line-break/><text:line-break/>
<text:a xlink:type="simple" xlink:href="http://www.wissen-hilfe.de/_Wissen/locked/papers/dp-2015-11-002.pdf" text:style-name="Internet_20_link" text:visited-style-name="Visited_20_Internet_20_Link">LINK</text:a><text:line-break/>Killing, Ulrich: Ursachen, Folgen, Abhilfe. Korrosion von Stählen in Wasser.<text:line-break/>In: Der Praktiker, 67. Jg 2015-11, S. 528 - 537.<text:line-break/><text:line-break/>
<text:a xlink:type="simple" xlink:href="http://www.wissen-hilfe.de/_Wissen/locked/papers/dp-2016-03-001.pdf" text:style-name="Internet_20_link" text:visited-style-name="Visited_20_Internet_20_Link">LINK</text:a><text:line-break/>Killing, Ulrich: Dem Fehlerteufel auf der Spur. Inspektionen im chemischen Apparatebau.<text:line-break/>In: Der Praktiker, 68. Jg 2016-03, S. 82 - 87.<text:line-break/><text:line-break/>
<text:a xlink:type="simple" xlink:href="http://www.wissen-hilfe.de/_Wissen/locked/papers/dp-2016-03-002.pdf" text:style-name="Internet_20_link" text:visited-style-name="Visited_20_Internet_20_Link">LINK</text:a><text:line-break/>Hoffmann, Gerhard: Welcher Schneidprozess für welche Anwendung? Der Automatisierungsgrad und der passende Schneidprozess bestimmen das optimale Ergebnis.<text:line-break/>In: Der Praktiker, 68. Jg 2016-03, S. 88 - 91.<text:line-break/><text:line-break/>
<text:a xlink:type="simple" xlink:href="http://www.wissen-hilfe.de/_Wissen/locked/papers/dp-2016-04-001.pdf" text:style-name="Internet_20_link" text:visited-style-name="Visited_20_Internet_20_Link">LINK</text:a><text:line-break/>Ivanov, Bojan / Burt, Andreas: Vom Baustahl bis zum Duplexstahl. Die MSG-Prozessvariante ,,Forcearc Puls„.<text:line-break/>In: Der Praktiker, 68. Jg 2016-04, S. 128 - 130.<text:line-break/><text:line-break/>
<text:a xlink:type="simple" xlink:href="http://www.wissen-hilfe.de/_Wissen/locked/papers/dp-2016-04-002.pdf" text:style-name="Internet_20_link" text:visited-style-name="Visited_20_Internet_20_Link">LINK</text:a><text:line-break/>Schmidt, Joachim: Tipps für die Anwendung. Stahlbau mit wetterfesten Baustählen.<text:line-break/>In: Der Praktiker, 68. Jg 2016-04, S. 142 - 144.<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dp-2016-05-002.pdf" text:style-name="Internet_20_link" text:visited-style-name="Visited_20_Internet_20_Link">LINK</text:a><text:line-break/>Kampmann, Stefan: Warum validieren? - PRÜFUNG VON LICHTBOGENSCHWEISSEINRICHTUNGEN.<text:line-break/>In: Der Praktiker, 68. Jg 2016-05, S. 178 - 181.<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p-2016-06-001.pdf" text:style-name="Internet_20_link" text:visited-style-name="Visited_20_Internet_20_Link">LINK</text:a><text:line-break/>Schuster, Jochen /  Kokot, Torsten: Ein Sturm im Wasserglas?.Schweisseignung von Baustählen mit erhöhten Borgehalten.<text:line-break/>In: Der Praktiker, 68. Jg 2016-06, S. 238 - 245.<text:line-break/><text:line-break/>
<text:a xlink:type="simple" xlink:href="http://www.wissen-hilfe.de/_Wissen/locked/papers/dp-2016-07-001.pdf" text:style-name="Internet_20_link" text:visited-style-name="Visited_20_Internet_20_Link">LINK</text:a><text:line-break/> Jaeschke, Birger: Theorie für die Praxis. Grundlagen der Elektrotechnik für das Lichtbogenschweissen, Teil 1: Stromfluss, Spannung und Widerstand, Ohmsches Gesetz
.<text:line-break/>In: Der Praktiker, 68. Jg 2016-07, S. 286 - 289.<text:line-break/><text:line-break/>
<text:a xlink:type="simple" xlink:href="http://www.wissen-hilfe.de/_Wissen/locked/papers/dp-2016-07-002.pdf" text:style-name="Internet_20_link" text:visited-style-name="Visited_20_Internet_20_Link">LINK</text:a><text:line-break/>Pehle, Sören / Hälsig, Andre / Kusch, Mario /Mayr, Peter : Fehlerpotenziale und Maßnahmen. Bestimmung des Wärmeeintrags beim Metall-Schutzgasschweissen.<text:line-break/>In: Der Praktiker, 68. Jg 2016-07, S. 290 - 295.<text:line-break/><text:line-break/>
<text:a xlink:type="simple" xlink:href="http://www.wissen-hilfe.de/_Wissen/locked/papers/dp-2016-07-003.pdf" text:style-name="Internet_20_link" text:visited-style-name="Visited_20_Internet_20_Link">LINK</text:a><text:line-break/>Gajda, Christoph /Schuster, Jochen : Eine Bulldogge aus Gusseisen - oder was ist ,,Lanz-Perlit“?. Geschichte des Gusseisens und sein Einsatz im Schlepper ,,Lanz Bulldog„.<text:line-break/>In: Der Praktiker, 68. Jg 2016-07, S. 302 - 309.<text:line-break/><text:line-break/>
<text:a xlink:type="simple" xlink:href="http://www.wissen-hilfe.de/_Wissen/locked/papers/dp-2016-08-002.pdf" text:style-name="Internet_20_link" text:visited-style-name="Visited_20_Internet_20_Link">LINK</text:a><text:line-break/>Schuster, Jochen /Gajda, Christoph : Eine Bulldogge aus Gusseisen - Reparaturschweißung an ,,Lanz-Perlit“. Geschichte des Gusseisens und sein Einsatz Im Schlepper ,,Lanz Bulldog„.<text:line-break/>In: Der Praktiker, 68. Jg 2016-08, S. 344 - 350.<text:line-break/><text:line-break/>
<text:a xlink:type="simple" xlink:href="http://www.wissen-hilfe.de/_Wissen/locked/papers/dp-2016-09-001.pdf" text:style-name="Internet_20_link" text:visited-style-name="Visited_20_Internet_20_Link">LINK</text:a><text:line-break/>Steffens, Dirk / Dilger, Klaus: Laserstrahl statt Lichtbogen. Bolzenschweissen In Der Automobilindustrie.<text:line-break/>In: Der Praktiker, 68. Jg 2016-09, S. 412 - 415.<text:line-break/><text:line-break/>
<text:a xlink:type="simple" xlink:href="http://www.wissen-hilfe.de/_Wissen/locked/papers/dp-2016-09-002.pdf" text:style-name="Internet_20_link" text:visited-style-name="Visited_20_Internet_20_Link">LINK</text:a><text:line-break/>Jaeschke, Birger: Von Wechselgrößen, Kennwerten und dem Leistungsbegriff. Grundlagen der Elektrotechnik für das Lichtbogenschweissen, Teil 3: Gleich- Und Wechselstromtechnik, Mittelwerte, Effektivwerte, Leistung.<text:line-break/>In: Der Praktiker, 68. Jg 2016-09, S. 416 - 419.<text:line-break/><text:line-break/>
<text:a xlink:type="simple" xlink:href="http://www.wissen-hilfe.de/_Wissen/locked/papers/dp-2016-10-001.pdf" text:style-name="Internet_20_link" text:visited-style-name="Visited_20_Internet_20_Link">LINK</text:a><text:line-break/>Jaeschke, Birger : Energetische Verhältnisse.  Grundlagen der Elektrotechnik für das Lichtbogenschweissen, Teil 4: Energie und Warme im Schweissstromkreis.<text:line-break/>In: Der Praktiker, 68. Jg 2016-10, S. 474 - 478.<text:line-break/><text:line-break/>
<text:a xlink:type="simple" xlink:href="http://www.wissen-hilfe.de/_Wissen/locked/papers/dp-2016-10-002.pdf" text:style-name="Internet_20_link" text:visited-style-name="Visited_20_Internet_20_Link">LINK</text:a><text:line-break/>Schuster, Jochen: Neues vom (Ver)Zinker. Besonderheiten beim Schweissen an zu verzinkenden Stählen.<text:line-break/>In: Der Praktiker, 68. Jg 2016-10, S. 480 - 491.<text:line-break/><text:line-break/>
<text:a xlink:type="simple" xlink:href="http://www.wissen-hilfe.de/_Wissen/locked/papers/sus-2016-07-001.pdf" text:style-name="Internet_20_link" text:visited-style-name="Visited_20_Internet_20_Link">LINK</text:a><text:line-break/>Lugauer, Florian P. / Wirth, Sebastian / Wolff, Felix / Häußinger, Christina / Zäh, Michael F.: Eine Auslegungsmethode für Sicherheitseinrichtungen an Laserstrahlanlagen zur Werkstoffbearbeitung.<text:line-break/>In: Schweissen und Schneiden, 68. Jg 2016-07, S. 412 - 418.<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us-2016-07-003.pdf" text:style-name="Internet_20_link" text:visited-style-name="Visited_20_Internet_20_Link">LINK</text:a><text:line-break/>Schulze, K.-R.: Leitlinie zur Bewertung der Wirtschaftlichkeit des Elektronenstrahlschweißens.<text:line-break/>In: Schweissen und Schneiden, 68. Jg 2016-07, S. 424 - 429.<text:line-break/><text:line-break/>
<text:a xlink:type="simple" xlink:href="http://www.wissen-hilfe.de/_Wissen/locked/papers/sus-2016-07-004.pdf" text:style-name="Internet_20_link" text:visited-style-name="Visited_20_Internet_20_Link">LINK</text:a><text:line-break/>Aichele, Günter: Schweißtechnischer Klosterschatz - Teil 2.<text:line-break/>In: Schweissen und Schneiden, 68. Jg 2016-07, S. 429 - 433.<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6-09-005.pdf" text:style-name="Internet_20_link" text:visited-style-name="Visited_20_Internet_20_Link">LINK</text:a><text:line-break/>Wilrich, Thomas: ,,Wer Holzgeräte prüft, muss sich mit Holz auskennen“ - oder: Der gebrochene ,,Schiffsmast„ auf dem Spielplatz. Strafrechtliche Verantwortung eines Dienstleisters nach fehlerhafter DIN-Prüfung eines Spielgeräts - und Organisations-, Auswahl- und
Überwachungsfehler des Betreibers.<text:line-break/>In: sicher ist sicher, 67. Jg 2016-09, S. 448 - 452.<text:line-break/><text:line-break/>
<text:a xlink:type="simple" xlink:href="http://www.wissen-hilfe.de/_Wissen/locked/papers/te-si-2012-01-02-006.pdf" text:style-name="Internet_20_link" text:visited-style-name="Visited_20_Internet_20_Link">LINK</text:a><text:line-break/>Siekmann, Harald : Probleme mit der Gefährdungsbeurteilung bei Expositionen durch künstliche optische Strahlung.<text:line-break/>In: Technische Sicherheit, Bd.2(2012)Nr.1/2, S. 43 - 46.<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5::23:31</meta:creation-date>
    <dc:creator>Generated</dc:creator>
    <dc:date>2026-08-31T05::23:31</dc:date>
    <dc:language>en-US</dc:language>
    <meta:editing-cycles>1</meta:editing-cycles>
    <meta:editing-duration>PT0S</meta:editing-duration>
    <dc:title>papers:p_welding_technolgy</dc:title>
  </office:meta>
</office:document-meta>
</file>