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aeaad1fdae66006779c68d2d372b8a.png"/>
  <manifest:file-entry manifest:media-type="image/svg+xml" manifest:full-path="Pictures/721eb3eeb9f40719df343d0c268f68c8.svg"/>
  <manifest:file-entry manifest:media-type="image/svg+xml" manifest:full-path="Pictures/210beb215e1ad88745fda5e0200c58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60aeaad1fdae66006779c68d2d372b8a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product-compliance.ne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product-compliance.ne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721eb3eeb9f40719df343d0c268f68c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721eb3eeb9f40719df343d0c268f68c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721eb3eeb9f40719df343d0c268f68c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721eb3eeb9f40719df343d0c268f68c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721eb3eeb9f40719df343d0c268f68c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210beb215e1ad88745fda5e0200c58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4::52:48</meta:creation-date>
    <dc:creator>Generated</dc:creator>
    <dc:date>2026-08-28T14::52:48</dc:date>
    <dc:language>en-US</dc:language>
    <meta:editing-cycles>1</meta:editing-cycles>
    <meta:editing-duration>PT0S</meta:editing-duration>
    <dc:title>wiki:dokuwiki</dc:title>
  </office:meta>
</office:document-meta>
</file>