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5b650995ec372601d85eb96caba888.jpg"/>
  <manifest:file-entry manifest:media-type="image/jpeg" manifest:full-path="Pictures/fab316590dd178b85df722f05699d399.jpg"/>
  <manifest:file-entry manifest:media-type="image/jpeg" manifest:full-path="Pictures/bfeab1e3b4275d31c119ac1b3a12a0ec.jpg"/>
  <manifest:file-entry manifest:media-type="image/jpeg" manifest:full-path="Pictures/9b57d52da8461c225e03317a216d270f.jpg"/>
  <manifest:file-entry manifest:media-type="image/jpeg" manifest:full-path="Pictures/78976ce8c0aa0dae127a603a4bc06ec9.jpg"/>
  <manifest:file-entry manifest:media-type="image/jpeg" manifest:full-path="Pictures/f0f8c82ad4cc7d640b709b908b0ad5c8.jpg"/>
  <manifest:file-entry manifest:media-type="image/jpeg" manifest:full-path="Pictures/28dcf27d8cfd72e3974c98efb93045b7.jpg"/>
  <manifest:file-entry manifest:media-type="image/jpeg" manifest:full-path="Pictures/b9a2445c866a031c8601df30fd4752a0.jpg"/>
  <manifest:file-entry manifest:media-type="image/jpeg" manifest:full-path="Pictures/1b1d29c4109345b4874ccd4255dae7a1.jpg"/>
  <manifest:file-entry manifest:media-type="image/jpeg" manifest:full-path="Pictures/893753c54154e924e003bd05dcb596e3.jpg"/>
  <manifest:file-entry manifest:media-type="image/png" manifest:full-path="Pictures/72fb5d25ddf84ed4ec3dd4c193cc5b11.png"/>
  <manifest:file-entry manifest:media-type="image/jpeg" manifest:full-path="Pictures/600a3d799fef48066bd9f1b04c151452.jpg"/>
  <manifest:file-entry manifest:media-type="image/png" manifest:full-path="Pictures/85740cb510cd3c5830791f5c6254ab91.png"/>
  <manifest:file-entry manifest:media-type="image/jpeg" manifest:full-path="Pictures/1b6dc57cec50dba585fd8c02ec56ddaa.jpg"/>
  <manifest:file-entry manifest:media-type="image/jpeg" manifest:full-path="Pictures/d9b9096435552a5100da3abb81b877aa.jpg"/>
  <manifest:file-entry manifest:media-type="image/jpeg" manifest:full-path="Pictures/219c90937ab55df6e1c83b9303481b75.jpg"/>
  <manifest:file-entry manifest:media-type="image/jpeg" manifest:full-path="Pictures/3cb7c01ce965f2e4f0bb42aa825b2660.jpg"/>
  <manifest:file-entry manifest:media-type="image/jpeg" manifest:full-path="Pictures/280ad5e91ff5013dafbc934350457b56.jpg"/>
  <manifest:file-entry manifest:media-type="image/jpeg" manifest:full-path="Pictures/1818e5ebcf9de1632da264ebfb23bc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lex_hn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3" text:anchor-type="as-char" draw:z-index="3" svg:width="3.175cm" style:rel-width="100%" svg:height="1.9923125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1:p01" text:style-name="Internet_20_link" text:visited-style-name="Visited_20_Internet_20_Link">Europäischer Binnenmarkt</text:a><text:line-break/><text:a xlink:type="simple" xlink:href="https://product-compliance.net/doku.php?id=zusatzinformationen:lex_hn:p01:p01" text:style-name="Internet_20_link" text:visited-style-name="Visited_20_Internet_20_Link">Konformitätsbewertung</text:a><text:line-break/><text:a xlink:type="simple" xlink:href="https://product-compliance.net/doku.php?id=zusatzinformationen:lex_hn:p01:p01" text:style-name="Internet_20_link" text:visited-style-name="Visited_20_Internet_20_Link">Managementsystem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4" text:anchor-type="as-char" draw:z-index="4" svg:width="3.175cm" style:rel-width="100%" svg:height="2.142354368932cm" style:rel-height="scale"><draw:image xlink:href="Pictures/fab316590dd178b85df722f05699d399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2:p02" text:style-name="Internet_20_link" text:visited-style-name="Visited_20_Internet_20_Link">Produktsicherheit</text:a><text:line-break/><text:a xlink:type="simple" xlink:href="https://product-compliance.net/doku.php?id=zusatzinformationen:lex_hn:p02:p02" text:style-name="Internet_20_link" text:visited-style-name="Visited_20_Internet_20_Link">Verbraucherschutz</text:a><text:line-break/><text:a xlink:type="simple" xlink:href="https://product-compliance.net/doku.php?id=zusatzinformationen:lex_hn:p02:p02" text:style-name="Internet_20_link" text:visited-style-name="Visited_20_Internet_20_Link">Produkte - allgemei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5" text:anchor-type="as-char" draw:z-index="5" svg:width="3.175cm" style:rel-width="100%" svg:height="2.242536407767cm" style:rel-height="scale"><draw:image xlink:href="Pictures/bfeab1e3b4275d31c119ac1b3a12a0ec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3:p03" text:style-name="Internet_20_link" text:visited-style-name="Visited_20_Internet_20_Link">Marktüberwachung</text:a><text:line-break/><text:a xlink:type="simple" xlink:href="https://product-compliance.net/doku.php?id=zusatzinformationen:lex_hn:p03:p03" text:style-name="Internet_20_link" text:visited-style-name="Visited_20_Internet_20_Link">Prüfung</text:a><text:line-break/><text:a xlink:type="simple" xlink:href="https://product-compliance.net/doku.php?id=zusatzinformationen:lex_hn:p03:p03" text:style-name="Internet_20_link" text:visited-style-name="Visited_20_Internet_20_Link">Produkthaftung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6" text:anchor-type="as-char" draw:z-index="6" svg:width="3.175cm" style:rel-width="100%" svg:height="2.1166666666667cm" style:rel-height="scale"><draw:image xlink:href="Pictures/9b57d52da8461c225e03317a216d270f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7" text:anchor-type="as-char" draw:z-index="7" svg:width="3.175cm" style:rel-width="100%" svg:height="2.3674855491329cm" style:rel-height="scale"><draw:image xlink:href="Pictures/78976ce8c0aa0dae127a603a4bc06ec9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8" text:anchor-type="as-char" draw:z-index="8" svg:width="3.175cm" style:rel-width="100%" svg:height="2.0894028103044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6:p06" text:style-name="Internet_20_link" text:visited-style-name="Visited_20_Internet_20_Link">Materialien</text:a><text:line-break/><text:a xlink:type="simple" xlink:href="https://product-compliance.net/doku.php?id=zusatzinformationen:lex_hn:p06:p06" text:style-name="Internet_20_link" text:visited-style-name="Visited_20_Internet_20_Link">Stoffe</text:a><text:line-break/><text:a xlink:type="simple" xlink:href="https://product-compliance.net/doku.php?id=zusatzinformationen:lex_hn:p06:p06" text:style-name="Internet_20_link" text:visited-style-name="Visited_20_Internet_20_Link">Gefahrstoff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9" text:anchor-type="as-char" draw:z-index="9" svg:width="3.175cm" style:rel-width="100%" svg:height="2.1189377682403cm" style:rel-height="scale"><draw:image xlink:href="Pictures/28dcf27d8cfd72e3974c98efb93045b7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7:p07" text:style-name="Internet_20_link" text:visited-style-name="Visited_20_Internet_20_Link">Elektrische Betriebsmittel</text:a><text:line-break/><text:a xlink:type="simple" xlink:href="https://product-compliance.net/doku.php?id=zusatzinformationen:lex_hn:p07:p07" text:style-name="Internet_20_link" text:visited-style-name="Visited_20_Internet_20_Link">Elektronische Produkt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0" text:anchor-type="as-char" draw:z-index="10" svg:width="3.175cm" style:rel-width="100%" svg:height="2.1191627358491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8" text:style-name="Internet_20_link" text:visited-style-name="Visited_20_Internet_20_Link">Maschin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1" text:anchor-type="as-char" draw:z-index="11" svg:width="3.175cm" style:rel-width="100%" svg:height="2.11534375cm" style:rel-height="scale"><draw:image xlink:href="Pictures/1b1d29c4109345b4874ccd4255dae7a1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9" text:style-name="Internet_20_link" text:visited-style-name="Visited_20_Internet_20_Link">Umweltschutz</text:a><text:line-break/><text:a xlink:type="simple" xlink:href="https://product-compliance.net/doku.php?id=zusatzinformationen:lex_hn:p09" text:style-name="Internet_20_link" text:visited-style-name="Visited_20_Internet_20_Link">Nachhaltigkeit</text:a><text:line-break/><text:a xlink:type="simple" xlink:href="https://product-compliance.net/doku.php?id=zusatzinformationen:lex_hn:p09" text:style-name="Internet_20_link" text:visited-style-name="Visited_20_Internet_20_Link">Klimaschutz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2" text:anchor-type="as-char" draw:z-index="12" svg:width="3.175cm" style:rel-width="100%" svg:height="2.1127323420074cm" style:rel-height="scale"><draw:image xlink:href="Pictures/893753c54154e924e003bd05dcb596e3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0" text:style-name="Internet_20_link" text:visited-style-name="Visited_20_Internet_20_Link">Energieerzeugung</text:a><text:line-break/><text:a xlink:type="simple" xlink:href="https://product-compliance.net/doku.php?id=zusatzinformationen:lex_hn:p10" text:style-name="Internet_20_link" text:visited-style-name="Visited_20_Internet_20_Link">Energieumwandlung</text:a><text:line-break/><text:a xlink:type="simple" xlink:href="https://product-compliance.net/doku.php?id=zusatzinformationen:lex_hn:p10" text:style-name="Internet_20_link" text:visited-style-name="Visited_20_Internet_20_Link">Energieübertragung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3" text:anchor-type="as-char" draw:z-index="13" svg:width="3.175cm" style:rel-width="100%" svg:height="2.351359832636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1" text:style-name="Internet_20_link" text:visited-style-name="Visited_20_Internet_20_Link">Anlagenbau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4" text:anchor-type="as-char" draw:z-index="14" svg:width="3.175cm" style:rel-width="100%" svg:height="2.1186338289963cm" style:rel-height="scale"><draw:image xlink:href="Pictures/600a3d799fef48066bd9f1b04c151452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2" text:style-name="Internet_20_link" text:visited-style-name="Visited_20_Internet_20_Link">Recycling</text:a><text:line-break/><text:a xlink:type="simple" xlink:href="https://product-compliance.net/doku.php?id=zusatzinformationen:lex_hn:p12" text:style-name="Internet_20_link" text:visited-style-name="Visited_20_Internet_20_Link">Abfäll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5" text:anchor-type="as-char" draw:z-index="15" svg:width="3.175cm" style:rel-width="100%" svg:height="1.7662251655629cm" style:rel-height="scale"><draw:image xlink:href="Pictures/85740cb510cd3c5830791f5c6254ab91.pn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3" text:style-name="Internet_20_link" text:visited-style-name="Visited_20_Internet_20_Link">Messtechnik</text:a><text:line-break/><text:a xlink:type="simple" xlink:href="https://product-compliance.net/doku.php?id=zusatzinformationen:lex_hn:p13" text:style-name="Internet_20_link" text:visited-style-name="Visited_20_Internet_20_Link">Messwes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6" text:anchor-type="as-char" draw:z-index="16" svg:width="3.175cm" style:rel-width="100%" svg:height="2.0311200923788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4" text:style-name="Internet_20_link" text:visited-style-name="Visited_20_Internet_20_Link">Bauprodukte</text:a><text:line-break/><text:a xlink:type="simple" xlink:href="https://product-compliance.net/doku.php?id=zusatzinformationen:lex_hn:p14" text:style-name="Internet_20_link" text:visited-style-name="Visited_20_Internet_20_Link">Bauwerke</text:a><text:line-break/><text:a xlink:type="simple" xlink:href="https://product-compliance.net/doku.php?id=zusatzinformationen:lex_hn:p14" text:style-name="Internet_20_link" text:visited-style-name="Visited_20_Internet_20_Link">Bauleistung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7" text:anchor-type="as-char" draw:z-index="17" svg:width="3.175cm" style:rel-width="100%" svg:height="1.5875cm" style:rel-height="scale"><draw:image xlink:href="Pictures/d9b9096435552a5100da3abb81b877aa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5" text:style-name="Internet_20_link" text:visited-style-name="Visited_20_Internet_20_Link">Ökodesign</text:a><text:line-break/><text:a xlink:type="simple" xlink:href="https://product-compliance.net/doku.php?id=zusatzinformationen:lex_hn:p15" text:style-name="Internet_20_link" text:visited-style-name="Visited_20_Internet_20_Link">Verbrauchskennzeichnung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8" text:anchor-type="as-char" draw:z-index="18" svg:width="3.175cm" style:rel-width="100%" svg:height="2.1191627358491cm" style:rel-height="scale"><draw:image xlink:href="Pictures/219c90937ab55df6e1c83b9303481b75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6" text:style-name="Internet_20_link" text:visited-style-name="Visited_20_Internet_20_Link">Healthcare</text:a><text:line-break/><text:a xlink:type="simple" xlink:href="https://product-compliance.net/doku.php?id=zusatzinformationen:lex_hn:p16" text:style-name="Internet_20_link" text:visited-style-name="Visited_20_Internet_20_Link">Medizinische Geräte und Anwendung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9" text:anchor-type="as-char" draw:z-index="19" svg:width="3.175cm" style:rel-width="100%" svg:height="1.7784364261168cm" style:rel-height="scale"><draw:image xlink:href="Pictures/3cb7c01ce965f2e4f0bb42aa825b2660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7" text:style-name="Internet_20_link" text:visited-style-name="Visited_20_Internet_20_Link">Fahrzeuge</text:a><text:line-break/><text:a xlink:type="simple" xlink:href="https://product-compliance.net/doku.php?id=zusatzinformationen:lex_hn:p17" text:style-name="Internet_20_link" text:visited-style-name="Visited_20_Internet_20_Link">Transportmittel</text:a><text:line-break/><text:a xlink:type="simple" xlink:href="https://product-compliance.net/doku.php?id=zusatzinformationen:lex_hn:p17" text:style-name="Internet_20_link" text:visited-style-name="Visited_20_Internet_20_Link">Infrastruktur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20" text:anchor-type="as-char" draw:z-index="20" svg:width="3.175cm" style:rel-width="100%" svg:height="1.7313055062167cm" style:rel-height="scale"><draw:image xlink:href="Pictures/280ad5e91ff5013dafbc934350457b56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8" text:style-name="Internet_20_link" text:visited-style-name="Visited_20_Internet_20_Link">Militärgüter</text:a><text:line-break/><text:a xlink:type="simple" xlink:href="https://product-compliance.net/doku.php?id=zusatzinformationen:lex_hn:p18" text:style-name="Internet_20_link" text:visited-style-name="Visited_20_Internet_20_Link">Verteidigungsgüter</text:a><text:line-break/><text:a xlink:type="simple" xlink:href="https://product-compliance.net/doku.php?id=zusatzinformationen:lex_hn:p18" text:style-name="Internet_20_link" text:visited-style-name="Visited_20_Internet_20_Link">Dual us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21" text:anchor-type="as-char" draw:z-index="21" svg:width="3.175cm" style:rel-width="100%" svg:height="1.7784364261168cm" style:rel-height="scale"><draw:image xlink:href="Pictures/1818e5ebcf9de1632da264ebfb23bcff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9" text:style-name="Internet_20_link" text:visited-style-name="Visited_20_Internet_20_Link">Zoll</text:a><text:line-break/><text:a xlink:type="simple" xlink:href="https://product-compliance.net/doku.php?id=zusatzinformationen:lex_hn:p19" text:style-name="Internet_20_link" text:visited-style-name="Visited_20_Internet_20_Link">Aussenhandel</text:a>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…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…</text:span>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21:06</meta:creation-date>
    <dc:creator>Generated</dc:creator>
    <dc:date>2026-09-01T17::21:06</dc:date>
    <dc:language>en-US</dc:language>
    <meta:editing-cycles>1</meta:editing-cycles>
    <meta:editing-duration>PT0S</meta:editing-duration>
    <dc:title>zusatzinformationen:lex_hn:lex_hn</dc:title>
  </office:meta>
</office:document-meta>
</file>