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6bd50544f72bf2e099e28d9c32649ae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1:p01_0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1:p01" text:style-name="Internet_20_link" text:visited-style-name="Visited_20_Internet_20_Link">Europäischer Binnenmarkt</text:a><text:line-break/><text:a xlink:type="simple" xlink:href="https://product-compliance.net/doku.php?id=zusatzinformationen:lex_hn:p01:p01" text:style-name="Internet_20_link" text:visited-style-name="Visited_20_Internet_20_Link">Konformitätsbewertung</text:a><text:line-break/><text:a xlink:type="simple" xlink:href="https://product-compliance.net/doku.php?id=zusatzinformationen:lex_hn:p01:p01" text:style-name="Internet_20_link" text:visited-style-name="Visited_20_Internet_20_Link">Managementsystem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38888888889cm" style:rel-height="scale"><draw:image xlink:href="Pictures/6bd50544f72bf2e099e28d9c32649aec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Funktionieren des Binnenmarktes im Zusammenhang mit dem freien Warenverkehr zwischen den Mitgliedstaat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1998R2679&amp;qid=1697638229453" text:style-name="Internet_20_link" text:visited-style-name="Visited_20_Internet_20_Link">LINK</text:a><text:line-break/>Verordnung (EG) Nr. 2679/98 des Rates vom 7. Dezember 1998 über das Funktionieren des Binnenmarktes im Zusammenhang mit dem freien Warenverkehr zwischen den Mitgliedstaaten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länder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8::30:18</meta:creation-date>
    <dc:creator>Generated</dc:creator>
    <dc:date>2026-08-29T18::30:18</dc:date>
    <dc:language>en-US</dc:language>
    <meta:editing-cycles>1</meta:editing-cycles>
    <meta:editing-duration>PT0S</meta:editing-duration>
    <dc:title>zusatzinformationen:lex_hn:p01:p01_02</dc:title>
  </office:meta>
</office:document-meta>
</file>