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22eab2822f832622640bcc228c4b7e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1:p01_0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1:p01" text:style-name="Internet_20_link" text:visited-style-name="Visited_20_Internet_20_Link">Europäischer Binnenmarkt, Konformitätsbewertung, Managementsysteme</text:a><text:line-break/><text:a xlink:type="simple" xlink:href="https://product-compliance.net/doku.php?id=zusatzinformationen:lex_hn:p10:p10" text:style-name="Internet_20_link" text:visited-style-name="Visited_20_Internet_20_Link">Energieerzeugung, Energieumwandlung, Energieübertrag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1339285714286cm" style:rel-height="scale"><draw:image xlink:href="Pictures/22eab2822f832622640bcc228c4b7e0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lektrizitätsbinnenmark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9R0943&amp;qid=1759998958965" text:style-name="Internet_20_link" text:visited-style-name="Visited_20_Internet_20_Link">LINK</text:a><text:line-break/>Verordnung (EU) 2019/943 des Europäischen Parlaments und des Rates vom 5. Juni 2019 über den Elektrizitätsbinnenmarkt (Neufassung)<text:line-break/>
<text:a xlink:type="simple" xlink:href="https://eur-lex.europa.eu/legal-content/DE/ALL/?uri=CELEX:32019L0944&amp;qid=1781783152436" text:style-name="Internet_20_link" text:visited-style-name="Visited_20_Internet_20_Link">LINK</text:a><text:line-break/>Richtlinie (EU) 2019/944 des Europäischen Parlaments und des Rates vom 5. Juni 2019 mit gemeinsamen Vorschriften für den Elektrizitätsbinnenmarkt und zur Änderung der Richtlinie 2012/27/EU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9R0943-20240716" text:style-name="Internet_20_link" text:visited-style-name="Visited_20_Internet_20_Link">vom 16.07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26D0994&amp;qid=1781783241746" text:style-name="Internet_20_link" text:visited-style-name="Visited_20_Internet_20_Link">LINK</text:a><text:line-break/>Beschluss (EU) 2026/994 der Kommission vom 4. Mai 2026 zur Gewährung einer Ausnahme von bestimmten Vorschriften der Richtlinie (EU) 2019/944 des Europäischen Parlaments und des Rates mit gemeinsamen Vorschriften für den Elektrizitätsbinnenmarkt und zur Änderung der Richtlinie 2012/27/EU für die Portugiesische Republik im Hinblick auf das kleine, isolierte Netz der Insel Berlenga<text:line-break/>
<text:a xlink:type="simple" xlink:href="https://eur-lex.europa.eu/legal-content/DE/ALL/?uri=CELEX:32024R1366&amp;qid=1759998992717" text:style-name="Internet_20_link" text:visited-style-name="Visited_20_Internet_20_Link">LINK</text:a><text:line-break/>VO (EU) 2024/1366 zur Festlegung eines Netzkodex mit sektorspezifischen Vorschriften für Cybersicherheitsaspekte grenzüberschreitender Stromflüsse<text:line-break/>
konsolidierte Fassung <text:a xlink:type="simple" xlink:href="https://eur-lex.europa.eu/legal-content/DE/ALL/?uri=CELEX:02024R1366-20250914" text:style-name="Internet_20_link" text:visited-style-name="Visited_20_Internet_20_Link">vom 14.09.2025</text:a>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8::14:13</meta:creation-date>
    <dc:creator>Generated</dc:creator>
    <dc:date>2026-08-29T18::14:13</dc:date>
    <dc:language>en-US</dc:language>
    <meta:editing-cycles>1</meta:editing-cycles>
    <meta:editing-duration>PT0S</meta:editing-duration>
    <dc:title>zusatzinformationen:lex_hn:p01:p01_06</dc:title>
  </office:meta>
</office:document-meta>
</file>