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373a90840e235403c4959eb89d51c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://www.product-compliance.net/doku.php?id=start" text:style-name="Internet_20_link" text:visited-style-name="Visited_20_Internet_20_Link">Startseite</text:a><text:line-break/><text:line-break/><text:a xlink:type="simple" xlink:href="http://www.product-compliance.net/doku.php?id=zusatzinformationen:start" text:style-name="Internet_20_link" text:visited-style-name="Visited_20_Internet_20_Link">Informationsseite</text:a><text:line-break/><text:line-break/><text:a xlink:type="simple" xlink:href="http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://www.product-compliance.net/doku.php?id=zusatzinformationen:lex_hn:p01:p01" text:style-name="Internet_20_link" text:visited-style-name="Visited_20_Internet_20_Link">Europäischer Binnenmarkt</text:a><text:line-break/><text:a xlink:type="simple" xlink:href="http://www.product-compliance.net/doku.php?id=zusatzinformationen:lex_hn:p01:p01" text:style-name="Internet_20_link" text:visited-style-name="Visited_20_Internet_20_Link">Konformitätsbewertung</text:a><text:line-break/><text:a xlink:type="simple" xlink:href="http://www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630765573cm" style:rel-height="scale"><draw:image xlink:href="Pictures/6373a90840e235403c4959eb89d51cf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en Binnenmarkt-Notfall und die Resilienz des Binnenmarkte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2747&amp;qid=1731054716334" text:style-name="Internet_20_link" text:visited-style-name="Visited_20_Internet_20_Link">LINK</text:a><text:line-break/>Verordnung (EU) 2024/2747 des Europäischen Parlaments und des Rates vom 9. Oktober 2024 zur Schaffung eines Rahmens von Maßnahmen für einen Binnenmarkt-Notfall und die Resilienz des Binnenmarkts und zur Änderung der Verordnung (EG) Nr. 2679/98 des Rates (Verordnung über Binnenmarkt-Notfälle und die Resilienz des Binnenmarkts)<text:line-break/></text:p>
      <text:p text:style-name="Text_20_body"><text:a xlink:type="simple" xlink:href="https://eur-lex.europa.eu/legal-content/DE/ALL/?uri=CELEX:32024R2748&amp;qid=1731054768078" text:style-name="Internet_20_link" text:visited-style-name="Visited_20_Internet_20_Link">LINK</text:a><text:line-break/>Verordnung (EU) 2024/2748 des Europäischen Parlaments und des Rates vom 9. Oktober 2024 zur Änderung der Verordnungen (EU) Nr. 305/2011, (EU) 2016/424, (EU) 2016/425, (EU) 2016/426, (EU) 2023/988 und (EU) 2023/1230 in Bezug auf Notfallverfahren für die Konformitätsbewertung, die Konformitätsvermutung, die Annahme gemeinsamer Spezifikationen und die Marktüberwachung aufgrund eines Binnenmarkt-Notfalls<text:line-break/></text:p>
      <text:p text:style-name="Text_20_body"><text:a xlink:type="simple" xlink:href="https://eur-lex.europa.eu/legal-content/DE/ALL/?uri=CELEX:32024L2749&amp;qid=1731054820126" text:style-name="Internet_20_link" text:visited-style-name="Visited_20_Internet_20_Link">LINK</text:a><text:line-break/>Richtlinie (EU) 2024/2749 des Europäischen Parlaments und des Rates vom 9. Oktober 2024 zur Änderung der Richtlinien 2000/14/EG, 2006/42/EG, 2010/35/EU, 2014/29/EU, 2014/30/EU, 2014/33/EU, 2014/34/EU, 2014/35/EU, 2014/53/EU und 2014/68/EU in Bezug auf Notfallverfahren für die Konformitätsbewertung, die Konformitätsvermutung, die Annahme gemeinsamer Spezifikationen und die Marktüberwachung aufgrund eines Binnenmarkt-Notfall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6::44:01</meta:creation-date>
    <dc:creator>Generated</dc:creator>
    <dc:date>2026-08-29T16::44:01</dc:date>
    <dc:language>en-US</dc:language>
    <meta:editing-cycles>1</meta:editing-cycles>
    <meta:editing-duration>PT0S</meta:editing-duration>
    <dc:title>zusatzinformationen:lex_hn:p01:p01_08</dc:title>
  </office:meta>
</office:document-meta>
</file>