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a6f86a2b283b13f0e19fe244205e002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line-break/><text:line-break/><text:a xlink:type="simple" xlink:href="https://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1:p01_09"/>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product-compliance.net/doku.php?id=zusatzinformationen:lex_hn:p01:p01" text:style-name="Internet_20_link" text:visited-style-name="Visited_20_Internet_20_Link">Europäischer Binnenmarkt</text:a><text:line-break/><text:a xlink:type="simple" xlink:href="https://product-compliance.net/doku.php?id=zusatzinformationen:lex_hn:p01:p01" text:style-name="Internet_20_link" text:visited-style-name="Visited_20_Internet_20_Link">Konformitätsbewertung</text:a><text:line-break/><text:a xlink:type="simple" xlink:href="https://product-compliance.net/doku.php?id=zusatzinformationen:lex_hn:p01:p01" text:style-name="Internet_20_link" text:visited-style-name="Visited_20_Internet_20_Link">Managementsysteme</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955615942029cm" style:rel-height="scale"><draw:image xlink:href="Pictures/a6f86a2b283b13f0e19fe244205e0020.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Schaffung eines Rahmens zur Gewährleistung einer sicheren und nachhaltigen Versorgung mit kritischen Rohstoffe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24R1252" text:style-name="Internet_20_link" text:visited-style-name="Visited_20_Internet_20_Link">LINK</text:a><text:line-break/>Verordnung (EU) 2024/1252 des Europäischen Parlaments und des Rates vom 11. April 2024 zur Schaffung eines Rahmens zur Gewährleistung einer sicheren und nachhaltigen Versorgung mit kritischen Rohstoffen und zur Änderung der Verordnungen (EU) Nr. 168/2013, (EU) 2018/858, (EU) 2018/1724 und (EU) 2019/1020</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24R1252-20240503" text:style-name="Internet_20_link" text:visited-style-name="Visited_20_Internet_20_Link">vom 03.05.2024</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21::58:48</meta:creation-date>
    <dc:creator>Generated</dc:creator>
    <dc:date>2026-08-29T21::58:48</dc:date>
    <dc:language>en-US</dc:language>
    <meta:editing-cycles>1</meta:editing-cycles>
    <meta:editing-duration>PT0S</meta:editing-duration>
    <dc:title>zusatzinformationen:lex_hn:p01:p01_09</dc:title>
  </office:meta>
</office:document-meta>
</file>