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ec68cf880311e7211c422c214be967b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3:p03_0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3:p03" text:style-name="Internet_20_link" text:visited-style-name="Visited_20_Internet_20_Link">Marktüberwachung</text:a><text:line-break/><text:a xlink:type="simple" xlink:href="https://product-compliance.net/doku.php?id=zusatzinformationen:lex_hn:p03:p03" text:style-name="Internet_20_link" text:visited-style-name="Visited_20_Internet_20_Link">Prüfung</text:a><text:line-break/><text:a xlink:type="simple" xlink:href="https://product-compliance.net/doku.php?id=zusatzinformationen:lex_hn:p03:p03" text:style-name="Internet_20_link" text:visited-style-name="Visited_20_Internet_20_Link">Produkthaftung</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ec68cf880311e7211c422c214be967b8.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Marktüberwachung und Konformität von Produkt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9R1020&amp;qid=1615628444814" text:style-name="Internet_20_link" text:visited-style-name="Visited_20_Internet_20_Link">LINK</text:a><text:line-break/>Verordnung (EU) 2019/1020 des Europäischen Parlaments und des Rates vom 20. Juni 2019 über Marktüberwachung und die Konformität von Produkten sowie zur Änderung der Richtlinie 2004/42/EG und der Verordnungen (EG) Nr. 765/2008 und (EU) Nr. 305/2011</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9R1020-20240523" text:style-name="Internet_20_link" text:visited-style-name="Visited_20_Internet_20_Link">vom 23.05.2024</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m_g_2021/" text:style-name="Internet_20_link" text:visited-style-name="Visited_20_Internet_20_Link">LINK</text:a><text:line-break/>Gesetz zur Marktüberwachung und zur Sicherstellung der Konformität von Produkten</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eur-lex.europa.eu/legal-content/DE/ALL/?uri=CELEX:32023R2712&amp;qid=1744210779949" text:style-name="Internet_20_link" text:visited-style-name="Visited_20_Internet_20_Link">LINK</text:a><text:line-break/>Durchführungsverordnung (EU) 2023/2712 der Kommission vom 5. Dezember 2023 mit Durchführungsbestimmungen zur Verordnung (EU) 2019/1020 des Europäischen Parlaments und des Rates hinsichtlich der Einzelheiten der von den nationalen Zollsystemen an das Informations- und Kommunikationssystem für die Marktüberwachung zu übermittelnden Informationen in Bezug auf Produkte, die in das Zollverfahren Überlassung zum zollrechtlich freien Verkehr überführt werden<text:line-break/>
<text:a xlink:type="simple" xlink:href="https://eur-lex.europa.eu/legal-content/DE/ALL/?uri=CELEX:32021R2248&amp;qid=1744210779949" text:style-name="Internet_20_link" text:visited-style-name="Visited_20_Internet_20_Link">LINK</text:a><text:line-break/>Durchführungsverordnung (EU) 2021/2248 der Kommission vom 16. Dezember 2021 zur Festlegung der Einzelheiten hinsichtlich der elektronischen Schnittstelle zwischen den nationalen Zollsystemen und dem Informations- und Kommunikationssystem für die Marktüberwachung sowie hinsichtlich der über diese Schnittstelle zu übermittelnden Daten <text:line-break/>
konsolidierte Fassung <text:a xlink:type="simple" xlink:href="https://eur-lex.europa.eu/legal-content/DE/ALL/?uri=CELEX:02021R2248-20240929" text:style-name="Internet_20_link" text:visited-style-name="Visited_20_Internet_20_Link">vom 29.09.2024</text:a><text:line-break/>
<text:a xlink:type="simple" xlink:href="https://eur-lex.europa.eu/legal-content/DE/ALL/?uri=CELEX:32021R1121&amp;qid=1744210779949" text:style-name="Internet_20_link" text:visited-style-name="Visited_20_Internet_20_Link">LINK</text:a><text:line-break/>Durchführungsverordnung (EU) 2021/1121 der Kommission vom 8. Juli 2021 zur Festlegung der Details der statistischen Daten, die von den Mitgliedstaaten bezüglich der Kontrollen von auf den Unionsmarkt gelangenden Produkten im Hinblick auf Produktsicherheit und -konformität vorzulegen sind<text:line-break/></text:p>
      <text:p text:style-name="Text_20_body">Zu <text:span text:style-name="Strong_20_Emphasis">Unionsprüfeinrichtungen</text:span> - siehe auch <text:a xlink:type="simple" xlink:href="https://product-compliance.net/doku.php?id=zusatzinformationen:lex_hn:p03:p03_02" text:style-name="Internet_20_link" text:visited-style-name="Visited_20_Internet_20_Link">HIER</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text:a xlink:type="simple" xlink:href="https://product-compliance.net/lib/exe/fetch.php?media=zusatzinformationen:lex_hn:p03" text:style-name="Internet_20_link" text:visited-style-name="Visited_20_Internet_20_Link">Basisliste</text:a></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product-compliance.net/lib/exe/fetch.php?media=zusatzinformationen:lex_hn:p03" text:style-name="Internet_20_link" text:visited-style-name="Visited_20_Internet_20_Link">...</text:a><text:line-break/><text:a xlink:type="simple" xlink:href="https://product-compliance.net/lib/exe/fetch.php?media=zusatzinformationen:lex_hn:p03" text:style-name="Internet_20_link" text:visited-style-name="Visited_20_Internet_20_Link">...</text:a><text:line-break/><text:a xlink:type="simple" xlink:href="https://product-compliance.net/lib/exe/fetch.php?media=zusatzinformationen:lex_hn:p03" text:style-name="Internet_20_link" text:visited-style-name="Visited_20_Internet_20_Link">...</text:a></text:p>
          </table:table-cell>
          <table:table-cell office:value-type="string" table:style-name="tablecell">
            <text:p text:style-name="tablealignleft"><text:a xlink:type="simple" xlink:href="https://product-compliance.net/lib/exe/fetch.php?media=zusatzinformationen:lex_hn:p03" text:style-name="Internet_20_link" text:visited-style-name="Visited_20_Internet_20_Link">...</text:a><text:line-break/><text:a xlink:type="simple" xlink:href="https://product-compliance.net/lib/exe/fetch.php?media=zusatzinformationen:lex_hn:p03" text:style-name="Internet_20_link" text:visited-style-name="Visited_20_Internet_20_Link">...</text:a></text:p>
          </table:table-cell>
        </table:table-row>
      </table:table>
      <text:p text:style-name="Text_20_body">Link zur konsolidierten Liste (informativ): <text:a xlink:type="simple" xlink:href="https://product-compliance.net/lib/exe/fetch.php?media=zusatzinformationen:lex_hn:p03" text:style-name="Internet_20_link" text:visited-style-name="Visited_20_Internet_20_Link">PDF (xx.yy.zzzz)</text:a> <text:a xlink:type="simple" xlink:href="https://product-compliance.net/lib/exe/fetch.php?media=zusatzinformationen:lex_hn:p03" text:style-name="Internet_20_link" text:visited-style-name="Visited_20_Internet_20_Link">EXCEL (xx.yy.zzzz)</text:a></text:p>
      <text:p text:style-name="Text_20_body">Weitere Informationen: <text:a xlink:type="simple" xlink:href="https://product-compliance.net/doku.php?id=zusatzinformationen:lex_hn:p03:p03" text:style-name="Internet_20_link" text:visited-style-name="Visited_20_Internet_20_Link">LINK</text:a></text:p>
      <text:p text:style-name="Text_20_body">Alle früheren Dokumente, die vor dem aktuellen Durchführungsbeschluss veröffentlicht wurden, verbleiben hier zunächst zur Information.</text:p>
      <text:p text:style-name="Text_20_body"><text:a xlink:type="simple" xlink:href="https://product-compliance.net/lib/exe/fetch.php?media=zusatzinformationen:lex_hn:p03" text:style-name="Internet_20_link" text:visited-style-name="Visited_20_Internet_20_Link">Basisliste</text:a></text:p>
      <table:table table:style-name="Table">
        <table:table-column/>
        <table:table-column/>
        <table:table-row>
          <table:table-cell office:value-type="string" table:style-name="tablecell">
            <text:p text:style-name="tablealignleft"><text:a xlink:type="simple" xlink:href="https://product-compliance.net/lib/exe/fetch.php?media=zusatzinformationen:lex_hn:p03" text:style-name="Internet_20_link" text:visited-style-name="Visited_20_Internet_20_Link">...</text:a><text:line-break/><text:a xlink:type="simple" xlink:href="https://product-compliance.net/lib/exe/fetch.php?media=zusatzinformationen:lex_hn:p03" text:style-name="Internet_20_link" text:visited-style-name="Visited_20_Internet_20_Link">...</text:a><text:line-break/><text:a xlink:type="simple" xlink:href="https://product-compliance.net/lib/exe/fetch.php?media=zusatzinformationen:lex_hn:p03" text:style-name="Internet_20_link" text:visited-style-name="Visited_20_Internet_20_Link">...</text:a></text:p>
          </table:table-cell>
          <table:table-cell office:value-type="string" table:style-name="tablecell">
            <text:p text:style-name="tablealignleft"><text:a xlink:type="simple" xlink:href="https://product-compliance.net/lib/exe/fetch.php?media=zusatzinformationen:lex_hn:p03" text:style-name="Internet_20_link" text:visited-style-name="Visited_20_Internet_20_Link">...</text:a><text:line-break/><text:a xlink:type="simple" xlink:href="https://product-compliance.net/lib/exe/fetch.php?media=zusatzinformationen:lex_hn:p03" text:style-name="Internet_20_link" text:visited-style-name="Visited_20_Internet_20_Link">...</text:a></text:p>
          </table:table-cell>
        </table:table-row>
      </table:table>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1::45:33</meta:creation-date>
    <dc:creator>Generated</dc:creator>
    <dc:date>2026-09-01T21::45:33</dc:date>
    <dc:language>en-US</dc:language>
    <meta:editing-cycles>1</meta:editing-cycles>
    <meta:editing-duration>PT0S</meta:editing-duration>
    <dc:title>zusatzinformationen:lex_hn:p03:p03_01</dc:title>
  </office:meta>
</office:document-meta>
</file>