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11ce670f3181de39a23041ff69884d0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3:p03_03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3:p03" text:style-name="Internet_20_link" text:visited-style-name="Visited_20_Internet_20_Link">Marktüberwachung</text:a><text:line-break/><text:a xlink:type="simple" xlink:href="https://product-compliance.net/doku.php?id=zusatzinformationen:lex_hn:p03:p03" text:style-name="Internet_20_link" text:visited-style-name="Visited_20_Internet_20_Link">Prüfung</text:a><text:line-break/><text:a xlink:type="simple" xlink:href="https://product-compliance.net/doku.php?id=zusatzinformationen:lex_hn:p03:p03" text:style-name="Internet_20_link" text:visited-style-name="Visited_20_Internet_20_Link">Produkthaftung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8797648012976cm" style:rel-height="scale"><draw:image xlink:href="Pictures/11ce670f3181de39a23041ff69884d0a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Vorschriften für die Akkreditierung (und Marktüberwachung)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0::11:40</meta:creation-date>
    <dc:creator>Generated</dc:creator>
    <dc:date>2026-09-01T10::11:40</dc:date>
    <dc:language>en-US</dc:language>
    <meta:editing-cycles>1</meta:editing-cycles>
    <meta:editing-duration>PT0S</meta:editing-duration>
    <dc:title>zusatzinformationen:lex_hn:p03:p03_03</dc:title>
  </office:meta>
</office:document-meta>
</file>