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bfeab1e3b4275d31c119ac1b3a12a0e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3:p03_0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3:p03" text:style-name="Internet_20_link" text:visited-style-name="Visited_20_Internet_20_Link">Marktüberwachung</text:a><text:line-break/><text:a xlink:type="simple" xlink:href="https://product-compliance.net/doku.php?id=zusatzinformationen:lex_hn:p03:p03" text:style-name="Internet_20_link" text:visited-style-name="Visited_20_Internet_20_Link">Prüfung</text:a><text:line-break/><text:a xlink:type="simple" xlink:href="https://product-compliance.net/doku.php?id=zusatzinformationen:lex_hn:p03:p03" text:style-name="Internet_20_link" text:visited-style-name="Visited_20_Internet_20_Link">Produkthaftung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8687803398058cm" style:rel-height="scale"><draw:image xlink:href="Pictures/bfeab1e3b4275d31c119ac1b3a12a0ec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Haftung für fehlerhafte Produkt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1985L0374&amp;qid=1438601051824" text:style-name="Internet_20_link" text:visited-style-name="Visited_20_Internet_20_Link">LINK</text:a><text:line-break/>Richtlinie 85/374/EWG des Rates vom 25. Juli 1985 zur Angleichung der Rechts- und Verwaltungsvorschriften der Mitgliedstaaten über die Haftung für fehlerhafte Produkte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<text:span text:style-name="Strong_20_Emphasis">ab dem 9.12.2026 anwendbar:</text:span><text:line-break/>
<text:a xlink:type="simple" xlink:href="https://eur-lex.europa.eu/legal-content/DE/ALL/?uri=CELEX:32024L2853&amp;qid=1731997728082" text:style-name="Internet_20_link" text:visited-style-name="Visited_20_Internet_20_Link">LINK</text:a><text:line-break/>Richtlinie (EU) 2024/2853 des Europäischen Parlaments und des Rates vom 23. Oktober 2024 über die Haftung für fehlerhafte Produkte und zur Aufhebung der Richtlinie 85/374/EWG des Rates<text:line-break/></text:p>
      <text:p text:style-name="Text_20_body">mit konsolidierter Fassung <text:a xlink:type="simple" xlink:href="https://eur-lex.europa.eu/legal-content/DE/ALL/?uri=CELEX:02024L2853-20241118" text:style-name="Internet_20_link" text:visited-style-name="Visited_20_Internet_20_Link">vom 18.11.2024</text:a>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prodhaftg/index.html" text:style-name="Internet_20_link" text:visited-style-name="Visited_20_Internet_20_Link">LINK</text:a><text:line-break/>Gesetz über die Haftung für fehlerhafte Produkte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8::13:57</meta:creation-date>
    <dc:creator>Generated</dc:creator>
    <dc:date>2026-09-01T08::13:57</dc:date>
    <dc:language>en-US</dc:language>
    <meta:editing-cycles>1</meta:editing-cycles>
    <meta:editing-duration>PT0S</meta:editing-duration>
    <dc:title>zusatzinformationen:lex_hn:p03:p03_04</dc:title>
  </office:meta>
</office:document-meta>
</file>