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4:p04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Informations- und Kommunikationstechnologie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4:p04_01" text:style-name="Internet_20_link" text:visited-style-name="Visited_20_Internet_20_Link">Maßnahmen zur Reduzierung der Kosten des Ausbaus von Hochgeschwindigkeitsnetzen für die elektronische Kommunikation (Gigabit-Infrastruktur)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4:p04_02" text:style-name="Internet_20_link" text:visited-style-name="Visited_20_Internet_20_Link">Binnenmarkt für digitale Dienste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4:p04_03" text:style-name="Internet_20_link" text:visited-style-name="Visited_20_Internet_20_Link">Interoperabilität des öffentlichen Sektors in der Union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4:p04_04" text:style-name="Internet_20_link" text:visited-style-name="Visited_20_Internet_20_Link">Rechtsakt bezüglich der Cybersicherheit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4:p04_05" text:style-name="Internet_20_link" text:visited-style-name="Visited_20_Internet_20_Link">Maßnahmen für ein hohes gemeinsames Cybersicherheitsniveau ("NIS-2")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4:p04_06" text:style-name="Internet_20_link" text:visited-style-name="Visited_20_Internet_20_Link">Maßnahmen zur Stärkung der Solidarität und der Kapazitäten in der Union für die Erkennung von, Vorsorge für und Bewältigung von Cybersicherheitsbedrohungen und Sicherheitsvorfällen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4:p04_07" text:style-name="Internet_20_link" text:visited-style-name="Visited_20_Internet_20_Link">Maßnahmen für ein hohes gemeinsames Cybersicherheitsniveau in den Organen, Einrichtungen und sonstigen Stellen der Union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4:p04_08" text:style-name="Internet_20_link" text:visited-style-name="Visited_20_Internet_20_Link">Harmonisierte Vorschriften für einen fairen Datenzugang und eine faire Datennutzung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4:p04_09" text:style-name="Internet_20_link" text:visited-style-name="Visited_20_Internet_20_Link">Elektronische Identifizierung und Vertrauensdienste für elektronische Transaktionen im Binnenmarkt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4:p04_10" text:style-name="Internet_20_link" text:visited-style-name="Visited_20_Internet_20_Link">Funkfrequenzpolitik in der Europäischen Union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4:p04_11" text:style-name="Internet_20_link" text:visited-style-name="Visited_20_Internet_20_Link">Europäischer Kodex für die elektronische Kommunikation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4:p04_12" text:style-name="Internet_20_link" text:visited-style-name="Visited_20_Internet_20_Link">Vorschriften über außervertragliche zivilrechtliche Haftung an künstliche Intelligenz ("KI-Haftung")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4:p04_13" text:style-name="Internet_20_link" text:visited-style-name="Visited_20_Internet_20_Link">Ermittlung und Ausweisung europäischer kritischer Infrastrukturen\\ (Resilienz kritischer Einrichtungen)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4:p04_14" text:style-name="Internet_20_link" text:visited-style-name="Visited_20_Internet_20_Link">Barrierefreiheitsanforderungen für Produkte und Dienstleistungen ==&gt; auch unter p02!!!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4:p04_15" text:style-name="Internet_20_link" text:visited-style-name="Visited_20_Internet_20_Link">Horizontale Cybersicherheitsanforderungen für Produkte mit digitalen Elementen\\ ("Cyber Resiliance Act")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4:p04_16" text:style-name="Internet_20_link" text:visited-style-name="Visited_20_Internet_20_Link">Funkanlagen ==&gt; auch unter p07!!!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4:p04_17" text:style-name="Internet_20_link" text:visited-style-name="Visited_20_Internet_20_Link">Festlegung harmonisierter Vorschriften für künstliche Intelligenz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…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6::57:15</meta:creation-date>
    <dc:creator>Generated</dc:creator>
    <dc:date>2026-09-01T16::57:15</dc:date>
    <dc:language>en-US</dc:language>
    <meta:editing-cycles>1</meta:editing-cycles>
    <meta:editing-duration>PT0S</meta:editing-duration>
    <dc:title>zusatzinformationen:lex_hn:p04:p04</dc:title>
  </office:meta>
</office:document-meta>
</file>