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9b57d52da8461c225e03317a216d27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9b57d52da8461c225e03317a216d270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Maßnahmen zur Reduzierung der Kosten des Ausbaus von Hochgeschwindigkeitsnetzen für die elektronische Kommunikation (Gigabit-Infrastruktur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R1309&amp;qid=1715597031549" text:style-name="Internet_20_link" text:visited-style-name="Visited_20_Internet_20_Link">LINK</text:a><text:line-break/>Verordnung (EU) 2024/1309 des Europäischen Parlaments und des Rates vom 29. April 2024 über Maßnahmen zur Reduzierung der Kosten des Aufbaus von Gigabit-Netzen für die elektronische Kommunikation, zur Änderung der Verordnung (EU) 2015/2120 und zur Aufhebung der Richtlinie 2014/61/EU (Gigabit-Infrastrukturverordnung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4R1309-20240508" text:style-name="Internet_20_link" text:visited-style-name="Visited_20_Internet_20_Link">vom 08.05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bgbl.de/xaver/bgbl/start.xav?startbk=Bundesanzeiger_BGBl&amp;jumpTo=bgbl116s2473.pdf#/text/bgbl116s2473.pdf?_ts=1781343193835" text:style-name="Internet_20_link" text:visited-style-name="Visited_20_Internet_20_Link">LINK</text:a><text:line-break/>Gesetz zur Erleichterung des Ausbaus digitaler Hochgeschwindigkeitsnetze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5::37:28</meta:creation-date>
    <dc:creator>Generated</dc:creator>
    <dc:date>2026-08-29T05::37:28</dc:date>
    <dc:language>en-US</dc:language>
    <meta:editing-cycles>1</meta:editing-cycles>
    <meta:editing-duration>PT0S</meta:editing-duration>
    <dc:title>zusatzinformationen:lex_hn:p04:p04_01</dc:title>
  </office:meta>
</office:document-meta>
</file>