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ad9013f4686064a3291cf2a5c28b7b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bad9013f4686064a3291cf2a5c28b7ba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ßnahmen für ein hohes gemeinsames Cybersicherheitsniveau („NIS-2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sig_2025/" text:style-name="Internet_20_link" text:visited-style-name="Visited_20_Internet_20_Link">LINK</text:a><text:line-break/>Gesetz über das Bundesamt für Sicherheit in der Informationstechnik und über die Sicherheit in der Informationstechnik von Einrichtungen<text:line-break/>
<text:a xlink:type="simple" xlink:href="https://www.gesetze-im-internet.de/tkg_2021/" text:style-name="Internet_20_link" text:visited-style-name="Visited_20_Internet_20_Link">LINK</text:a><text:line-break/>Telekommunikationsgesetz<text:line-break/>
<text:a xlink:type="simple" xlink:href="https://www.gesetze-im-internet.de/ddg/" text:style-name="Internet_20_link" text:visited-style-name="Visited_20_Internet_20_Link">LINK</text:a><text:line-break/>Digitale-Dienste-Gesetz<text:line-break/>
<text:a xlink:type="simple" xlink:href="https://www.gesetze-im-internet.de/ttdsg/" text:style-name="Internet_20_link" text:visited-style-name="Visited_20_Internet_20_Link">LINK</text:a><text:line-break/>Gesetz über den Datenschutz und den Schutz der Privatsphäre in der Telekommunikation und bei digitalen Dienst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01:25</meta:creation-date>
    <dc:creator>Generated</dc:creator>
    <dc:date>2026-09-01T18::01:25</dc:date>
    <dc:language>en-US</dc:language>
    <meta:editing-cycles>1</meta:editing-cycles>
    <meta:editing-duration>PT0S</meta:editing-duration>
    <dc:title>zusatzinformationen:lex_hn:p04:p04_05</dc:title>
  </office:meta>
</office:document-meta>
</file>