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a0f252a9e9b3ad7c26658f7ac04ef9f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409583333333cm" style:rel-height="scale"><draw:image xlink:href="Pictures/a0f252a9e9b3ad7c26658f7ac04ef9fd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Maßnahmen für ein hohes gemeinsames Cybersicherheitsniveau in den Organen, Einrichtungen und sonstigen Stellen der Un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3R2841&amp;qid=1703003076778" text:style-name="Internet_20_link" text:visited-style-name="Visited_20_Internet_20_Link">LINK</text:a><text:line-break/>Verordnung (EU, EURATOM) 2023/2841 des Europäischen Parlaments und des Rates vom 13. Dezember 2023 zur Festlegung von Maßnahmen für ein hohes gemeinsames Cybersicherheitsniveau in den Organen, Einrichtungen und sonstigen Stellen der Unio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3::10:29</meta:creation-date>
    <dc:creator>Generated</dc:creator>
    <dc:date>2026-08-30T03::10:29</dc:date>
    <dc:language>en-US</dc:language>
    <meta:editing-cycles>1</meta:editing-cycles>
    <meta:editing-duration>PT0S</meta:editing-duration>
    <dc:title>zusatzinformationen:lex_hn:p04:p04_07</dc:title>
  </office:meta>
</office:document-meta>
</file>