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a4a0fdb0c6a763af5ffd85f3a683e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884382951654cm" style:rel-height="scale"><draw:image xlink:href="Pictures/9a4a0fdb0c6a763af5ffd85f3a683e9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lektronische Identifizierung und Vertrauensdienste für elektronische Transaktionen im Binnenmark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3::27:39</meta:creation-date>
    <dc:creator>Generated</dc:creator>
    <dc:date>2026-08-30T23::27:39</dc:date>
    <dc:language>en-US</dc:language>
    <meta:editing-cycles>1</meta:editing-cycles>
    <meta:editing-duration>PT0S</meta:editing-duration>
    <dc:title>zusatzinformationen:lex_hn:p04:p04_09</dc:title>
  </office:meta>
</office:document-meta>
</file>