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912f251dac369ff6614d0689dc8f2b4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4:p04" text:style-name="Internet_20_link" text:visited-style-name="Visited_20_Internet_20_Link">Informations- und Kommunikationstechnologie</text:a><text:line-break/><text:a xlink:type="simple" xlink:href="https://product-compliance.net/doku.php?id=zusatzinformationen:lex_hn:p07:p07" text:style-name="Internet_20_link" text:visited-style-name="Visited_20_Internet_20_Link">Elektrische Betriebsmittel, Elektronische Produkt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3.9640753828033cm" style:rel-height="scale"><draw:image xlink:href="Pictures/912f251dac369ff6614d0689dc8f2b48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unkanla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6::41:40</meta:creation-date>
    <dc:creator>Generated</dc:creator>
    <dc:date>2026-08-31T16::41:40</dc:date>
    <dc:language>en-US</dc:language>
    <meta:editing-cycles>1</meta:editing-cycles>
    <meta:editing-duration>PT0S</meta:editing-duration>
    <dc:title>zusatzinformationen:lex_hn:p04:p04_16</dc:title>
  </office:meta>
</office:document-meta>
</file>