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1eea9349bbaba17f55813aa1afce525f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7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6015678254942cm" style:rel-height="scale"><draw:image xlink:href="Pictures/1eea9349bbaba17f55813aa1afce525f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Festlegung harmonisierter Vorschriften für künstliche Intelligenz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4R1689&amp;qid=1721029734885" text:style-name="Internet_20_link" text:visited-style-name="Visited_20_Internet_20_Link">LINK</text:a><text:line-break/>Verordnung (EU) 2024/1689 des Europäischen Parlaments und des Rates vom 13. Juni 2024 zur Festlegung harmonisierter Vorschriften für künstliche Intelligenz und zur Änderung der Verordnungen (EG) Nr. 300/2008, (EU) Nr. 167/2013, (EU) Nr. 168/2013, (EU) 2018/858, (EU) 2018/1139 und (EU) 2019/2144 sowie der Richtlinien 2014/90/EU, (EU) 2016/797 und (EU) 2020/1828 (Verordnung über künstliche Intelligenz)<text:line-break/>
<text:a xlink:type="simple" xlink:href="https://eur-lex.europa.eu/legal-content/DE/ALL/?uri=OJ:L_202601744" text:style-name="Internet_20_link" text:visited-style-name="Visited_20_Internet_20_Link">LINK</text:a><text:line-break/>Verordnung (EU) 2026/1744 des Europäischen Parlaments und des Rates vom 8. Juli 2026 zur Änderung der Verordnungen (EU) 2024/1689, (EU) 2018/1139 und (EU) 2023/1230 im Hinblick auf die Vereinfachung der Umsetzung harmonisierter Vorschriften für künstliche Intelligenz (Digital-Omnibus-Verordnung zur KI)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24R1689-20240712" text:style-name="Internet_20_link" text:visited-style-name="Visited_20_Internet_20_Link">vom 12.07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weitere <text:a xlink:type="simple" xlink:href="https://product-compliance.net/lib/exe/fetch.php?media=zusatzinformationen:lex_hn:p04:fristen_vo_2024-1689_ki-vo.pdf" text:style-name="Internet_20_link" text:visited-style-name="Visited_20_Internet_20_Link">Übergangsfristen</text:a> zur Anwendung der Verordnung<text:line-break/></text:p>
      <text:p text:style-name="Text_20_body"><text:a xlink:type="simple" xlink:href="https://product-compliance.net/lib/exe/fetch.php?media=zusatzinformationen:lex_hn:p04:ki-verordnung_mit_aenderungsvorschlaegen_2025-11.pdf" text:style-name="Internet_20_link" text:visited-style-name="Visited_20_Internet_20_Link">Dokument</text:a> mit geplanten Änderungen der KI-Verordnung (Nov. 2025)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OJ:L_202601755" text:style-name="Internet_20_link" text:visited-style-name="Visited_20_Internet_20_Link">LINK</text:a><text:line-break/>Durchführungsverordnung (EU) 2026/1755 der Kommission vom 20. Juli 2026 zur Festlegung detaillierter Vorschriften für die Durchführung bestimmter Verfahren durch die Kommission nach der Verordnung (EU) 2024/1689 des Europäischen Parlaments und des Rates<text:line-break/>
<text:a xlink:type="simple" xlink:href="https://eur-lex.europa.eu/legal-content/DE/ALL/?uri=CELEX:32025R0454&amp;qid=1744212645622" text:style-name="Internet_20_link" text:visited-style-name="Visited_20_Internet_20_Link">LINK</text:a><text:line-break/>Durchführungsverordnung (EU) 2025/454 der Kommission vom 7. März 2025 mit Durchführungsbestimmungen zur Verordnung (EU) 2024/1689 des Europäischen Parlaments und des Rates im Hinblick auf die Einrichtung eines wissenschaftlichen Gremiums unabhängiger Sachverständiger auf dem Gebiet der künstlichen Intelligenz<text:line-break/></text:p>
      <text:p text:style-name="Text_20_body"><text:a xlink:type="simple" xlink:href="https://product-compliance.net/lib/exe/fetch.php?media=zusatzinformationen:anforderungen_heute_umsetzen.pdf" text:style-name="Internet_20_link" text:visited-style-name="Visited_20_Internet_20_Link">Ausgewählte Informationsquellen zur Umsetzung aktueller Anforderungen aufgrund des Einsatzes moderner Technologien
</text:a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01:22</meta:creation-date>
    <dc:creator>Generated</dc:creator>
    <dc:date>2026-09-01T19::01:22</dc:date>
    <dc:language>en-US</dc:language>
    <meta:editing-cycles>1</meta:editing-cycles>
    <meta:editing-duration>PT0S</meta:editing-duration>
    <dc:title>zusatzinformationen:lex_hn:p04:p04_17</dc:title>
  </office:meta>
</office:document-meta>
</file>